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한양신명조" svg:font-family="한양신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1">
      <style:paragraph-properties fo:margin-left="0.459cm" fo:text-indent="-0.459cm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ragraph" style:number-wrapped-paragraphs="no-limit" style:run-through="" style:vertical-pos="from-top" style:vertical-rel="paragraph" style:wrap="none"/>
    </style:style>
    <style:style style:family="table-column" style:name="T1.C65">
      <style:table-column-properties style:column-width="2.398cm"/>
    </style:style>
    <style:style style:family="table-column" style:name="T1.C66">
      <style:table-column-properties style:column-width="12.520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8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style:font-name="한양견고딕" style:font-name-asian="한양견고딕" style:font-size-asian="11.0pt"/>
    </style:style>
    <style:style style:family="text" style:name="T8">
      <style:text-properties fo:font-size="11.0pt" style:font-name="HCI Hollyhock" style:font-name-asian="휴먼고딕" style:font-size-asian="11.0pt"/>
    </style:style>
    <style:style style:family="text" style:name="T9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0">
      <style:text-properties fo:font-size="11.0pt" style:font-name="HCI Hollyhock" style:font-name-asian="휴먼고딕" style:font-size-asian="11.0pt"/>
    </style:style>
    <style:style style:family="text" style:name="T1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2">
      <style:text-properties fo:font-size="11.0pt" style:font-name="HCI Hollyhock" style:font-name-asian="휴먼고딕" style:font-size-asian="11.0pt"/>
    </style:style>
    <style:style style:family="paragraph" style:name="P6" style:parent-style-name="0">
      <style:paragraph-properties style:snap-to-layout-grid="false"/>
    </style:style>
    <style:style style:family="text" style:name="T13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14">
      <style:text-properties fo:font-size="11.0pt" style:font-name="HCI Hollyhock" style:font-name-asian="휴먼고딕" style:font-size-asian="11.0pt"/>
    </style:style>
    <style:style style:family="text" style:name="T1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6">
      <style:text-properties fo:font-size="11.0pt" style:font-name="HCI Hollyhock" style:font-name-asian="휴먼고딕" style:font-size-asian="11.0pt"/>
    </style:style>
    <style:style style:family="text" style:name="T17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8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1.169cm"/>
    </style:style>
    <style:style style:family="paragraph" style:name="P7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8" style:parent-style-name="4">
      <style:paragraph-properties fo:text-align="left"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style:font-name="HCI Hollyhock" style:font-name-asian="휴먼고딕" style:font-size-asian="11.0pt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style:font-name="HCI Hollyhock" style:font-name-asian="휴먼고딕" style:font-size-asian="11.0pt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ext" style:name="T25">
      <style:text-properties fo:font-size="11.0pt" style:font-name="HCI Hollyhock" style:font-name-asian="휴먼고딕" style:font-size-asian="11.0pt"/>
    </style:style>
    <style:style style:family="text" style:name="T26">
      <style:text-properties fo:font-size="11.0pt" style:font-name="HCI Hollyhock" style:font-name-asian="휴먼고딕" style:font-size-asian="11.0pt"/>
    </style:style>
    <style:style style:family="text" style:name="T27">
      <style:text-properties fo:font-size="11.0pt" style:font-name="HCI Hollyhock" style:font-name-asian="휴먼고딕" style:font-size-asian="11.0pt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70cm"/>
    </style:style>
    <style:style style:family="paragraph" style:name="P9" style:parent-style-name="0">
      <style:paragraph-properties fo:text-align="center" style:snap-to-layout-grid="false"/>
    </style:style>
    <style:style style:family="text" style:name="T28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10" style:parent-style-name="0">
      <style:paragraph-properties style:snap-to-layout-grid="false"/>
    </style:style>
    <style:style style:family="text" style:name="T29">
      <style:text-properties fo:font-size="11.0pt" style:font-name="HCI Hollyhock" style:font-name-asian="휴먼고딕" style:font-size-asian="11.0pt"/>
    </style:style>
    <style:style style:family="text" style:name="T3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1">
      <style:text-properties fo:font-size="11.0pt" style:font-name="HCI Hollyhock" style:font-name-asian="휴먼고딕" style:font-size-asian="11.0pt"/>
    </style:style>
    <style:style style:family="text" style:name="T3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33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86cm"/>
    </style:style>
    <style:style style:family="paragraph" style:name="P11" style:parent-style-name="5">
      <style:paragraph-properties fo:line-height="150%"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346cm"/>
    </style:style>
    <style:style style:family="paragraph" style:name="P12" style:parent-style-name="5">
      <style:paragraph-properties fo:line-height="150%" style:snap-to-layout-grid="false"/>
    </style:style>
    <style:style style:family="text" style:name="T34">
      <style:text-properties fo:font-size="28.0pt" fo:font-weight="bold" fo:letter-spacing="14.0pt" style:font-name="바탕" style:font-name-asian="태 헤드라인D" style:font-size-asian="28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087cm"/>
    </style:style>
    <style:style style:family="paragraph" style:name="P13" style:parent-style-name="0">
      <style:paragraph-properties fo:line-height="100%" fo:text-align="center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35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text" style:name="T36">
      <style:text-properties fo:font-size="19.0pt" style:font-name="한양견고딕" style:font-name-asian="한양견고딕" style:font-size-asian="19.0pt"/>
    </style:style>
    <style:style style:family="text" style:name="T37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text" style:name="T38">
      <style:text-properties fo:font-size="19.0pt" style:font-name="한양견고딕" style:font-name-asian="한양견고딕" style:font-size-asian="19.0pt"/>
    </style:style>
    <style:style style:family="text" style:name="T39">
      <style:text-properties fo:font-size="19.0pt" fo:font-weight="bold" fo:letter-spacing="-1.9pt" style:font-name="바탕" style:font-name-asian="한양견고딕" style:font-size-asian="19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4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6" style:parent-style-name="0">
      <style:paragraph-properties fo:line-height="130%" fo:text-align="center" style:snap-to-layout-grid="false"/>
    </style:style>
    <style:style style:family="text" style:name="T4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2">
      <style:text-properties fo:font-size="16.0pt" style:font-name="한양견고딕" style:font-name-asian="한양견고딕" style:font-size-asian="16.0pt"/>
    </style:style>
    <style:style style:family="text" style:name="T43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44">
      <style:text-properties fo:font-size="16.0pt" style:font-name="한양견고딕" style:font-name-asian="한양견고딕" style:font-size-asian="16.0pt"/>
    </style:style>
    <style:style style:family="text" style:name="T45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0.070cm double #000000" fo:border-left="none" fo:border-right="none" fo:border-top="none" fo:padding-bottom="0.050cm" fo:padding-left="0.050cm" fo:padding-right="0.050cm" fo:padding-top="0.050cm" style:border-line-width-bottom="0.002cm 0.088cm 0.002cm" style:vertical-align="middle"/>
    </style:style>
    <style:style style:family="table-row" style:name="T2.R1">
      <style:table-row-properties style:min-row-height="3.327cm"/>
    </style:style>
    <style:style style:family="paragraph" style:name="P17" style:parent-style-name="0">
      <style:paragraph-properties style:snap-to-layout-grid="false"/>
    </style:style>
    <style:style style:family="paragraph" style:name="P18" style:parent-style-name="0">
      <style:paragraph-properties fo:margin-left="0.573cm" fo:text-indent="-0.573cm" style:snap-to-layout-grid="false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text" style:name="T5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4">
      <style:text-properties fo:font-size="14.0pt" style:font-name="휴먼명조" style:font-name-asian="휴먼명조" style:font-size-asian="14.0pt"/>
    </style:style>
    <style:style style:family="text" style:name="T5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6">
      <style:text-properties fo:font-size="14.0pt" style:font-name="바탕" style:font-name-asian="휴먼명조" style:font-size-asian="14.0pt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바탕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paragraph" style:name="P19" style:parent-style-name="0">
      <style:paragraph-properties fo:margin-left="0.573cm" fo:text-indent="-0.573cm" style:snap-to-layout-grid="false"/>
    </style:style>
    <style:style style:family="paragraph" style:name="P20" style:parent-style-name="0">
      <style:paragraph-properties fo:margin-left="0.573cm" fo:text-indent="-0.573cm" style:snap-to-layout-grid="false"/>
    </style:style>
    <style:style style:family="text" style:name="T66">
      <style:text-properties fo:font-size="14.0pt" style:font-name="휴먼명조" style:font-name-asian="휴먼명조" style:font-size-asian="14.0pt"/>
    </style:style>
    <style:style style:family="text" style:name="T6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8">
      <style:text-properties fo:font-size="14.0pt" style:font-name="휴먼명조" style:font-name-asian="휴먼명조" style:font-size-asian="14.0pt"/>
    </style:style>
    <style:style style:family="text" style:name="T6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0">
      <style:text-properties fo:font-size="14.0pt" style:font-name="휴먼명조" style:font-name-asian="휴먼명조" style:font-size-asian="14.0pt"/>
    </style:style>
    <style:style style:family="text" style:name="T7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2">
      <style:text-properties fo:font-size="14.0pt" style:font-name="휴먼명조" style:font-name-asian="휴먼명조" style:font-size-asian="14.0pt"/>
    </style:style>
    <style:style style:family="text" style:name="T7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4">
      <style:text-properties fo:font-size="14.0pt" style:font-name="휴먼명조" style:font-name-asian="휴먼명조" style:font-size-asian="14.0pt"/>
    </style:style>
    <style:style style:family="text" style:name="T7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6">
      <style:text-properties fo:font-size="14.0pt" style:font-name="휴먼명조" style:font-name-asian="휴먼명조" style:font-size-asian="14.0pt"/>
    </style:style>
    <style:style style:family="text" style:name="T7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8">
      <style:text-properties fo:font-size="14.0pt" style:font-name="휴먼명조" style:font-name-asian="휴먼명조" style:font-size-asian="14.0pt"/>
    </style:style>
    <style:style style:family="text" style:name="T7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0">
      <style:text-properties fo:font-size="14.0pt" style:font-name="휴먼명조" style:font-name-asian="휴먼명조" style:font-size-asian="14.0pt"/>
    </style:style>
    <style:style style:family="text" style:name="T8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2">
      <style:text-properties fo:font-size="14.0pt" style:font-name="휴먼명조" style:font-name-asian="휴먼명조" style:font-size-asian="14.0pt"/>
    </style:style>
    <style:style style:family="text" style:name="T8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4">
      <style:text-properties fo:font-size="14.0pt" style:font-name="휴먼명조" style:font-name-asian="휴먼명조" style:font-size-asian="14.0pt"/>
    </style:style>
    <style:style style:family="text" style:name="T8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6">
      <style:text-properties fo:font-size="14.0pt" style:font-name="휴먼명조" style:font-name-asian="휴먼명조" style:font-size-asian="14.0pt"/>
    </style:style>
    <style:style style:family="text" style:name="T8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paragraph" style:name="P21" style:parent-style-name="0">
      <style:paragraph-properties fo:margin-left="0.573cm" fo:text-indent="-0.573cm" style:snap-to-layout-grid="false"/>
    </style:style>
    <style:style style:family="paragraph" style:name="P22" style:parent-style-name="0">
      <style:paragraph-properties fo:margin-left="0.573cm" fo:text-indent="-0.573cm" style:snap-to-layout-grid="false"/>
    </style:style>
    <style:style style:family="text" style:name="T113">
      <style:text-properties fo:font-size="14.0pt" style:font-name="휴먼명조" style:font-name-asian="휴먼명조" style:font-size-asian="14.0pt"/>
    </style:style>
    <style:style style:family="text" style:name="T11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5">
      <style:text-properties fo:font-size="14.0pt" style:font-name="휴먼명조" style:font-name-asian="휴먼명조" style:font-size-asian="14.0pt"/>
    </style:style>
    <style:style style:family="text" style:name="T11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7">
      <style:text-properties fo:font-size="14.0pt" style:font-name="휴먼명조" style:font-name-asian="휴먼명조" style:font-size-asian="14.0pt"/>
    </style:style>
    <style:style style:family="text" style:name="T11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9">
      <style:text-properties fo:font-size="14.0pt" style:font-name="휴먼명조" style:font-name-asian="휴먼명조" style:font-size-asian="14.0pt"/>
    </style:style>
    <style:style style:family="text" style:name="T12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1">
      <style:text-properties fo:font-size="14.0pt" style:font-name="휴먼명조" style:font-name-asian="휴먼명조" style:font-size-asian="14.0pt"/>
    </style:style>
    <style:style style:family="text" style:name="T12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3">
      <style:text-properties fo:font-size="14.0pt" style:font-name="휴먼명조" style:font-name-asian="휴먼명조" style:font-size-asian="14.0pt"/>
    </style:style>
    <style:style style:family="text" style:name="T12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5">
      <style:text-properties fo:font-size="14.0pt" style:font-name="휴먼명조" style:font-name-asian="휴먼명조" style:font-size-asian="14.0pt"/>
    </style:style>
    <style:style style:family="text" style:name="T12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27">
      <style:text-properties fo:font-size="14.0pt" style:font-name="휴먼명조" style:font-name-asian="휴먼명조" style:font-size-asian="14.0pt"/>
    </style:style>
    <style:style style:family="paragraph" style:name="P23" style:parent-style-name="0">
      <style:paragraph-properties fo:margin-left="0.573cm" fo:text-indent="-0.573cm" style:snap-to-layout-grid="false"/>
    </style:style>
    <style:style style:family="paragraph" style:name="P24" style:parent-style-name="0">
      <style:paragraph-properties fo:margin-left="0.573cm" fo:text-indent="-0.573cm" style:snap-to-layout-grid="false"/>
    </style:style>
    <style:style style:family="text" style:name="T128">
      <style:text-properties fo:font-size="14.0pt" style:font-name="휴먼명조" style:font-name-asian="휴먼명조" style:font-size-asian="14.0pt"/>
    </style:style>
    <style:style style:family="text" style:name="T12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0">
      <style:text-properties fo:font-size="14.0pt" style:font-name="휴먼명조" style:font-name-asian="휴먼명조" style:font-size-asian="14.0pt"/>
    </style:style>
    <style:style style:family="text" style:name="T13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2">
      <style:text-properties fo:font-size="14.0pt" style:font-name="휴먼명조" style:font-name-asian="휴먼명조" style:font-size-asian="14.0pt"/>
    </style:style>
    <style:style style:family="text" style:name="T1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4">
      <style:text-properties fo:font-size="14.0pt" style:font-name="휴먼명조" style:font-name-asian="휴먼명조" style:font-size-asian="14.0pt"/>
    </style:style>
    <style:style style:family="text" style:name="T1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6">
      <style:text-properties fo:font-size="14.0pt" style:font-name="휴먼명조" style:font-name-asian="휴먼명조" style:font-size-asian="14.0pt"/>
    </style:style>
    <style:style style:family="text" style:name="T1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38">
      <style:text-properties fo:font-size="14.0pt" style:font-name="휴먼명조" style:font-name-asian="휴먼명조" style:font-size-asian="14.0pt"/>
    </style:style>
    <style:style style:family="text" style:name="T1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0">
      <style:text-properties fo:font-size="14.0pt" style:font-name="휴먼명조" style:font-name-asian="휴먼명조" style:font-size-asian="14.0pt"/>
    </style:style>
    <style:style style:family="text" style:name="T1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2">
      <style:text-properties fo:font-size="14.0pt" style:font-name="휴먼명조" style:font-name-asian="휴먼명조" style:font-size-asian="14.0pt"/>
    </style:style>
    <style:style style:family="text" style:name="T1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44">
      <style:text-properties fo:font-size="14.0pt" style:font-name="휴먼명조" style:font-name-asian="휴먼명조" style:font-size-asian="14.0pt"/>
    </style:style>
    <style:style style:family="paragraph" style:name="P25" style:parent-style-name="7">
      <style:paragraph-properties fo:margin-left="0.573cm" fo:text-indent="-0.573cm" style:snap-to-layout-grid="false"/>
    </style:style>
  </office:automatic-styles>
  <office:body>
    <office:text>
      <text:p text:style-name="P1"><draw:frame draw:style-name="fr1" draw:z-index="0" svg:width="14.918cm" svg:x="0.000cm" svg:y="0.000cm" text:anchor-type="paragraph"><draw:text-box fo:min-height="4.945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국제부</text:span><text:span text:style-name="T4">, </text:span><text:span text:style-name="T5">사회부 담당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ODA Watch </text:span><text:span text:style-name="T8">(</text:span><text:span text:style-name="T9">담당</text:span><text:span text:style-name="T10">: </text:span><text:span text:style-name="T11">이유정 간사 </text:span><text:span text:style-name="T12">02-518-0705, odawatch.korea@gmail.com)</text:span></text:p><text:p text:style-name="P6"><text:span text:style-name="T13">참여연대 국제연대위원회 </text:span><text:span text:style-name="T14">(</text:span><text:span text:style-name="T15">담당</text:span><text:span text:style-name="T16">: </text:span><text:span text:style-name="T17">이영아 간사 </text:span><text:span text:style-name="T18">02-723-5051 pspdint@pspd.org)</text:span></text:p></table:table-cell></table:table-row><table:table-row table:style-name="T1.R3"><table:table-cell table:style-name="T1.R3_C0"><text:p text:style-name="P7"><text:span text:style-name="T19">제    목</text:span></text:p></table:table-cell><table:table-cell table:style-name="T1.R3_C1"><text:p text:style-name="P8"><text:span text:style-name="T20">[</text:span><text:span text:style-name="T21">논평</text:span><text:span text:style-name="T22">] </text:span><text:span text:style-name="T23">급조된 개발협력 사업 </text:span><text:span text:style-name="T24">‘</text:span><text:span text:style-name="T25">코리아에이드</text:span><text:span text:style-name="T26">’ </text:span><text:span text:style-name="T27">확대 중단해야</text:span></text:p></table:table-cell></table:table-row><table:table-row table:style-name="T1.R4"><table:table-cell table:style-name="T1.R4_C0"><text:p text:style-name="P9"><text:span text:style-name="T28">날    짜</text:span></text:p></table:table-cell><table:table-cell table:style-name="T1.R4_C1"><text:p text:style-name="P10"><text:span text:style-name="T29">2016. 9. 1. (</text:span><text:span text:style-name="T30">총 </text:span><text:span text:style-name="T31">2</text:span><text:span text:style-name="T32">쪽</text:span><text:span text:style-name="T33">)</text:span></text:p></table:table-cell></table:table-row><table:table-row table:style-name="T1.R5"><table:table-cell table:number-columns-spanned="2" table:style-name="T1.R5_C0"><text:p text:style-name="P11"/></table:table-cell></table:table-row><table:table-row table:style-name="T1.R6"><table:table-cell table:number-columns-spanned="2" table:style-name="T1.R6_C0"><text:p text:style-name="P12"><text:span text:style-name="T34">논 평</text:span></text:p></table:table-cell></table:table-row></table:table></draw:text-box></draw:frame></text:p>
      <text:p text:style-name="P13"><draw:frame draw:style-name="fr2" draw:z-index="0" svg:width="14.920cm" svg:x="0.000cm" svg:y="-3.327cm" text:anchor-type="as-char"><draw:text-box fo:min-height="3.327cm"><table:table table:name="T2" table:style-name="T2" text:anchor-type="paragraph"><table:table-column table:style-name="T2.C67"/><table:table-row table:style-name="T2.R1"><table:table-cell table:style-name="T2.R1_C0"><text:p text:style-name="P14"><text:span text:style-name="T35">급조된 개발협력 사업 </text:span><text:span text:style-name="T36">‘</text:span><text:span text:style-name="T37">코리아에이드</text:span><text:span text:style-name="T38">’ </text:span><text:span text:style-name="T39">확대 중단해야</text:span></text:p><text:p text:style-name="P15"><text:span text:style-name="T40">시민사회 우려와 비판 무시한 채 대상국가 확대 강행 </text:span></text:p><text:p text:style-name="P16"><text:span text:style-name="T41">졸속으로 </text:span><text:span text:style-name="T42">‘17 </text:span><text:span text:style-name="T43">국제개발협력 종합시행계획</text:span><text:span text:style-name="T44">’ </text:span><text:span text:style-name="T45">수정안 서면심의 통과</text:span></text:p></table:table-cell></table:table-row></table:table></draw:text-box></draw:frame></text:p>
      <text:p text:style-name="P17"/>
      <text:p text:style-name="P18"><text:span text:style-name="T46">1. </text:span><text:span text:style-name="T47">지난 </text:span><text:span text:style-name="T48">8/30(</text:span><text:span text:style-name="T49">화</text:span><text:span text:style-name="T50">) </text:span><text:span text:style-name="T51">국무조정실 산하 국제개발협력위원회는 박근혜 대통령 아프리카 순방에 맞춰 출범한 </text:span><text:span text:style-name="T52">‘</text:span><text:span text:style-name="T53">코리아에이드</text:span><text:span text:style-name="T54">(Korea Aid)’</text:span><text:span text:style-name="T55">를 대폭 확대하는 내용으로 </text:span><text:span text:style-name="T56">「</text:span><text:span text:style-name="T57">17</text:span><text:span text:style-name="T58">년 국제개발협력 종합시행계획</text:span><text:span text:style-name="T59">」 </text:span><text:span text:style-name="T60">수정안을 서면 심의해 통과시켰다</text:span><text:span text:style-name="T61">. </text:span><text:span text:style-name="T62">졸속정책으로 시민사회의 우려와 비판을 받았던 코리아에이드 사업을 축소</text:span><text:span text:style-name="T63">, </text:span><text:span text:style-name="T64">폐기하기보다 오히려 대상 국가를 확대하고 추가로 예산을 확대 편성한 것은 매우 부적절한 조치다</text:span><text:span text:style-name="T65">. </text:span></text:p>
      <text:p text:style-name="P19"/>
      <text:p text:style-name="P20"><text:span text:style-name="T66">2. </text:span><text:span text:style-name="T67">정부는 코리아에이드 사업의 타당성 조사 결과를 제시하지 못하면서 엄정한 평가나 검증 없이 무분별하게 확대하고 있다</text:span><text:span text:style-name="T68">. </text:span><text:span text:style-name="T69">이번에 통과된 수정안은 </text:span><text:span text:style-name="T70">2017</text:span><text:span text:style-name="T71">년 코리아에이드 사업을 애초 책정된 </text:span><text:span text:style-name="T72">62</text:span><text:span text:style-name="T73">억 원에서 </text:span><text:span text:style-name="T74">2</text:span><text:span text:style-name="T75">배 이상으로 확대한 총 </text:span><text:span text:style-name="T76">6</text:span><text:span text:style-name="T77">개 사업</text:span><text:span text:style-name="T78">, 144</text:span><text:span text:style-name="T79">억 원으로 대폭 증액했다</text:span><text:span text:style-name="T80">. </text:span><text:span text:style-name="T81">또한 부속사업으로 </text:span><text:span text:style-name="T82">‘</text:span><text:span text:style-name="T83">영양개선을 위한 곡물가공기술 전수사업</text:span><text:span text:style-name="T84">’</text:span><text:span text:style-name="T85">에 </text:span><text:span text:style-name="T86">25.5</text:span><text:span text:style-name="T87">억원을 신규 편성했다</text:span><text:span text:style-name="T88">. </text:span><text:span text:style-name="T89">대상국가 역시 에티오피아</text:span><text:span text:style-name="T90">, </text:span><text:span text:style-name="T91">우간다</text:span><text:span text:style-name="T92">, </text:span><text:span text:style-name="T93">케냐 이외에 탄자니아</text:span><text:span text:style-name="T94">, </text:span><text:span text:style-name="T95">라오스</text:span><text:span text:style-name="T96">, </text:span><text:span text:style-name="T97">캄보디아 </text:span><text:span text:style-name="T98">3</text:span><text:span text:style-name="T99">개국을 추가했다</text:span><text:span text:style-name="T100">. </text:span><text:span text:style-name="T101">그러나 코리아에이드 사업을 담당하는 한국국제협력단</text:span><text:span text:style-name="T102">(KOICA)</text:span><text:span text:style-name="T103">은 아직 구체적인 실행계획조차 수립하지 못했다</text:span><text:span text:style-name="T104">. </text:span><text:span text:style-name="T105">코리아에이드 출범 이후인 지난 </text:span><text:span text:style-name="T106">6</text:span><text:span text:style-name="T107">월에서야 겨우 사업추진단을 결성했고 최근 국가별로 사업을 추진할 코디네이터 </text:span><text:span text:style-name="T108">9</text:span><text:span text:style-name="T109">명을 채용했다</text:span><text:span text:style-name="T110">. </text:span><text:span text:style-name="T111">위에서 떨어진 사업을 성급하게 진행하다보니 생기는 문제이다</text:span><text:span text:style-name="T112">. </text:span></text:p>
      <text:p text:style-name="P21"/>
      <text:p text:style-name="P22"><text:span text:style-name="T113">3. </text:span><text:span text:style-name="T114">그동안 시민사회는 코리아에이드가 일회성 이벤트 사업으로 급조된 것이며 국제개발협력의 주요 원칙과 규범을 무시하고 원조의 질을 높이려는 국제사회의 노력에 역행하는 사업이라며 거세게 비판했다</text:span><text:span text:style-name="T115">. </text:span><text:span text:style-name="T116">또한</text:span><text:span text:style-name="T117">, </text:span><text:span text:style-name="T118">개발효과성</text:span><text:span text:style-name="T119">, </text:span><text:span text:style-name="T120">책무성</text:span><text:span text:style-name="T121">, </text:span><text:span text:style-name="T122">지속가능성을 우선적으로 고려하여 자국의 시스템을 강화하려는 협력대상국의 노력을 지원하는 데 집중해야 한다고 강조하였다</text:span><text:span text:style-name="T123">. </text:span><text:span text:style-name="T124">정부가 이러한 문제들에 대한 개선이나 보완 없이 대상 국가를 확대하여 낯 뜨거운 엉터리 이벤트 사업을 지속</text:span><text:span text:style-name="T125">·</text:span><text:span text:style-name="T126">확대한다는 것은 국제개발협력의 개선을 열망하는 한국 국민과 원조의 대상국인 개발도상국 주민들을 기만하는 행위다</text:span><text:span text:style-name="T127">. </text:span></text:p>
      <text:p text:style-name="P23"/>
      <text:p text:style-name="P24"><text:span text:style-name="T128">4. </text:span><text:span text:style-name="T129">아무리 선한 의도와 목적을 가지고 있다 해도 공적개발원조</text:span><text:span text:style-name="T130">(ODA)</text:span><text:span text:style-name="T131">가 언제나 수원국의 빈곤퇴치와 사회발전 결과를 가져오지는 않는다</text:span><text:span text:style-name="T132">. </text:span><text:span text:style-name="T133">그러므로 기획 단계부터 공여자가 아닌 지역주민들의 입장에서 사업의 필요성을 철저하게 검토하고</text:span><text:span text:style-name="T134">, </text:span><text:span text:style-name="T135">현지 상황에 맞게 집행해야 한다는 것은 주지의 사실이다</text:span><text:span text:style-name="T136">. </text:span><text:span text:style-name="T137">정부는 적절성과 효과성이 검증되지도 않은 코리아에이드 사업의 확대를 중단하고 우선적으로 시민사회가 제기한 문제점들에 답해야 한다</text:span><text:span text:style-name="T138">. </text:span><text:span text:style-name="T139">또한 정권의 이해에 따라 개발협력 사업을 급조하는 일이 재발하지 않도록 정부와 시민사회</text:span><text:span text:style-name="T140">, </text:span><text:span text:style-name="T141">학계가 모여 한국 개발협력 제도의 개선방향 논의를 시작해야 한다</text:span><text:span text:style-name="T142">. </text:span><text:span text:style-name="T143">끝</text:span><text:span text:style-name="T144">. </text:span></text:p>
      <text:p text:style-name="P25"/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1" style:parent-style-name="Standard">
      <style:paragraph-properties fo:line-height="100%" fo:padding-bottom="0.000cm" fo:padding-left="0.000cm" fo:padding-right="0.000cm" fo:padding-top="0.000cm" fo:text-align="left" style:snap-to-layout-grid="false" style:vertical-align="baseline"/>
      <style:text-properties fo:color="#000000" fo:font-size="12.0pt" fo:font-weight="bold" fo:letter-spacing="-2.4pt" style:font-name="HCI Tulip" style:font-name-asian="휴먼명조" style:font-size-asian="12.0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5" style:parent-style-name="Standard">
      <style:paragraph-properties fo:line-height="130%" fo:padding-bottom="0.000cm" fo:padding-left="0.000cm" fo:padding-right="0.000cm" fo:padding-top="0.000cm" fo:text-align="center" style:snap-to-layout-grid="false" style:vertical-align="baseline"/>
      <style:text-properties fo:color="#000000" fo:font-size="18.0pt" fo:font-weight="bold" fo:letter-spacing="-1.8pt" style:font-name="한양견고딕" style:font-name-asian="한양견고딕" style:font-size-asian="18.0pt" style:font-weight-asian="bold"/>
    </style:style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6년 9월 1일 목요일 오후 3:37:39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