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style:font-name="HCI Hollyhock" style:font-name-asian="휴먼고딕" style:font-size-asian="11.0pt"/>
    </style:style>
    <style:style style:family="text" style:name="T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0">
      <style:text-properties fo:font-size="11.0pt" style:font-name="HCI Hollyhock" style:font-name-asian="휴먼고딕" style:font-size-asian="11.0pt"/>
    </style:style>
    <style:style style:family="text" style:name="T1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2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4">
      <style:text-properties fo:font-size="11.0pt" style:font-name="HCI Hollyhock" style:font-name-asian="휴먼고딕" style:font-size-asian="11.0pt"/>
    </style:style>
    <style:style style:family="text" style:name="T1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663cm"/>
    </style:style>
    <style:style style:family="paragraph" style:name="P11" style:parent-style-name="4">
      <style:paragraph-properties style:snap-to-layout-grid="false"/>
    </style:style>
    <style:style style:family="text" style:name="T28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5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9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text" style:name="T30">
      <style:text-properties fo:font-size="19.0pt" style:font-name="한양견고딕" style:font-name-asian="한양견고딕" style:font-size-asian="19.0pt"/>
    </style:style>
    <style:style style:family="text" style:name="T31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text" style:name="T32">
      <style:text-properties fo:font-size="19.0pt" style:font-name="한양견고딕" style:font-name-asian="한양견고딕" style:font-size-asian="19.0pt"/>
    </style:style>
    <style:style style:family="text" style:name="T33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5" style:parent-style-name="2">
      <style:paragraph-properties fo:line-height="150%" fo:margin-left="0.548cm" fo:text-indent="-0.548cm" style:snap-to-layout-grid="false"/>
    </style:style>
    <style:style style:family="paragraph" style:name="P16" style:parent-style-name="0">
      <style:paragraph-properties fo:margin-left="0.573cm" fo:text-indent="-0.573cm" style:snap-to-layout-grid="false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paragraph" style:name="P20" style:parent-style-name="0">
      <style:paragraph-properties fo:margin-left="0.542cm" fo:text-indent="-0.542cm" style:snap-to-layout-grid="false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604cm" fo:text-indent="-0.604cm" style:snap-to-layout-grid="false"/>
    </style:style>
    <style:style style:family="paragraph" style:name="P22" style:parent-style-name="0">
      <style:paragraph-properties fo:margin-left="0.573cm" fo:text-indent="-0.573cm" style:snap-to-layout-grid="false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text" style:name="T1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text" style:name="T1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text" style:name="T1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8">
      <style:text-properties fo:font-size="14.0pt" style:font-name="휴먼명조" style:font-name-asian="휴먼명조" style:font-size-asian="14.0pt"/>
    </style:style>
    <style:style style:family="text" style:name="T1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0">
      <style:text-properties fo:font-size="14.0pt" style:font-name="휴먼명조" style:font-name-asian="휴먼명조" style:font-size-asian="14.0pt"/>
    </style:style>
    <style:style style:family="text" style:name="T1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2">
      <style:text-properties fo:font-size="14.0pt" style:font-name="휴먼명조" style:font-name-asian="휴먼명조" style:font-size-asian="14.0pt"/>
    </style:style>
    <style:style style:family="text" style:name="T1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573cm" fo:text-indent="-0.573cm" style:snap-to-layout-grid="false"/>
    </style:style>
    <style:style style:family="paragraph" style:name="P24" style:parent-style-name="0">
      <style:paragraph-properties fo:margin-left="0.604cm" fo:text-indent="-0.604cm" style:snap-to-layout-grid="false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1">
      <style:text-properties fo:font-size="14.0pt" style:font-name="휴먼명조" style:font-name-asian="휴먼명조" style:font-size-asian="14.0pt"/>
    </style:style>
    <style:style style:family="text" style:name="T1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3">
      <style:text-properties fo:font-size="14.0pt" style:font-name="휴먼명조" style:font-name-asian="휴먼명조" style:font-size-asian="14.0pt"/>
    </style:style>
    <style:style style:family="text" style:name="T1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5">
      <style:text-properties fo:font-size="14.0pt" style:font-name="휴먼명조" style:font-name-asian="휴먼명조" style:font-size-asian="14.0pt"/>
    </style:style>
    <style:style style:family="text" style:name="T1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7">
      <style:text-properties fo:font-size="14.0pt" style:font-name="휴먼명조" style:font-name-asian="휴먼명조" style:font-size-asian="14.0pt"/>
    </style:style>
    <style:style style:family="paragraph" style:name="P25" style:parent-style-name="0">
      <style:paragraph-properties fo:margin-left="0.604cm" fo:text-indent="-0.604cm" style:snap-to-layout-grid="false"/>
    </style:style>
    <style:style style:family="paragraph" style:name="P26" style:parent-style-name="0">
      <style:paragraph-properties fo:margin-left="0.568cm" fo:text-indent="-0.568cm" style:snap-to-layout-grid="false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text" style:name="T1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text" style:name="T1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2">
      <style:text-properties fo:font-size="14.0pt" style:font-name="휴먼명조" style:font-name-asian="휴먼명조" style:font-size-asian="14.0pt"/>
    </style:style>
    <style:style style:family="text" style:name="T1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4">
      <style:text-properties fo:font-size="14.0pt" style:font-name="휴먼명조" style:font-name-asian="휴먼명조" style:font-size-asian="14.0pt"/>
    </style:style>
    <style:style style:family="text" style:name="T1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6">
      <style:text-properties fo:font-size="14.0pt" style:font-name="휴먼명조" style:font-name-asian="휴먼명조" style:font-size-asian="14.0pt"/>
    </style:style>
    <style:style style:family="text" style:name="T1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8">
      <style:text-properties fo:font-size="14.0pt" style:font-name="휴먼명조" style:font-name-asian="휴먼명조" style:font-size-asian="14.0pt"/>
    </style:style>
    <style:style style:family="text" style:name="T1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0">
      <style:text-properties fo:font-size="14.0pt" style:font-name="휴먼명조" style:font-name-asian="휴먼명조" style:font-size-asian="14.0pt"/>
    </style:style>
    <style:style style:family="text" style:name="T1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2">
      <style:text-properties fo:font-size="14.0pt" style:font-name="휴먼명조" style:font-name-asian="휴먼명조" style:font-size-asian="14.0pt"/>
    </style:style>
    <style:style style:family="text" style:name="T1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4">
      <style:text-properties fo:font-size="14.0pt" style:font-name="휴먼명조" style:font-name-asian="휴먼명조" style:font-size-asian="14.0pt"/>
    </style:style>
    <style:style style:family="text" style:name="T1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6">
      <style:text-properties fo:font-size="14.0pt" style:font-name="휴먼명조" style:font-name-asian="휴먼명조" style:font-size-asian="14.0pt"/>
    </style:style>
    <style:style style:family="text" style:name="T1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8">
      <style:text-properties fo:font-size="14.0pt" style:font-name="휴먼명조" style:font-name-asian="휴먼명조" style:font-size-asian="14.0pt"/>
    </style:style>
    <style:style style:family="text" style:name="T1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0">
      <style:text-properties fo:font-size="14.0pt" style:font-name="휴먼명조" style:font-name-asian="휴먼명조" style:font-size-asian="14.0pt"/>
    </style:style>
    <style:style style:family="text" style:name="T2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2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003cm" text:anchor-type="as-char"><draw:text-box fo:min-height="5.0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국제연대위원회 </text:span><text:span text:style-name="T8">(</text:span><text:span text:style-name="T9">담당 </text:span><text:span text:style-name="T10">: </text:span><text:span text:style-name="T11">이영아 간사 </text:span><text:span text:style-name="T12">02-723-5051 pspdint@pspd.org)</text:span></text:p></table:table-cell></table:table-row><table:table-row table:style-name="T1.R3"><table:table-cell table:style-name="T1.R3_C0"><text:p text:style-name="P6"><text:span text:style-name="T13">제    목</text:span></text:p></table:table-cell><table:table-cell table:style-name="T1.R3_C1"><text:p text:style-name="P7"><text:span text:style-name="T14">[</text:span><text:span text:style-name="T15">논평</text:span><text:span text:style-name="T16">] </text:span><text:span text:style-name="T17">엉터리 개발협력외교</text:span><text:span text:style-name="T18">, ‘</text:span><text:span text:style-name="T19">코리아 에이드</text:span><text:span text:style-name="T20">’ </text:span><text:span text:style-name="T21">폐기해야</text:span></text:p></table:table-cell></table:table-row><table:table-row table:style-name="T1.R4"><table:table-cell table:style-name="T1.R4_C0"><text:p text:style-name="P8"><text:span text:style-name="T22">날    짜</text:span></text:p></table:table-cell><table:table-cell table:style-name="T1.R4_C1"><text:p text:style-name="P9"><text:span text:style-name="T23">2016. 6. 2. (</text:span><text:span text:style-name="T24">총 </text:span><text:span text:style-name="T25">3 </text:span><text:span text:style-name="T26">쪽</text:span><text:span text:style-name="T27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8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9">엉터리 개발협력외교</text:span><text:span text:style-name="T30">, ‘</text:span><text:span text:style-name="T31">코리아 에이드</text:span><text:span text:style-name="T32">Korea Aid’ </text:span><text:span text:style-name="T33">폐기해야</text:span></text:p><text:p text:style-name="P14"><text:span text:style-name="T34">원조의 취지도 국제규범도 무시한 낯 뜨거운 일회성 이벤트 사업 </text:span></text:p></table:table-cell></table:table-row></table:table></draw:text-box></draw:frame></text:p>
      <text:p text:style-name="P15"/>
      <text:p text:style-name="P16"><text:span text:style-name="T35">1. </text:span><text:span text:style-name="T36">어제</text:span><text:span text:style-name="T37">(6/1) </text:span><text:span text:style-name="T38">박근혜 대통령이 아프리카 </text:span><text:span text:style-name="T39">3</text:span><text:span text:style-name="T40">개국 순방을 마쳤다</text:span><text:span text:style-name="T41">. </text:span><text:span text:style-name="T42">언론 보도에 따르면 박 대통령의 방문을 계기로 에티오피아</text:span><text:span text:style-name="T43">, </text:span><text:span text:style-name="T44">우간다</text:span><text:span text:style-name="T45">, </text:span><text:span text:style-name="T46">케냐에서 코리아 에이드</text:span><text:span text:style-name="T47">(Korea Aid)</text:span><text:span text:style-name="T48">라는 </text:span><text:span text:style-name="T49">‘</text:span><text:span text:style-name="T50">이동형 개발협력 프로젝트</text:span><text:span text:style-name="T51">’</text:span><text:span text:style-name="T52">가 출범했다</text:span><text:span text:style-name="T53">. </text:span><text:span text:style-name="T54">이동식 차량에 의료기기</text:span><text:span text:style-name="T55">, </text:span><text:span text:style-name="T56">음식</text:span><text:span text:style-name="T57">, </text:span><text:span text:style-name="T58">영상장비를 싣고 마을을 돌아다니며 서비스를 제공한다는 것이다</text:span><text:span text:style-name="T59">. </text:span><text:span text:style-name="T60">느닷없이 등장한 이 원조사업은 대통령의 현지 방문을 계기로 급조된 이벤트 사업이라는 티가 역력하다</text:span><text:span text:style-name="T61">. </text:span><text:span text:style-name="T62">공적개발원조</text:span><text:span text:style-name="T63">(ODA)</text:span><text:span text:style-name="T64">의 취지는 물론 원조의 효과성을 높이기 위해 국제사회가 확립한 원칙도</text:span><text:span text:style-name="T65">, </text:span><text:span text:style-name="T66">노력도 무시한 일회성 사업이다</text:span><text:span text:style-name="T67">. </text:span><text:span text:style-name="T68">당연히 현지 주민들의 의견과 수요는 전혀 고려되지 않았다</text:span><text:span text:style-name="T69">. </text:span><text:span text:style-name="T70">한국 원조의 망신이 아닐 수 없다</text:span><text:span text:style-name="T71">. </text:span><text:span text:style-name="T72">코리아 에이드</text:span><text:span text:style-name="T73">(Korea Aid)</text:span><text:span text:style-name="T74">라는 엉터리 개발협력사업은 즉각 폐기되어야 한다</text:span><text:span text:style-name="T75">. </text:span></text:p>
      <text:p text:style-name="P17"/>
      <text:p text:style-name="P18"><text:span text:style-name="T76">2. </text:span><text:span text:style-name="T77">코리아 에이드 사업 중 우선 소녀</text:span><text:span text:style-name="T78">, </text:span><text:span text:style-name="T79">가임기 여성</text:span><text:span text:style-name="T80">, </text:span><text:span text:style-name="T81">산모를 대상으로 한 보건사업을 보면</text:span><text:span text:style-name="T82">, </text:span><text:span text:style-name="T83">초음파 기기를 통해 태아의 모습을 사진으로 제공하는 서비스를 진행하겠다고 한다</text:span><text:span text:style-name="T84">. </text:span><text:span text:style-name="T85">국제사회가 지속가능한발전목표</text:span><text:span text:style-name="T86">(SDGs)</text:span><text:span text:style-name="T87">에서 </text:span><text:span text:style-name="T88">3</text:span><text:span text:style-name="T89">번째로 언급할 만큼 아프리카 지역의 모성 사망률과 영유아 사망률은 심각한데</text:span><text:span text:style-name="T90">, </text:span><text:span text:style-name="T91">이 지역에서 태아의 사진을 제공하는 것이 우선적이고 시급하게 고려할 사업인가</text:span><text:span text:style-name="T92">? </text:span><text:span text:style-name="T93">아프리카 많은 국가의 사람들은 의료서비스를 받기 위해서 우선적으로 마을 보건소를 이용한다</text:span><text:span text:style-name="T94">. </text:span><text:span text:style-name="T95">외지인의 의료행위에 대한 불신이 높은 곳도 많기 때문에 한 번 왔다가 언제 올지도 모를 이동식 의료서비스보다는 현지인들이 일상적으로 이용하는 보건소 체계가 제대로 갖춰지도록 지원하는 것이 지속적으로 주민들이 의료서비스를 제공받을 수 있도록 하는 방법이다</text:span><text:span text:style-name="T96">. </text:span><text:span text:style-name="T97">보건소에 상시적으로 필요한 의료인들이 상주하여 의료서비스를 지원하는 것도 필요하다</text:span><text:span text:style-name="T98">. </text:span><text:span text:style-name="T99">하지만 코리아 에이드 사업에는 이러한 고려가 전혀 없다</text:span><text:span text:style-name="T100">. </text:span><text:span text:style-name="T101">현지 보건의료 전문가나 주민의 의견을 청취했다면</text:span><text:span text:style-name="T102">, </text:span><text:span text:style-name="T103">국제사회가 합의한 개발협력 기준들을 조금이라도 이해했다면</text:span><text:span text:style-name="T104">, </text:span><text:span text:style-name="T105">있을 수 없는 일이다</text:span><text:span text:style-name="T106">. </text:span></text:p>
      <text:p text:style-name="P19"/>
      <text:p text:style-name="P20"><text:span text:style-name="T107">3. </text:span><text:span text:style-name="T108">코리아 에이드 중 음식 분야인 이동형식품개발협력사업</text:span><text:span text:style-name="T109">(K-Meal)</text:span><text:span text:style-name="T110">도 그 취지나 효과가 의심스럽기는 마찬가지다</text:span><text:span text:style-name="T111">. K-Meal </text:span><text:span text:style-name="T112">사업은 현지 주민들에게 국산 쌀로 제작된 쌀 가공 제품 </text:span><text:span text:style-name="T113">2</text:span><text:span text:style-name="T114">종류와 비빔밥 등 한식 메뉴를 제공하여 소외계층의 영양 상태를 개선하겠다는 것이 그 취지이다</text:span><text:span text:style-name="T115">. </text:span><text:span text:style-name="T116">이런 식의 음식 제공으로 사람들의 영양 상태를 개선하겠다는 과도한 목표설정도 의아하지만</text:span><text:span text:style-name="T117">, </text:span><text:span text:style-name="T118">한식과는 다른 종류의 쌀과 음식을 주식으로 하는 현지 주민들의 음식문화를 완전히 무시하는 과오를 범하고 있다</text:span><text:span text:style-name="T119">. </text:span><text:span text:style-name="T120">이 사업은 실제 주민들에게 부족한 영양분이 무엇인지</text:span><text:span text:style-name="T121">, </text:span><text:span text:style-name="T122">현지식으로 보충 가능한 방법은 없는지</text:span><text:span text:style-name="T123">, </text:span><text:span text:style-name="T124">현지에서 식자재 조달은 가능한지</text:span><text:span text:style-name="T125">, </text:span><text:span text:style-name="T126">관련한 정부의 지원 계획이 있는지 등을 전혀 고려하지 않은 일회성 사업 그 이상 그 이하도 아니다</text:span><text:span text:style-name="T127">. </text:span><text:span text:style-name="T128">그저 한식을 소개하고 한 번 맛보게 하는 것을 현지 주민의 영양 개선 사업으로 둔갑시켜서는 안 된다</text:span><text:span text:style-name="T129">. </text:span></text:p>
      <text:p text:style-name="P21"/>
      <text:p text:style-name="P22"><text:span text:style-name="T130">4. </text:span><text:span text:style-name="T131">문체부에서 주관하는 문화 사업은 또 어떠한가</text:span><text:span text:style-name="T132">? </text:span><text:span text:style-name="T133">영상트럭 </text:span><text:span text:style-name="T134">1</text:span><text:span text:style-name="T135">대로 보건교육 영상을 상영하고 한국문화를 소개하는 것이 주요 프로그램이다</text:span><text:span text:style-name="T136">. </text:span><text:span text:style-name="T137">보건위생과 성인지 동영상에 포함되어 있는 세부 에피소드들도 아프리카 소녀들이 처한 현실과는 동떨어진 내용을 담고 있다</text:span><text:span text:style-name="T138">. </text:span><text:span text:style-name="T139">학교 가기 싫어하는 소녀들을 계도하겠다는 에피소드의 경우 가사노동</text:span><text:span text:style-name="T140">, </text:span><text:span text:style-name="T141">조혼</text:span><text:span text:style-name="T142">, </text:span><text:span text:style-name="T143">임신 등의 이유로 배움의 기회를 빼앗기기 일쑤인 아프리카 소녀들의 현실을 전혀 반영하지 못한다</text:span><text:span text:style-name="T144">. </text:span><text:span text:style-name="T145">이러한 영상 상영 외에도 한국문화</text:span><text:span text:style-name="T146">, </text:span><text:span text:style-name="T147">관광</text:span><text:span text:style-name="T148">, </text:span><text:span text:style-name="T149">국가이미지</text:span><text:span text:style-name="T150">, </text:span><text:span text:style-name="T151">평창올림픽 등을 담은 영상</text:span><text:span text:style-name="T152">, </text:span><text:span text:style-name="T153">케이팝 뮤직비디오</text:span><text:span text:style-name="T154">, </text:span><text:span text:style-name="T155">한국 영화 등을 영상트럭에서 상영하고 사물놀이</text:span><text:span text:style-name="T156">, </text:span><text:span text:style-name="T157">태권도 시범</text:span><text:span text:style-name="T158">, </text:span><text:span text:style-name="T159">비보이 공연 등을 추가로 시행할 수도 있게 한다는 것이 이 사업의 내용이다</text:span><text:span text:style-name="T160">. </text:span><text:span text:style-name="T161">도무지 개발협력사업이라고 할 수 없는 사업들이다</text:span><text:span text:style-name="T162">. ODA</text:span><text:span text:style-name="T163">를 그저 한류 확산의 수단쯤으로 보는 정부의 저급한 인식 수준이 드러나는 대목이기도 하다</text:span><text:span text:style-name="T164">. </text:span></text:p>
      <text:p text:style-name="P23"/>
      <text:p text:style-name="P24"><text:span text:style-name="T165">5. </text:span><text:span text:style-name="T166">이처럼 코리아 에이드 사업이 현지 상황과는 동떨어진</text:span><text:span text:style-name="T167">, </text:span><text:span text:style-name="T168">국제개발협력 기준에도 미달하는 내용으로 구성된 것은 이것이 대통령 아프리카 순방을 위해 급조된 이벤트성 사업이기 때문이다</text:span><text:span text:style-name="T169">. </text:span><text:span text:style-name="T170">국무총리실 산하 국제개발협력위원회가 심의한 </text:span><text:span text:style-name="T171">2016</text:span><text:span text:style-name="T172">년</text:span><text:span text:style-name="T173">, 2017</text:span><text:span text:style-name="T174">년 국제개발협력 종합시행계획 어디에도 명시된 적이 없는 사업이다</text:span><text:span text:style-name="T175">. </text:span><text:span text:style-name="T176">청와대의 무리한 요구에 개발협력에 대한 이해가 없는 부처들이 동원되다 보니 이렇듯 엉터리 사업들이 나올 수밖에 없다</text:span><text:span text:style-name="T177">. </text:span></text:p>
      <text:p text:style-name="P25"/>
      <text:p text:style-name="P26"><text:span text:style-name="T178">6. </text:span><text:span text:style-name="T179">이미 국제사회는 건물과 시설</text:span><text:span text:style-name="T180">, </text:span><text:span text:style-name="T181">장비 등 하드웨어에만 치중하던 개발협력 방식에 대해 성찰하고</text:span><text:span text:style-name="T182">, </text:span><text:span text:style-name="T183">개발의 효과성</text:span><text:span text:style-name="T184">, </text:span><text:span text:style-name="T185">책무성</text:span><text:span text:style-name="T186">, </text:span><text:span text:style-name="T187">지속가능성 등을 우선적으로 고려하고 있다</text:span><text:span text:style-name="T188">. </text:span><text:span text:style-name="T189">자국의 시스템을 강화하려는 협력대상국의 노력을 지원하는 데 집중하고</text:span><text:span text:style-name="T190">, </text:span><text:span text:style-name="T191">소프트웨어 강화 등 현지의 역량을 높이는 방향으로 선회한 지 오래다</text:span><text:span text:style-name="T192">. </text:span><text:span text:style-name="T193">코리아 에이드는 원조의 질을 높이려는 국제사회의 노력에 역행하는 것일 뿐만 아니라</text:span><text:span text:style-name="T194">, </text:span><text:span text:style-name="T195">국제사회가 합의한 개발협력의 규범과 권고에 따라 한국의 원조 체계를 개선하고자 했던 노력들에 찬물을 끼얹고 있다</text:span><text:span text:style-name="T196">. ODA</text:span><text:span text:style-name="T197">는 이런 식의 돌출적이고 낯 뜨거운 이벤트에 동원되어서는 안 된다</text:span><text:span text:style-name="T198">. </text:span><text:span text:style-name="T199">코리아 에이드는 즉각 폐기되어야 마땅하다</text:span><text:span text:style-name="T200">. </text:span><text:span text:style-name="T201">끝</text:span><text:span text:style-name="T202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522</meta:generator>
    <meta:creation-date>2006년 2월 23일 목요일 오후 7:58:37</meta:creation-date>
    <dc:title>보도자료서식</dc:title>
    <dc:creator/>
    <dc:date>2016년 6월 2일 목요일 오후 12:03:10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