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6">
      <style:text-properties fo:font-size="11.0pt" style:font-name="HCI Hollyhock" style:font-name-asian="휴먼고딕" style:font-size-asian="11.0pt"/>
    </style:style>
    <style:style style:family="text" style:name="T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paragraph" style:name="P6" style:parent-style-name="0">
      <style:paragraph-properties style:snap-to-layout-grid="false"/>
    </style:style>
    <style:style style:family="text" style:name="T10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070cm"/>
    </style:style>
    <style:style style:family="paragraph" style:name="P7" style:parent-style-name="0">
      <style:paragraph-properties fo:text-align="center" style:snap-to-layout-grid="false"/>
    </style:style>
    <style:style style:family="text" style:name="T1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9" style:parent-style-name="0">
      <style:paragraph-properties fo:text-align="center" style:snap-to-layout-grid="false"/>
    </style:style>
    <style:style style:family="text" style:name="T2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1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2" style:parent-style-name="4">
      <style:paragraph-properties style:snap-to-layout-grid="false"/>
    </style:style>
    <style:style style:family="text" style:name="T28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3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0">
      <style:text-properties fo:font-size="20.0pt" style:font-name="한양견고딕" style:font-name-asian="한양견고딕" style:font-size-asian="20.0pt"/>
    </style:style>
    <style:style style:family="text" style:name="T31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3">
      <style:text-properties fo:font-size="16.0pt" style:font-name="한양견고딕" style:font-name-asian="한양견고딕" style:font-size-asian="16.0pt"/>
    </style:style>
    <style:style style:family="text" style:name="T3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2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80cm" fo:text-indent="-0.580cm" style:snap-to-layout-grid="false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80cm" fo:text-indent="-0.580cm" style:snap-to-layout-grid="false"/>
    </style:style>
    <style:style style:family="paragraph" style:name="P19" style:parent-style-name="0">
      <style:paragraph-properties fo:margin-left="0.559cm" fo:text-indent="-0.559cm" style:snap-to-layout-grid="false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59cm" fo:text-indent="-0.559cm" style:snap-to-layout-grid="false"/>
    </style:style>
    <style:style style:family="paragraph" style:name="P21" style:parent-style-name="0">
      <style:paragraph-properties fo:margin-left="0.559cm" fo:text-indent="-0.559cm" style:snap-to-layout-grid="false"/>
    </style:style>
    <style:style style:family="paragraph" style:name="P22" style:parent-style-name="0">
      <style:paragraph-properties fo:margin-left="0.559cm" fo:text-indent="-0.559cm" style:snap-to-layout-grid="false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559cm" fo:text-indent="-0.559cm" style:snap-to-layout-grid="false"/>
    </style:style>
    <style:style style:family="paragraph" style:name="P24" style:parent-style-name="0">
      <style:paragraph-properties fo:margin-left="0.559cm" fo:text-indent="-0.559cm" style:snap-to-layout-grid="false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6">
      <style:text-properties fo:font-size="14.0pt" style:font-name="바탕" style:font-name-asian="휴먼명조" style:font-size-asian="14.0pt"/>
    </style:style>
    <style:style style:family="text" style:name="T1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text" style:name="T12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6">
      <style:text-properties fo:font-size="14.0pt" style:font-name="휴먼명조" style:font-name-asian="휴먼명조" style:font-size-asian="14.0pt"/>
    </style:style>
    <style:style style:family="text" style:name="T12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8">
      <style:text-properties fo:font-size="14.0pt" style:font-name="휴먼명조" style:font-name-asian="휴먼명조" style:font-size-asian="14.0pt"/>
    </style:style>
    <style:style style:family="paragraph" style:name="P25" style:parent-style-name="0">
      <style:paragraph-properties fo:margin-left="0.559cm" fo:text-indent="-0.559cm" style:snap-to-layout-grid="false"/>
    </style:style>
    <style:style style:family="paragraph" style:name="P26" style:parent-style-name="0">
      <style:paragraph-properties fo:margin-left="0.559cm" fo:text-indent="-0.559cm" style:snap-to-layout-grid="false"/>
    </style:style>
    <style:style style:family="paragraph" style:name="P27" style:parent-style-name="0">
      <style:paragraph-properties fo:margin-left="0.559cm" fo:text-indent="-0.559cm" style:snap-to-layout-grid="false"/>
    </style:style>
    <style:style style:family="text" style:name="T129">
      <style:text-properties fo:font-size="14.0pt" style:font-name="바탕" style:font-name-asian="휴먼명조" style:font-size-asian="14.0pt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text" style:name="T1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2">
      <style:text-properties fo:font-size="14.0pt" style:font-name="휴먼명조" style:font-name-asian="휴먼명조" style:font-size-asian="14.0pt"/>
    </style:style>
    <style:style style:family="text" style:name="T1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4">
      <style:text-properties fo:font-size="14.0pt" style:font-name="휴먼명조" style:font-name-asian="휴먼명조" style:font-size-asian="14.0pt"/>
    </style:style>
    <style:style style:family="text" style:name="T1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6">
      <style:text-properties fo:font-size="14.0pt" style:font-name="휴먼명조" style:font-name-asian="휴먼명조" style:font-size-asian="14.0pt"/>
    </style:style>
    <style:style style:family="text" style:name="T1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8">
      <style:text-properties fo:font-size="14.0pt" style:font-name="휴먼명조" style:font-name-asian="휴먼명조" style:font-size-asian="14.0pt"/>
    </style:style>
    <style:style style:family="paragraph" style:name="P28" style:parent-style-name="0">
      <style:paragraph-properties fo:margin-left="0.559cm" fo:text-indent="-0.559cm" style:snap-to-layout-grid="false"/>
    </style:style>
  </office:automatic-styles>
  <office:body>
    <office:text>
      <text:p text:style-name="P1"><draw:frame draw:style-name="fr1" draw:z-index="0" svg:width="14.918cm" svg:x="0.000cm" svg:y="-5.866cm" text:anchor-type="as-char"><draw:text-box fo:min-height="5.866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</text:span><text:span text:style-name="T6">․</text:span><text:span text:style-name="T7">국제부</text:span></text:p></table:table-cell></table:table-row><table:table-row table:style-name="T1.R2"><table:table-cell table:style-name="T1.R2_C0"><text:p text:style-name="P4"><text:span text:style-name="T8">발    신</text:span></text:p></table:table-cell><table:table-cell table:style-name="T1.R2_C1"><text:p text:style-name="P5"><text:span text:style-name="T9">아시아민주화운동을위한연대</text:span></text:p><text:p text:style-name="P6"><text:span text:style-name="T10"> </text:span><text:span text:style-name="T11">(</text:span><text:span text:style-name="T12">담당 </text:span><text:span text:style-name="T13">: </text:span><text:span text:style-name="T14">참여연대 국제연대위원회 </text:span><text:span text:style-name="T15">백가윤 간사 </text:span><text:span text:style-name="T16">02-723-5051 pspdint@pspd.org)</text:span></text:p></table:table-cell></table:table-row><table:table-row table:style-name="T1.R3"><table:table-cell table:style-name="T1.R3_C0"><text:p text:style-name="P7"><text:span text:style-name="T17">제    목</text:span></text:p></table:table-cell><table:table-cell table:style-name="T1.R3_C1"><text:p text:style-name="P8"><text:span text:style-name="T18">[</text:span><text:span text:style-name="T19">성명</text:span><text:span text:style-name="T20">] </text:span><text:span text:style-name="T21">말레이시아 정부의 광주인권상 수상자 버르시 출국금지 조치에 대한 항의성명</text:span></text:p></table:table-cell></table:table-row><table:table-row table:style-name="T1.R4"><table:table-cell table:style-name="T1.R4_C0"><text:p text:style-name="P9"><text:span text:style-name="T22">날    짜</text:span></text:p></table:table-cell><table:table-cell table:style-name="T1.R4_C1"><text:p text:style-name="P10"><text:span text:style-name="T23">2016. 5. 18. (</text:span><text:span text:style-name="T24">총 </text:span><text:span text:style-name="T25">2 </text:span><text:span text:style-name="T26">쪽</text:span><text:span text:style-name="T27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28">성명</text:span></text:p></table:table-cell></table:table-row></table:table></draw:text-box></draw:frame></text:p>
      <text:p text:style-name="P13"><draw:frame draw:style-name="fr2" draw:z-index="0" svg:width="14.920cm" svg:x="0.000cm" svg:y="-3.231cm" text:anchor-type="as-char"><draw:text-box fo:min-height="3.231cm"><table:table table:name="T2" table:style-name="T2" text:anchor-type="paragraph"><table:table-column table:style-name="T2.C67"/><table:table-row table:style-name="T2.R1"><table:table-cell table:style-name="T2.R1_C0"><text:p text:style-name="P14"><text:span text:style-name="T29">말레이시아 정부의 광주인권상 수상자 버르시</text:span><text:span text:style-name="T30">(Bersih) </text:span><text:span text:style-name="T31">출국 금지 조치에 대한 항의 성명</text:span></text:p><text:p text:style-name="P15"><text:span text:style-name="T32">말레이시아 정부는 공정선거와 민주주의를 위해 싸워온 버르시</text:span><text:span text:style-name="T33">(Bersih)</text:span><text:span text:style-name="T34">에 대한 탄압 중단해야</text:span></text:p></table:table-cell></table:table-row></table:table></draw:text-box></draw:frame></text:p>
      <text:p text:style-name="P16"/>
      <text:p text:style-name="P17"><text:span text:style-name="T35">1. </text:span><text:span text:style-name="T36">지난 </text:span><text:span text:style-name="T37">5/15(</text:span><text:span text:style-name="T38">일</text:span><text:span text:style-name="T39">) </text:span><text:span text:style-name="T40">말레이시아 정부는 광주인권상 수상을 위해 한국으로 출국 예정이던 말레이사아 버르시</text:span><text:span text:style-name="T41">(Bersih) 2.0</text:span><text:span text:style-name="T42">의 마리아 친 압둘라</text:span><text:span text:style-name="T43">(Maria Chin Abdulla) </text:span><text:span text:style-name="T44">대표의 출국을 불허했다</text:span><text:span text:style-name="T45">. </text:span><text:span text:style-name="T46">말레이시아 정부는 마리아 친 압둘라 대표의 출국을 불허한 이유를 명확하게 밝히지 않고 있다</text:span><text:span text:style-name="T47">. 5.18</text:span><text:span text:style-name="T48">재단과 참여연대 그리고 아시아 각국에서 인권옹호 활동을 하고 있는 단체들의 연대체인 아시아민주화운동을위한연대</text:span><text:span text:style-name="T49">(SDMA) </text:span><text:span text:style-name="T50">소속 단체 일동은 자국의 부패 척결</text:span><text:span text:style-name="T51">, </text:span><text:span text:style-name="T52">민주주의</text:span><text:span text:style-name="T53">, </text:span><text:span text:style-name="T54">공정 선거를 위해 활동해 온 버르시 활동가들에 대한 말레이시아 정부의 지속적인 탄압을 깊이 우려하며</text:span><text:span text:style-name="T55">, </text:span><text:span text:style-name="T56">이동의 자유 제약 등 인권옹호자들에 대한 탄압을 즉각 중단할 것을 촉구한다</text:span><text:span text:style-name="T57">. </text:span></text:p>
      <text:p text:style-name="P18"/>
      <text:p text:style-name="P19"><text:span text:style-name="T58">2. </text:span><text:span text:style-name="T59">말레이어로 </text:span><text:span text:style-name="T60">‘</text:span><text:span text:style-name="T61">깨끗한</text:span><text:span text:style-name="T62">’</text:span><text:span text:style-name="T63">이라는 의미의 버르시 운동은 공정하고 깨끗한 선거를 촉구하며 지난 </text:span><text:span text:style-name="T64">2010</text:span><text:span text:style-name="T65">년부터 평화로운 집회를 이어왔다</text:span><text:span text:style-name="T66">. </text:span><text:span text:style-name="T67">이에 호응하여 </text:span><text:span text:style-name="T68">2015</text:span><text:span text:style-name="T69">년에는 말레이시아뿐만 아니라 전 세계 </text:span><text:span text:style-name="T70">65</text:span><text:span text:style-name="T71">개국에서 </text:span><text:span text:style-name="T72">500,000</text:span><text:span text:style-name="T73">명이 지지와 연대의 집회를 개최하기도 했다</text:span><text:span text:style-name="T74">. </text:span><text:span text:style-name="T75">이러한 말레이시아의 민주주의와 인권을 위한 버르시 운동을 높이 평가하며 한국의 광주 </text:span><text:span text:style-name="T76">5.18</text:span><text:span text:style-name="T77">재단은 올해 광주인권상 수상자로 버르시를 선정한 바 있다</text:span><text:span text:style-name="T78">. </text:span></text:p>
      <text:p text:style-name="P20"/>
      <text:p text:style-name="P21"/>
      <text:p text:style-name="P22"><text:span text:style-name="T79">3. </text:span><text:span text:style-name="T80">하지만 말레이시아 정부는 버르시를 불법집회로 규정하고 이를 주도하는 활동가들에 대한 탄압을 지속해왔다</text:span><text:span text:style-name="T81">. 2011</text:span><text:span text:style-name="T82">년에는 </text:span><text:span text:style-name="T83">5</text:span><text:span text:style-name="T84">만 명의 시민들이 참여한 버르시 집회 중에 </text:span><text:span text:style-name="T85">1,667</text:span><text:span text:style-name="T86">명이 체포되기도 했으며</text:span><text:span text:style-name="T87">, 2012</text:span><text:span text:style-name="T88">년에는 경찰이 최루탄을 사용하여 이들을 과잉진압하기도 했다</text:span><text:span text:style-name="T89">. </text:span><text:span text:style-name="T90">지난해 </text:span><text:span text:style-name="T91">12</text:span><text:span text:style-name="T92">월에는 버르시 </text:span><text:span text:style-name="T93">2.0 </text:span><text:span text:style-name="T94">운영위원 히샤무딘 래스</text:span><text:span text:style-name="T95">(Hishamuddin Rais)</text:span><text:span text:style-name="T96">씨가 국제인권감시단의 일원으로 한국을 방문하려다 출국을 금지당하기도 했다</text:span><text:span text:style-name="T97">. </text:span><text:span text:style-name="T98">마리아 친 뿐만 아니라 만딥 싱</text:span><text:span text:style-name="T99">(Mandeep Singh), </text:span><text:span text:style-name="T100">아담 아딜</text:span><text:span text:style-name="T101">(Adam Adli), </text:span><text:span text:style-name="T102">닉 나즈미</text:span><text:span text:style-name="T103">(Nik Nazmi)</text:span><text:span text:style-name="T104">와 같은 버르시 활동가들은 이미 소요죄 혐의나 평화로운 집회에 대한 법률 위반 등의 혐의로 기소되어 현재 재판 중에 있다</text:span><text:span text:style-name="T105">. </text:span></text:p>
      <text:p text:style-name="P23"/>
      <text:p text:style-name="P24"><text:span text:style-name="T106">4. </text:span><text:span text:style-name="T107">최근에는 말레이시아 이민국이 외국에서 말레이시아 정부를 비판한 자들은 귀국 후 </text:span><text:span text:style-name="T108">3</text:span><text:span text:style-name="T109">년 간 출국이 금지된다는 정책을 갖고 있다는 사실이 밝혀지기도 했다</text:span><text:span text:style-name="T110">. </text:span><text:span text:style-name="T111">하지만 이러한 이동의 자유에 대한 제약은 말레이시아 연방헌법 제</text:span><text:span text:style-name="T112">9</text:span><text:span text:style-name="T113">조 뿐만 아니라 세계인권선언</text:span><text:span text:style-name="T114">, </text:span><text:span text:style-name="T115">시민적</text:span><text:span text:style-name="T116">․</text:span><text:span text:style-name="T117">정치적 권리 국제규약과 같은 국제인권규약에도 위반되는 것이다</text:span><text:span text:style-name="T118">. </text:span><text:span text:style-name="T119">이렇듯 말레이시아의 평판을 훼손시키는 것은 인권과 민주주의 증진을 위해 힘써온 인권옹호자들이 아니라 인권을 탄압하고 민주주의의 가치를 훼손하고 있는 말레이시아 정부 자신이다</text:span><text:span text:style-name="T120">. </text:span><text:span text:style-name="T121">다시 한 번 우리</text:span><text:span text:style-name="T122">(SDMA)</text:span><text:span text:style-name="T123">는 말레이시아 정부가 인권옹호자들에 대한 인권탄압 행위를 중단할 것을 촉구하며</text:span><text:span text:style-name="T124">, </text:span><text:span text:style-name="T125">앞으로도 버르시 운동에 대한 지지와 연대를 이어갈 것임을 밝혀둔다</text:span><text:span text:style-name="T126">.  </text:span><text:span text:style-name="T127">끝</text:span><text:span text:style-name="T128">. </text:span></text:p>
      <text:p text:style-name="P25"/>
      <text:p text:style-name="P26"/>
      <text:p text:style-name="P27"><text:span text:style-name="T129">※</text:span><text:span text:style-name="T130">‘</text:span><text:span text:style-name="T131">아시아민주화운동연대</text:span><text:span text:style-name="T132">(Solidarity for Democratization Movements in Asia, SDMA)’</text:span><text:span text:style-name="T133">는 아시아 인권 및 민주주의를 위해 </text:span><text:span text:style-name="T134">2010</text:span><text:span text:style-name="T135">년 만들어진 연대체임</text:span><text:span text:style-name="T136">. SDMA</text:span><text:span text:style-name="T137">에는 포럼아시아</text:span><text:span text:style-name="T138">(</text:span><text:span text:style-name="T139">지역</text:span><text:span text:style-name="T140">), IID(</text:span><text:span text:style-name="T141">필리핀</text:span><text:span text:style-name="T142">), Imparsial(</text:span><text:span text:style-name="T143">인도네시아</text:span><text:span text:style-name="T144">), Odhikar(</text:span><text:span text:style-name="T145">방글라데시</text:span><text:span text:style-name="T146">), </text:span><text:span text:style-name="T147">참여연대</text:span><text:span text:style-name="T148">(</text:span><text:span text:style-name="T149">한국</text:span><text:span text:style-name="T150">), 5.18</text:span><text:span text:style-name="T151">기념재단</text:span><text:span text:style-name="T152">(</text:span><text:span text:style-name="T153">한국</text:span><text:span text:style-name="T154">) </text:span><text:span text:style-name="T155">총 </text:span><text:span text:style-name="T156">6</text:span><text:span text:style-name="T157">개 단체가 소속되어 활동중에 있음</text:span><text:span text:style-name="T158">. </text:span></text:p>
      <text:p text:style-name="P28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522</meta:generator>
    <meta:creation-date>2006년 2월 23일 목요일 오후 7:58:37</meta:creation-date>
    <dc:title>보도자료서식</dc:title>
    <dc:creator/>
    <dc:date>2016년 5월 18일 수요일 오후 4:38:41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