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신명조" svg:font-family="한양신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5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7">
      <style:text-properties fo:font-size="11.0pt" style:font-name="HCI Hollyhock" style:font-name-asian="휴먼고딕" style:font-size-asian="11.0pt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2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text" style:name="T27">
      <style:text-properties fo:font-size="18.0pt" style:font-name="한양견고딕" style:font-name-asian="한양견고딕" style:font-size-asian="18.0pt"/>
    </style:style>
    <style:style style:family="text" style:name="T28">
      <style:text-properties fo:font-size="18.0pt" fo:font-weight="bold" fo:letter-spacing="-1.8pt" style:font-name="바탕" style:font-name-asian="한양견고딕" style:font-size-asian="18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9">
      <style:text-properties fo:font-size="16.0pt" style:font-name="한양견고딕" style:font-name-asian="한양견고딕" style:font-size-asian="16.0pt"/>
    </style:style>
    <style:style style:family="text" style:name="T3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1">
      <style:text-properties fo:font-size="16.0pt" style:font-name="한양견고딕" style:font-name-asian="한양견고딕" style:font-size-asian="16.0pt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2.913cm"/>
    </style:style>
    <style:style style:family="paragraph" style:name="P16" style:parent-style-name="2">
      <style:paragraph-properties fo:line-height="150%" fo:margin-left="0.459cm" fo:text-indent="-0.459cm" style:snap-to-layout-grid="false"/>
    </style:style>
    <style:style style:family="paragraph" style:name="P17" style:parent-style-name="7">
      <style:paragraph-properties style:snap-to-layout-grid="false"/>
    </style:style>
    <style:style style:family="paragraph" style:name="P18" style:parent-style-name="7">
      <style:paragraph-properties fo:margin-left="0.548cm" fo:text-indent="-0.548cm" style:snap-to-layout-grid="false"/>
    </style:style>
    <style:style style:family="text" style:name="T34">
      <style:text-properties fo:font-size="14.0pt" fo:font-weight="bold" style:font-name="휴먼명조" style:font-name-asian="휴먼명조" style:font-size-asian="14.0pt" style:font-weight-asian="bold"/>
    </style:style>
    <style:style style:family="text" style:name="T35">
      <style:text-properties fo:font-size="14.0pt" fo:font-weight="bold" style:font-name="바탕" style:font-name-asian="휴먼명조" style:font-size-asian="14.0pt" style:font-weight-asian="bold"/>
    </style:style>
    <style:style style:family="paragraph" style:name="P19" style:parent-style-name="7">
      <style:paragraph-properties fo:margin-left="0.654cm" fo:text-indent="-0.654cm" style:snap-to-layout-grid="false"/>
    </style:style>
    <style:style style:family="text" style:name="T36">
      <style:text-properties fo:font-size="14.0pt" style:font-name="바탕" style:font-name-asian="휴먼명조" style:font-size-asian="14.0pt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style:font-name="바탕" style:font-name-asian="휴먼명조" style:font-size-asian="14.0pt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style:font-name="바탕" style:font-name-asian="휴먼명조" style:font-size-asian="14.0pt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style:font-name="바탕" style:font-name-asian="휴먼명조" style:font-size-asian="14.0pt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style:font-name="바탕" style:font-name-asian="휴먼명조" style:font-size-asian="14.0pt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fo:margin-left="0.652cm" fo:text-indent="-0.652cm" style:snap-to-layout-grid="false"/>
    </style:style>
    <style:style style:family="text" style:name="T46">
      <style:text-properties fo:font-size="14.0pt" style:font-name="바탕" style:font-name-asian="휴먼명조" style:font-size-asian="14.0pt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style:font-name="바탕" style:font-name-asian="휴먼명조" style:font-size-asian="14.0pt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style:font-name="바탕" style:font-name-asian="휴먼명조" style:font-size-asian="14.0pt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style:font-name="바탕" style:font-name-asian="휴먼명조" style:font-size-asian="14.0pt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paragraph" style:name="P21" style:parent-style-name="7">
      <style:paragraph-properties fo:margin-left="0.645cm" fo:text-indent="-0.645cm" style:snap-to-layout-grid="false"/>
    </style:style>
    <style:style style:family="paragraph" style:name="P22" style:parent-style-name="7">
      <style:paragraph-properties fo:margin-left="0.548cm" fo:text-indent="-0.548cm" style:snap-to-layout-grid="false"/>
    </style:style>
    <style:style style:family="text" style:name="T54">
      <style:text-properties fo:font-size="14.0pt" fo:font-weight="bold" style:font-name="휴먼명조" style:font-name-asian="휴먼명조" style:font-size-asian="14.0pt" style:font-weight-asian="bold"/>
    </style:style>
    <style:style style:family="text" style:name="T55">
      <style:text-properties fo:font-size="14.0pt" fo:font-weight="bold" style:font-name="바탕" style:font-name-asian="휴먼명조" style:font-size-asian="14.0pt" style:font-weight-asian="bold"/>
    </style:style>
    <style:style style:family="paragraph" style:name="P23" style:parent-style-name="7">
      <style:paragraph-properties fo:margin-left="0.698cm" fo:text-indent="-0.698cm" style:snap-to-layout-grid="false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style:font-name="바탕" style:font-name-asian="휴먼명조" style:font-size-asian="14.0pt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style:font-name="바탕" style:font-name-asian="휴먼명조" style:font-size-asian="14.0pt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style:font-name="바탕" style:font-name-asian="휴먼명조" style:font-size-asian="14.0pt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style:font-name="바탕" style:font-name-asian="휴먼명조" style:font-size-asian="14.0pt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style:font-name="바탕" style:font-name-asian="휴먼명조" style:font-size-asian="14.0pt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style:font-name="바탕" style:font-name-asian="휴먼명조" style:font-size-asian="14.0pt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style:font-name="바탕" style:font-name-asian="휴먼명조" style:font-size-asian="14.0pt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paragraph" style:name="P24" style:parent-style-name="7">
      <style:paragraph-properties fo:margin-left="0.667cm" fo:text-indent="-0.667cm" style:snap-to-layout-grid="false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style:font-name="바탕" style:font-name-asian="휴먼명조" style:font-size-asian="14.0pt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style:font-name="바탕" style:font-name-asian="휴먼명조" style:font-size-asian="14.0pt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style:font-name="바탕" style:font-name-asian="휴먼명조" style:font-size-asian="14.0pt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style:font-name="바탕" style:font-name-asian="휴먼명조" style:font-size-asian="14.0pt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style:font-name="바탕" style:font-name-asian="휴먼명조" style:font-size-asian="14.0pt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style:font-name="바탕" style:font-name-asian="휴먼명조" style:font-size-asian="14.0pt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style:font-name="바탕" style:font-name-asian="휴먼명조" style:font-size-asian="14.0pt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style:font-name="바탕" style:font-name-asian="휴먼명조" style:font-size-asian="14.0pt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style:font-name="바탕" style:font-name-asian="휴먼명조" style:font-size-asian="14.0pt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style:font-name="바탕" style:font-name-asian="휴먼명조" style:font-size-asian="14.0pt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style:font-name="바탕" style:font-name-asian="휴먼명조" style:font-size-asian="14.0pt"/>
    </style:style>
    <style:style style:family="text" style:name="T97">
      <style:text-properties fo:font-size="14.0pt" style:font-name="휴먼명조" style:font-name-asian="휴먼명조" style:font-size-asian="14.0pt"/>
    </style:style>
    <style:style style:family="paragraph" style:name="P25" style:parent-style-name="7">
      <style:paragraph-properties fo:margin-left="0.652cm" fo:text-indent="-0.652cm" style:snap-to-layout-grid="false"/>
    </style:style>
    <style:style style:family="text" style:name="T98">
      <style:text-properties fo:font-size="14.0pt" style:font-name="바탕" style:font-name-asian="휴먼명조" style:font-size-asian="14.0pt"/>
    </style:style>
    <style:style style:family="text" style:name="T99">
      <style:text-properties fo:font-size="14.0pt" style:font-name="휴먼명조" style:font-name-asian="휴먼명조" style:font-size-asian="14.0pt"/>
    </style:style>
    <style:style style:family="text" style:name="T100">
      <style:text-properties fo:font-size="14.0pt" style:font-name="바탕" style:font-name-asian="휴먼명조" style:font-size-asian="14.0pt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style:font-name="바탕" style:font-name-asian="휴먼명조" style:font-size-asian="14.0pt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style:font-name="바탕" style:font-name-asian="휴먼명조" style:font-size-asian="14.0pt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style:font-name="바탕" style:font-name-asian="휴먼명조" style:font-size-asian="14.0pt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style:font-name="바탕" style:font-name-asian="휴먼명조" style:font-size-asian="14.0pt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style:font-name="바탕" style:font-name-asian="휴먼명조" style:font-size-asian="14.0pt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style:font-name="바탕" style:font-name-asian="휴먼명조" style:font-size-asian="14.0pt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paragraph" style:name="P26" style:parent-style-name="0">
      <style:paragraph-properties fo:margin-left="0.548cm" fo:text-indent="-0.548cm" style:snap-to-layout-grid="false"/>
    </style:style>
    <style:style style:family="paragraph" style:name="P27" style:parent-style-name="7">
      <style:paragraph-properties fo:margin-left="0.817cm" fo:text-align="left" fo:text-indent="-0.817cm" style:snap-to-layout-grid="false"/>
    </style:style>
    <style:style style:family="text" style:name="T116">
      <style:text-properties fo:font-size="14.0pt" fo:font-weight="bold" style:font-name="바탕" style:font-name-asian="휴먼명조" style:font-size-asian="14.0pt" style:font-weight-asian="bold"/>
    </style:style>
    <style:style style:family="text" style:name="T117">
      <style:text-properties fo:font-size="14.0pt" fo:font-weight="bold" style:font-name="바탕" style:font-name-asian="휴먼명조" style:font-size-asian="14.0pt" style:font-weight-asian="bold"/>
    </style:style>
    <style:style style:family="paragraph" style:name="P28" style:parent-style-name="7">
      <style:paragraph-properties fo:margin-left="0.817cm" fo:text-align="left" fo:text-indent="-0.817cm" style:snap-to-layout-grid="false"/>
    </style:style>
    <style:style style:family="text" style:name="T118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29" style:parent-style-name="0">
      <style:paragraph-properties fo:margin-left="0.670cm" fo:text-indent="-0.670cm" style:snap-to-layout-grid="false"/>
    </style:style>
    <style:style style:family="text" style:name="T11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0">
      <style:text-properties fo:font-size="14.0pt" style:font-name="휴먼명조" style:font-name-asian="휴먼명조" style:font-size-asian="14.0pt"/>
    </style:style>
    <style:style style:family="text" style:name="T12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2">
      <style:text-properties fo:font-size="14.0pt" style:font-name="휴먼명조" style:font-name-asian="휴먼명조" style:font-size-asian="14.0pt"/>
    </style:style>
    <style:style style:family="text" style:name="T12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4">
      <style:text-properties fo:font-size="14.0pt" style:font-name="휴먼명조" style:font-name-asian="휴먼명조" style:font-size-asian="14.0pt"/>
    </style:style>
    <style:style style:family="text" style:name="T12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6">
      <style:text-properties fo:font-size="14.0pt" style:font-name="휴먼명조" style:font-name-asian="휴먼명조" style:font-size-asian="14.0pt"/>
    </style:style>
    <style:style style:family="text" style:name="T12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text" style:name="T1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paragraph" style:name="P30" style:parent-style-name="0">
      <style:paragraph-properties fo:margin-left="0.670cm" fo:text-indent="-0.670cm" style:snap-to-layout-grid="false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color="#0000ff" fo:font-size="14.0pt" style:font-name="휴먼명조" style:font-name-asian="휴먼명조" style:font-size-asian="14.0pt" style:text-underline-color="#0000ff" style:text-underline-style="solid"/>
    </style:style>
    <style:style style:family="text" style:name="T1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31" style:parent-style-name="7">
      <style:paragraph-properties style:snap-to-layout-grid="false"/>
    </style:style>
    <style:style style:family="paragraph" style:name="P32" style:parent-style-name="7">
      <style:paragraph-properties fo:margin-left="0.548cm" fo:text-indent="-0.548cm" style:snap-to-layout-grid="false"/>
    </style:style>
    <style:style style:family="paragraph" style:name="P33" style:parent-style-name="7">
      <style:paragraph-properties fo:margin-left="0.548cm" fo:text-indent="-0.548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/text:p></table:table-cell></table:table-row><table:table-row table:style-name="T1.R2"><table:table-cell table:style-name="T1.R2_C0"><text:p text:style-name="P4"><text:span text:style-name="T4">발    신</text:span></text:p></table:table-cell><table:table-cell table:style-name="T1.R2_C1"><text:p text:style-name="P5"><text:span text:style-name="T5">참여연대 국제연대위원회</text:span><text:span text:style-name="T6"> </text:span><text:span text:style-name="T7">( </text:span><text:span text:style-name="T8">담당 </text:span><text:span text:style-name="T9">: </text:span><text:span text:style-name="T10">백가윤 간사 </text:span><text:span text:style-name="T11">02-723-5051 pspdint@pspd.org )</text:span></text:p></table:table-cell></table:table-row><table:table-row table:style-name="T1.R3"><table:table-cell table:style-name="T1.R3_C0"><text:p text:style-name="P6"><text:span text:style-name="T12">제    목</text:span></text:p></table:table-cell><table:table-cell table:style-name="T1.R3_C1"><text:p text:style-name="P7"><text:span text:style-name="T13">[</text:span><text:span text:style-name="T14">보도자료</text:span><text:span text:style-name="T15">] </text:span><text:span text:style-name="T16">국제인권감시단</text:span><text:span text:style-name="T17">, </text:span><text:span text:style-name="T18">한국 집회의 자유 모니터링 위해 입국 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12. 04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보도자료</text:span></text:p></table:table-cell></table:table-row></table:table></draw:text-box></draw:frame></text:p>
      <text:p text:style-name="P12"><draw:frame draw:style-name="fr2" draw:z-index="0" svg:width="14.920cm" svg:x="0.000cm" svg:y="-2.913cm" text:anchor-type="as-char"><draw:text-box fo:min-height="2.913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국제인권감시단</text:span><text:span text:style-name="T27">, </text:span><text:span text:style-name="T28">한국 집회시위의 자유 모니터링 위해 입국</text:span></text:p><text:p text:style-name="P14"><text:span text:style-name="T29">12/5 </text:span><text:span text:style-name="T30">범국민대회 감시 및 </text:span><text:span text:style-name="T31">11/14 </text:span><text:span text:style-name="T32">민중총궐기 인권침해 조사할 것</text:span></text:p><text:p text:style-name="P15"><text:span text:style-name="T33">최종 보고서는 유엔 집회결사 특별보고관에게 전달 예정</text:span></text:p></table:table-cell></table:table-row></table:table></draw:text-box></draw:frame></text:p>
      <text:p text:style-name="P16"/>
      <text:p text:style-name="P17"/>
      <text:p text:style-name="P18"><text:span text:style-name="T34">1. </text:span><text:span text:style-name="T35">취지와 목적</text:span></text:p>
      <text:p text:style-name="P19"><text:span text:style-name="T36"> </text:span><text:span text:style-name="T37">- 12/5 </text:span><text:span text:style-name="T38">예정되어 있는 백남기 농민 쾌유기원 국가폭력규탄 범국민대회에서 발생할 수도 있는 국가 폭력을 현장에서 모니터링하고 지난 </text:span><text:span text:style-name="T39">11</text:span><text:span text:style-name="T40">월 </text:span><text:span text:style-name="T41">14</text:span><text:span text:style-name="T42">일 민중총궐기에서 발생했던 인권침해를 조사하기 위한 목적으로 아시아 인권단체인 포럼아시아가 국제인권감시단을 한국에 파견함</text:span><text:span text:style-name="T43">. </text:span><text:span text:style-name="T44">포럼아시아는 지난 몇 년 간 한국 집회시위의 자유 실태를 지속적으로 모니터링 하고 입장을 발표해 옴</text:span><text:span text:style-name="T45">.</text:span></text:p>
      <text:p text:style-name="P20"><text:span text:style-name="T46"> </text:span><text:span text:style-name="T47">- </text:span><text:span text:style-name="T48">지난 </text:span><text:span text:style-name="T49">11/14 </text:span><text:span text:style-name="T50">민중총궐기 당시 일어난 국가 폭력에 의한 인권침해가 외신을 통해 국제사회에 대대적으로 알려짐</text:span><text:span text:style-name="T51">. </text:span><text:span text:style-name="T52">포럼아시아를 비롯해 국제인권단체인 국제앰네스티도 당일 인권 침해에 우려를 표하는 입장을 발표함</text:span><text:span text:style-name="T53">.</text:span></text:p>
      <text:p text:style-name="P21"/>
      <text:p text:style-name="P22"><text:span text:style-name="T54">2. </text:span><text:span text:style-name="T55">국제인권감시단의 구성 및 활동 </text:span></text:p>
      <text:p text:style-name="P23"><text:span text:style-name="T56"> </text:span><text:span text:style-name="T57">- </text:span><text:span text:style-name="T58">이번 국제인권감시단은 총 </text:span><text:span text:style-name="T59">3</text:span><text:span text:style-name="T60">명으로 구성됨</text:span><text:span text:style-name="T61">. </text:span><text:span text:style-name="T62">말레이시아 출신 뉴 신 예</text:span><text:span text:style-name="T63">(New Sin Yeh)</text:span><text:span text:style-name="T64">씨는 인권변호사로 말레이시아 선거 개혁을 요구하는 버르시 집회에서 발생한 국가 폭력 조사 활동 등을 한 경험이 있음</text:span><text:span text:style-name="T65">. </text:span><text:span text:style-name="T66">태국 출신 치라눗 프렘차이폰</text:span><text:span text:style-name="T67">(Chiranuch Premchaiporn)</text:span><text:span text:style-name="T68">씨는 태국 온라인 언론사인 프랏차타이 편집국장으로 의사표현의 자유 관련 활동을 해 온 언론인임</text:span><text:span text:style-name="T69">. </text:span><text:span text:style-name="T70">아시아 지역 인권단체 포럼아시아 동아시아 코디네이터인 핌시리 묵 펫취남롭</text:span><text:span text:style-name="T71">(Pimsiri Mook Petchnamrob)</text:span><text:span text:style-name="T72">씨는 아시아 전역의 집회결사의 자유를 전반적으로 모니터링해 온 활동가임</text:span><text:span text:style-name="T73">. </text:span></text:p>
      <text:p text:style-name="P24"><text:span text:style-name="T74"> </text:span><text:span text:style-name="T75">- </text:span><text:span text:style-name="T76">조사 기간 동안 국제인권감시단은 </text:span><text:span text:style-name="T77">12</text:span><text:span text:style-name="T78">월 </text:span><text:span text:style-name="T79">5</text:span><text:span text:style-name="T80">일 현장 모니터링 뿐만 아니라 </text:span><text:span text:style-name="T81">11</text:span><text:span text:style-name="T82">월 </text:span><text:span text:style-name="T83">14</text:span><text:span text:style-name="T84">일 민중총궐기와 관련하여 집회 참가자</text:span><text:span text:style-name="T85">, </text:span><text:span text:style-name="T86">변호사</text:span><text:span text:style-name="T87">, </text:span><text:span text:style-name="T88">언론인</text:span><text:span text:style-name="T89">, </text:span><text:span text:style-name="T90">활동가 등을 인터뷰 할 예정임</text:span><text:span text:style-name="T91">. </text:span><text:span text:style-name="T92">또한 강신명 경찰청장</text:span><text:span text:style-name="T93">, </text:span><text:span text:style-name="T94">이성호 국가인권위원회 위원장</text:span><text:span text:style-name="T95">, </text:span><text:span text:style-name="T96">국회 안전행정위원회 위원들에게 면담 요청서를 발송하고 답변을 기다리고 있음</text:span><text:span text:style-name="T97">. </text:span></text:p>
      <text:p text:style-name="P25"><text:span text:style-name="T98"> </text:span><text:span text:style-name="T99">- </text:span><text:span text:style-name="T100">국제인권감시단은 </text:span><text:span text:style-name="T101">12</text:span><text:span text:style-name="T102">월 </text:span><text:span text:style-name="T103">9</text:span><text:span text:style-name="T104">일 오전</text:span><text:span text:style-name="T105">, </text:span><text:span text:style-name="T106">출국 기자회견을 갖고 </text:span><text:span text:style-name="T107">1</text:span><text:span text:style-name="T108">차 조사 결과를 발표할 예정임</text:span><text:span text:style-name="T109">. </text:span><text:span text:style-name="T110">또한 최종 조사보고서가 마무리 되는 대로 유엔 집회결사의 자유 특별보고관에게도 발송하여 내년 </text:span><text:span text:style-name="T111">1</text:span><text:span text:style-name="T112">월 </text:span><text:span text:style-name="T113">20</text:span><text:span text:style-name="T114">일 방한 예정인 특별보고관이 사전 배경자료로 참고할 수 있도록 할 예정임</text:span><text:span text:style-name="T115">. </text:span></text:p>
      <text:p text:style-name="P26"/>
      <text:p text:style-name="P27"><text:span text:style-name="T116">※ </text:span><text:span text:style-name="T117">포럼아시아 </text:span></text:p>
      <text:p text:style-name="P28"><text:span text:style-name="T118">(Asian Forum for Human Rights and Development, FORUM-ASIA)</text:span></text:p>
      <text:p text:style-name="P29"><text:span text:style-name="T119"> </text:span><text:span text:style-name="T120">- </text:span><text:span text:style-name="T121">포럼아시아는 태국 방콕에 소재한 아시아 지역 인권단체로 </text:span><text:span text:style-name="T122">16</text:span><text:span text:style-name="T123">개 아시아 국가에 </text:span><text:span text:style-name="T124">47</text:span><text:span text:style-name="T125">개의 회원 단체를 두고 있음</text:span><text:span text:style-name="T126">. </text:span><text:span text:style-name="T127">포럼아시아는 방콕</text:span><text:span text:style-name="T128">, </text:span><text:span text:style-name="T129">자카르타</text:span><text:span text:style-name="T130">, </text:span><text:span text:style-name="T131">제네바에 지부를 두고 있으며 아시아 지역의 인권침해 상황</text:span><text:span text:style-name="T132">, </text:span><text:span text:style-name="T133">표현의 자유 및 집회 결사의 자유</text:span><text:span text:style-name="T134">, </text:span><text:span text:style-name="T135">인권옹호자</text:span><text:span text:style-name="T136">, </text:span><text:span text:style-name="T137">민주화 이슈에 초점을 두고 있음</text:span><text:span text:style-name="T138">. </text:span></text:p>
      <text:p text:style-name="P30"><text:span text:style-name="T139"> </text:span><text:span text:style-name="T140">- </text:span><text:span text:style-name="T141">웹사이트 </text:span><text:span text:style-name="T142">: </text:span><text:span text:style-name="T143">www.forum-asia.org</text:span><text:span text:style-name="T144"> </text:span></text:p>
      <text:p text:style-name="P31"/>
      <text:p text:style-name="P32"/>
      <text:p text:style-name="P33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12월 4일 금요일 오후 12:26:40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