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ext" style:name="T2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8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9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0">
      <style:text-properties fo:font-size="20.0pt" style:font-name="한양견고딕" style:font-name-asian="한양견고딕" style:font-size-asian="20.0pt"/>
    </style:style>
    <style:style style:family="text" style:name="T31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2">
      <style:text-properties fo:font-size="20.0pt" style:font-name="한양견고딕" style:font-name-asian="한양견고딕" style:font-size-asian="20.0pt"/>
    </style:style>
    <style:style style:family="text" style:name="T33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4">
      <style:text-properties fo:font-size="20.0pt" style:font-name="한양견고딕" style:font-name-asian="한양견고딕" style:font-size-asian="20.0pt"/>
    </style:style>
    <style:style style:family="text" style:name="T35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7">
      <style:text-properties fo:font-size="16.0pt" style:font-name="한양견고딕" style:font-name-asian="한양견고딕" style:font-size-asian="16.0pt"/>
    </style:style>
    <style:style style:family="text" style:name="T3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9">
      <style:text-properties fo:font-size="16.0pt" style:font-name="한양견고딕" style:font-name-asian="한양견고딕" style:font-size-asian="16.0pt"/>
    </style:style>
    <style:style style:family="text" style:name="T4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1">
      <style:text-properties fo:font-size="16.0pt" style:font-name="한양견고딕" style:font-name-asian="한양견고딕" style:font-size-asian="16.0pt"/>
    </style:style>
    <style:style style:family="text" style:name="T4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3">
      <style:text-properties fo:font-size="16.0pt" style:font-name="한양견고딕" style:font-name-asian="한양견고딕" style:font-size-asian="16.0pt"/>
    </style:style>
    <style:style style:family="text" style:name="T4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5">
      <style:text-properties fo:font-size="16.0pt" style:font-name="한양견고딕" style:font-name-asian="한양견고딕" style:font-size-asian="16.0pt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1.952cm"/>
    </style:style>
    <style:style style:family="paragraph" style:name="P15" style:parent-style-name="2">
      <style:paragraph-properties fo:line-height="150%" fo:margin-left="0.459cm" fo:text-indent="-0.459cm" style:snap-to-layout-grid="false"/>
    </style:style>
    <style:style style:family="paragraph" style:name="P16" style:parent-style-name="7">
      <style:paragraph-properties fo:margin-left="0.548cm" fo:text-indent="-0.548cm" style:snap-to-layout-grid="false"/>
    </style:style>
    <style:style style:family="text" style:name="T46">
      <style:text-properties fo:font-size="14.0pt" fo:font-weight="bold" style:font-name="휴먼명조" style:font-name-asian="휴먼명조" style:font-size-asian="14.0pt" style:font-weight-asian="bold"/>
    </style:style>
    <style:style style:family="text" style:name="T47">
      <style:text-properties fo:font-size="14.0pt" fo:font-weight="bold" style:font-name="바탕" style:font-name-asian="휴먼명조" style:font-size-asian="14.0pt" style:font-weight-asian="bold"/>
    </style:style>
    <style:style style:family="paragraph" style:name="P17" style:parent-style-name="7">
      <style:paragraph-properties fo:margin-left="0.548cm" fo:text-indent="-0.548cm" style:snap-to-layout-grid="false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style:font-name="바탕" style:font-name-asian="휴먼명조" style:font-size-asian="14.0pt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style:font-name="바탕" style:font-name-asian="휴먼명조" style:font-size-asian="14.0pt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style:font-name="바탕" style:font-name-asian="휴먼명조" style:font-size-asian="14.0pt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style:font-name="바탕" style:font-name-asian="휴먼명조" style:font-size-asian="14.0pt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style:font-name="바탕" style:font-name-asian="휴먼명조" style:font-size-asian="14.0pt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style:font-name="바탕" style:font-name-asian="휴먼명조" style:font-size-asian="14.0pt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style:font-name="바탕" style:font-name-asian="휴먼명조" style:font-size-asian="14.0pt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48cm" fo:text-indent="-0.548cm" style:snap-to-layout-grid="false"/>
    </style:style>
    <style:style style:family="paragraph" style:name="P19" style:parent-style-name="7">
      <style:paragraph-properties fo:margin-left="0.548cm" fo:text-indent="-0.548cm" style:snap-to-layout-grid="false"/>
    </style:style>
    <style:style style:family="text" style:name="T69">
      <style:text-properties fo:font-size="14.0pt" fo:font-weight="bold" style:font-name="휴먼명조" style:font-name-asian="휴먼명조" style:font-size-asian="14.0pt" style:font-weight-asian="bold"/>
    </style:style>
    <style:style style:family="text" style:name="T70">
      <style:text-properties fo:font-size="14.0pt" fo:font-weight="bold" style:font-name="바탕" style:font-name-asian="휴먼명조" style:font-size-asian="14.0pt" style:font-weight-asian="bold"/>
    </style:style>
    <style:style style:family="paragraph" style:name="P20" style:parent-style-name="0">
      <style:paragraph-properties fo:margin-left="0.548cm" fo:text-indent="-0.548cm" style:snap-to-layout-grid="false"/>
    </style:style>
    <style:style style:family="text" style:name="T71">
      <style:text-properties fo:font-size="14.0pt" style:font-name="바탕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바탕" style:font-name-asian="한양신명조" style:font-size-asian="14.0pt"/>
    </style:style>
    <style:style style:family="text" style:name="T74">
      <style:text-properties fo:font-size="14.0pt" style:font-name="휴먼명조" style:font-name-asian="한양신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1" style:parent-style-name="0">
      <style:paragraph-properties fo:margin-left="0.548cm" fo:text-indent="-0.548cm" style:snap-to-layout-grid="false"/>
    </style:style>
    <style:style style:family="text" style:name="T82">
      <style:text-properties fo:font-size="14.0pt" style:font-name="바탕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548cm" fo:text-indent="-0.548cm" style:snap-to-layout-grid="false"/>
    </style:style>
    <style:style style:family="text" style:name="T93">
      <style:text-properties fo:font-size="14.0pt" style:font-name="바탕" style:font-name-asian="휴먼명조" style:font-size-asian="14.0pt"/>
    </style:style>
    <style:style style:family="text" style:name="T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3" style:parent-style-name="0">
      <style:paragraph-properties fo:margin-left="0.548cm" fo:text-indent="-0.548cm" style:snap-to-layout-grid="false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paragraph" style:name="P24" style:parent-style-name="0">
      <style:paragraph-properties fo:margin-left="0.548cm" fo:text-indent="-0.548cm" style:snap-to-layout-grid="false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paragraph" style:name="P25" style:parent-style-name="0">
      <style:paragraph-properties fo:margin-left="0.548cm" fo:text-indent="-0.548cm" style:snap-to-layout-grid="false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paragraph" style:name="P26" style:parent-style-name="0">
      <style:paragraph-properties fo:margin-left="0.548cm" fo:text-indent="-0.548cm" style:snap-to-layout-grid="false"/>
    </style:style>
    <style:style style:family="paragraph" style:name="P27" style:parent-style-name="0">
      <style:paragraph-properties fo:margin-left="0.548cm" fo:text-indent="-0.548cm" style:snap-to-layout-grid="false"/>
    </style:style>
    <style:style style:family="text" style:name="T136">
      <style:text-properties fo:font-size="14.0pt" style:font-name="바탕" style:font-name-asian="휴먼명조" style:font-size-asian="14.0pt"/>
    </style:style>
    <style:style style:family="text" style:name="T1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8" style:parent-style-name="0">
      <style:paragraph-properties fo:margin-left="0.548cm" fo:text-indent="-0.548cm" style:snap-to-layout-grid="false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9" style:parent-style-name="0">
      <style:paragraph-properties fo:margin-left="0.548cm" fo:text-indent="-0.548cm" style:snap-to-layout-grid="false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0" style:parent-style-name="0">
      <style:paragraph-properties fo:margin-left="0.548cm" fo:text-indent="-0.548cm" style:snap-to-layout-grid="false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1" style:parent-style-name="0">
      <style:paragraph-properties fo:margin-left="0.548cm" fo:text-indent="-0.548cm" style:snap-to-layout-grid="false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2" style:parent-style-name="0">
      <style:paragraph-properties fo:margin-left="0.548cm" fo:text-indent="-0.548cm" style:snap-to-layout-grid="false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3" style:parent-style-name="0">
      <style:paragraph-properties fo:margin-left="0.548cm" fo:text-indent="-0.548cm" style:snap-to-layout-grid="false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text" style:name="T1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4" style:parent-style-name="0">
      <style:paragraph-properties fo:margin-left="0.548cm" fo:text-indent="-0.548cm" style:snap-to-layout-grid="false"/>
    </style:style>
    <style:style style:family="text" style:name="T152">
      <style:text-properties fo:font-size="14.0pt" style:font-name="휴먼명조" style:font-name-asian="휴먼명조" style:font-size-asian="14.0pt"/>
    </style:style>
    <style:style style:family="text" style:name="T1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4">
      <style:text-properties fo:font-size="14.0pt" style:font-name="휴먼명조" style:font-name-asian="휴먼명조" style:font-size-asian="14.0pt"/>
    </style:style>
    <style:style style:family="text" style:name="T1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5" style:parent-style-name="0">
      <style:paragraph-properties fo:margin-left="0.548cm" fo:text-indent="-0.548cm" style:snap-to-layout-grid="false"/>
    </style:style>
    <style:style style:family="text" style:name="T156">
      <style:text-properties fo:font-size="14.0pt" style:font-name="휴먼명조" style:font-name-asian="휴먼명조" style:font-size-asian="14.0pt"/>
    </style:style>
    <style:style style:family="text" style:name="T1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6" style:parent-style-name="0">
      <style:paragraph-properties fo:margin-left="0.548cm" fo:text-indent="-0.548cm" style:snap-to-layout-grid="false"/>
    </style:style>
    <style:style style:family="text" style:name="T158">
      <style:text-properties fo:font-size="14.0pt" style:font-name="휴먼명조" style:font-name-asian="휴먼명조" style:font-size-asian="14.0pt"/>
    </style:style>
    <style:style style:family="text" style:name="T1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7" style:parent-style-name="0">
      <style:paragraph-properties fo:margin-left="0.548cm" fo:text-indent="-0.548cm" style:snap-to-layout-grid="false"/>
    </style:style>
    <style:style style:family="paragraph" style:name="P38" style:parent-style-name="0">
      <style:paragraph-properties fo:margin-left="0.548cm" fo:text-indent="-0.548cm" style:snap-to-layout-grid="false"/>
    </style:style>
    <style:style style:family="text" style:name="T160">
      <style:text-properties fo:font-size="14.0pt" style:font-name="바탕" style:font-name-asian="휴먼명조" style:font-size-asian="14.0pt"/>
    </style:style>
    <style:style style:family="text" style:name="T1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2">
      <style:text-properties fo:font-size="14.0pt" style:font-name="휴먼명조" style:font-name-asian="휴먼명조" style:font-size-asian="14.0pt"/>
    </style:style>
    <style:style style:family="text" style:name="T1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4">
      <style:text-properties fo:font-size="14.0pt" style:font-name="휴먼명조" style:font-name-asian="휴먼명조" style:font-size-asian="14.0pt"/>
    </style:style>
    <style:style style:family="paragraph" style:name="P39" style:parent-style-name="7">
      <style:paragraph-properties fo:margin-left="0.548cm" fo:text-indent="-0.548cm" style:snap-to-layout-grid="false"/>
    </style:style>
    <style:style style:family="paragraph" style:name="P40" style:parent-style-name="7">
      <style:paragraph-properties style:snap-to-layout-grid="false"/>
    </style:style>
    <style:style style:family="text" style:name="T165">
      <style:text-properties fo:font-size="14.0pt" fo:font-weight="bold" style:font-name="휴먼명조" style:font-name-asian="휴먼명조" style:font-size-asian="14.0pt" style:font-weight-asian="bold"/>
    </style:style>
    <style:style style:family="text" style:name="T166">
      <style:text-properties fo:font-size="14.0pt" fo:font-weight="bold" style:font-name="바탕" style:font-name-asian="휴먼명조" style:font-size-asian="14.0pt" style:font-weight-asian="bold"/>
    </style:style>
    <style:style style:family="text" style:name="T167">
      <style:text-properties fo:font-size="14.0pt" fo:font-weight="bold" style:font-name="휴먼명조" style:font-name-asian="휴먼명조" style:font-size-asian="14.0pt" style:font-weight-asian="bold"/>
    </style:style>
    <style:style style:family="text" style:name="T168">
      <style:text-properties fo:font-size="14.0pt" fo:font-weight="bold" style:font-name="바탕" style:font-name-asian="휴먼명조" style:font-size-asian="14.0pt" style:font-weight-asian="bold"/>
    </style:style>
    <style:style style:family="text" style:name="T169">
      <style:text-properties fo:font-size="14.0pt" fo:font-weight="bold" style:font-name="휴먼명조" style:font-name-asian="휴먼명조" style:font-size-asian="14.0pt" style:font-weight-asian="bold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, </text:span><text:span text:style-name="T5">사회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국제연대위원회</text:span><text:span text:style-name="T8"> </text:span><text:span text:style-name="T9">( </text:span><text:span text:style-name="T10">담당 </text:span><text:span text:style-name="T11">: </text:span><text:span text:style-name="T12">이영아 간사 </text:span><text:span text:style-name="T13">02-723-5051 pspdint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도협조</text:span><text:span text:style-name="T17">] &lt;MB</text:span><text:span text:style-name="T18">정부의 자원외교와 한국 </text:span><text:span text:style-name="T19">ODA </text:span><text:span text:style-name="T20">실태</text:span><text:span text:style-name="T21">&gt; </text:span><text:span text:style-name="T22">보고서 발행</text:span></text:p></table:table-cell></table:table-row><table:table-row table:style-name="T1.R4"><table:table-cell table:style-name="T1.R4_C0"><text:p text:style-name="P8"><text:span text:style-name="T23">날    짜</text:span></text:p></table:table-cell><table:table-cell table:style-name="T1.R4_C1"><text:p text:style-name="P9"><text:span text:style-name="T24">2015. 6. 25. (</text:span><text:span text:style-name="T25">총 </text:span><text:span text:style-name="T26">2 </text:span><text:span text:style-name="T27">쪽</text:span><text:span text:style-name="T28">) 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9">보도협조요청</text:span></text:p></table:table-cell></table:table-row></table:table></draw:text-box></draw:frame></text:p>
      <text:p text:style-name="P12"><draw:frame draw:style-name="fr2" draw:z-index="0" svg:width="14.920cm" svg:x="0.000cm" svg:y="-1.952cm" text:anchor-type="as-char"><draw:text-box fo:min-height="1.952cm"><table:table table:name="T2" table:style-name="T2" text:anchor-type="paragraph"><table:table-column table:style-name="T2.C67"/><table:table-row table:style-name="T2.R1"><table:table-cell table:style-name="T2.R1_C0"><text:p text:style-name="P13"><text:span text:style-name="T30">&lt;MB</text:span><text:span text:style-name="T31">정부의 자원외교와 한국 </text:span><text:span text:style-name="T32">ODA </text:span><text:span text:style-name="T33">실태</text:span><text:span text:style-name="T34">&gt; </text:span><text:span text:style-name="T35">보고서 발행</text:span></text:p><text:p text:style-name="P14"><text:span text:style-name="T36">발표 예정 </text:span><text:span text:style-name="T37">: 2015</text:span><text:span text:style-name="T38">년 </text:span><text:span text:style-name="T39">6</text:span><text:span text:style-name="T40">월 </text:span><text:span text:style-name="T41">25</text:span><text:span text:style-name="T42">일</text:span><text:span text:style-name="T43">(</text:span><text:span text:style-name="T44">목</text:span><text:span text:style-name="T45">)</text:span></text:p></table:table-cell></table:table-row></table:table></draw:text-box></draw:frame></text:p>
      <text:p text:style-name="P15"/>
      <text:p text:style-name="P16"><text:span text:style-name="T46">1. </text:span><text:span text:style-name="T47">취지와 목적</text:span></text:p>
      <text:p text:style-name="P17"><text:span text:style-name="T48">- </text:span><text:span text:style-name="T49">빈곤퇴치와 인권개선</text:span><text:span text:style-name="T50">, </text:span><text:span text:style-name="T51">인도주의의 실현을 위해 조성된 공적개발원조</text:span><text:span text:style-name="T52">(ODA)</text:span><text:span text:style-name="T53">가 해외자원외교를 전면에 내세운 이명박 정부 시절 광물자원 탐사 및 획득</text:span><text:span text:style-name="T54">, </text:span><text:span text:style-name="T55">한국기업의 해외진출 통로로 활용되었음</text:span><text:span text:style-name="T56">. </text:span><text:span text:style-name="T57">광물자원개발의 유인책 및 보상의 한 수단으로 전락한 한국 </text:span><text:span text:style-name="T58">ODA</text:span><text:span text:style-name="T59">의 실태를 살펴보고</text:span><text:span text:style-name="T60">, </text:span><text:span text:style-name="T61">대외경제정책의 목적으로 </text:span><text:span text:style-name="T62">ODA</text:span><text:span text:style-name="T63">가 수행될 경우</text:span><text:span text:style-name="T64">, </text:span><text:span text:style-name="T65">해당국에 어떠한 위험을 초래하는지 살펴봄으로써 한국 </text:span><text:span text:style-name="T66">ODA</text:span><text:span text:style-name="T67">의 방향에 대한 시사점을 제시하고자 함</text:span><text:span text:style-name="T68">.</text:span></text:p>
      <text:p text:style-name="P18"/>
      <text:p text:style-name="P19"><text:span text:style-name="T69">2. </text:span><text:span text:style-name="T70">개요</text:span></text:p>
      <text:p text:style-name="P20"><text:span text:style-name="T71">○ </text:span><text:span text:style-name="T72">제목</text:span><text:span text:style-name="T73"> </text:span><text:span text:style-name="T74">:</text:span><text:span text:style-name="T75"> </text:span><text:span text:style-name="T76">&lt;MB</text:span><text:span text:style-name="T77">정부의 자원외교와 한국 </text:span><text:span text:style-name="T78">ODA </text:span><text:span text:style-name="T79">실태</text:span><text:span text:style-name="T80">&gt;</text:span><text:span text:style-name="T81">보고서 </text:span></text:p>
      <text:p text:style-name="P21"><text:span text:style-name="T82">○ </text:span><text:span text:style-name="T83">발표일자 </text:span><text:span text:style-name="T84">: 2015</text:span><text:span text:style-name="T85">년 </text:span><text:span text:style-name="T86">6</text:span><text:span text:style-name="T87">월 </text:span><text:span text:style-name="T88">25</text:span><text:span text:style-name="T89">일</text:span><text:span text:style-name="T90">(</text:span><text:span text:style-name="T91">목</text:span><text:span text:style-name="T92">)</text:span></text:p>
      <text:p text:style-name="P22"><text:span text:style-name="T93">○ </text:span><text:span text:style-name="T94">요지</text:span></text:p>
      <text:p text:style-name="P23"><text:span text:style-name="T95">- </text:span><text:span text:style-name="T96">한국정부는 관행적으로 </text:span><text:span text:style-name="T97">ODA</text:span><text:span text:style-name="T98">를 해외진출이나 자원외교 등 대외경제 정책의 수단으로 활용해왔으며</text:span><text:span text:style-name="T99">, </text:span><text:span text:style-name="T100">이명박 정부 중반부터 자원외교에 </text:span><text:span text:style-name="T101">ODA</text:span><text:span text:style-name="T102">를 연계하는 방안이 본격화되어 광물자원탐사 및 조사사업자체를 원조의 한 형태로 제공함</text:span><text:span text:style-name="T103">. </text:span></text:p>
      <text:p text:style-name="P24"><text:span text:style-name="T104">- OECD DAC </text:span><text:span text:style-name="T105">가입</text:span><text:span text:style-name="T106">, </text:span><text:span text:style-name="T107">국제개발협력 선진화방안 발표</text:span><text:span text:style-name="T108">, </text:span><text:span text:style-name="T109">세계개발원조총회</text:span><text:span text:style-name="T110">(</text:span><text:span text:style-name="T111">부산총회</text:span><text:span text:style-name="T112">) </text:span><text:span text:style-name="T113">개최 등으로 이명박 정부 시기 한국의 공적개발원조</text:span><text:span text:style-name="T114">(ODA)</text:span><text:span text:style-name="T115">는 전환기를 맞이함</text:span><text:span text:style-name="T116">. </text:span><text:span text:style-name="T117">정부는 </text:span><text:span text:style-name="T118">ODA </text:span><text:span text:style-name="T119">규모 확대 및 선진화방안을 수립하였지만 자원부국을 중심으로 중점협력국을 선정하거나 채굴권 확보를 조건으로 </text:span><text:span text:style-name="T120">ODA</text:span><text:span text:style-name="T121">를 급격히 증액해 수원국의 필요와 맞지 않는 사업이 추진되는 등 자원외교에 </text:span><text:span text:style-name="T122">ODA</text:span><text:span text:style-name="T123">를 수단으로 활용한 폐해가 드러남</text:span><text:span text:style-name="T124">. </text:span></text:p>
      <text:p text:style-name="P25"><text:span text:style-name="T125">- ODA</text:span><text:span text:style-name="T126">의 기본정신은 빈곤퇴치와 인권개선</text:span><text:span text:style-name="T127">, </text:span><text:span text:style-name="T128">인도주의의 실현에서 시작됨</text:span><text:span text:style-name="T129">. </text:span><text:span text:style-name="T130">막대한 이윤을 남기는 자원탐사와 발굴이 해당국의 갈등 분쟁의 씨앗이 될 수 있으며</text:span><text:span text:style-name="T131">, </text:span><text:span text:style-name="T132">나아가 주민들을 빈곤의 늪으로 빠지게 하는 계기가 될 수 있다는 점을 명심하고 장기적인 관점에서 수원국 주민들의 삶의 질을 개선하고 빈곤을 해소하는 방향으로 신중하게 </text:span><text:span text:style-name="T133">ODA </text:span><text:span text:style-name="T134">정책을 펼쳐야 함</text:span><text:span text:style-name="T135">. </text:span></text:p>
      <text:p text:style-name="P26"/>
      <text:p text:style-name="P27"><text:span text:style-name="T136">○ </text:span><text:span text:style-name="T137">목차 </text:span></text:p>
      <text:p text:style-name="P28"><text:span text:style-name="T138">I. </text:span><text:span text:style-name="T139">취지 및 요약</text:span></text:p>
      <text:p text:style-name="P29"><text:span text:style-name="T140">II. ODA</text:span><text:span text:style-name="T141">와 자원외교의 관계</text:span></text:p>
      <text:p text:style-name="P30"><text:span text:style-name="T142">. ODA</text:span><text:span text:style-name="T143">를 대외경제정책 수단으로 여겨온 관행</text:span></text:p>
      <text:p text:style-name="P31"><text:span text:style-name="T144">. </text:span><text:span text:style-name="T145">무상원조를 통한 광물자원탐사</text:span></text:p>
      <text:p text:style-name="P32"><text:span text:style-name="T146">III. MB</text:span><text:span text:style-name="T147">정부시기의 </text:span><text:span text:style-name="T148">ODA</text:span><text:span text:style-name="T149">와 자원외교 </text:span></text:p>
      <text:p text:style-name="P33"><text:span text:style-name="T150">. MB</text:span><text:span text:style-name="T151">정부시기 에너지 협력 외교정책</text:span></text:p>
      <text:p text:style-name="P34"><text:span text:style-name="T152">. MB</text:span><text:span text:style-name="T153">정부시기 </text:span><text:span text:style-name="T154">ODA</text:span><text:span text:style-name="T155">정책 </text:span></text:p>
      <text:p text:style-name="P35"><text:span text:style-name="T156">. ODA</text:span><text:span text:style-name="T157">를 자원외교 수단으로 활용한 사례 </text:span></text:p>
      <text:p text:style-name="P36"><text:span text:style-name="T158">IV. </text:span><text:span text:style-name="T159">결론</text:span></text:p>
      <text:p text:style-name="P37"/>
      <text:p text:style-name="P38"><text:span text:style-name="T160">○ </text:span><text:span text:style-name="T161">문의 </text:span><text:span text:style-name="T162">: </text:span><text:span text:style-name="T163">참여연대 국제연대위원회 </text:span><text:span text:style-name="T164">02-723-5051, pspdint@pspd.org</text:span></text:p>
      <text:p text:style-name="P39"/>
      <text:p text:style-name="P40"><text:span text:style-name="T165">3. </text:span><text:span text:style-name="T166">귀 언론사의 취재와 보도를 요청합니다</text:span><text:span text:style-name="T167">. </text:span><text:span text:style-name="T168">끝</text:span><text:span text:style-name="T169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6월 24일 수요일 오후 7:34:23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