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HCI Acacia" svg:font-family="HCI Acacia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style:font-name="HCI Hollyhock" style:font-name-asian="휴먼고딕" style:font-size-asian="11.0pt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ext" style:name="T2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0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31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2">
      <style:text-properties fo:font-size="20.0pt" style:font-name="한양견고딕" style:font-name-asian="한양견고딕" style:font-size-asian="20.0pt"/>
    </style:style>
    <style:style style:family="text" style:name="T33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4">
      <style:text-properties fo:font-size="20.0pt" style:font-name="한양견고딕" style:font-name-asian="한양견고딕" style:font-size-asian="20.0pt"/>
    </style:style>
    <style:style style:family="text" style:name="T35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6">
      <style:text-properties fo:font-size="20.0pt" style:font-name="한양견고딕" style:font-name-asian="한양견고딕" style:font-size-asian="20.0pt"/>
    </style:style>
    <style:style style:family="text" style:name="T37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6">
      <style:paragraph-properties style:snap-to-layout-grid="false"/>
    </style:style>
    <style:style style:family="text" style:name="T38">
      <style:text-properties fo:font-size="16.0pt" style:font-name="바탕" style:font-name-asian="한양견고딕" style:font-size-asian="16.0pt"/>
    </style:style>
    <style:style style:family="text" style:name="T39">
      <style:text-properties fo:font-size="16.0pt" style:font-name="한양견고딕" style:font-name-asian="한양견고딕" style:font-size-asian="16.0pt"/>
    </style:style>
    <style:style style:family="text" style:name="T40">
      <style:text-properties fo:font-size="16.0pt" style:font-name="바탕" style:font-name-asian="한양견고딕" style:font-size-asian="16.0pt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420cm"/>
    </style:style>
    <style:style style:family="paragraph" style:name="P15" style:parent-style-name="2">
      <style:paragraph-properties fo:line-height="150%" fo:margin-left="0.459cm" fo:text-indent="-0.459cm" style:snap-to-layout-grid="false"/>
    </style:style>
    <style:style style:family="paragraph" style:name="P16" style:parent-style-name="7">
      <style:paragraph-properties fo:margin-left="0.584cm" fo:text-indent="-0.584cm" style:snap-to-layout-grid="false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style:font-name="바탕" style:font-name-asian="휴먼명조" style:font-size-asian="14.0pt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style:font-name="바탕" style:font-name-asian="휴먼명조" style:font-size-asian="14.0pt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style:font-name="바탕" style:font-name-asian="휴먼명조" style:font-size-asian="14.0pt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paragraph" style:name="P17" style:parent-style-name="7">
      <style:paragraph-properties style:snap-to-layout-grid="false"/>
    </style:style>
    <style:style style:family="paragraph" style:name="P18" style:parent-style-name="7">
      <style:paragraph-properties style:snap-to-layout-grid="false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style:font-name="바탕" style:font-name-asian="휴먼명조" style:font-size-asian="14.0pt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style:font-name="바탕" style:font-name-asian="휴먼명조" style:font-size-asian="14.0pt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style:font-name="바탕" style:font-name-asian="휴먼명조" style:font-size-asian="14.0pt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paragraph" style:name="P19" style:parent-style-name="7">
      <style:paragraph-properties style:snap-to-layout-grid="false"/>
    </style:style>
    <style:style style:family="paragraph" style:name="P20" style:parent-style-name="7">
      <style:paragraph-properties style:snap-to-layout-grid="false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paragraph" style:name="P21" style:parent-style-name="7">
      <style:paragraph-properties style:snap-to-layout-grid="false"/>
    </style:style>
    <style:style style:family="paragraph" style:name="P22" style:parent-style-name="7">
      <style:paragraph-properties fo:margin-left="0.628cm" fo:text-indent="-0.628cm" style:snap-to-layout-grid="false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style:font-name="바탕" style:font-name-asian="휴먼명조" style:font-size-asian="14.0pt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style:font-name="바탕" style:font-name-asian="휴먼명조" style:font-size-asian="14.0pt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style:font-name="바탕" style:font-name-asian="휴먼명조" style:font-size-asian="14.0pt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style:font-name="바탕" style:font-name-asian="휴먼명조" style:font-size-asian="14.0pt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style:font-name="바탕" style:font-name-asian="휴먼명조" style:font-size-asian="14.0pt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style:font-name="바탕" style:font-name-asian="휴먼명조" style:font-size-asian="14.0pt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style:font-name="바탕" style:font-name-asian="휴먼명조" style:font-size-asian="14.0pt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style:font-name="바탕" style:font-name-asian="휴먼명조" style:font-size-asian="14.0pt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style:font-name="바탕" style:font-name-asian="휴먼명조" style:font-size-asian="14.0pt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paragraph" style:name="P23" style:parent-style-name="7">
      <style:paragraph-properties style:snap-to-layout-grid="false"/>
    </style:style>
    <style:style style:family="paragraph" style:name="P24" style:parent-style-name="0">
      <style:paragraph-properties fo:margin-left="0.548cm" fo:text-indent="-0.548cm" style:snap-to-layout-grid="false"/>
    </style:style>
    <style:style style:family="text" style:name="T107">
      <style:text-properties fo:font-size="14.0pt" style:font-name="바탕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5" style:parent-style-name="0">
      <style:paragraph-properties fo:margin-left="0.548cm" fo:text-indent="-0.548cm" style:snap-to-layout-grid="false"/>
    </style:style>
    <style:style style:family="text" style:name="T115">
      <style:text-properties fo:font-size="14.0pt" style:font-name="바탕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6" style:parent-style-name="0">
      <style:paragraph-properties fo:margin-left="0.548cm" fo:text-indent="-0.548cm" style:snap-to-layout-grid="false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7" style:parent-style-name="0">
      <style:paragraph-properties fo:margin-left="0.569cm" fo:text-indent="-0.020cm" style:snap-to-layout-grid="false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8" style:parent-style-name="0">
      <style:paragraph-properties fo:margin-left="0.569cm" fo:text-indent="-0.020cm" style:snap-to-layout-grid="false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9" style:parent-style-name="0">
      <style:paragraph-properties fo:margin-left="0.548cm" fo:text-indent="-0.548cm" style:snap-to-layout-grid="false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0" style:parent-style-name="0">
      <style:paragraph-properties fo:margin-left="0.569cm" fo:text-indent="-0.020cm" style:snap-to-layout-grid="false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1" style:parent-style-name="0">
      <style:paragraph-properties fo:margin-left="0.569cm" fo:text-indent="-0.020cm" style:snap-to-layout-grid="false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2" style:parent-style-name="0">
      <style:paragraph-properties fo:margin-left="0.569cm" fo:text-indent="-0.020cm" style:snap-to-layout-grid="false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3" style:parent-style-name="0">
      <style:paragraph-properties fo:margin-left="0.548cm" fo:text-indent="0.156cm" style:snap-to-layout-grid="false"/>
    </style:style>
    <style:style style:family="text" style:name="T135">
      <style:text-properties fo:font-size="14.0pt" style:font-name="바탕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text" style:name="T1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4" style:parent-style-name="0">
      <style:paragraph-properties fo:margin-left="0.548cm" fo:text-indent="0.156cm" style:snap-to-layout-grid="false"/>
    </style:style>
    <style:style style:family="text" style:name="T139">
      <style:text-properties fo:font-size="14.0pt" style:font-name="바탕" style:font-name-asian="휴먼명조" style:font-size-asian="14.0pt"/>
    </style:style>
    <style:style style:family="text" style:name="T1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1">
      <style:text-properties fo:font-size="14.0pt" style:font-name="휴먼명조" style:font-name-asian="휴먼명조" style:font-size-asian="14.0pt"/>
    </style:style>
    <style:style style:family="text" style:name="T1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5" style:parent-style-name="0">
      <style:paragraph-properties fo:margin-left="0.548cm" fo:text-indent="0.156cm" style:snap-to-layout-grid="false"/>
    </style:style>
    <style:style style:family="text" style:name="T143">
      <style:text-properties fo:font-size="14.0pt" style:font-name="바탕" style:font-name-asian="휴먼명조" style:font-size-asian="14.0pt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5">
      <style:text-properties fo:font-size="14.0pt" style:font-name="휴먼명조" style:font-name-asian="휴먼명조" style:font-size-asian="14.0pt"/>
    </style:style>
    <style:style style:family="text" style:name="T1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6" style:parent-style-name="0">
      <style:paragraph-properties fo:margin-left="0.548cm" fo:text-indent="0.156cm" style:snap-to-layout-grid="false"/>
    </style:style>
    <style:style style:family="text" style:name="T147">
      <style:text-properties fo:font-size="14.0pt" style:font-name="바탕" style:font-name-asian="휴먼명조" style:font-size-asian="14.0pt"/>
    </style:style>
    <style:style style:family="text" style:name="T1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7" style:parent-style-name="0">
      <style:paragraph-properties fo:margin-left="0.548cm" fo:text-indent="0.156cm" style:snap-to-layout-grid="false"/>
    </style:style>
    <style:style style:family="text" style:name="T151">
      <style:text-properties fo:font-size="14.0pt" style:font-name="바탕" style:font-name-asian="휴먼명조" style:font-size-asian="14.0pt"/>
    </style:style>
    <style:style style:family="text" style:name="T1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text" style:name="T1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8" style:parent-style-name="0">
      <style:paragraph-properties fo:margin-left="0.548cm" fo:text-indent="-0.548cm" style:snap-to-layout-grid="false"/>
    </style:style>
    <style:style style:family="text" style:name="T155">
      <style:text-properties fo:font-size="14.0pt" style:font-name="휴먼명조" style:font-name-asian="휴먼명조" style:font-size-asian="14.0pt"/>
    </style:style>
    <style:style style:family="text" style:name="T1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9" style:parent-style-name="0">
      <style:paragraph-properties fo:margin-left="0.548cm" fo:text-indent="-0.548cm" style:snap-to-layout-grid="false"/>
    </style:style>
    <style:style style:family="paragraph" style:name="P40" style:parent-style-name="0">
      <style:paragraph-properties fo:margin-left="0.548cm" fo:text-indent="-0.548cm" style:snap-to-layout-grid="false"/>
    </style:style>
    <style:style style:family="text" style:name="T157">
      <style:text-properties fo:font-size="14.0pt" style:font-name="바탕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paragraph" style:name="P41" style:parent-style-name="7">
      <style:paragraph-properties style:snap-to-layout-grid="false"/>
    </style:style>
    <style:style style:family="paragraph" style:name="P42" style:parent-style-name="7">
      <style:paragraph-properties style:snap-to-layout-grid="false"/>
    </style:style>
    <style:style style:family="text" style:name="T162">
      <style:text-properties fo:font-size="14.0pt" style:font-name="바탕" style:font-name-asian="휴먼명조" style:font-size-asian="14.0pt"/>
    </style:style>
    <style:style style:family="text" style:name="T163">
      <style:text-properties fo:font-size="14.0pt" style:font-name="바탕" style:font-name-asian="휴먼명조" style:font-size-asian="14.0pt"/>
    </style:style>
    <style:style style:family="text" style:name="T164">
      <style:text-properties fo:font-size="14.0pt" style:font-name="휴먼명조" style:font-name-asian="휴먼명조" style:font-size-asian="14.0pt"/>
    </style:style>
    <style:style style:family="text" style:name="T165">
      <style:text-properties fo:font-size="14.0pt" style:font-name="바탕" style:font-name-asian="휴먼명조" style:font-size-asian="14.0pt"/>
    </style:style>
    <style:style style:family="text" style:name="T166">
      <style:text-properties fo:font-size="14.0pt" style:font-name="휴먼명조" style:font-name-asian="휴먼명조" style:font-size-asian="14.0pt"/>
    </style:style>
    <style:style style:family="text" style:name="T167">
      <style:text-properties fo:font-size="14.0pt" style:font-name="바탕" style:font-name-asian="휴먼명조" style:font-size-asian="14.0pt"/>
    </style:style>
    <style:style style:family="text" style:name="T168">
      <style:text-properties fo:font-size="14.0pt" style:font-name="휴먼명조" style:font-name-asian="휴먼명조" style:font-size-asian="14.0pt"/>
    </style:style>
    <style:style style:family="text" style:name="T169">
      <style:text-properties fo:font-size="14.0pt" style:font-name="바탕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, </text:span><text:span text:style-name="T5">정치부</text:span><text:span text:style-name="T6">, </text:span><text:span text:style-name="T7">국제부 담당</text:span></text:p></table:table-cell></table:table-row><table:table-row table:style-name="T1.R2"><table:table-cell table:style-name="T1.R2_C0"><text:p text:style-name="P4"><text:span text:style-name="T8">발    신</text:span></text:p></table:table-cell><table:table-cell table:style-name="T1.R2_C1"><text:p text:style-name="P5"><text:span text:style-name="T9">참여연대 국제연대위원회</text:span><text:span text:style-name="T10"> </text:span><text:span text:style-name="T11">( </text:span><text:span text:style-name="T12">담당 </text:span><text:span text:style-name="T13">: </text:span><text:span text:style-name="T14">이영아 간사 </text:span><text:span text:style-name="T15">02-723-5051 pspdint@pspd.org )</text:span></text:p></table:table-cell></table:table-row><table:table-row table:style-name="T1.R3"><table:table-cell table:style-name="T1.R3_C0"><text:p text:style-name="P6"><text:span text:style-name="T16">제    목</text:span></text:p></table:table-cell><table:table-cell table:style-name="T1.R3_C1"><text:p text:style-name="P7"><text:span text:style-name="T17">[</text:span><text:span text:style-name="T18">보도자료</text:span><text:span text:style-name="T19">] &lt;MB</text:span><text:span text:style-name="T20">정부의 자원외교와 한국 </text:span><text:span text:style-name="T21">ODA </text:span><text:span text:style-name="T22">실태</text:span><text:span text:style-name="T23">&gt; </text:span><text:span text:style-name="T24">보고서 발행</text:span></text:p></table:table-cell></table:table-row><table:table-row table:style-name="T1.R4"><table:table-cell table:style-name="T1.R4_C0"><text:p text:style-name="P8"><text:span text:style-name="T25">날    짜</text:span></text:p></table:table-cell><table:table-cell table:style-name="T1.R4_C1"><text:p text:style-name="P9"><text:span text:style-name="T26">2015. 6. 25. (</text:span><text:span text:style-name="T27">총 </text:span><text:span text:style-name="T28">2 </text:span><text:span text:style-name="T29">쪽</text:span><text:span text:style-name="T30">) 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31">보도자료</text:span></text:p></table:table-cell></table:table-row></table:table></draw:text-box></draw:frame></text:p>
      <text:p text:style-name="P12"><draw:frame draw:style-name="fr2" draw:z-index="0" svg:width="14.920cm" svg:x="0.000cm" svg:y="-2.420cm" text:anchor-type="as-char"><draw:text-box fo:min-height="2.420cm"><table:table table:name="T2" table:style-name="T2" text:anchor-type="paragraph"><table:table-column table:style-name="T2.C67"/><table:table-row table:style-name="T2.R1"><table:table-cell table:style-name="T2.R1_C0"><text:p text:style-name="P13"><text:span text:style-name="T32">&lt;MB</text:span><text:span text:style-name="T33">정부의 자원외교와 한국 </text:span><text:span text:style-name="T34">ODA </text:span><text:span text:style-name="T35">실태</text:span><text:span text:style-name="T36">&gt;</text:span><text:span text:style-name="T37">보고서 발행</text:span></text:p><text:p text:style-name="P14"><text:span text:style-name="T38">자원확보 수단으로 전락한 </text:span><text:span text:style-name="T39">ODA </text:span><text:span text:style-name="T40">정책 재고 필요성 강조</text:span></text:p></table:table-cell></table:table-row></table:table></draw:text-box></draw:frame></text:p>
      <text:p text:style-name="P15"/>
      <text:p text:style-name="P16"><text:span text:style-name="T41">1. </text:span><text:span text:style-name="T42">오늘</text:span><text:span text:style-name="T43">(6/25) </text:span><text:span text:style-name="T44">참여연대 국제연대위원회는 </text:span><text:span text:style-name="T45">&lt;MB </text:span><text:span text:style-name="T46">정부의 자원외교와 한국 </text:span><text:span text:style-name="T47">ODA </text:span><text:span text:style-name="T48">실태</text:span><text:span text:style-name="T49">&gt; </text:span><text:span text:style-name="T50">보고서를 발표했다</text:span><text:span text:style-name="T51">. </text:span></text:p>
      <text:p text:style-name="P17"/>
      <text:p text:style-name="P18"><text:span text:style-name="T52">2. </text:span><text:span text:style-name="T53">이번 보고서는 빈곤퇴치와 인권개선</text:span><text:span text:style-name="T54">, </text:span><text:span text:style-name="T55">인도주의의 실현을 위해 조성된 공적개발원조</text:span><text:span text:style-name="T56">(ODA)</text:span><text:span text:style-name="T57">가 해외자원외교를 전면에 내세운 이명박 정부 시절 광물자원 탐사 및 획득</text:span><text:span text:style-name="T58">, </text:span><text:span text:style-name="T59">한국기업의 해외진출 통로로 활용되었다는 문제의식을 가지고 작성되었다</text:span><text:span text:style-name="T60">. </text:span><text:span text:style-name="T61">이에 광물자원개발의 유인책 및 보상의 수단으로 전락한 한국 </text:span><text:span text:style-name="T62">ODA</text:span><text:span text:style-name="T63">의 사례들을 살펴봄으로써 중점협력국 제도와 사업결정 과정 등 </text:span><text:span text:style-name="T64">ODA </text:span><text:span text:style-name="T65">정책에 대한 시사점을 제시하고자 한다</text:span><text:span text:style-name="T66">. </text:span></text:p>
      <text:p text:style-name="P19"/>
      <text:p text:style-name="P20"><text:span text:style-name="T67">3. </text:span><text:span text:style-name="T68">한국 정부는 관행적으로 </text:span><text:span text:style-name="T69">ODA</text:span><text:span text:style-name="T70">를 기업의 해외 진출이나 해외 자원개발 등을 위한 보조수단으로 활용해왔다</text:span><text:span text:style-name="T71">. </text:span><text:span text:style-name="T72">이명박 정부 시기 자원외교에 </text:span><text:span text:style-name="T73">ODA</text:span><text:span text:style-name="T74">를 연계하는 방안이 본격화되어 자원부국을 중심으로 중점협력국을 선정하거나 채굴권 확보를 조건으로 </text:span><text:span text:style-name="T75">ODA</text:span><text:span text:style-name="T76">를 급격히 증액해 수원국의 필요와 맞지 않는 사업을 추진하는 등 문제를 드러냈다</text:span><text:span text:style-name="T77">. </text:span><text:span text:style-name="T78">또한 무상원조를 광물자원탐사 및 매장량 조사에 활용하면서 자원탐사와 발굴이 해당국 내 분쟁이나 빈곤을 심화시킬 수 있다는 점은 충분히 고려하지 않았다고 지적했다</text:span><text:span text:style-name="T79">. </text:span><text:span text:style-name="T80">장기적인 관점에서 수원국 주민들의 삶의 질을 개선하고 빈곤을 해소하기 위해 자원외교의 수단으로 </text:span><text:span text:style-name="T81">ODA</text:span><text:span text:style-name="T82">를 활용하는 정책을 중단하고 이를 위해 중점협력국 제도</text:span><text:span text:style-name="T83">, </text:span><text:span text:style-name="T84">사업결정 과정 등 </text:span><text:span text:style-name="T85">ODA </text:span><text:span text:style-name="T86">정책을 개선해 나가야 한다는 점을 강조했다</text:span><text:span text:style-name="T87">.</text:span></text:p>
      <text:p text:style-name="P21"/>
      <text:p text:style-name="P22"><text:span text:style-name="T88">4. </text:span><text:span text:style-name="T89">이번 보고서의 주요 내용은 오늘 국회에서 개최된 </text:span><text:span text:style-name="T90">‘</text:span><text:span text:style-name="T91">이권중심의 한국 </text:span><text:span text:style-name="T92">ODA, </text:span><text:span text:style-name="T93">이대로 괜찮은가</text:span><text:span text:style-name="T94">’</text:span><text:span text:style-name="T95">토론회에서 발표되었다</text:span><text:span text:style-name="T96">. </text:span><text:span text:style-name="T97">향후 참여연대 국제연대위원회는 제</text:span><text:span text:style-name="T98">2</text:span><text:span text:style-name="T99">차 </text:span><text:span text:style-name="T100">ODA </text:span><text:span text:style-name="T101">기본계획과 제</text:span><text:span text:style-name="T102">6</text:span><text:span text:style-name="T103">차 해외자원개발 기본계획에 지금의 잘못된 관행을 바로잡고 더 이상 </text:span><text:span text:style-name="T104">ODA</text:span><text:span text:style-name="T105">를 자원외교의 수단으로 활용하지 않도록 정책제언 활동을 계속할 것이다</text:span><text:span text:style-name="T106">.</text:span></text:p>
      <text:p text:style-name="P23"/>
      <text:p text:style-name="P24"><text:span text:style-name="T107">○ </text:span><text:span text:style-name="T108">제목 </text:span><text:span text:style-name="T109">: &lt;MB</text:span><text:span text:style-name="T110">정부의 자원외교와 한국 </text:span><text:span text:style-name="T111">ODA </text:span><text:span text:style-name="T112">실태</text:span><text:span text:style-name="T113">&gt; </text:span><text:span text:style-name="T114">보고서</text:span></text:p>
      <text:p text:style-name="P25"><text:span text:style-name="T115">○ </text:span><text:span text:style-name="T116">목차 </text:span></text:p>
      <text:p text:style-name="P26"><text:span text:style-name="T117">I. ODA</text:span><text:span text:style-name="T118">와 자원외교의 관계</text:span></text:p>
      <text:p text:style-name="P27"><text:span text:style-name="T119">1. ODA</text:span><text:span text:style-name="T120">를 대외경제정책 수단으로 여겨온 관행</text:span></text:p>
      <text:p text:style-name="P28"><text:span text:style-name="T121">2. </text:span><text:span text:style-name="T122">무상원조를 통한 광물자원탐사</text:span></text:p>
      <text:p text:style-name="P29"><text:span text:style-name="T123">II. </text:span><text:span text:style-name="T124">이명박 정부 시기의 </text:span><text:span text:style-name="T125">ODA</text:span><text:span text:style-name="T126">와 자원외교</text:span></text:p>
      <text:p text:style-name="P30"><text:span text:style-name="T127">1. </text:span><text:span text:style-name="T128">이명박 정부 시기 에너지 협력 외교 정책</text:span></text:p>
      <text:p text:style-name="P31"><text:span text:style-name="T129">2. </text:span><text:span text:style-name="T130">이명박 정부 시기 </text:span><text:span text:style-name="T131">ODA </text:span><text:span text:style-name="T132">정책</text:span></text:p>
      <text:p text:style-name="P32"><text:span text:style-name="T133">3. ODA</text:span><text:span text:style-name="T134">를 자원외교 수단으로 활용한 사례</text:span></text:p>
      <text:p text:style-name="P33"><text:span text:style-name="T135"> </text:span><text:span text:style-name="T136">사례 </text:span><text:span text:style-name="T137">1. </text:span><text:span text:style-name="T138">카메룬 </text:span></text:p>
      <text:p text:style-name="P34"><text:span text:style-name="T139"> </text:span><text:span text:style-name="T140">사례 </text:span><text:span text:style-name="T141">2. </text:span><text:span text:style-name="T142">아제르바이잔 </text:span></text:p>
      <text:p text:style-name="P35"><text:span text:style-name="T143"> </text:span><text:span text:style-name="T144">사례 </text:span><text:span text:style-name="T145">3. </text:span><text:span text:style-name="T146">모잠비크 </text:span></text:p>
      <text:p text:style-name="P36"><text:span text:style-name="T147"> </text:span><text:span text:style-name="T148">사례 </text:span><text:span text:style-name="T149">4. </text:span><text:span text:style-name="T150">페루</text:span></text:p>
      <text:p text:style-name="P37"><text:span text:style-name="T151"> </text:span><text:span text:style-name="T152">사례 </text:span><text:span text:style-name="T153">5. </text:span><text:span text:style-name="T154">몽골</text:span></text:p>
      <text:p text:style-name="P38"><text:span text:style-name="T155">III. </text:span><text:span text:style-name="T156">결론 </text:span></text:p>
      <text:p text:style-name="P39"/>
      <text:p text:style-name="P40"><text:span text:style-name="T157">○ </text:span><text:span text:style-name="T158">문의 </text:span><text:span text:style-name="T159">: </text:span><text:span text:style-name="T160">참여연대 국제연대위원회 </text:span><text:span text:style-name="T161">02-723-5051, pspdint@pspd.org</text:span></text:p>
      <text:p text:style-name="P41"/>
      <text:p text:style-name="P42"><text:span text:style-name="T162">▣ </text:span><text:span text:style-name="T163">별첨자료 </text:span><text:span text:style-name="T164">:  &lt;MB</text:span><text:span text:style-name="T165">정부의 자원외교와 한국 </text:span><text:span text:style-name="T166">ODA </text:span><text:span text:style-name="T167">실태</text:span><text:span text:style-name="T168">&gt; </text:span><text:span text:style-name="T169">보고서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6" style:parent-style-name="Standard">
      <style:paragraph-properties fo:line-height="150%" fo:margin-left="0.882cm" fo:padding-bottom="0.000cm" fo:padding-left="0.000cm" fo:padding-right="0.000cm" fo:padding-top="0.000cm" fo:text-align="center" style:snap-to-layout-grid="false" style:vertical-align="baseline"/>
      <style:text-properties fo:color="#000000" fo:font-size="14.0pt" fo:font-weight="bold" fo:letter-spacing="-1.4pt" style:font-name="HCI Acacia" style:font-name-asian="한양견명조" style:font-size-asian="14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6월 25일 목요일 오후 1:55:3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