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6">
      <style:text-properties fo:font-size="11.0pt" style:font-name="HCI Hollyhock" style:font-name-asian="휴먼고딕" style:font-size-asian="11.0pt"/>
    </style:style>
    <style:style style:family="text" style:name="T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ext" style:name="T14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9">
      <style:text-properties fo:font-size="11.0pt" style:font-name="HCI Hollyhock" style:font-name-asian="휴먼고딕" style:font-size-asian="11.0pt"/>
    </style:style>
    <style:style style:family="text" style:name="T2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2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7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8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0">
      <style:text-properties fo:font-size="16.0pt" style:font-name="한양견고딕" style:font-name-asian="한양견고딕" style:font-size-asian="16.0pt"/>
    </style:style>
    <style:style style:family="text" style:name="T31">
      <style:text-properties fo:font-size="16.0pt" style:font-name="바탕" style:font-name-asian="한양견고딕" style:font-size-asian="16.0pt"/>
    </style:style>
    <style:style style:family="text" style:name="T32">
      <style:text-properties fo:font-size="16.0pt" style:font-name="한양견고딕" style:font-name-asian="한양견고딕" style:font-size-asian="16.0pt"/>
    </style:style>
    <style:style style:family="text" style:name="T3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53cm" fo:text-indent="-0.553cm" style:snap-to-layout-grid="false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fo:margin-left="0.598cm" fo:text-indent="-0.598cm" style:snap-to-layout-grid="false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57cm" fo:text-indent="-0.557cm" style:snap-to-layout-grid="false"/>
    </style:style>
    <style:style style:family="paragraph" style:name="P21" style:parent-style-name="0">
      <style:paragraph-properties fo:margin-left="0.571cm" fo:text-indent="-0.571cm" style:snap-to-layout-grid="false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style:font-name="바탕" style:font-name-asian="휴먼명조" style:font-size-asian="14.0pt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paragraph" style:name="P22" style:parent-style-name="0">
      <style:paragraph-properties fo:margin-left="0.603cm" fo:text-indent="-0.603cm" style:snap-to-layout-grid="false"/>
    </style:style>
    <style:style style:family="paragraph" style:name="P23" style:parent-style-name="0">
      <style:paragraph-properties fo:margin-left="0.559cm" fo:text-indent="-0.559cm" style:snap-to-layout-grid="false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</text:span><text:span text:style-name="T6">․</text:span><text:span text:style-name="T7">법조출입기자</text:span></text:p></table:table-cell></table:table-row><table:table-row table:style-name="T1.R2"><table:table-cell table:style-name="T1.R2_C0"><text:p text:style-name="P4"><text:span text:style-name="T8">발    신</text:span></text:p></table:table-cell><table:table-cell table:style-name="T1.R2_C1"><text:p text:style-name="P5"><text:span text:style-name="T9">참여연대 사법감시센터</text:span><text:span text:style-name="T10"> </text:span><text:span text:style-name="T11">(</text:span><text:span text:style-name="T12">담당 </text:span><text:span text:style-name="T13">: </text:span><text:span text:style-name="T14">김희순 간사 </text:span><text:span text:style-name="T15">02-723-0666 jw@pspd.org)</text:span></text:p></table:table-cell></table:table-row><table:table-row table:style-name="T1.R3"><table:table-cell table:style-name="T1.R3_C0"><text:p text:style-name="P6"><text:span text:style-name="T16">제    목</text:span></text:p></table:table-cell><table:table-cell table:style-name="T1.R3_C1"><text:p text:style-name="P7"><text:span text:style-name="T17">[</text:span><text:span text:style-name="T18">논평</text:span><text:span text:style-name="T19">] </text:span><text:span text:style-name="T20">지체 없이 검찰개혁으로 나아가야</text:span></text:p></table:table-cell></table:table-row><table:table-row table:style-name="T1.R4"><table:table-cell table:style-name="T1.R4_C0"><text:p text:style-name="P8"><text:span text:style-name="T21">날    짜</text:span></text:p></table:table-cell><table:table-cell table:style-name="T1.R4_C1"><text:p text:style-name="P9"><text:span text:style-name="T22">2017. 5. 11. (</text:span><text:span text:style-name="T23">총 </text:span><text:span text:style-name="T24">2 </text:span><text:span text:style-name="T25">쪽</text:span><text:span text:style-name="T26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7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8">지체 없이 검찰개혁으로 나아가야</text:span></text:p><text:p text:style-name="P14"><text:span text:style-name="T29">비</text:span><text:span text:style-name="T30">(</text:span><text:span text:style-name="T31">非</text:span><text:span text:style-name="T32">)</text:span><text:span text:style-name="T33">검찰 출신 민정수석비서관 임명에 부쳐</text:span></text:p><text:p text:style-name="P15"><text:span text:style-name="T34">국회는 즉각 고위공직자비리수사처 법안 통과시켜야</text:span></text:p></table:table-cell></table:table-row></table:table></draw:text-box></draw:frame></text:p>
      <text:p text:style-name="P16"/>
      <text:p text:style-name="P17"><text:span text:style-name="T35">1. </text:span><text:span text:style-name="T36">오늘</text:span><text:span text:style-name="T37">(5</text:span><text:span text:style-name="T38">월 </text:span><text:span text:style-name="T39">11</text:span><text:span text:style-name="T40">일</text:span><text:span text:style-name="T41">) </text:span><text:span text:style-name="T42">문재인 대통령의 비서실 민정수석비서관으로 조국 서울대 교수가 임명되었다</text:span><text:span text:style-name="T43">. </text:span><text:span text:style-name="T44">문재인 정부의 비검찰 출신 민정수석 임명은 검찰과의 유착 가능성을 사전에 차단한 조치로 검찰 개혁의 첫 발로서 긍정적으로 평가할 만하다</text:span><text:span text:style-name="T45">. </text:span><text:span text:style-name="T46">참여연대 사법감시센터</text:span><text:span text:style-name="T47">(</text:span><text:span text:style-name="T48">소장 </text:span><text:span text:style-name="T49">: </text:span><text:span text:style-name="T50">임지봉 서강대 법학전문대학원 교수</text:span><text:span text:style-name="T51">)</text:span><text:span text:style-name="T52">는 문재인 정부가 이를 필두로 고위공직자비리수사처</text:span><text:span text:style-name="T53">(</text:span><text:span text:style-name="T54">공수처</text:span><text:span text:style-name="T55">) </text:span><text:span text:style-name="T56">도입</text:span><text:span text:style-name="T57">, </text:span><text:span text:style-name="T58">법무부 탈검찰화 등 검찰개혁에 지체 없이 나설 것을 촉구한다</text:span><text:span text:style-name="T59">.</text:span></text:p>
      <text:p text:style-name="P18"/>
      <text:p text:style-name="P19"><text:span text:style-name="T60">2. </text:span><text:span text:style-name="T61">무엇보다 공수처가 조속히 도입되어야 한다</text:span><text:span text:style-name="T62">. </text:span><text:span text:style-name="T63">검찰의 부패는 무소불위의 권력에서 비롯되었다</text:span><text:span text:style-name="T64">. </text:span><text:span text:style-name="T65">공수처는 정권의 눈치를 보며 본연의 역할을 게을리 한 검찰에게 반드시 필요하다</text:span><text:span text:style-name="T66">. </text:span><text:span text:style-name="T67">그리고 법무장관 또한 비검찰 출신으로 임명하여 검찰의 법무부 장악을 차단하고 법무부의 탈검찰화 공약도 실현해야 한다</text:span><text:span text:style-name="T68">. </text:span><text:span text:style-name="T69">아울러 국회 또한 초당적으로 공수처 설립 법안 통과 등 수반되는 입법활동에 착수하길 촉구한다</text:span><text:span text:style-name="T70">.  </text:span></text:p>
      <text:p text:style-name="P20"/>
      <text:p text:style-name="P21"><text:span text:style-name="T71">3. </text:span><text:span text:style-name="T72">전</text:span><text:span text:style-name="T73">(</text:span><text:span text:style-name="T74">前</text:span><text:span text:style-name="T75">) </text:span><text:span text:style-name="T76">정권의 국정농단에 협력한 검사들 및 정권에 부역하기 위해 검찰권을 남용한 검사들에 대한 인적청산도 반드시 이루어져야 한다</text:span><text:span text:style-name="T77">. </text:span><text:span text:style-name="T78">중립성과 독립성을 갖춘 검찰인사위원회 의결을 거쳐야 하지만</text:span><text:span text:style-name="T79">, </text:span><text:span text:style-name="T80">검찰권을 오남용한 이들에 대한 인사조치는 국민적 기대에 부응하는 것이다</text:span><text:span text:style-name="T81">.</text:span></text:p>
      <text:p text:style-name="P22"/>
      <text:p text:style-name="P23"><text:span text:style-name="T82">4. </text:span><text:span text:style-name="T83">마지막으로 검찰에 대한 민주적 통제방안인 지방검찰청 검사장 주민직선제 도입을 전향적으로 검토할 것을 촉구한다</text:span><text:span text:style-name="T84">. </text:span><text:span text:style-name="T85">검찰의 독립성</text:span><text:span text:style-name="T86">, </text:span><text:span text:style-name="T87">중립성은 민주적 통제를 기반으로 보장되어야 한다</text:span><text:span text:style-name="T88">. </text:span><text:span text:style-name="T89">지난 십수년간 개혁에 저항하고 셀프개혁으로 위기를 모면해온 검찰에게 검사장 직선제는 정권과 권력이 아닌 국민의 검찰로 거듭날 수 있는 가장 효과적인 방안 중 하나임을 명심해야 한다</text:span><text:span text:style-name="T90">.  </text:span><text:span text:style-name="T91">끝</text:span><text:span text:style-name="T92">.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7년 5월 11일 목요일 오후 2:03:4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