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style:font-name="한양견고딕" style:font-name-asian="한양견고딕" style:font-size-asian="16.0pt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51cm" fo:text-indent="-0.551cm" style:snap-to-layout-grid="false"/>
    </style:style>
    <style:style style:family="text" style:name="T29">
      <style:text-properties fo:font-size="14.0pt" style:font-name="휴먼명조" style:font-name-asian="휴먼명조" style:font-size-asian="14.0pt"/>
    </style:style>
    <style:style style:family="text" style:name="T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">
      <style:text-properties fo:font-size="14.0pt" style:font-name="휴먼명조" style:font-name-asian="휴먼명조" style:font-size-asian="14.0pt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604cm" fo:text-indent="-0.604cm" style:snap-to-layout-grid="false"/>
    </style:style>
    <style:style style:family="paragraph" style:name="P18" style:parent-style-name="0">
      <style:paragraph-properties fo:margin-left="0.586cm" fo:text-indent="-0.586cm" style:snap-to-layout-grid="false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92cm" fo:text-indent="-0.592cm" style:snap-to-layout-grid="false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92cm" fo:text-indent="-0.592cm" style:snap-to-layout-grid="false"/>
    </style:style>
    <style:style style:family="paragraph" style:name="P21" style:parent-style-name="0">
      <style:paragraph-properties fo:margin-left="0.612cm" fo:text-indent="-0.612cm" style:snap-to-layout-grid="false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86cm" fo:text-indent="-0.586cm" style:snap-to-layout-grid="false"/>
    </style:style>
    <style:style style:family="paragraph" style:name="P23" style:parent-style-name="0">
      <style:paragraph-properties fo:margin-left="0.559cm" fo:text-indent="-0.559cm" style:snap-to-layout-grid="false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법조 전문 기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</text:span><text:span text:style-name="T10">담당 </text:span><text:span text:style-name="T11">: </text:span><text:span text:style-name="T12">김희순 간사 </text:span><text:span text:style-name="T13">02-723-0666 j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권성동 법사위원장 공수처 반대 논리 얼토당토않아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7. 2. 9. (</text:span><text:span text:style-name="T21">총 </text:span><text:span text:style-name="T22">3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권성동 법사위원장 공수처 반대 논리 얼토당토않아</text:span></text:p><text:p text:style-name="P14"><text:span text:style-name="T27">2</text:span><text:span text:style-name="T28">월 국회 처리 지연되어서는 안돼</text:span></text:p></table:table-cell></table:table-row></table:table></draw:text-box></draw:frame></text:p>
      <text:p text:style-name="P15"/>
      <text:p text:style-name="P16"><text:span text:style-name="T29">1. </text:span><text:span text:style-name="T30">지난 </text:span><text:span text:style-name="T31">2</text:span><text:span text:style-name="T32">월 </text:span><text:span text:style-name="T33">7</text:span><text:span text:style-name="T34">일 국회 법제사법위원장 권성동 의원</text:span><text:span text:style-name="T35">(</text:span><text:span text:style-name="T36">바른정당</text:span><text:span text:style-name="T37">)</text:span><text:span text:style-name="T38">이 검찰 개혁을 목적으로 한다는 법안들을 발의하면서 고위공직자비리수사처</text:span><text:span text:style-name="T39">(</text:span><text:span text:style-name="T40">공수처</text:span><text:span text:style-name="T41">) </text:span><text:span text:style-name="T42">반대 입장을 명확히 밝힌 것에 대해 참여연대 사법감시센터는 유감을 표한다</text:span><text:span text:style-name="T43">. </text:span><text:span text:style-name="T44">공수처가 </text:span><text:span text:style-name="T45">“</text:span><text:span text:style-name="T46">제왕적 대통령제를 강화한다</text:span><text:span text:style-name="T47">”</text:span><text:span text:style-name="T48">는 권성동 법사위원장의 주장과는 정반대로 검찰 인사와 수사에 대한 대통령의 권한과 영향력을 차단하기 위해 공수처가 도입되어야 한다는 점을 다시금 강조한다</text:span><text:span text:style-name="T49">.</text:span></text:p>
      <text:p text:style-name="P17"/>
      <text:p text:style-name="P18"><text:span text:style-name="T50">2. </text:span><text:span text:style-name="T51">언론에 따르면 권성동 법사위원장은 </text:span><text:span text:style-name="T52">“</text:span><text:span text:style-name="T53">제왕적 대통령이 공수처장 </text:span><text:span text:style-name="T54">1</text:span><text:span text:style-name="T55">명만 장악하면 입법</text:span><text:span text:style-name="T56">·</text:span><text:span text:style-name="T57">사법</text:span><text:span text:style-name="T58">·</text:span><text:span text:style-name="T59">행정 등 </text:span><text:span text:style-name="T60">'</text:span><text:span text:style-name="T61">국가 주요기관 전체</text:span><text:span text:style-name="T62">'</text:span><text:span text:style-name="T63">를 지배할 수 있게 된다</text:span><text:span text:style-name="T64">”</text:span><text:span text:style-name="T65">며 공수처 반대 이유를 밝혔다</text:span><text:span text:style-name="T66">. </text:span><text:span text:style-name="T67">그러나 이것은 명백히 본질을 왜곡한 것이다</text:span><text:span text:style-name="T68">. </text:span><text:span text:style-name="T69">검찰총장과 달리 공수처장은 국회 또는 국회가 구성한 추천위원회가 추천한 후보에 대해 국회 인사청문회를 거쳐 대통령이 임명하도록 하는 방안들이 제시되어 있다</text:span><text:span text:style-name="T70">. </text:span><text:span text:style-name="T71">대통령의 인사권은 형식적 임명에 불과해 실질적으로 개입할 여지가 없다</text:span><text:span text:style-name="T72">. </text:span><text:span text:style-name="T73">대통령이 공수처장을 장악하여 국가 주요기관 전체를 지배한다는 주장은 제안된 법안들에 대해 잘 알지 못하거나 알면서도 의도적으로 사실을 왜곡한 것이다</text:span><text:span text:style-name="T74">. </text:span><text:span text:style-name="T75">오히려 동일한 문제의식을 토대로 공수처의 독립성 확보 방안에 대해 논의하는 것이 마땅하다</text:span><text:span text:style-name="T76">.</text:span></text:p>
      <text:p text:style-name="P19"><text:span text:style-name="T77">3. </text:span><text:span text:style-name="T78">권성동 법사위원장은 공수처 대신 기존 특별검사제도와 특별감찰관제도를 개선하는 개정안을 발의하였다</text:span><text:span text:style-name="T79">. </text:span><text:span text:style-name="T80">그러나 법무장관의 특검 요청 의무만으로는 기존 특검이 가지고 있는 한계가 전혀 개선되지 못한다</text:span><text:span text:style-name="T81">. </text:span><text:span text:style-name="T82">국회가 특별검사을 임명하고 그 후에 수사팀을 구성하고 수사를 시작하는 과정에서 수사의 생명인 타이밍을 놓칠 수 있기 때문이다</text:span><text:span text:style-name="T83">. </text:span><text:span text:style-name="T84">이에 참여연대 등 시민단체들은 일시적</text:span><text:span text:style-name="T85">, </text:span><text:span text:style-name="T86">비상설이 아닌 상설적 수사기구 도입을 주장해온 것이다</text:span><text:span text:style-name="T87">. </text:span><text:span text:style-name="T88">또한 권 위원장의 제안처럼 특별감찰 대상을 대통령비서실의 행정관 이상의 공무원과 관련 민간인으로 소폭 확대한 것으로는 턱없이 부족하다</text:span><text:span text:style-name="T89">. </text:span><text:span text:style-name="T90">검사장에 이르지 않은 고위 검사</text:span><text:span text:style-name="T91">, </text:span><text:span text:style-name="T92">장차관</text:span><text:span text:style-name="T93">, </text:span><text:span text:style-name="T94">국정원장이나 국세청장 등 고위직 공무원들과 국회의원들을 대상으로 하는 독립적인 수사기구가 필요하다</text:span><text:span text:style-name="T95">. </text:span><text:span text:style-name="T96">뿐만 아니라 특별감찰관제도와 특검제도의 개선과 공수처 도입이 선택의 문제가 아니다</text:span><text:span text:style-name="T97">. </text:span><text:span text:style-name="T98">각 제도의 도입 취지와 실효성에 따라 개선되어야 하는 동시에 근본적인 한계는 공수처 도입으로 해소해야 하는 것이 마땅하다</text:span><text:span text:style-name="T99">.</text:span></text:p>
      <text:p text:style-name="P20"/>
      <text:p text:style-name="P21"><text:span text:style-name="T100">4. </text:span><text:span text:style-name="T101">마지막으로 권성동 법사위원장은 </text:span><text:span text:style-name="T102">&lt;</text:span><text:span text:style-name="T103">국민의 수사 참여에 관한 법률안</text:span><text:span text:style-name="T104">&gt;</text:span><text:span text:style-name="T105">을 제안하였다</text:span><text:span text:style-name="T106">. </text:span><text:span text:style-name="T107">국회</text:span><text:span text:style-name="T108">, </text:span><text:span text:style-name="T109">사단법인 한국법학교수회장 등이 추천한 사람 중에서 검찰총장이 위촉한 </text:span><text:span text:style-name="T110">16</text:span><text:span text:style-name="T111">명으로 구성된 </text:span><text:span text:style-name="T112">‘</text:span><text:span text:style-name="T113">검찰위원회</text:span><text:span text:style-name="T114">’</text:span><text:span text:style-name="T115">가 검찰총장 또는 각 급 검찰청장의 건의에 따라 요청한 사건의 수사 개시</text:span><text:span text:style-name="T116">, </text:span><text:span text:style-name="T117">공소제기 등을 심의하도록 한다는 것이다</text:span><text:span text:style-name="T118">. </text:span><text:span text:style-name="T119">국민들이 수사개시 여부</text:span><text:span text:style-name="T120">, </text:span><text:span text:style-name="T121">기속이나 기소여부를 심사하는 제도인 듯 보이나 위원회 구성</text:span><text:span text:style-name="T122">, </text:span><text:span text:style-name="T123">심의 사건 선정 등 검찰총장의 권한이 커 이를 과연 국민이 직접 참여하는 </text:span><text:span text:style-name="T124">‘</text:span><text:span text:style-name="T125">검찰 민주화</text:span><text:span text:style-name="T126">’</text:span><text:span text:style-name="T127">라고 부를 수 있을지 의문이다</text:span><text:span text:style-name="T128">. </text:span><text:span text:style-name="T129">뿐만 아니라 검찰이 중대 사건에 대한 수사와 기소권한을 독점하여 나타나는 검찰권 남용의 문제는 여전히 해소하지 못하며</text:span><text:span text:style-name="T130">, </text:span><text:span text:style-name="T131">권 위원장의 </text:span><text:span text:style-name="T132">‘</text:span><text:span text:style-name="T133">검찰위원회</text:span><text:span text:style-name="T134">’</text:span><text:span text:style-name="T135">와 공수처 도입이 어느 하나만을 선택해야 하는 사안도 아니다</text:span><text:span text:style-name="T136">. </text:span></text:p>
      <text:p text:style-name="P22"/>
      <text:p text:style-name="P23"><text:span text:style-name="T137">5. </text:span><text:span text:style-name="T138">권성동 법사위원장이 제시한 검찰개혁 방안은 검찰개혁 논의를 촉발시키고 바른정당이 검찰개혁의 필요성을 대외적으로 인정했다는 점에서 다행이나</text:span><text:span text:style-name="T139">, </text:span><text:span text:style-name="T140">구체적 안을 살펴볼 때 공수처 설치와 대립되거나 양자택일의 대안인 것은 없다</text:span><text:span text:style-name="T141">. </text:span><text:span text:style-name="T142">혹여 공수처 도입을 지연시키기 위해 사실과 본질을 왜곡한 것은 아닌지 우려스럽다</text:span><text:span text:style-name="T143">. </text:span><text:span text:style-name="T144">검찰개혁의 시발점이자 최소한 검사</text:span><text:span text:style-name="T145">, </text:span><text:span text:style-name="T146">고위공직자</text:span><text:span text:style-name="T147">, </text:span><text:span text:style-name="T148">대통령 측근 등은 제대로 수사할 수 있는 공수처만큼은 시급히 설치되어야 한다는 국민적 요구가 그 어느 때보다 높다</text:span><text:span text:style-name="T149">. </text:span><text:span text:style-name="T150">공수처 설치 논의는 지난 수년간 차고도 넘치게 이뤄졌다</text:span><text:span text:style-name="T151">. 2</text:span><text:span text:style-name="T152">월 임시국회는 결단을 내릴 시기이다</text:span><text:span text:style-name="T153">. </text:span><text:span text:style-name="T154">국회는 공수처 설치 법안을 반드시 통과시켜야 한다</text:span><text:span text:style-name="T155">.  </text:span><text:span text:style-name="T156">끝</text:span><text:span text:style-name="T157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7년 2월 9일 목요일 오후 12:15:2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