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text" style:name="T1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ext" style:name="T2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9">
      <style:text-properties fo:font-size="11.0pt" style:font-name="HCI Hollyhock" style:font-name-asian="휴먼고딕" style:font-size-asian="11.0pt"/>
    </style:style>
    <style:style style:family="text" style:name="T3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1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32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3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4">
      <style:text-properties fo:font-size="20.0pt" style:font-name="한양견고딕" style:font-name-asian="한양견고딕" style:font-size-asian="20.0pt"/>
    </style:style>
    <style:style style:family="text" style:name="T35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6">
      <style:text-properties fo:font-size="20.0pt" style:font-name="한양견고딕" style:font-name-asian="한양견고딕" style:font-size-asian="20.0pt"/>
    </style:style>
    <style:style style:family="text" style:name="T3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8">
      <style:text-properties fo:font-size="20.0pt" style:font-name="한양견고딕" style:font-name-asian="한양견고딕" style:font-size-asian="20.0pt"/>
    </style:style>
    <style:style style:family="text" style:name="T3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1">
      <style:text-properties fo:font-size="16.0pt" style:font-name="한양견고딕" style:font-name-asian="한양견고딕" style:font-size-asian="16.0pt"/>
    </style:style>
    <style:style style:family="text" style:name="T4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3">
      <style:text-properties fo:font-size="16.0pt" style:font-name="한양견고딕" style:font-name-asian="한양견고딕" style:font-size-asian="16.0pt"/>
    </style:style>
    <style:style style:family="text" style:name="T4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45">
      <style:text-properties fo:font-size="16.0pt" style:font-name="한양견고딕" style:font-name-asian="한양견고딕" style:font-size-asian="16.0pt"/>
    </style:style>
    <style:style style:family="text" style:name="T4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7">
      <style:text-properties fo:font-size="16.0pt" style:font-name="한양견고딕" style:font-name-asian="한양견고딕" style:font-size-asian="16.0pt"/>
    </style:style>
    <style:style style:family="text" style:name="T4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9">
      <style:text-properties fo:font-size="16.0pt" style:font-name="한양견고딕" style:font-name-asian="한양견고딕" style:font-size-asian="16.0pt"/>
    </style:style>
    <style:style style:family="text" style:name="T5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607cm" fo:text-indent="-0.607cm" style:snap-to-layout-grid="false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607cm" fo:text-indent="-0.607cm" style:snap-to-layout-grid="false"/>
    </style:style>
    <style:style style:family="paragraph" style:name="P19" style:parent-style-name="0">
      <style:paragraph-properties fo:margin-left="0.577cm" fo:text-indent="-0.577cm" style:snap-to-layout-grid="false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97cm" fo:text-indent="-0.597cm" style:snap-to-layout-grid="false"/>
    </style:style>
    <style:style style:family="paragraph" style:name="P21" style:parent-style-name="0">
      <style:paragraph-properties fo:margin-left="0.459cm" fo:text-indent="-0.459cm" style:snap-to-layout-grid="false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607cm" fo:text-indent="-0.607cm" style:snap-to-layout-grid="false"/>
    </style:style>
    <style:style style:family="paragraph" style:name="P23" style:parent-style-name="0">
      <style:paragraph-properties fo:margin-left="0.592cm" fo:text-indent="-0.592cm" style:snap-to-layout-grid="false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style:font-name="바탕" style:font-name-asian="휴먼명조" style:font-size-asian="14.0pt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3">
      <style:text-properties fo:font-size="14.0pt" style:font-name="휴먼명조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7">
      <style:text-properties fo:font-size="14.0pt" style:font-name="휴먼명조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text" style:name="T1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5">
      <style:text-properties fo:font-size="14.0pt" style:font-name="휴먼명조" style:font-name-asian="휴먼명조" style:font-size-asian="14.0pt"/>
    </style:style>
    <style:style style:family="text" style:name="T1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7">
      <style:text-properties fo:font-size="14.0pt" style:font-name="휴먼명조" style:font-name-asian="휴먼명조" style:font-size-asian="14.0pt"/>
    </style:style>
    <style:style style:family="text" style:name="T1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9">
      <style:text-properties fo:font-size="14.0pt" style:font-name="휴먼명조" style:font-name-asian="휴먼명조" style:font-size-asian="14.0pt"/>
    </style:style>
    <style:style style:family="text" style:name="T1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1">
      <style:text-properties fo:font-size="14.0pt" style:font-name="휴먼명조" style:font-name-asian="휴먼명조" style:font-size-asian="14.0pt"/>
    </style:style>
    <style:style style:family="text" style:name="T1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3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</text:span><text:span text:style-name="T6">․</text:span><text:span text:style-name="T7">법조 출입기자</text:span></text:p></table:table-cell></table:table-row><table:table-row table:style-name="T1.R2"><table:table-cell table:style-name="T1.R2_C0"><text:p text:style-name="P4"><text:span text:style-name="T8">발    신</text:span></text:p></table:table-cell><table:table-cell table:style-name="T1.R2_C1"><text:p text:style-name="P5"><text:span text:style-name="T9">참여연대 사법감시센터 </text:span><text:span text:style-name="T10">( </text:span><text:span text:style-name="T11">담당 </text:span><text:span text:style-name="T12">: </text:span><text:span text:style-name="T13">김희순 간사 </text:span><text:span text:style-name="T14">02-723-0666 jw@pspd.org )</text:span></text:p></table:table-cell></table:table-row><table:table-row table:style-name="T1.R3"><table:table-cell table:style-name="T1.R3_C0"><text:p text:style-name="P6"><text:span text:style-name="T15">제    목</text:span></text:p></table:table-cell><table:table-cell table:style-name="T1.R3_C1"><text:p text:style-name="P7"><text:span text:style-name="T16">[</text:span><text:span text:style-name="T17">성명</text:span><text:span text:style-name="T18">] </text:span><text:span text:style-name="T19">박근혜 대통령의 </text:span><text:span text:style-name="T20">‘</text:span><text:span text:style-name="T21">헌정유린</text:span><text:span text:style-name="T22">’ </text:span><text:span text:style-name="T23">연이은 폭로</text:span><text:span text:style-name="T24">, </text:span><text:span text:style-name="T25">참담하다</text:span></text:p></table:table-cell></table:table-row><table:table-row table:style-name="T1.R4"><table:table-cell table:style-name="T1.R4_C0"><text:p text:style-name="P8"><text:span text:style-name="T26">날    짜</text:span></text:p></table:table-cell><table:table-cell table:style-name="T1.R4_C1"><text:p text:style-name="P9"><text:span text:style-name="T27">2016. 12. 16. (</text:span><text:span text:style-name="T28">총 </text:span><text:span text:style-name="T29">2 </text:span><text:span text:style-name="T30">쪽</text:span><text:span text:style-name="T31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32">성명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33">박근혜 대통령의 </text:span><text:span text:style-name="T34">‘</text:span><text:span text:style-name="T35">헌정유린</text:span><text:span text:style-name="T36">’ </text:span><text:span text:style-name="T37">연이은 폭로</text:span><text:span text:style-name="T38">, </text:span><text:span text:style-name="T39">참담하다</text:span></text:p><text:p text:style-name="P14"><text:span text:style-name="T40">양승태 대법원장 등 사법부 </text:span><text:span text:style-name="T41">‘</text:span><text:span text:style-name="T42">일상적 사찰</text:span><text:span text:style-name="T43">’ </text:span><text:span text:style-name="T44">의혹 진상 규명돼야</text:span></text:p><text:p text:style-name="P15"><text:span text:style-name="T45">‘</text:span><text:span text:style-name="T46">정윤회 국정개입</text:span><text:span text:style-name="T47">’ </text:span><text:span text:style-name="T48">무마한 검찰수사</text:span><text:span text:style-name="T49">, </text:span><text:span text:style-name="T50">김수남 검찰총장 사퇴해야</text:span></text:p></table:table-cell></table:table-row></table:table></draw:text-box></draw:frame></text:p>
      <text:p text:style-name="P16"/>
      <text:p text:style-name="P17"><text:span text:style-name="T51">1. </text:span><text:span text:style-name="T52">어제</text:span><text:span text:style-name="T53">(12/15) </text:span><text:span text:style-name="T54">최순실 국정농단 </text:span><text:span text:style-name="T55">4</text:span><text:span text:style-name="T56">차 청문회에 출석한 조한규 전 세계일보 사장이 양승태 대법원장</text:span><text:span text:style-name="T57">, </text:span><text:span text:style-name="T58">당시 춘천지법원장 최성준 방송통신위원장 사찰 문건 공개했다</text:span><text:span text:style-name="T59">. </text:span><text:span text:style-name="T60">이는 박근혜 정권이 사법부를 감시하고 통제하려 한 정황을 드러낸 전 청와대 민정수석 김영한 </text:span><text:span text:style-name="T61">‘</text:span><text:span text:style-name="T62">비망록</text:span><text:span text:style-name="T63">’</text:span><text:span text:style-name="T64">과 일맥상통한다</text:span><text:span text:style-name="T65">. </text:span><text:span text:style-name="T66">연이은 폭로가 사실이라면 박근혜 정부 하에서 수호하고자 한 헌법 정신이 있기는 했는지 분노를 넘어 참담할 따름이다</text:span><text:span text:style-name="T67">. ‘</text:span><text:span text:style-name="T68">피의자</text:span><text:span text:style-name="T69">’</text:span><text:span text:style-name="T70">일뿐만 아니라 헌법수호라는 대통령 의무를 져버린 박근혜씨는 지금 당장 퇴진해도 국민의 분노를 잠재우기에 부족하다</text:span><text:span text:style-name="T71">.</text:span></text:p>
      <text:p text:style-name="P18"/>
      <text:p text:style-name="P19"><text:span text:style-name="T72">2. </text:span><text:span text:style-name="T73">조한규씨는 </text:span><text:span text:style-name="T74">&lt;</text:span><text:span text:style-name="T75">대법원</text:span><text:span text:style-name="T76">, </text:span><text:span text:style-name="T77">대법원장의 일과 중 등산 사실 외부 유출에 곤혹</text:span><text:span text:style-name="T78">&gt;, &lt;</text:span><text:span text:style-name="T79">법조계</text:span><text:span text:style-name="T80">, </text:span><text:span text:style-name="T81">춘천지법원장의 대법관 진출 과잉 의욕 비난 여론</text:span><text:span text:style-name="T82">&gt;</text:span><text:span text:style-name="T83">이라는 제목의 문건 </text:span><text:span text:style-name="T84">2</text:span><text:span text:style-name="T85">개를 공개했다</text:span><text:span text:style-name="T86">. </text:span><text:span text:style-name="T87">해당 문건의 작성 경위</text:span><text:span text:style-name="T88">, </text:span><text:span text:style-name="T89">보고라인 등 진상규명이 신속하게 이뤄져야 한다</text:span><text:span text:style-name="T90">. </text:span><text:span text:style-name="T91">박근혜 정권 하 어느 기관이 어떤 목적으로 정보를 수집해 어떤 경로로 청와대에 전달했는지</text:span><text:span text:style-name="T92">, </text:span><text:span text:style-name="T93">청와대는 정보를 어떤 식으로 이용했는지 등이 명명백백히 밝혀져야 한다</text:span><text:span text:style-name="T94">. </text:span><text:span text:style-name="T95">특히 만약 국정원이 주요 인사를 사찰하고 국내정치에 개입하려 했다면 이에 대한 문제 또한 덮고 넘어갈 사안이 아니다</text:span><text:span text:style-name="T96">. </text:span><text:span text:style-name="T97">문건 작성자가 청와대이든 국정원이든 박근혜 정권은 사법부의 독립성을 훼손한 책임에서 벗어날 수 없을 것이다</text:span><text:span text:style-name="T98">. </text:span></text:p>
      <text:p text:style-name="P20"/>
      <text:p text:style-name="P21"><text:span text:style-name="T99">또한 이 문건의 내용이 </text:span><text:span text:style-name="T100">‘</text:span><text:span text:style-name="T101">일상적 동향보고</text:span><text:span text:style-name="T102">’</text:span><text:span text:style-name="T103">라는 식의 물타기 주장을 경계해야 한다</text:span><text:span text:style-name="T104">. </text:span><text:span text:style-name="T105">청와대이든 국정원이든 박근혜 정권이 법관의 </text:span><text:span text:style-name="T106">‘</text:span><text:span text:style-name="T107">일상</text:span><text:span text:style-name="T108">’</text:span><text:span text:style-name="T109">에 대해 알아야하고 수집해야 할 법적 필요성도 근거도 없다</text:span><text:span text:style-name="T110">. </text:span><text:span text:style-name="T111">오히려 </text:span><text:span text:style-name="T112">‘</text:span><text:span text:style-name="T113">일상적 동향보고</text:span><text:span text:style-name="T114">’</text:span><text:span text:style-name="T115">까지 이뤄진 것은 사찰이 일상화되었다는 반증이다</text:span><text:span text:style-name="T116">. </text:span><text:span text:style-name="T117">무엇을 목적으로 정보를 수집했는지</text:span><text:span text:style-name="T118">, </text:span><text:span text:style-name="T119">실제 어떻게 활용되었는지도 밝혀져야 한다</text:span><text:span text:style-name="T120">. </text:span><text:span text:style-name="T121">특히 춘천지법원장 사찰이 대법관 인선 작업에 어떤 영향을 미치기 위해</text:span><text:span text:style-name="T122">, </text:span><text:span text:style-name="T123">비망록에 언급된 것처럼 검사 출신을 대법관으로 임명하기 위한 작업의 일환이었는지 등이 밝혀져야 한다</text:span><text:span text:style-name="T124">.</text:span></text:p>
      <text:p text:style-name="P22"/>
      <text:p text:style-name="P23"><text:span text:style-name="T125">3. </text:span><text:span text:style-name="T126">조한규씨는 다름 아닌 </text:span><text:span text:style-name="T127">2</text:span><text:span text:style-name="T128">년전 </text:span><text:span text:style-name="T129">&lt;</text:span><text:span text:style-name="T130">정윤회</text:span><text:span text:style-name="T131">-</text:span><text:span text:style-name="T132">십상시</text:span><text:span text:style-name="T133">(</text:span><text:span text:style-name="T134">十常侍</text:span><text:span text:style-name="T135">) </text:span><text:span text:style-name="T136">회동</text:span><text:span text:style-name="T137">(2014</text:span><text:span text:style-name="T138">년 </text:span><text:span text:style-name="T139">1</text:span><text:span text:style-name="T140">월 </text:span><text:span text:style-name="T141">6</text:span><text:span text:style-name="T142">일자</text:span><text:span text:style-name="T143">)&gt; </text:span><text:span text:style-name="T144">문건을 폭로한 세계일보 사장으로 당시 이로 인해 해임된 인물이다</text:span><text:span text:style-name="T145">. </text:span><text:span text:style-name="T146">당시 박근혜 대통령은 </text:span><text:span text:style-name="T147">‘</text:span><text:span text:style-name="T148">문건 내용은 찌라시</text:span><text:span text:style-name="T149">, </text:span><text:span text:style-name="T150">유출은 국기문란</text:span><text:span text:style-name="T151">’</text:span><text:span text:style-name="T152">이라는 수사 가이드라인을 제시했고 검찰은 하명 받은 그대로 </text:span><text:span text:style-name="T153">‘</text:span><text:span text:style-name="T154">정윤회 문건</text:span><text:span text:style-name="T155">’</text:span><text:span text:style-name="T156">의 진상이 아닌 </text:span><text:span text:style-name="T157">‘</text:span><text:span text:style-name="T158">문건 유출</text:span><text:span text:style-name="T159">’</text:span><text:span text:style-name="T160">혐의만 그야말로 탈탈털기 수사를 진행했다</text:span><text:span text:style-name="T161">. </text:span><text:span text:style-name="T162">그 과정에서 문건 유출 혐의를 받은 최 모 경위는 자살을 했고</text:span><text:span text:style-name="T163">, </text:span><text:span text:style-name="T164">검찰은 박관천 전 경위에게 </text:span><text:span text:style-name="T165">10</text:span><text:span text:style-name="T166">년을 구형했다</text:span><text:span text:style-name="T167">. </text:span><text:span text:style-name="T168">그러나 문건 내용의 핵심인물인 정윤회 경우 단 한차례 소환조사로 마무리했다</text:span><text:span text:style-name="T169">. </text:span><text:span text:style-name="T170">당시 수사를 담당했던 서울중앙지검장 김수남은 현재 검찰총장이 되었으며</text:span><text:span text:style-name="T171">, </text:span><text:span text:style-name="T172">우병우는 민정비서관에서 민정수석비서관으로 승진했다</text:span><text:span text:style-name="T173">. </text:span><text:span text:style-name="T174">박근혜 정권이 헌정을 유린하고 최순실의 국정농단이 </text:span><text:span text:style-name="T175">2</text:span><text:span text:style-name="T176">년이나 더 지속되고 이제야 알려진 것에 대해 검찰의 책임이 결코 자유로울 수 없다</text:span><text:span text:style-name="T177">. </text:span><text:span text:style-name="T178">검찰도 공범이다</text:span><text:span text:style-name="T179">. </text:span><text:span text:style-name="T180">김수남 검찰총장은 책임지고 사퇴해야 마땅하다</text:span><text:span text:style-name="T181">.  </text:span><text:span text:style-name="T182">끝</text:span><text:span text:style-name="T183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6년 12월 16일 금요일 오후 12:19:3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