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text" style:name="T28">
      <style:text-properties fo:font-size="17.0pt" style:font-name="한양견고딕" style:font-name-asian="한양견고딕" style:font-size-asian="17.0pt"/>
    </style:style>
    <style:style style:family="text" style:name="T29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0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text" style:name="T31">
      <style:text-properties fo:font-size="17.0pt" style:font-name="한양견고딕" style:font-name-asian="한양견고딕" style:font-size-asian="17.0pt"/>
    </style:style>
    <style:style style:family="text" style:name="T32">
      <style:text-properties fo:font-size="17.0pt" style:font-name="바탕" style:font-name-asian="한양견고딕" style:font-size-asian="17.0pt"/>
    </style:style>
    <style:style style:family="text" style:name="T33">
      <style:text-properties fo:font-size="17.0pt" style:font-name="한양견고딕" style:font-name-asian="한양견고딕" style:font-size-asian="17.0pt"/>
    </style:style>
    <style:style style:family="text" style:name="T34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54cm" fo:text-indent="-0.554cm" style:snap-to-layout-grid="false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44cm" fo:text-indent="-0.544cm" style:snap-to-layout-grid="false"/>
    </style:style>
    <style:style style:family="paragraph" style:name="P19" style:parent-style-name="0">
      <style:paragraph-properties fo:margin-left="0.554cm" fo:text-indent="-0.554cm" style:snap-to-layout-grid="false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81cm" fo:text-indent="-0.581cm" style:snap-to-layout-grid="false"/>
    </style:style>
    <style:style style:family="paragraph" style:name="P21" style:parent-style-name="0">
      <style:paragraph-properties fo:margin-left="0.581cm" fo:text-indent="-0.581cm" style:snap-to-layout-grid="false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555cm" fo:text-indent="-0.555cm" style:snap-to-layout-grid="false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paragraph" style:name="P24" style:parent-style-name="0">
      <style:paragraph-properties fo:margin-left="0.553cm" fo:text-indent="-0.553cm" style:snap-to-layout-grid="false"/>
    </style:style>
    <style:style style:family="paragraph" style:name="P25" style:parent-style-name="0">
      <style:paragraph-properties fo:margin-left="0.555cm" fo:text-indent="-0.555cm" style:snap-to-layout-grid="false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법조전문기자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법감시센터</text:span><text:span text:style-name="T8"> </text:span><text:span text:style-name="T9">(</text:span><text:span text:style-name="T10">담당 </text:span><text:span text:style-name="T11">: </text:span><text:span text:style-name="T12">김희순 간사 </text:span><text:span text:style-name="T13">02-723-0666 j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폐쇄적 검찰 조직문화로 인권 수호 가능하겠는가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6. 7. 3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폐쇄적 검찰 조직문화로 인권 수호 가능하겠는가</text:span></text:p><text:p text:style-name="P14"><text:span text:style-name="T27">자살한 김 검사에 대한 대검의 뒤늦은 감찰</text:span><text:span text:style-name="T28">, </text:span><text:span text:style-name="T29">철저한 조사 있어야 </text:span></text:p><text:p text:style-name="P15"><text:span text:style-name="T30">고</text:span><text:span text:style-name="T31">(</text:span><text:span text:style-name="T32">故</text:span><text:span text:style-name="T33">) </text:span><text:span text:style-name="T34">김 검사에 대해 삼가 고인의 명복을 빕니다</text:span></text:p></table:table-cell></table:table-row></table:table></draw:text-box></draw:frame></text:p>
      <text:p text:style-name="P16"/>
      <text:p text:style-name="P17"><text:span text:style-name="T35">1. </text:span><text:span text:style-name="T36">지난 </text:span><text:span text:style-name="T37">5</text:span><text:span text:style-name="T38">월 </text:span><text:span text:style-name="T39">19</text:span><text:span text:style-name="T40">일 서울 남부지검검찰청 소속 </text:span><text:span text:style-name="T41">30</text:span><text:span text:style-name="T42">대 검사가 스스로 세상을 등진 사실과 그 배경이 사회에 알려졌다</text:span><text:span text:style-name="T43">. </text:span><text:span text:style-name="T44">참여연대 사법감시센터</text:span><text:span text:style-name="T45">(</text:span><text:span text:style-name="T46">소장 </text:span><text:span text:style-name="T47">: </text:span><text:span text:style-name="T48">서보학 경희대 법학전문대학원 교수</text:span><text:span text:style-name="T49">)</text:span><text:span text:style-name="T50">는 고 김 검사와 유가족들에게 심심한 애도의 마음을 표한다</text:span><text:span text:style-name="T51">. </text:span><text:span text:style-name="T52">또한 소중한 목숨을 스스로 져버리게 한 원인으로 지목되고 있는 관련 상사와 검찰 특유의 </text:span><text:span text:style-name="T53">‘</text:span><text:span text:style-name="T54">조폭</text:span><text:span text:style-name="T55">’ </text:span><text:span text:style-name="T56">문화에 대한 철저한 조사와 책임자 처벌을 촉구한다</text:span><text:span text:style-name="T57">.</text:span></text:p>
      <text:p text:style-name="P18"/>
      <text:p text:style-name="P19"><text:span text:style-name="T58">2. </text:span><text:span text:style-name="T59">작년 </text:span><text:span text:style-name="T60">4</text:span><text:span text:style-name="T61">월부터 남부지검에서 검사로서의 삶을 시작한 고 김 검사는 상사의 잦은 폭언</text:span><text:span text:style-name="T62">, </text:span><text:span text:style-name="T63">폭력 등에 시달리다 귀에서 피가 나고 금니가 빠지는 등 극심한 고통을 참아오다 결국 극단적 선택을 했다</text:span><text:span text:style-name="T64">. </text:span><text:span text:style-name="T65">언론을 통해 알려진 김 검사의 상사인 부장검사의 행태는 일거하기 어려울 정도로 언어적</text:span><text:span text:style-name="T66">, </text:span><text:span text:style-name="T67">신체적 폭력과 인권침해가 일상화되어 있었다</text:span><text:span text:style-name="T68">. </text:span><text:span text:style-name="T69">또한 공과 사를 구분하지 못한 행태는 일반 직장에서도 보기 힘든 전근대적 모습이다</text:span><text:span text:style-name="T70">. </text:span><text:span text:style-name="T71">숨진 검사의 어머니는 검찰을 </text:span><text:span text:style-name="T72">‘</text:span><text:span text:style-name="T73">조폭</text:span><text:span text:style-name="T74">’</text:span><text:span text:style-name="T75">이라고 불렀다</text:span><text:span text:style-name="T76">. </text:span><text:span text:style-name="T77">이것이 한국사회 엘리트층임을 자임하는 검찰의 민낯이다</text:span><text:span text:style-name="T78">. </text:span></text:p>
      <text:p text:style-name="P20"/>
      <text:p text:style-name="P21"><text:span text:style-name="T79">3. </text:span><text:span text:style-name="T80">한 생명을 앗아간 검찰의 폐쇄적이며 반인권적 조직문화는 구성원의 죽음에도 무책임하기 그지없었다</text:span><text:span text:style-name="T81">. </text:span><text:span text:style-name="T82">여론의 뭇매가 있은 이제서야 대검이 뒤늦은 감찰에 나섰다</text:span><text:span text:style-name="T83">. </text:span><text:span text:style-name="T84">이번 사건은 업무 과중에 따른 스트레스로 젊은 검사가 자살한 사건으로 끝낼 일이 결코 아니며</text:span><text:span text:style-name="T85">, </text:span><text:span text:style-name="T86">해당 부장검사 개인의 문제로만 덮고 갈 사안도 아니다</text:span><text:span text:style-name="T87">. </text:span><text:span text:style-name="T88">검찰의 </text:span><text:span text:style-name="T89">‘</text:span><text:span text:style-name="T90">조폭</text:span><text:span text:style-name="T91">’</text:span><text:span text:style-name="T92">과도 같은 폐쇄적이고 강압적인 조직 문화가 문제의 핵심이다</text:span><text:span text:style-name="T93">. </text:span><text:span text:style-name="T94">더욱이 이러한 조직 문화는 비단 구성원에게만 악영향을 미치는 것이 아니다</text:span><text:span text:style-name="T95">. ‘</text:span><text:span text:style-name="T96">정의와 인권을 세우는</text:span><text:span text:style-name="T97">’ </text:span><text:span text:style-name="T98">검찰의 역할을 수행하는데 있어서도 걸림돌로 작용한다</text:span><text:span text:style-name="T99">. </text:span><text:span text:style-name="T100">인권과 노동권 침해</text:span><text:span text:style-name="T101">, </text:span><text:span text:style-name="T102">폭력이 일상화된 이들에게서 국민의 인권을 수호할 의지와 감수성을 기대할 수 있겠는가</text:span><text:span text:style-name="T103">.</text:span></text:p>
      <text:p text:style-name="P22"/>
      <text:p text:style-name="P23"><text:span text:style-name="T104">4. </text:span><text:span text:style-name="T105">유서에 따르면 김 검사는 업무 과중과 실적에 대한 압박이 심했던 것으로 보인다</text:span><text:span text:style-name="T106">. </text:span><text:span text:style-name="T107">그 또한 </text:span><text:span text:style-name="T108">“</text:span><text:span text:style-name="T109">남들보다 열심히 살아온</text:span><text:span text:style-name="T110">, </text:span><text:span text:style-name="T111">행복하고 싶은</text:span><text:span text:style-name="T112">” </text:span><text:span text:style-name="T113">국민 중 하나였다</text:span><text:span text:style-name="T114">. </text:span><text:span text:style-name="T115">일선 검사들이 이러한 압박 속에서 살아갈 때 정치검찰</text:span><text:span text:style-name="T116">, </text:span><text:span text:style-name="T117">정권의 하수인</text:span><text:span text:style-name="T118">, </text:span><text:span text:style-name="T119">스폰서 검사 등 검찰 얼굴에 먹칠을 한 윗선들이 있다</text:span><text:span text:style-name="T120">. </text:span><text:span text:style-name="T121">홍만표 전 검사장의 비리사건에는 입을 굳게 다문 검찰이 이번에는 제대로 제 환부를 도려낼 수 있을지 의문이다</text:span><text:span text:style-name="T122">. </text:span><text:span text:style-name="T123">홍만표 사건에 이어 다시금 국민의 분노를 일으킨 검찰이 이번에라도 자성과 쇄신의 기회로 삼아야 할 것이다</text:span><text:span text:style-name="T124">. </text:span></text:p>
      <text:p text:style-name="P24"/>
      <text:p text:style-name="P25"><text:span text:style-name="T125">5. </text:span><text:span text:style-name="T126">아울러 현재와 같이 검사들이 많은 사건을 안고 격무에 시달리는 상황에서는 공정하고 충실한 수사가 이뤄지기를 기대하기 어렵다</text:span><text:span text:style-name="T127">. </text:span><text:span text:style-name="T128">이번 사건을 계기로 경찰과의 수사업무에 대한 합리적 배분이 이루어지고 검사 수의 증원</text:span><text:span text:style-name="T129">, </text:span><text:span text:style-name="T130">고소사건 수의 경감 등 검사의 업무량 경감을 위한 획기적 개선 방안이 강구되어야 할 것이다</text:span><text:span text:style-name="T131">. </text:span><text:span text:style-name="T132">끝</text:span><text:span text:style-name="T133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6년 7월 4일 월요일 오후 1:40:12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