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4">
      <style:text-properties fo:font-size="16.0pt" style:font-name="한양견고딕" style:font-name-asian="한양견고딕" style:font-size-asian="16.0pt"/>
    </style:style>
    <style:style style:family="text" style:name="T35">
      <style:text-properties fo:font-size="16.0pt" style:font-name="바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style:font-name="바탕" style:font-name-asian="한양견고딕" style:font-size-asian="16.0pt"/>
    </style:style>
    <style:style style:family="text" style:name="T3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0">
      <style:text-properties fo:font-size="16.0pt" style:font-name="한양견고딕" style:font-name-asian="한양견고딕" style:font-size-asian="16.0pt"/>
    </style:style>
    <style:style style:family="text" style:name="T4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248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89cm" fo:text-indent="-0.589cm" style:snap-to-layout-grid="false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643cm" fo:text-indent="-0.643cm" style:snap-to-layout-grid="false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643cm" fo:text-indent="-0.64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4" style:parent-style-name="0">
      <style:paragraph-properties fo:margin-left="0.573cm" fo:text-indent="-0.573cm" style:snap-to-layout-grid="false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573cm" fo:text-indent="-0.573cm" style:snap-to-layout-grid="false"/>
    </style:style>
    <style:style style:family="paragraph" style:name="P26" style:parent-style-name="0">
      <style:paragraph-properties fo:margin-left="0.573cm" fo:text-indent="-0.573cm" style:snap-to-layout-grid="false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8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법조출입기자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법감시센터</text:span><text:span text:style-name="T8"> </text:span><text:span text:style-name="T9">(</text:span><text:span text:style-name="T10">담당 </text:span><text:span text:style-name="T11">: </text:span><text:span text:style-name="T12">김은영 간사 </text:span><text:span text:style-name="T13">02-723-0666 j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법무부</text:span><text:span text:style-name="T19">, </text:span><text:span text:style-name="T20">사법시험 폐지 유예 입장 철회해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5. 12. 3. (</text:span><text:span text:style-name="T23">총 </text:span><text:span text:style-name="T24">3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3.248cm" text:anchor-type="as-char"><draw:text-box fo:min-height="3.248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법무부</text:span><text:span text:style-name="T29">, </text:span><text:span text:style-name="T30">사법시험 폐지 유예 입장 철회해야 </text:span></text:p><text:p text:style-name="P14"><text:span text:style-name="T31">사법시험</text:span><text:span text:style-name="T32">, </text:span><text:span text:style-name="T33">계층이동의 사다리 될 수 없어 </text:span></text:p><text:p text:style-name="P15"><text:span text:style-name="T34">‘</text:span><text:span text:style-name="T35">先</text:span><text:span text:style-name="T36">교육</text:span><text:span text:style-name="T37">-</text:span><text:span text:style-name="T38">後</text:span><text:span text:style-name="T39">자격부여</text:span><text:span text:style-name="T40">’ </text:span><text:span text:style-name="T41">법조인 양성 원칙 흔들려선 안 돼</text:span></text:p></table:table-cell></table:table-row></table:table></draw:text-box></draw:frame></text:p>
      <text:p text:style-name="P16"/>
      <text:p text:style-name="P17"><text:span text:style-name="T42">1. </text:span><text:span text:style-name="T43">오늘</text:span><text:span text:style-name="T44">(12/3) </text:span><text:span text:style-name="T45">법무부가 </text:span><text:span text:style-name="T46">2017</text:span><text:span text:style-name="T47">년에 폐지하기로 한 사법시험을 </text:span><text:span text:style-name="T48">2021</text:span><text:span text:style-name="T49">년까지 유예한다고 발표하였다</text:span><text:span text:style-name="T50">. </text:span><text:span text:style-name="T51">사법시험 폐지</text:span><text:span text:style-name="T52">-</text:span><text:span text:style-name="T53">로스쿨 제도 도입은 </text:span><text:span text:style-name="T54">1990</text:span><text:span text:style-name="T55">년대 중반부터 </text:span><text:span text:style-name="T56">10</text:span><text:span text:style-name="T57">년이 넘은 오랜 기간 동안 수많은 논의를 거친 끝에 사회적 합의로서 도출된 것이다</text:span><text:span text:style-name="T58">. </text:span><text:span text:style-name="T59">그런데 법무부가 이해관계가 있는 일부 반대로 사법시험 폐지를 유예시키겠다는 것은 설득력이 없다</text:span><text:span text:style-name="T60">. </text:span><text:span text:style-name="T61">참여연대 사법감시센터</text:span><text:span text:style-name="T62">(</text:span><text:span text:style-name="T63">소장 </text:span><text:span text:style-name="T64">: </text:span><text:span text:style-name="T65">서보학 경희대 법학전문대학원 교수</text:span><text:span text:style-name="T66">)</text:span><text:span text:style-name="T67">는 사시 존치론자들의 주장과는 달리</text:span><text:span text:style-name="T68">, </text:span><text:span text:style-name="T69">더 이상 사법시험이 한국사회에서 계층이동의 사다리 역할을 할 수 없고</text:span><text:span text:style-name="T70">, </text:span><text:span text:style-name="T71">해서도 안 된다고 본다</text:span><text:span text:style-name="T72">. </text:span><text:span text:style-name="T73">또 다양한 직역에서 풍부한 경험을 가진 인재가 법률전문가가 되도록</text:span><text:span text:style-name="T74">‘</text:span><text:span text:style-name="T75">전문교육과정을 통한 양성 </text:span><text:span text:style-name="T76">- </text:span><text:span text:style-name="T77">후 자격부여</text:span><text:span text:style-name="T78">' </text:span><text:span text:style-name="T79">방식으로 법조인 양성시스템을 변경하기로 했던 사법개혁의 대원칙도 흔들려선 안 된다고 본다</text:span><text:span text:style-name="T80">. </text:span></text:p>
      <text:p text:style-name="P18"><text:span text:style-name="T81">   </text:span><text:span text:style-name="T82">이에 법무부는 사법시험 유예 발표를 철회하고</text:span><text:span text:style-name="T83">, </text:span><text:span text:style-name="T84">로스쿨 제도를 운용해 오면서 드러난 문제점과 한계를 보완해 로스쿨 제도가 도입 취지에 맞게 정착하도록 대책을 모색하는 일을 우선할 것을 촉구한다</text:span><text:span text:style-name="T85">. </text:span></text:p>
      <text:p text:style-name="P19"/>
      <text:p text:style-name="P20"><text:span text:style-name="T86">2. </text:span><text:span text:style-name="T87">사법시험이 더 이상 한국 사회에서 계층 이동의 사다리 역할을 하지 못하고 있다는 것은 최근 연구자들의 논문을 통해서도 입증되고 있는 사실이다</text:span><text:span text:style-name="T88">. </text:span><text:span text:style-name="T89">반면 로스쿨은 전체 입학정원의 </text:span><text:span text:style-name="T90">5%~7.5%</text:span><text:span text:style-name="T91">를 사회</text:span><text:span text:style-name="T92">, </text:span><text:span text:style-name="T93">경제적 약자에게 의무 배정하고</text:span><text:span text:style-name="T94">, </text:span><text:span text:style-name="T95">이들을 위한 풍부한 장학제도를 운용하고 있다</text:span><text:span text:style-name="T96">. </text:span><text:span text:style-name="T97">그런 점에서 경제적 약자나 사회적 소수자라 할지라도 아무런 지원 없이 개개인의 조건과 경제력만 가지고 경쟁해야 하는 사시체제와는 비교할 수 없는 이점을 가지고 있다</text:span><text:span text:style-name="T98">. </text:span></text:p>
      <text:p text:style-name="P21"/>
      <text:p text:style-name="P22"><text:span text:style-name="T99">3. </text:span><text:span text:style-name="T100">무엇보다 로스쿨 제도가 도입된 것은 더 이상 법률가가 되는 것이 사다리를 타고 위로 올라가는 것</text:span><text:span text:style-name="T101">, </text:span><text:span text:style-name="T102">권력을 잡는 것이 되어선 안 된다는 사회적 합의 때문이다</text:span><text:span text:style-name="T103">. </text:span><text:span text:style-name="T104">교육과정을 거치지 않은 채 시험을 통해 법률가 자격을 부여하고</text:span><text:span text:style-name="T105">, </text:span><text:span text:style-name="T106">동일한 연수과정을 거쳐 국가 통치에 적합한 판사와 검사를 키워내는 </text:span><text:span text:style-name="T107">‘</text:span><text:span text:style-name="T108">사법시험 </text:span><text:span text:style-name="T109">- </text:span><text:span text:style-name="T110">연수원 체제</text:span><text:span text:style-name="T111">'</text:span><text:span text:style-name="T112">가 문제이기 때문에 법조인 양성제도의 논의가 출발한 것이다</text:span><text:span text:style-name="T113">. </text:span><text:span text:style-name="T114">로스쿨이 현대판 음서제 등 폐해가 있다면</text:span><text:span text:style-name="T115">, </text:span><text:span text:style-name="T116">법무부는 애초 도입 취지에 맞게 로스쿨이 운용되도록 개선방안을 마련하면 될 문제다</text:span><text:span text:style-name="T117">. </text:span><text:span text:style-name="T118">이 문제에 그동안 손 놓고 있던 법무부가 로스쿨이 문제니 다시 논의를 원점으로 돌려 사법시험 존치도 검토해보자는 것은 직무유기에 불과하다</text:span><text:span text:style-name="T119">. </text:span></text:p>
      <text:p text:style-name="P23"><text:span text:style-name="T120"> </text:span></text:p>
      <text:p text:style-name="P24"><text:span text:style-name="T121">4. </text:span><text:span text:style-name="T122">로스쿨 제도는 사회적 경제적 약자는 물론</text:span><text:span text:style-name="T123">, </text:span><text:span text:style-name="T124">다양한 가치와 경험을 가진 이들이 전문교육과정을 통해 양성되고</text:span><text:span text:style-name="T125">, </text:span><text:span text:style-name="T126">이후 온전히 자격시험을 통해 법률가가 되도록 하여 국민이 사법 서비스를 보다 쉽게 받도록 하기 위해 추진된 제도다</text:span><text:span text:style-name="T127">. </text:span><text:span text:style-name="T128">그러나 정작 로스쿨의 정착이 늦어지고 있는 가장 큰 원인은 다름 아닌 법무부에 있다</text:span><text:span text:style-name="T129">. </text:span><text:span text:style-name="T130">자격시험으로 운영되어야 할 변호사시험을 전혀 합리적인 근거 없이</text:span><text:span text:style-name="T131">‘1,500</text:span><text:span text:style-name="T132">명 정원제 선발시험</text:span><text:span text:style-name="T133">'</text:span><text:span text:style-name="T134">이라는 낡은 방식으로 운영하고 있는 법무부야말로 로스쿨의 정착을 가로막고 있는 주범이다</text:span><text:span text:style-name="T135">.</text:span></text:p>
      <text:p text:style-name="P25"/>
      <text:p text:style-name="P26"><text:span text:style-name="T136">5. </text:span><text:span text:style-name="T137">다시 한 번 강조하지만</text:span><text:span text:style-name="T138">, </text:span><text:span text:style-name="T139">법무부가 지금 해야 할 일은 로스쿨 제도의 안정적인 정착과 공공성 강화를 위한 제도적 지원책 마련에 나서는 것이다</text:span><text:span text:style-name="T140">. </text:span><text:span text:style-name="T141">또한</text:span><text:span text:style-name="T142">, </text:span><text:span text:style-name="T143">애초 취지에 맞게 변호사시험을 사법시험처럼 정원제선발 시험 형태가 아니라</text:span><text:span text:style-name="T144">, </text:span><text:span text:style-name="T145">순수 자격시험으로 운영하는 것이다</text:span><text:span text:style-name="T146">. </text:span><text:span text:style-name="T147">이러한 노력도 없이</text:span><text:span text:style-name="T148">, </text:span><text:span text:style-name="T149">오랜 시간 사회적 논의를 거쳐 이룬 개혁을 이해관계자들의 반발 때문에 흔들어선 안 된다</text:span><text:span text:style-name="T150">. </text:span><text:span text:style-name="T151">사법시험은 예정대로 폐지되어야 마땅하다</text:span><text:span text:style-name="T152">. </text:span><text:span text:style-name="T153">법무부는 변호사시험의 자격시험화 등 로스쿨 제도의 정착을 위해 맡은 소임을 다해야 한다</text:span><text:span text:style-name="T154">. </text:span><text:span text:style-name="T155">국회는 법무부의 잘못된 행보를 단호하게 저지해야 한다</text:span><text:span text:style-name="T156">. </text:span><text:span text:style-name="T157">끝</text:span><text:span text:style-name="T158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12월 3일 목요일 오후 3:55:4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