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7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8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29">
      <style:text-properties fo:font-size="20.0pt" style:font-name="한양견고딕" style:font-name-asian="한양견고딕" style:font-size-asian="20.0pt"/>
    </style:style>
    <style:style style:family="text" style:name="T30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1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930cm"/>
    </style:style>
    <style:style style:family="paragraph" style:name="P15" style:parent-style-name="2">
      <style:paragraph-properties fo:line-height="150%" fo:margin-left="0.548cm" fo:text-indent="-0.548cm" style:snap-to-layout-grid="false"/>
    </style:style>
    <style:style style:family="text" style:name="T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16" style:parent-style-name="0">
      <style:paragraph-properties fo:margin-left="0.545cm" fo:text-indent="-0.545cm" style:snap-to-layout-grid="false"/>
    </style:style>
    <style:style style:family="text" style:name="T33">
      <style:text-properties fo:font-size="14.0pt" style:font-name="휴먼명조" style:font-name-asian="휴먼명조" style:font-size-asian="14.0pt"/>
    </style:style>
    <style:style style:family="text" style:name="T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paragraph" style:name="P17" style:parent-style-name="0">
      <style:paragraph-properties fo:margin-left="0.573cm" fo:text-indent="-0.573cm" style:snap-to-layout-grid="false"/>
    </style:style>
    <style:style style:family="paragraph" style:name="P18" style:parent-style-name="0">
      <style:paragraph-properties fo:margin-left="0.555cm" fo:text-indent="-0.555cm" style:snap-to-layout-grid="false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paragraph" style:name="P19" style:parent-style-name="0">
      <style:paragraph-properties fo:margin-left="0.573cm" fo:text-indent="-0.573cm" style:snap-to-layout-grid="false"/>
    </style:style>
    <style:style style:family="paragraph" style:name="P20" style:parent-style-name="0">
      <style:paragraph-properties fo:margin-left="0.555cm" fo:text-indent="-0.555cm" style:snap-to-layout-grid="false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text" style:name="T10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text" style:name="T10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text" style:name="T10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5">
      <style:text-properties fo:font-size="14.0pt" style:font-name="휴먼명조" style:font-name-asian="휴먼명조" style:font-size-asian="14.0pt"/>
    </style:style>
    <style:style style:family="text" style:name="T10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text" style:name="T1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643cm" fo:text-indent="-0.643cm" style:snap-to-layout-grid="false"/>
    </style:style>
    <style:style style:family="text" style:name="T1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4">
      <style:text-properties fo:font-size="14.0pt" style:font-name="휴먼명조" style:font-name-asian="휴먼명조" style:font-size-asian="14.0pt"/>
    </style:style>
    <style:style style:family="text" style:name="T11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6">
      <style:text-properties fo:font-size="14.0pt" style:font-name="휴먼명조" style:font-name-asian="휴먼명조" style:font-size-asian="14.0pt"/>
    </style:style>
    <style:style style:family="paragraph" style:name="P22" style:parent-style-name="0">
      <style:paragraph-properties fo:margin-left="0.604cm" fo:text-indent="-0.604cm" style:snap-to-layout-grid="false"/>
    </style:style>
    <style:style style:family="paragraph" style:name="P23" style:parent-style-name="0">
      <style:paragraph-properties fo:margin-left="0.604cm" fo:text-indent="-0.604cm" style:snap-to-layout-grid="false"/>
    </style:style>
    <style:style style:family="paragraph" style:name="P24" style:parent-style-name="0">
      <style:paragraph-properties fo:margin-left="0.604cm" fo:text-indent="-0.604cm" style:snap-to-layout-grid="false"/>
    </style:style>
    <style:style style:family="paragraph" style:name="P25" style:parent-style-name="0">
      <style:paragraph-properties fo:margin-left="0.604cm" fo:text-indent="-0.604cm" style:snap-to-layout-grid="false"/>
    </style:style>
    <style:style style:family="paragraph" style:name="P26" style:parent-style-name="0">
      <style:paragraph-properties fo:margin-left="0.604cm" fo:text-indent="-0.604cm" style:snap-to-layout-grid="false"/>
    </style:style>
    <style:style style:family="paragraph" style:name="P27" style:parent-style-name="0">
      <style:paragraph-properties fo:margin-left="0.432cm" fo:text-indent="-0.432cm" style:snap-to-layout-grid="false"/>
    </style:style>
    <style:style style:family="paragraph" style:name="P28" style:parent-style-name="0">
      <style:paragraph-properties fo:margin-left="0.432cm" fo:text-indent="-0.432cm" style:snap-to-layout-grid="false"/>
    </style:style>
    <style:style style:family="text" style:name="T117">
      <style:text-properties fo:font-size="14.0pt" style:font-name="바탕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9" style:parent-style-name="0">
      <style:paragraph-properties fo:break-before="page" fo:margin-left="0.432cm" fo:text-indent="-0.432cm" style:snap-to-layout-grid="false"/>
    </style:style>
    <style:style style:family="text" style:name="T123">
      <style:text-properties fo:font-size="14.0pt" style:font-name="바탕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0" style:parent-style-name="0">
      <style:paragraph-properties fo:margin-left="0.604cm" fo:text-align="center" fo:text-indent="-0.604cm" style:snap-to-layout-grid="false"/>
    </style:style>
    <style:style style:family="text" style:name="T125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31" style:parent-style-name="0">
      <style:paragraph-properties fo:margin-left="0.604cm" fo:text-align="center" fo:text-indent="-0.604cm" style:snap-to-layout-grid="false"/>
    </style:style>
    <style:style style:family="text" style:name="T126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127">
      <style:text-properties fo:font-size="20.0pt" style:font-name="한양견고딕" style:font-name-asian="한양견고딕" style:font-size-asian="20.0pt"/>
    </style:style>
    <style:style style:family="text" style:name="T128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32" style:parent-style-name="0">
      <style:paragraph-properties fo:margin-left="0.573cm" fo:text-indent="-0.573cm" style:snap-to-layout-grid="false"/>
    </style:style>
    <style:style style:family="paragraph" style:name="P33" style:parent-style-name="0">
      <style:paragraph-properties fo:margin-left="0.573cm" fo:text-indent="-0.573cm" style:snap-to-layout-grid="false"/>
    </style:style>
    <style:style style:family="paragraph" style:name="P34" style:parent-style-name="0">
      <style:paragraph-properties fo:margin-left="0.453cm" fo:text-indent="-0.453cm" style:snap-to-layout-grid="false"/>
    </style:style>
    <style:style style:family="text" style:name="T129">
      <style:text-properties fo:font-size="14.0pt" style:font-name="바탕" style:font-name-asian="휴먼명조" style:font-size-asian="14.0pt"/>
    </style:style>
    <style:style style:family="text" style:name="T1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5">
      <style:text-properties fo:font-size="14.0pt" style:font-name="휴먼명조" style:font-name-asian="휴먼명조" style:font-size-asian="14.0pt"/>
    </style:style>
    <style:style style:family="paragraph" style:name="P35" style:parent-style-name="0">
      <style:paragraph-properties fo:margin-left="0.573cm" fo:text-indent="-0.573cm" style:snap-to-layout-grid="false"/>
    </style:style>
    <style:style style:family="text" style:name="T136">
      <style:text-properties fo:font-size="14.0pt" fo:font-weight="bold" style:font-name="휴먼명조" style:font-name-asian="휴먼명조" style:font-size-asian="14.0pt" style:font-weight-asian="bold"/>
    </style:style>
    <style:style style:family="text" style:name="T1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8">
      <style:text-properties fo:font-size="14.0pt" fo:font-weight="bold" style:font-name="휴먼명조" style:font-name-asian="휴먼명조" style:font-size-asian="14.0pt" style:font-weight-asian="bold"/>
    </style:style>
    <style:style style:family="text" style:name="T1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0">
      <style:text-properties fo:font-size="14.0pt" fo:font-weight="bold" style:font-name="휴먼명조" style:font-name-asian="휴먼명조" style:font-size-asian="14.0pt" style:font-weight-asian="bold"/>
    </style:style>
    <style:style style:family="text" style:name="T1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6" style:parent-style-name="0">
      <style:paragraph-properties fo:margin-left="0.453cm" fo:text-indent="-0.453cm" style:snap-to-layout-grid="false"/>
    </style:style>
    <style:style style:family="text" style:name="T142">
      <style:text-properties fo:font-size="14.0pt" style:font-name="휴먼명조" style:font-name-asian="휴먼명조" style:font-size-asian="14.0pt"/>
    </style:style>
    <style:style style:family="text" style:name="T1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4">
      <style:text-properties fo:font-size="14.0pt" style:font-name="휴먼명조" style:font-name-asian="휴먼명조" style:font-size-asian="14.0pt"/>
    </style:style>
    <style:style style:family="text" style:name="T1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7" style:parent-style-name="0">
      <style:paragraph-properties fo:margin-left="0.573cm" fo:text-indent="-0.573cm" style:snap-to-layout-grid="false"/>
    </style:style>
    <style:style style:family="paragraph" style:name="P38" style:parent-style-name="0">
      <style:paragraph-properties fo:margin-left="0.573cm" fo:text-indent="-0.573cm" style:snap-to-layout-grid="false"/>
    </style:style>
    <style:style style:family="paragraph" style:name="P39" style:parent-style-name="0">
      <style:paragraph-properties fo:margin-left="0.453cm" fo:text-indent="-0.453cm" style:snap-to-layout-grid="false"/>
    </style:style>
    <style:style style:family="text" style:name="T146">
      <style:text-properties fo:font-size="14.0pt" style:font-name="바탕" style:font-name-asian="휴먼명조" style:font-size-asian="14.0pt"/>
    </style:style>
    <style:style style:family="text" style:name="T1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8">
      <style:text-properties fo:font-size="14.0pt" style:font-name="휴먼명조" style:font-name-asian="휴먼명조" style:font-size-asian="14.0pt"/>
    </style:style>
    <style:style style:family="text" style:name="T1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0">
      <style:text-properties fo:font-size="14.0pt" style:font-name="휴먼명조" style:font-name-asian="휴먼명조" style:font-size-asian="14.0pt"/>
    </style:style>
    <style:style style:family="paragraph" style:name="P40" style:parent-style-name="0">
      <style:paragraph-properties fo:margin-left="0.573cm" fo:text-indent="-0.573cm" style:snap-to-layout-grid="false"/>
    </style:style>
    <style:style style:family="text" style:name="T151">
      <style:text-properties fo:font-size="14.0pt" fo:font-weight="bold" style:font-name="휴먼명조" style:font-name-asian="휴먼명조" style:font-size-asian="14.0pt" style:font-weight-asian="bold"/>
    </style:style>
    <style:style style:family="text" style:name="T1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41" style:parent-style-name="0">
      <style:paragraph-properties fo:margin-left="0.677cm" fo:text-indent="-0.677cm" style:snap-to-layout-grid="false"/>
    </style:style>
    <style:style style:family="text" style:name="T1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4">
      <style:text-properties fo:font-size="14.0pt" fo:font-weight="bold" style:font-name="휴먼명조" style:font-name-asian="휴먼명조" style:font-size-asian="14.0pt" style:font-weight-asian="bold"/>
    </style:style>
    <style:style style:family="text" style:name="T1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6">
      <style:text-properties fo:font-size="14.0pt" style:font-name="휴먼명조" style:font-name-asian="휴먼명조" style:font-size-asian="14.0pt"/>
    </style:style>
    <style:style style:family="text" style:name="T1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8">
      <style:text-properties fo:font-size="14.0pt" style:font-name="휴먼명조" style:font-name-asian="휴먼명조" style:font-size-asian="14.0pt"/>
    </style:style>
    <style:style style:family="text" style:name="T1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0">
      <style:text-properties fo:font-size="14.0pt" style:font-name="휴먼명조" style:font-name-asian="휴먼명조" style:font-size-asian="14.0pt"/>
    </style:style>
    <style:style style:family="text" style:name="T1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2">
      <style:text-properties fo:font-size="14.0pt" style:font-name="휴먼명조" style:font-name-asian="휴먼명조" style:font-size-asian="14.0pt"/>
    </style:style>
    <style:style style:family="text" style:name="T1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4">
      <style:text-properties fo:font-size="14.0pt" style:font-name="휴먼명조" style:font-name-asian="휴먼명조" style:font-size-asian="14.0pt"/>
    </style:style>
    <style:style style:family="text" style:name="T1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6">
      <style:text-properties fo:font-size="14.0pt" style:font-name="휴먼명조" style:font-name-asian="휴먼명조" style:font-size-asian="14.0pt"/>
    </style:style>
    <style:style style:family="text" style:name="T1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8">
      <style:text-properties fo:font-size="14.0pt" style:font-name="휴먼명조" style:font-name-asian="휴먼명조" style:font-size-asian="14.0pt"/>
    </style:style>
    <style:style style:family="text" style:name="T169">
      <style:text-properties fo:color="#ff0000" fo:font-size="14.0pt" fo:font-weight="bold" fo:letter-spacing="-1.0pt" style:font-name="바탕" style:font-name-asian="휴먼명조" style:font-size-asian="14.0pt" style:font-weight-asian="bold"/>
    </style:style>
    <style:style style:family="paragraph" style:name="P42" style:parent-style-name="0">
      <style:paragraph-properties fo:margin-left="0.573cm" fo:text-indent="-0.573cm" style:snap-to-layout-grid="false"/>
    </style:style>
    <style:style style:family="paragraph" style:name="P43" style:parent-style-name="0">
      <style:paragraph-properties fo:margin-left="0.453cm" fo:text-indent="-0.453cm" style:snap-to-layout-grid="false"/>
    </style:style>
    <style:style style:family="text" style:name="T170">
      <style:text-properties fo:font-size="14.0pt" style:font-name="바탕" style:font-name-asian="휴먼명조" style:font-size-asian="14.0pt"/>
    </style:style>
    <style:style style:family="text" style:name="T1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2">
      <style:text-properties fo:font-size="14.0pt" style:font-name="휴먼명조" style:font-name-asian="휴먼명조" style:font-size-asian="14.0pt"/>
    </style:style>
    <style:style style:family="text" style:name="T1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4">
      <style:text-properties fo:font-size="14.0pt" style:font-name="휴먼명조" style:font-name-asian="휴먼명조" style:font-size-asian="14.0pt"/>
    </style:style>
    <style:style style:family="paragraph" style:name="P44" style:parent-style-name="0">
      <style:paragraph-properties fo:margin-left="0.573cm" fo:text-indent="-0.573cm" style:snap-to-layout-grid="false"/>
    </style:style>
    <style:style style:family="text" style:name="T175">
      <style:text-properties fo:font-size="14.0pt" fo:font-weight="bold" style:font-name="휴먼명조" style:font-name-asian="휴먼명조" style:font-size-asian="14.0pt" style:font-weight-asian="bold"/>
    </style:style>
    <style:style style:family="text" style:name="T1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45" style:parent-style-name="0">
      <style:paragraph-properties fo:margin-left="0.665cm" fo:text-indent="-0.665cm" style:snap-to-layout-grid="false"/>
    </style:style>
    <style:style style:family="text" style:name="T1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8">
      <style:text-properties fo:font-size="14.0pt" style:font-name="휴먼명조" style:font-name-asian="휴먼명조" style:font-size-asian="14.0pt"/>
    </style:style>
    <style:style style:family="text" style:name="T1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0">
      <style:text-properties fo:font-size="14.0pt" style:font-name="휴먼명조" style:font-name-asian="휴먼명조" style:font-size-asian="14.0pt"/>
    </style:style>
    <style:style style:family="text" style:name="T1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2">
      <style:text-properties fo:font-size="14.0pt" style:font-name="휴먼명조" style:font-name-asian="휴먼명조" style:font-size-asian="14.0pt"/>
    </style:style>
    <style:style style:family="text" style:name="T1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4">
      <style:text-properties fo:font-size="14.0pt" style:font-name="휴먼명조" style:font-name-asian="휴먼명조" style:font-size-asian="14.0pt"/>
    </style:style>
    <style:style style:family="text" style:name="T1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46" style:parent-style-name="0">
      <style:paragraph-properties fo:margin-left="0.573cm" fo:text-indent="-0.573cm" style:snap-to-layout-grid="false"/>
    </style:style>
    <style:style style:family="paragraph" style:name="P47" style:parent-style-name="0">
      <style:paragraph-properties fo:margin-left="0.573cm" fo:text-indent="-0.573cm" style:snap-to-layout-grid="false"/>
    </style:style>
    <style:style style:family="text" style:name="T186">
      <style:text-properties fo:font-size="14.0pt" fo:font-weight="bold" style:font-name="휴먼명조" style:font-name-asian="휴먼명조" style:font-size-asian="14.0pt" style:font-weight-asian="bold"/>
    </style:style>
    <style:style style:family="text" style:name="T1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8">
      <style:text-properties fo:font-size="14.0pt" fo:font-weight="bold" style:font-name="휴먼명조" style:font-name-asian="휴먼명조" style:font-size-asian="14.0pt" style:font-weight-asian="bold"/>
    </style:style>
    <style:style style:family="text" style:name="T1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48" style:parent-style-name="0">
      <style:paragraph-properties fo:margin-left="0.573cm" fo:text-indent="-0.573cm" style:snap-to-layout-grid="false"/>
    </style:style>
    <style:style style:family="text" style:name="T1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1">
      <style:text-properties fo:font-size="14.0pt" style:font-name="휴먼명조" style:font-name-asian="휴먼명조" style:font-size-asian="14.0pt"/>
    </style:style>
    <style:style style:family="text" style:name="T19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3">
      <style:text-properties fo:font-size="14.0pt" style:font-name="휴먼명조" style:font-name-asian="휴먼명조" style:font-size-asian="14.0pt"/>
    </style:style>
    <style:style style:family="text" style:name="T19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5">
      <style:text-properties fo:font-size="14.0pt" style:font-name="휴먼명조" style:font-name-asian="휴먼명조" style:font-size-asian="14.0pt"/>
    </style:style>
    <style:style style:family="text" style:name="T19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49" style:parent-style-name="0">
      <style:paragraph-properties fo:line-height="135%" fo:margin-left="0.106cm" fo:margin-right="0.106cm" style:snap-to-layout-grid="false"/>
    </style:style>
    <style:style style:family="paragraph" style:name="P50" style:parent-style-name="0">
      <style:paragraph-properties fo:margin-left="0.573cm" fo:text-indent="-0.573cm" style:snap-to-layout-grid="false"/>
    </style:style>
    <style:style style:family="text" style:name="T197">
      <style:text-properties fo:font-size="14.0pt" fo:font-weight="bold" style:font-name="휴먼명조" style:font-name-asian="휴먼명조" style:font-size-asian="14.0pt" style:font-weight-asian="bold"/>
    </style:style>
    <style:style style:family="text" style:name="T19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51" style:parent-style-name="0">
      <style:paragraph-properties fo:margin-left="0.654cm" fo:text-indent="-0.654cm" style:snap-to-layout-grid="false"/>
    </style:style>
    <style:style style:family="text" style:name="T1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0">
      <style:text-properties fo:font-size="14.0pt" style:font-name="휴먼명조" style:font-name-asian="휴먼명조" style:font-size-asian="14.0pt"/>
    </style:style>
    <style:style style:family="text" style:name="T2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2">
      <style:text-properties fo:font-size="14.0pt" style:font-name="휴먼명조" style:font-name-asian="휴먼명조" style:font-size-asian="14.0pt"/>
    </style:style>
    <style:style style:family="text" style:name="T2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52" style:parent-style-name="0">
      <style:paragraph-properties fo:margin-left="0.573cm" fo:text-indent="-0.573cm" style:snap-to-layout-grid="false"/>
    </style:style>
    <style:style style:family="paragraph" style:name="P53" style:parent-style-name="0">
      <style:paragraph-properties fo:margin-left="0.573cm" fo:text-indent="-0.573cm" style:snap-to-layout-grid="false"/>
    </style:style>
    <style:style style:family="text" style:name="T204">
      <style:text-properties fo:font-size="14.0pt" fo:font-weight="bold" style:font-name="휴먼명조" style:font-name-asian="휴먼명조" style:font-size-asian="14.0pt" style:font-weight-asian="bold"/>
    </style:style>
    <style:style style:family="text" style:name="T2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54" style:parent-style-name="0">
      <style:paragraph-properties fo:margin-left="0.665cm" fo:text-indent="-0.665cm" style:snap-to-layout-grid="false"/>
    </style:style>
    <style:style style:family="text" style:name="T20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7">
      <style:text-properties fo:font-size="14.0pt" style:font-name="휴먼명조" style:font-name-asian="휴먼명조" style:font-size-asian="14.0pt"/>
    </style:style>
    <style:style style:family="text" style:name="T2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09">
      <style:text-properties fo:font-size="14.0pt" style:font-name="휴먼명조" style:font-name-asian="휴먼명조" style:font-size-asian="14.0pt"/>
    </style:style>
    <style:style style:family="text" style:name="T2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1">
      <style:text-properties fo:font-size="14.0pt" style:font-name="휴먼명조" style:font-name-asian="휴먼명조" style:font-size-asian="14.0pt"/>
    </style:style>
    <style:style style:family="text" style:name="T2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3">
      <style:text-properties fo:font-size="14.0pt" style:font-name="휴먼명조" style:font-name-asian="휴먼명조" style:font-size-asian="14.0pt"/>
    </style:style>
    <style:style style:family="paragraph" style:name="P55" style:parent-style-name="0">
      <style:paragraph-properties fo:margin-left="0.573cm" fo:text-indent="-0.573cm" style:snap-to-layout-grid="false"/>
    </style:style>
    <style:style style:family="paragraph" style:name="P56" style:parent-style-name="0">
      <style:paragraph-properties fo:margin-left="0.573cm" fo:text-indent="-0.573cm" style:snap-to-layout-grid="false"/>
    </style:style>
    <style:style style:family="text" style:name="T214">
      <style:text-properties fo:font-size="14.0pt" fo:font-weight="bold" style:font-name="휴먼명조" style:font-name-asian="휴먼명조" style:font-size-asian="14.0pt" style:font-weight-asian="bold"/>
    </style:style>
    <style:style style:family="text" style:name="T21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57" style:parent-style-name="0">
      <style:paragraph-properties fo:margin-left="0.665cm" fo:text-indent="-0.665cm" style:snap-to-layout-grid="false"/>
    </style:style>
    <style:style style:family="text" style:name="T2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7">
      <style:text-properties fo:font-size="14.0pt" style:font-name="휴먼명조" style:font-name-asian="휴먼명조" style:font-size-asian="14.0pt"/>
    </style:style>
    <style:style style:family="text" style:name="T2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9">
      <style:text-properties fo:font-size="14.0pt" style:font-name="휴먼명조" style:font-name-asian="휴먼명조" style:font-size-asian="14.0pt"/>
    </style:style>
    <style:style style:family="text" style:name="T2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1">
      <style:text-properties fo:font-size="14.0pt" style:font-name="휴먼명조" style:font-name-asian="휴먼명조" style:font-size-asian="14.0pt"/>
    </style:style>
    <style:style style:family="text" style:name="T2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3">
      <style:text-properties fo:font-size="14.0pt" style:font-name="휴먼명조" style:font-name-asian="휴먼명조" style:font-size-asian="14.0pt"/>
    </style:style>
    <style:style style:family="text" style:name="T2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5">
      <style:text-properties fo:font-size="14.0pt" style:font-name="휴먼명조" style:font-name-asian="휴먼명조" style:font-size-asian="14.0pt"/>
    </style:style>
    <style:style style:family="text" style:name="T2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7">
      <style:text-properties fo:font-size="14.0pt" style:font-name="휴먼명조" style:font-name-asian="휴먼명조" style:font-size-asian="14.0pt"/>
    </style:style>
    <style:style style:family="paragraph" style:name="P58" style:parent-style-name="0">
      <style:paragraph-properties fo:margin-left="0.573cm" fo:text-indent="-0.573cm" style:snap-to-layout-grid="false"/>
    </style:style>
    <style:style style:family="paragraph" style:name="P59" style:parent-style-name="0">
      <style:paragraph-properties fo:margin-left="0.573cm" fo:text-indent="-0.573cm" style:snap-to-layout-grid="false"/>
    </style:style>
    <style:style style:family="text" style:name="T228">
      <style:text-properties fo:font-size="14.0pt" fo:font-weight="bold" style:font-name="휴먼명조" style:font-name-asian="휴먼명조" style:font-size-asian="14.0pt" style:font-weight-asian="bold"/>
    </style:style>
    <style:style style:family="text" style:name="T22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60" style:parent-style-name="0">
      <style:paragraph-properties fo:margin-left="0.573cm" fo:text-indent="-0.573cm" style:snap-to-layout-grid="false"/>
    </style:style>
    <style:style style:family="text" style:name="T2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1">
      <style:text-properties fo:font-size="14.0pt" style:font-name="휴먼명조" style:font-name-asian="휴먼명조" style:font-size-asian="14.0pt"/>
    </style:style>
    <style:style style:family="text" style:name="T2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61" style:parent-style-name="0">
      <style:paragraph-properties fo:margin-left="0.573cm" fo:text-indent="-0.573cm" style:snap-to-layout-grid="false"/>
    </style:style>
    <style:style style:family="paragraph" style:name="P62" style:parent-style-name="0">
      <style:paragraph-properties fo:margin-left="0.573cm" fo:text-indent="-0.573cm" style:snap-to-layout-grid="false"/>
    </style:style>
    <style:style style:family="text" style:name="T233">
      <style:text-properties fo:font-size="14.0pt" fo:font-weight="bold" style:font-name="휴먼명조" style:font-name-asian="휴먼명조" style:font-size-asian="14.0pt" style:font-weight-asian="bold"/>
    </style:style>
    <style:style style:family="text" style:name="T2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63" style:parent-style-name="0">
      <style:paragraph-properties fo:margin-left="0.573cm" fo:text-indent="-0.573cm" style:snap-to-layout-grid="false"/>
    </style:style>
    <style:style style:family="text" style:name="T23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6">
      <style:text-properties fo:font-size="14.0pt" style:font-name="휴먼명조" style:font-name-asian="휴먼명조" style:font-size-asian="14.0pt"/>
    </style:style>
    <style:style style:family="text" style:name="T2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8">
      <style:text-properties fo:font-size="14.0pt" style:font-name="휴먼명조" style:font-name-asian="휴먼명조" style:font-size-asian="14.0pt"/>
    </style:style>
    <style:style style:family="text" style:name="T2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0">
      <style:text-properties fo:font-size="14.0pt" style:font-name="휴먼명조" style:font-name-asian="휴먼명조" style:font-size-asian="14.0pt"/>
    </style:style>
    <style:style style:family="text" style:name="T2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2">
      <style:text-properties fo:font-size="14.0pt" style:font-name="휴먼명조" style:font-name-asian="휴먼명조" style:font-size-asian="14.0pt"/>
    </style:style>
    <style:style style:family="text" style:name="T2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4">
      <style:text-properties fo:font-size="14.0pt" style:font-name="휴먼명조" style:font-name-asian="휴먼명조" style:font-size-asian="14.0pt"/>
    </style:style>
    <style:style style:family="text" style:name="T2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6">
      <style:text-properties fo:font-size="14.0pt" style:font-name="휴먼명조" style:font-name-asian="휴먼명조" style:font-size-asian="14.0pt"/>
    </style:style>
    <style:style style:family="text" style:name="T2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8">
      <style:text-properties fo:font-size="14.0pt" style:font-name="휴먼명조" style:font-name-asian="휴먼명조" style:font-size-asian="14.0pt"/>
    </style:style>
    <style:style style:family="text" style:name="T2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50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, </text:span><text:span text:style-name="T5">법조 출입기자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사법감시센터</text:span><text:span text:style-name="T8"> </text:span><text:span text:style-name="T9">(</text:span><text:span text:style-name="T10">담당 </text:span><text:span text:style-name="T11">: </text:span><text:span text:style-name="T12">김은영 간사 </text:span><text:span text:style-name="T13">02-723-0666 jw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김수남 대검 차장</text:span><text:span text:style-name="T19">, </text:span><text:span text:style-name="T20">검찰총장 후보로 제청해선 안 돼 </text:span></text:p></table:table-cell></table:table-row><table:table-row table:style-name="T1.R4"><table:table-cell table:style-name="T1.R4_C0"><text:p text:style-name="P8"><text:span text:style-name="T21">날    짜</text:span></text:p></table:table-cell><table:table-cell table:style-name="T1.R4_C1"><text:p text:style-name="P9"><text:span text:style-name="T22">2015. 10. 29. (</text:span><text:span text:style-name="T23">총 </text:span><text:span text:style-name="T24">4 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7">논평</text:span></text:p></table:table-cell></table:table-row></table:table></draw:text-box></draw:frame></text:p>
      <text:p text:style-name="P12"><draw:frame draw:style-name="fr2" draw:z-index="0" svg:width="14.920cm" svg:x="0.000cm" svg:y="-2.930cm" text:anchor-type="as-char"><draw:text-box fo:min-height="2.930cm"><table:table table:name="T2" table:style-name="T2" text:anchor-type="paragraph"><table:table-column table:style-name="T2.C67"/><table:table-row table:style-name="T2.R1"><table:table-cell table:style-name="T2.R1_C0"><text:p text:style-name="P13"><text:span text:style-name="T28">김수남 대검 차장</text:span><text:span text:style-name="T29">, </text:span><text:span text:style-name="T30">검찰총장 후보로 제청해선 안 돼 </text:span></text:p><text:p text:style-name="P14"><text:span text:style-name="T31">검찰총장후보추천위원회의 실망스러운 후보자 추천</text:span></text:p></table:table-cell></table:table-row></table:table></draw:text-box></draw:frame></text:p>
      <text:p text:style-name="P15"><text:span text:style-name="T32"> </text:span></text:p>
      <text:p text:style-name="P16"><text:span text:style-name="T33">1. </text:span><text:span text:style-name="T34">차기 검찰총장으로 </text:span><text:span text:style-name="T35">28</text:span><text:span text:style-name="T36">일 검찰총장후보추천위원회는 김수남 대검 차장</text:span><text:span text:style-name="T37">, </text:span><text:span text:style-name="T38">김경수 대구고검장</text:span><text:span text:style-name="T39">, </text:span><text:span text:style-name="T40">김희관 광주고검장</text:span><text:span text:style-name="T41">, </text:span><text:span text:style-name="T42">박성재 서울중앙지검장을 추천했다</text:span><text:span text:style-name="T43">. </text:span><text:span text:style-name="T44">추천위는 정치적 중립성 등 검찰총장으로서의 적격성에 대해 충분한 심사를 했다고 하지만</text:span><text:span text:style-name="T45">, </text:span><text:span text:style-name="T46">그 결과를 보면 매우 실망스럽다</text:span><text:span text:style-name="T47">. </text:span><text:span text:style-name="T48">김경수</text:span><text:span text:style-name="T49">, </text:span><text:span text:style-name="T50">김희관</text:span><text:span text:style-name="T51">, </text:span><text:span text:style-name="T52">박성재 후보들도 총장으로서 자격이 있는지 의문이지만</text:span><text:span text:style-name="T53">, </text:span><text:span text:style-name="T54">특히</text:span><text:span text:style-name="T55">, </text:span><text:span text:style-name="T56">유력한 후보자로 꼽히는 김수남 차장은 이명박 정부 당시 서울중앙지검 </text:span><text:span text:style-name="T57">3</text:span><text:span text:style-name="T58">차장으로 재직하면서</text:span><text:span text:style-name="T59">, </text:span><text:span text:style-name="T60">박근혜 정부 들어서는 수원지검장</text:span><text:span text:style-name="T61">, </text:span><text:span text:style-name="T62">서울중앙지검장으로 재직하면서 수사 지휘를 통해 정치적 중립성과 공정성을 심각하게 훼손하였다고 판단되기 때문이다</text:span><text:span text:style-name="T63">. </text:span></text:p>
      <text:p text:style-name="P17"/>
      <text:p text:style-name="P18"><text:span text:style-name="T64">2. 2008</text:span><text:span text:style-name="T65">년 이명박 정부 당시 검찰은 정부 정책에 반대하거나 비판하는 이들에 대해 무리하게 수사</text:span><text:span text:style-name="T66">, </text:span><text:span text:style-name="T67">기소하여 결국 재판에서 잇따른 무죄 판결을 받았는데</text:span><text:span text:style-name="T68">, </text:span><text:span text:style-name="T69">대표적으로 인터넷 논객 </text:span><text:span text:style-name="T70">‘</text:span><text:span text:style-name="T71">미네르바</text:span><text:span text:style-name="T72">’ </text:span><text:span text:style-name="T73">허위사실유포죄 사건을 들 수 있으며</text:span><text:span text:style-name="T74">, </text:span><text:span text:style-name="T75">이 사건 수사의 지휘 책임자가 김수남 당시 서울중앙지검 </text:span><text:span text:style-name="T76">3</text:span><text:span text:style-name="T77">차장이다</text:span><text:span text:style-name="T78">. </text:span><text:span text:style-name="T79">또한 김수남 대검 차장은 수원지검장 재직 시 사문화된 형벌 규정을 무리하게 적용해 이석기 전 의원을 내란음모 혐의로 기소하고</text:span><text:span text:style-name="T80">, </text:span><text:span text:style-name="T81">서울중앙지검장 재직 시 김무성 의원의 남북정상회담 회의록 유출 사건을 무혐의 처분해 권력 실세 봐주기 수사라는 비판을 받았다</text:span><text:span text:style-name="T82">. </text:span><text:span text:style-name="T83">그 외에도 대통령의 가이드라인에 따른 정윤회 국정 개입 문건 유출 수사나 언론의 자유를 위축시키는 과잉수사로 국제적 망신을 초래한 산케이 가토 지국장 박근혜 대통령 명예훼손 수사</text:span><text:span text:style-name="T84">, </text:span><text:span text:style-name="T85">변호사의 정당한 변론활동을 위축시키는 민변 소속 변호사들에 대한 징계 요구 등</text:span><text:span text:style-name="T86">(</text:span><text:span text:style-name="T87">자세한 것은 별첨 참고</text:span><text:span text:style-name="T88">) </text:span><text:span text:style-name="T89">그 누구보다 권력눈치보기 수사</text:span><text:span text:style-name="T90">, </text:span><text:span text:style-name="T91">과잉수사</text:span><text:span text:style-name="T92">, </text:span><text:span text:style-name="T93">부실수사로 일관한 정치검찰이다</text:span><text:span text:style-name="T94">.  </text:span></text:p>
      <text:p text:style-name="P19"/>
      <text:p text:style-name="P20"><text:span text:style-name="T95">3. </text:span><text:span text:style-name="T96">현재 국민이 검찰에게 요구하는 것은 권력의 눈치를 보지 말고</text:span><text:span text:style-name="T97">, </text:span><text:span text:style-name="T98">공정하고 소신 있게 검찰 권한을 행사해 국민의 검찰이 되라는 것이다</text:span><text:span text:style-name="T99">. </text:span><text:span text:style-name="T100">따라서 차기 검찰총장은 엄정하고 공정한 법 집행을 할 수 있는 인물이어야 한다</text:span><text:span text:style-name="T101">. </text:span><text:span text:style-name="T102">그런 점에서</text:span><text:span text:style-name="T103">, </text:span><text:span text:style-name="T104">나머지 다른 세 후보자들도 철저한 검증과 평가가 필요하지만</text:span><text:span text:style-name="T105">, </text:span><text:span text:style-name="T106">김수남 차장만큼은 검찰 권한을 오</text:span><text:span text:style-name="T107">·</text:span><text:span text:style-name="T108">남용한 인물로 아예 후보군에 오르지도 말았어야 한다</text:span><text:span text:style-name="T109">. </text:span></text:p>
      <text:p text:style-name="P21"><text:span text:style-name="T110">   </text:span><text:span text:style-name="T111">추천위의 결정은 청와대의 뜻에 영향을 받지 않고 정치적 중립을 지키며 공정한 수사를 염원하는 국민의 기대를 저버린 결정이다</text:span><text:span text:style-name="T112">. </text:span><text:span text:style-name="T113">참여연대는 법무부장관이 이 후보군에서 최종 어떤 이를 대통령에게 제청할지 지켜볼 것이다</text:span><text:span text:style-name="T114">. </text:span><text:span text:style-name="T115">끝</text:span><text:span text:style-name="T116">.</text:span></text:p>
      <text:p text:style-name="P22"/>
      <text:p text:style-name="P23"/>
      <text:p text:style-name="P24"/>
      <text:p text:style-name="P25"/>
      <text:p text:style-name="P26"/>
      <text:p text:style-name="P27"/>
      <text:p text:style-name="P28"><text:span text:style-name="T117">▣ </text:span><text:span text:style-name="T118">별첨 </text:span><text:span text:style-name="T119">: </text:span><text:span text:style-name="T120">김수남 후보자의 수사 지휘 책임이 있는 검찰권 오</text:span><text:span text:style-name="T121">·</text:span><text:span text:style-name="T122">남용 사건</text:span></text:p>
      <text:p text:style-name="P29"><text:span text:style-name="T123">▣ </text:span><text:span text:style-name="T124">별첨</text:span></text:p>
      <text:p text:style-name="P30"><text:span text:style-name="T125">김수남 후보자의 </text:span></text:p>
      <text:p text:style-name="P31"><text:span text:style-name="T126">수사 지휘 책임이 있는 검찰권 오</text:span><text:span text:style-name="T127">·</text:span><text:span text:style-name="T128">남용 사건</text:span></text:p>
      <text:p text:style-name="P32"/>
      <text:p text:style-name="P33"/>
      <text:p text:style-name="P34"><text:span text:style-name="T129">○ </text:span><text:span text:style-name="T130">서울중앙지검 </text:span><text:span text:style-name="T131">3</text:span><text:span text:style-name="T132">차장 당시 </text:span><text:span text:style-name="T133">(2008</text:span><text:span text:style-name="T134">년</text:span><text:span text:style-name="T135">)</text:span></text:p>
      <text:p text:style-name="P35"><text:span text:style-name="T136">1. </text:span><text:span text:style-name="T137">인터넷 논객 </text:span><text:span text:style-name="T138">'</text:span><text:span text:style-name="T139">미네르바</text:span><text:span text:style-name="T140">' </text:span><text:span text:style-name="T141">허위사실 유포죄 수사 </text:span></text:p>
      <text:p text:style-name="P36"><text:span text:style-name="T142">- </text:span><text:span text:style-name="T143">정부 정책에 대한 시민들의 비판과 분석을 억압하기 위해 검찰이 나서서 수사</text:span><text:span text:style-name="T144">, </text:span><text:span text:style-name="T145">기소했으나 무죄로 최종 판결된 사건</text:span></text:p>
      <text:p text:style-name="P37"/>
      <text:p text:style-name="P38"/>
      <text:p text:style-name="P39"><text:span text:style-name="T146">○ </text:span><text:span text:style-name="T147">수원지검장 당시 </text:span><text:span text:style-name="T148">(2013</text:span><text:span text:style-name="T149">년</text:span><text:span text:style-name="T150">) </text:span></text:p>
      <text:p text:style-name="P40"><text:span text:style-name="T151">2. </text:span><text:span text:style-name="T152">이석기 의원 내란음모 수사 </text:span></text:p>
      <text:p text:style-name="P41"><text:span text:style-name="T153"> </text:span><text:span text:style-name="T154">- </text:span><text:span text:style-name="T155">검찰이 단순 국가보안법 위반이 아니라</text:span><text:span text:style-name="T156">, </text:span><text:span text:style-name="T157">거의 사문화된 파장이 매우 큰 형법상 내란음모 등으로 기소하였으나</text:span><text:span text:style-name="T158">, </text:span><text:span text:style-name="T159">법원에서 혁명조직</text:span><text:span text:style-name="T160">(RO)</text:span><text:span text:style-name="T161">의 실체를 인정하지 않으면서 내란음모는 무죄</text:span><text:span text:style-name="T162">, </text:span><text:span text:style-name="T163">내란선동</text:span><text:span text:style-name="T164">, </text:span><text:span text:style-name="T165">국가보안법 위반 혐의만 유죄로 인정한 사건</text:span><text:span text:style-name="T166">. </text:span><text:span text:style-name="T167">이후 법무부가 헌정 사상 최초로 통합진보당 해산 절차에 착수하게 됨</text:span><text:span text:style-name="T168">.</text:span><text:span text:style-name="T169"> </text:span></text:p>
      <text:p text:style-name="P42"/>
      <text:p text:style-name="P43"><text:span text:style-name="T170">○ </text:span><text:span text:style-name="T171">서울중앙지검장 당시 </text:span><text:span text:style-name="T172">(2014</text:span><text:span text:style-name="T173">년</text:span><text:span text:style-name="T174">) </text:span></text:p>
      <text:p text:style-name="P44"><text:span text:style-name="T175">3. </text:span><text:span text:style-name="T176">민주통합당의 국정원 댓글 여직원 감금 수사 </text:span></text:p>
      <text:p text:style-name="P45"><text:span text:style-name="T177"> </text:span><text:span text:style-name="T178">- </text:span><text:span text:style-name="T179">국정원 직원이 증거 인멸 시간을 벌기 위해 일부러 본인 의지로 밖으로 나오지 않은 것에 대해</text:span><text:span text:style-name="T180">‘</text:span><text:span text:style-name="T181">감금</text:span><text:span text:style-name="T182">'</text:span><text:span text:style-name="T183">이라고 의원들을 약식 기소하여</text:span><text:span text:style-name="T184">, </text:span><text:span text:style-name="T185">사건의 본질을 희석시키고 양비론으로 몰아간 사건</text:span></text:p>
      <text:p text:style-name="P46"/>
      <text:p text:style-name="P47"><text:span text:style-name="T186">4. </text:span><text:span text:style-name="T187">남북정상회담 회의록 유출</text:span><text:span text:style-name="T188">, </text:span><text:span text:style-name="T189">무단공개 수사 </text:span></text:p>
      <text:p text:style-name="P48"><text:span text:style-name="T190"> </text:span><text:span text:style-name="T191">- </text:span><text:span text:style-name="T192">선거전에 활용하기 위해 기밀문서의 불법유출을 감행하면서까지 남북관계를 정치적으로 이용한 김무성</text:span><text:span text:style-name="T193">, </text:span><text:span text:style-name="T194">서상기 의원</text:span><text:span text:style-name="T195">, </text:span><text:span text:style-name="T196">권영세 주중대사 등 권력 실세와 핵심 관계자 대부분을 제대로 수사하지 않고 무혐의 처분하여 면죄부를 준 사건</text:span></text:p>
      <text:p text:style-name="P49"/>
      <text:p text:style-name="P50"><text:span text:style-name="T197">5. </text:span><text:span text:style-name="T198">정윤회 국정개입 문건 유출 수사 </text:span></text:p>
      <text:p text:style-name="P51"><text:span text:style-name="T199"> </text:span><text:span text:style-name="T200">- </text:span><text:span text:style-name="T201">애초 비선 개입의혹은 수사하지 않고</text:span><text:span text:style-name="T202">, </text:span><text:span text:style-name="T203">문건 유출 건만 강도 높게 수사해 대통령이 제시한 가이드라인에만 충실한 수사를 한 사건 </text:span></text:p>
      <text:p text:style-name="P52"/>
      <text:p text:style-name="P53"><text:span text:style-name="T204">6. </text:span><text:span text:style-name="T205">청와대 민정수석실의 채동욱 전 검찰총장 관련 개인정보 불법사찰 수사 </text:span></text:p>
      <text:p text:style-name="P54"><text:span text:style-name="T206"> </text:span><text:span text:style-name="T207">- </text:span><text:span text:style-name="T208">검찰이 국정원 직원 등이 채 전 총장과 관련한 인물들의 개인정보를 뒤진 것에 대해서는 기소했지만</text:span><text:span text:style-name="T209">, </text:span><text:span text:style-name="T210">민정수석실 관계자에 대해서는 정당한 감찰활동이라며 무혐의 처분한 사건</text:span><text:span text:style-name="T211">. </text:span><text:span text:style-name="T212">국가정보원의 대선불법개입 사건을 수사하던 검찰을 흔들기 위한 청와대의 조직적 움직임이 밝혀지지 않은  꼬리자르기 수사임</text:span><text:span text:style-name="T213">.</text:span></text:p>
      <text:p text:style-name="P55"/>
      <text:p text:style-name="P56"><text:span text:style-name="T214">7. </text:span><text:span text:style-name="T215">정몽준 후보 비판 트위터 글 공직선거법 위반 수사 </text:span></text:p>
      <text:p text:style-name="P57"><text:span text:style-name="T216"> </text:span><text:span text:style-name="T217">- 2014</text:span><text:span text:style-name="T218">년 </text:span><text:span text:style-name="T219">6.4 </text:span><text:span text:style-name="T220">지방선거 당시</text:span><text:span text:style-name="T221">, </text:span><text:span text:style-name="T222">한 대학생이 정몽준 후보를 비판하는 트윗을 세 차례 올린 것을 검찰이 선거법 후보자비방죄로 기소하였으나</text:span><text:span text:style-name="T223">, </text:span><text:span text:style-name="T224">무죄로 최종 판결된 사건</text:span><text:span text:style-name="T225">. </text:span><text:span text:style-name="T226">공직후보자에 대한 유권자의 평가와 비판을 위축시키는 과잉 수사임</text:span><text:span text:style-name="T227">. </text:span></text:p>
      <text:p text:style-name="P58"/>
      <text:p text:style-name="P59"><text:span text:style-name="T228">8. </text:span><text:span text:style-name="T229">산케이 가토 지국장 박근혜 대통령 명예훼손 수사</text:span></text:p>
      <text:p text:style-name="P60"><text:span text:style-name="T230"> </text:span><text:span text:style-name="T231">- </text:span><text:span text:style-name="T232">언론의 자유를 위축시키는 과잉수사로 국제적 망신을 초래한 사건</text:span></text:p>
      <text:p text:style-name="P61"/>
      <text:p text:style-name="P62"><text:span text:style-name="T233">9. </text:span><text:span text:style-name="T234">민변 소속 변호사 징계 요구 사건</text:span></text:p>
      <text:p text:style-name="P63"><text:span text:style-name="T235"> </text:span><text:span text:style-name="T236">- </text:span><text:span text:style-name="T237">검찰이 </text:span><text:span text:style-name="T238">2013</text:span><text:span text:style-name="T239">년 대한문 앞 집회</text:span><text:span text:style-name="T240">, </text:span><text:span text:style-name="T241">서울시 공무원 유우성씨 간첩조작 사건</text:span><text:span text:style-name="T242">, </text:span><text:span text:style-name="T243">세월호 사건의 변론을 맡았던 민변 소속 변호사 </text:span><text:span text:style-name="T244">8</text:span><text:span text:style-name="T245">명에 대해 진술거부를 종용하고 허위진술을 교사하는 등 변호사의 품위를 손상하였다는 이유로 대한변호사협회에 징계개시를 신청한 사건</text:span><text:span text:style-name="T246">. </text:span><text:span text:style-name="T247">묵비권 행사 권유는 헌법이 보장하는 정당한 변호권에 속하는 것으로</text:span><text:span text:style-name="T248">, </text:span><text:span text:style-name="T249">검찰이 국가보안법 사건에서 검찰의 허위 증거를 밝혀내고 무죄를 이끌어 낸 변호사들에 대해 치졸한 보복을 했다는 비난을 받음</text:span><text:span text:style-name="T250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5년 10월 29일 목요일 오전 10:58:47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