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4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text" style:name="T27">
      <style:text-properties fo:font-size="14.0pt" style:font-name="휴먼명조" style:font-name-asian="휴먼명조" style:font-size-asian="14.0pt"/>
    </style:style>
    <style:style style:family="text" style:name="T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604cm" fo:text-indent="-0.604cm" style:snap-to-layout-grid="false"/>
    </style:style>
    <style:style style:family="paragraph" style:name="P19" style:parent-style-name="0">
      <style:paragraph-properties fo:margin-left="0.604cm" fo:text-indent="-0.604cm" style:snap-to-layout-grid="false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604cm" fo:text-indent="-0.604cm" style:snap-to-layout-grid="false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 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법감시센터</text:span><text:span text:style-name="T6"> </text:span><text:span text:style-name="T7">(</text:span><text:span text:style-name="T8">담당 </text:span><text:span text:style-name="T9">: </text:span><text:span text:style-name="T10">김은영 간사 </text:span><text:span text:style-name="T11">02-723-0666 jw@pspd.org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성명</text:span><text:span text:style-name="T15">] </text:span><text:span text:style-name="T16">민변 변호사들에 대한 법무부의 징계개시 결정 부당해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5. 10. 28. (</text:span><text:span text:style-name="T19">총 </text:span><text:span text:style-name="T20">2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성명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민변 변호사들에 대한 법무부의 징계개시 결정 부당해 </text:span></text:p><text:p text:style-name="P14"><text:span text:style-name="T25">국민의 기본권 지키기 위한 변호사들의 활동 위축시키기 위한 목적</text:span></text:p><text:p text:style-name="P15"><text:span text:style-name="T26">법무부는 징계개시 결정 즉각 철회해야 </text:span></text:p></table:table-cell></table:table-row></table:table></draw:text-box></draw:frame></text:p>
      <text:p text:style-name="P16"/>
      <text:p text:style-name="P17"><text:span text:style-name="T27">1. </text:span><text:span text:style-name="T28">법무부가 대한변협의 징계 기각 결정을 뒤집고 민변 소속의 김인숙</text:span><text:span text:style-name="T29">, </text:span><text:span text:style-name="T30">장경욱 변호사에 대해 징계개시를 결정했다</text:span><text:span text:style-name="T31">. </text:span><text:span text:style-name="T32">대한변협이 정당한 변론권 행사로 보고 검찰의 징계 요구를 두 차례나 기각했음에도 검찰이 이에 승복하지 않고 사실상 자신들이 장악하고 있는 법무부를 통해 징계를 추진하는 것이어서 더더욱 문제다</text:span><text:span text:style-name="T33">. </text:span></text:p>
      <text:p text:style-name="P18"/>
      <text:p text:style-name="P19"><text:span text:style-name="T34">2. </text:span><text:span text:style-name="T35">검찰이 징계사유로 들고 있는 김 변호사의 묵비권 행사 권유는 헌법이 보장하는 정당한 변호권에 속하는 것으로서 어떤 사유로도 침해돼서는 안 되는 변호사의 권리이다</text:span><text:span text:style-name="T36">. </text:span><text:span text:style-name="T37">또한</text:span><text:span text:style-name="T38">, </text:span><text:span text:style-name="T39">장 변호사가 거짓 진술을 종용했다는 것도 검찰의 일방적인 주장에 불과하다</text:span><text:span text:style-name="T40">. </text:span><text:span text:style-name="T41">문제의 사건에서 간첩 혐의를 받은 피의자가 교도관의 회유로 허위자백을 했다는 것은 이미 알려진 사실이다</text:span><text:span text:style-name="T42">. </text:span><text:span text:style-name="T43">이러니 검찰이 국가보안법 사건에서 검찰의 허위 증거를 밝혀내고 무죄를 이끌어 낸 변호사에 대해 치졸한 보복을 하는 것이란 비난을 받는 것이다</text:span><text:span text:style-name="T44">. </text:span></text:p>
      <text:p text:style-name="P20"/>
      <text:p text:style-name="P21"><text:span text:style-name="T45">3. </text:span><text:span text:style-name="T46">더구나 대한변협은 두 변호사에 대해 변호사로서의 책무를 다하였다고 판단하여 검찰의 부당한 징계요구를 기각하고 아예 징계 절차를 밟지 않았다</text:span><text:span text:style-name="T47">. </text:span><text:span text:style-name="T48">그런데 검찰이 이에 불복하여 법무부에 다시 이의신청을 하여 징계 절차를 밟는 것은 월권이다</text:span><text:span text:style-name="T49">. </text:span><text:span text:style-name="T50">법무부는 수사선상에 오른 국민들의 기본권과 방어권을 지키기 위한 변호사들의 정당한 변론 활동을 위축시켜선 안 된다</text:span><text:span text:style-name="T51">. </text:span><text:span text:style-name="T52">법무부는 이 두 변호사에 대한 징계개시 결정을 즉각 철회해야 한다</text:span><text:span text:style-name="T53">. </text:span><text:span text:style-name="T54">끝</text:span><text:span text:style-name="T55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10월 28일 수요일 오후 12:59:5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