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615cm" fo:text-indent="-0.615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paragraph" style:name="P19" style:parent-style-name="0">
      <style:paragraph-properties fo:margin-left="0.557cm" fo:text-indent="-0.557cm" style:snap-to-layout-grid="false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paragraph" style:name="P21" style:parent-style-name="0">
      <style:paragraph-properties fo:margin-left="0.603cm" fo:text-indent="-0.603cm" style:snap-to-layout-grid="false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․</text:span><text:span text:style-name="T7">법조 기자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사법감시센터</text:span><text:span text:style-name="T10"> </text:span><text:span text:style-name="T11">(</text:span><text:span text:style-name="T12">담당 </text:span><text:span text:style-name="T13">: </text:span><text:span text:style-name="T14">박성은 간사 </text:span><text:span text:style-name="T15">02-723-0666 jw@pspd.org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[</text:span><text:span text:style-name="T18">논평</text:span><text:span text:style-name="T19">] </text:span><text:span text:style-name="T20">대법관 구성 다양화 가로막는 대법관후보추천위원회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8. 5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대법관 구성 다양화 가로막는 대법관후보추천위원회 </text:span></text:p><text:p text:style-name="P14"><text:span text:style-name="T29">또 다시 반복된 획일적인 출신</text:span><text:span text:style-name="T30">·</text:span><text:span text:style-name="T31">배경의 대법관 후보 추천</text:span></text:p><text:p text:style-name="P15"><text:span text:style-name="T32">대법관후보추천위 구성 방식 개선도 필요해</text:span></text:p></table:table-cell></table:table-row></table:table></draw:text-box></draw:frame></text:p>
      <text:p text:style-name="P16"/>
      <text:p text:style-name="P17"><text:span text:style-name="T33">1. </text:span><text:span text:style-name="T34">어제</text:span><text:span text:style-name="T35">(8/4) </text:span><text:span text:style-name="T36">대법관후보추천위원회</text:span><text:span text:style-name="T37">(</text:span><text:span text:style-name="T38">이하 </text:span><text:span text:style-name="T39">'</text:span><text:span text:style-name="T40">추천위</text:span><text:span text:style-name="T41">')</text:span><text:span text:style-name="T42">가 오는 </text:span><text:span text:style-name="T43">9/16 </text:span><text:span text:style-name="T44">퇴임을 앞둔 민일영 대법관 후임 후보자로 강형주 법원행정처 차장</text:span><text:span text:style-name="T45">, </text:span><text:span text:style-name="T46">성낙송 수원지법원장</text:span><text:span text:style-name="T47">, </text:span><text:span text:style-name="T48">이기택 서울서부지법원장을 양승태 대법원장에게 추천했다</text:span><text:span text:style-name="T49">. '</text:span><text:span text:style-name="T50">서울대 법대 출신의 </text:span><text:span text:style-name="T51">50</text:span><text:span text:style-name="T52">대 남성 고위 법관</text:span><text:span text:style-name="T53">' </text:span><text:span text:style-name="T54">일색의 후보 추천 결과에</text:span><text:span text:style-name="T55">, </text:span><text:span text:style-name="T56">대법관 구성의 다양성 요구는 또 한 번 외면당했다</text:span><text:span text:style-name="T57">. </text:span><text:span text:style-name="T58">참여연대 사법감시센터</text:span><text:span text:style-name="T59">(</text:span><text:span text:style-name="T60">소장 </text:span><text:span text:style-name="T61">: </text:span><text:span text:style-name="T62">서보학 경희대 법학전문대학원 교수</text:span><text:span text:style-name="T63">)</text:span><text:span text:style-name="T64">는 이러한 대법관 구성 개선 요구를 외면한 추천위에 유감을 표한다</text:span><text:span text:style-name="T65">. </text:span><text:span text:style-name="T66">대법관 구성 논의와 더불어 추천위 구성 자체를 바꾸는 논의도 필요하다</text:span><text:span text:style-name="T67">.</text:span></text:p>
      <text:p text:style-name="P18"/>
      <text:p text:style-name="P19"><text:span text:style-name="T68">2. </text:span><text:span text:style-name="T69">현행 법원조직법 제</text:span><text:span text:style-name="T70">41</text:span><text:span text:style-name="T71">조의 </text:span><text:span text:style-name="T72">2</text:span><text:span text:style-name="T73">는 추천위의 정수를 위원장 </text:span><text:span text:style-name="T74">1</text:span><text:span text:style-name="T75">명을 포함한 </text:span><text:span text:style-name="T76">10</text:span><text:span text:style-name="T77">명으로 규정하고 있다</text:span><text:span text:style-name="T78">. </text:span><text:span text:style-name="T79">이 중 현재 법조인은 </text:span><text:span text:style-name="T80">5</text:span><text:span text:style-name="T81">명</text:span><text:span text:style-name="T82">(</text:span><text:span text:style-name="T83">선임대법관</text:span><text:span text:style-name="T84">, </text:span><text:span text:style-name="T85">법원행정처장</text:span><text:span text:style-name="T86">, </text:span><text:span text:style-name="T87">대법관 아닌 법관</text:span><text:span text:style-name="T88">, </text:span><text:span text:style-name="T89">법무부장관</text:span><text:span text:style-name="T90">, </text:span><text:span text:style-name="T91">대한변호사협회장</text:span><text:span text:style-name="T92">)</text:span><text:span text:style-name="T93">으로 반수를 차지하고 있어 법조대표성이 압도적 우위에 있다</text:span><text:span text:style-name="T94">. </text:span><text:span text:style-name="T95">이렇게 과도한 법조대표성은 사회적 다양성을 반영하여 대법관을 추천해야 할 추천위에 장애로 작용한다</text:span><text:span text:style-name="T96">.</text:span><text:line-break/><text:span text:style-name="T97">더욱이 추천위원 중 </text:span><text:span text:style-name="T98">3</text:span><text:span text:style-name="T99">명이 현직 법관이며</text:span><text:span text:style-name="T100">, </text:span><text:span text:style-name="T101">대법원장은 별도로 변호사 자격이 없는 </text:span><text:span text:style-name="T102">3</text:span><text:span text:style-name="T103">명의 추천위원을 위촉할 수 있어</text:span><text:span text:style-name="T104">, </text:span><text:span text:style-name="T105">사실상 추천위원 과반수가 대법원장의 입김에서 자유로울 수 없다</text:span><text:span text:style-name="T106">. </text:span><text:span text:style-name="T107">매번 추천위가 고위 법관 중심의 후보나 대법원장의 의중에 맞는 인물을 후보로 추천하는 결과를 되풀이하게끔 만드는 원인 중 하나다</text:span><text:span text:style-name="T108">. </text:span><text:line-break/><text:span text:style-name="T109">또한</text:span><text:span text:style-name="T110">, </text:span><text:span text:style-name="T111">현재 추천위 중 여성은 김자혜 소비자시민모임 회장 단 </text:span><text:span text:style-name="T112">1</text:span><text:span text:style-name="T113">명뿐이며 추천위 규정에도 </text:span><text:span text:style-name="T114">'</text:span><text:span text:style-name="T115">비법조인 중 여성 </text:span><text:span text:style-name="T116">1</text:span><text:span text:style-name="T117">명 이상</text:span><text:span text:style-name="T118">'</text:span><text:span text:style-name="T119">이라고만 명시되어 있어</text:span><text:span text:style-name="T120">, </text:span><text:span text:style-name="T121">추천위 자체부터도 성별평등 확보가 불가능해 대법관도 남성 일색의 후보들이 추천될 수밖에 없는 데 영향을 미친다</text:span><text:span text:style-name="T122">.</text:span></text:p>
      <text:p text:style-name="P20"/>
      <text:p text:style-name="P21"><text:span text:style-name="T123">3. </text:span><text:span text:style-name="T124">다양한 배경으로부터 쌓은 풍부한 경험</text:span><text:span text:style-name="T125">, </text:span><text:span text:style-name="T126">인생관</text:span><text:span text:style-name="T127">, </text:span><text:span text:style-name="T128">철학을 바탕으로 우리 사회의 다양한 가치관을 반영하여 충실하게 재판해 달라는 것이 국민의 요구이며</text:span><text:span text:style-name="T129">, </text:span><text:span text:style-name="T130">이 때문에 대법관 구성의 다양성은 보장되어야 한다</text:span><text:span text:style-name="T131">. </text:span><text:span text:style-name="T132">그러나 이번 후보 추천 결과와</text:span><text:span text:style-name="T133">, </text:span><text:span text:style-name="T134">현재의 추천위 구성으로는 그 요구에 부응하기 어려워 보인다</text:span><text:span text:style-name="T135">. </text:span><text:span text:style-name="T136">대법관 후보추천 과정에서 국민의 목소리를 담아내기 위해서는 다양성이 담보된 추천위로의 변화가 시급하다</text:span><text:span text:style-name="T137">. </text:span><text:span text:style-name="T138">끝</text:span><text:span text:style-name="T139">.</text:span><text:line-break/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5년 8월 5일 수요일 오후 12:04:2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