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한컴돋움" svg:font-family="한컴돋움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나눔명조" svg:font-family="나눔명조"/>
    <style:font-face style:font-family-generic="system" style:font-pitch="variable" style:name="나눔명조" svg:font-family="나눔명조"/>
    <style:font-face style:font-family-generic="system" style:font-pitch="variable" style:name="바탕" svg:font-family="바탕"/>
  </office:font-face-decls>
  <office:automatic-styles>
    <style:style style:family="paragraph" style:name="P1" style:parent-style-name="0">
      <style:paragraph-properties fo:text-align="center" style:snap-to-layout-grid="false"/>
    </style:style>
    <style:style style:family="text" style:name="T1">
      <style:text-properties fo:font-size="15.0pt" fo:font-weight="bold" fo:letter-spacing="-120.0pt" style:font-name="바탕" style:font-name-asian="한컴돋움" style:font-size-asian="15.0pt" style:font-weight-asian="bold"/>
    </style:style>
    <style:style style:family="text" style:name="T2">
      <style:text-properties fo:font-size="15.0pt" fo:font-weight="bold" fo:letter-spacing="-120.0pt" style:font-name="바탕" style:font-name-asian="한컴돋움" style:font-size-asian="15.0pt" style:font-weight-asian="bold"/>
    </style:style>
    <style:style style:family="paragraph" style:name="P2" style:parent-style-name="0">
      <style:paragraph-properties fo:text-align="center" style:snap-to-layout-grid="false"/>
    </style:style>
    <style:style style:family="text" style:name="T3">
      <style:text-properties fo:font-size="15.0pt" fo:font-weight="bold" fo:letter-spacing="-120.0pt" style:font-name="바탕" style:font-name-asian="한컴돋움" style:font-size-asian="15.0pt" style:font-weight-asian="bold"/>
    </style:style>
    <style:style style:family="text" style:name="T4">
      <style:text-properties fo:font-size="15.0pt" fo:font-weight="bold" fo:letter-spacing="-120.0pt" style:font-name="바탕" style:font-name-asian="휴먼명조" style:font-size-asian="15.0pt" style:font-weight-asian="bold"/>
    </style:style>
    <style:style style:family="paragraph" style:name="P3" style:parent-style-name="0">
      <style:paragraph-properties fo:text-align="center" style:snap-to-layout-grid="false"/>
    </style:style>
    <style:style style:family="paragraph" style:name="P4" style:parent-style-name="0">
      <style:paragraph-properties style:snap-to-layout-grid="false"/>
    </style:style>
    <style:style style:family="text" style:name="T5">
      <style:text-properties fo:font-weight="bold" fo:letter-spacing="-80.0pt" style:font-name="바탕" style:font-name-asian="휴먼명조" style:font-weight-asian="bold"/>
    </style:style>
    <style:style style:family="text" style:name="T6">
      <style:text-properties style:font-name="HCI Poppy" style:font-name-asian="휴먼명조"/>
    </style:style>
    <style:style style:family="text" style:name="T7">
      <style:text-properties fo:font-weight="bold" fo:letter-spacing="-80.0pt" style:font-name="바탕" style:font-name-asian="휴먼명조" style:font-weight-asian="bold"/>
    </style:style>
    <style:style style:family="paragraph" style:name="P5" style:parent-style-name="0">
      <style:paragraph-properties style:snap-to-layout-grid="false"/>
    </style:style>
    <style:style style:family="text" style:name="T8">
      <style:text-properties fo:font-weight="bold" fo:letter-spacing="-80.0pt" style:font-name="바탕" style:font-name-asian="휴먼명조" style:font-weight-asian="bold"/>
    </style:style>
    <style:style style:family="text" style:name="T9">
      <style:text-properties style:font-name="HCI Poppy" style:font-name-asian="휴먼명조"/>
    </style:style>
    <style:style style:family="text" style:name="T10">
      <style:text-properties fo:font-weight="bold" fo:letter-spacing="-80.0pt" style:font-name="바탕" style:font-name-asian="휴먼명조" style:font-weight-asian="bold"/>
    </style:style>
    <style:style style:family="text" style:name="T11">
      <style:text-properties style:font-name="HCI Poppy" style:font-name-asian="휴먼명조"/>
    </style:style>
    <style:style style:family="text" style:name="T12">
      <style:text-properties fo:font-weight="bold" fo:letter-spacing="-80.0pt" style:font-name="바탕" style:font-name-asian="휴먼명조" style:font-weight-asian="bold"/>
    </style:style>
    <style:style style:family="text" style:name="T13">
      <style:text-properties style:font-name="HCI Poppy" style:font-name-asian="휴먼명조"/>
    </style:style>
    <style:style style:family="text" style:name="T14">
      <style:text-properties fo:font-weight="bold" fo:letter-spacing="-80.0pt" style:font-name="바탕" style:font-name-asian="휴먼명조" style:font-weight-asian="bold"/>
    </style:style>
    <style:style style:family="text" style:name="T15">
      <style:text-properties style:font-name="HCI Poppy" style:font-name-asian="휴먼명조"/>
    </style:style>
    <style:style style:family="paragraph" style:name="P6" style:parent-style-name="0">
      <style:paragraph-properties style:snap-to-layout-grid="false"/>
    </style:style>
    <style:style style:family="text" style:name="T16">
      <style:text-properties fo:font-weight="bold" fo:letter-spacing="-80.0pt" style:font-name="바탕" style:font-name-asian="휴먼명조" style:font-weight-asian="bold"/>
    </style:style>
    <style:style style:family="text" style:name="T17">
      <style:text-properties fo:font-weight="bold" style:font-name="HCI Poppy" style:font-name-asian="휴먼명조" style:font-weight-asian="bold"/>
    </style:style>
    <style:style style:family="text" style:name="T18">
      <style:text-properties fo:font-weight="bold" fo:letter-spacing="-80.0pt" style:font-name="바탕" style:font-name-asian="휴먼명조" style:font-weight-asian="bold"/>
    </style:style>
    <style:style style:family="paragraph" style:name="P7" style:parent-style-name="0">
      <style:paragraph-properties style:snap-to-layout-grid="false"/>
    </style:style>
    <style:style style:family="text" style:name="T19">
      <style:text-properties fo:font-weight="bold" fo:letter-spacing="-80.0pt" style:font-name="바탕" style:font-name-asian="휴먼명조" style:font-weight-asian="bold"/>
    </style:style>
    <style:style style:family="text" style:name="T20">
      <style:text-properties style:font-name="HCI Poppy" style:font-name-asian="휴먼명조"/>
    </style:style>
    <style:style style:family="text" style:name="T21">
      <style:text-properties fo:font-weight="bold" fo:letter-spacing="-80.0pt" style:font-name="바탕" style:font-name-asian="휴먼명조" style:font-weight-asian="bold"/>
    </style:style>
    <style:style style:family="text" style:name="T22">
      <style:text-properties style:font-name="HCI Poppy" style:font-name-asian="휴먼명조"/>
    </style:style>
    <style:style style:family="text" style:name="T23">
      <style:text-properties fo:font-weight="bold" fo:letter-spacing="-80.0pt" style:font-name="바탕" style:font-name-asian="휴먼명조" style:font-weight-asian="bold"/>
    </style:style>
    <style:style style:family="text" style:name="T24">
      <style:text-properties style:font-name="HCI Poppy" style:font-name-asian="휴먼명조"/>
    </style:style>
    <style:style style:family="text" style:name="T25">
      <style:text-properties fo:font-weight="bold" fo:letter-spacing="-80.0pt" style:font-name="바탕" style:font-name-asian="휴먼명조" style:font-weight-asian="bold"/>
    </style:style>
    <style:style style:family="text" style:name="T26">
      <style:text-properties style:font-name="HCI Poppy" style:font-name-asian="휴먼명조"/>
    </style:style>
    <style:style style:family="paragraph" style:name="P8" style:parent-style-name="0">
      <style:paragraph-properties style:snap-to-layout-grid="false"/>
    </style:style>
    <style:style style:family="text" style:name="T27">
      <style:text-properties fo:font-weight="bold" fo:letter-spacing="-80.0pt" style:font-name="바탕" style:font-name-asian="휴먼명조" style:font-weight-asian="bold"/>
    </style:style>
    <style:style style:family="text" style:name="T28">
      <style:text-properties style:font-name="HCI Poppy" style:font-name-asian="휴먼명조"/>
    </style:style>
    <style:style style:family="text" style:name="T29">
      <style:text-properties fo:font-weight="bold" fo:letter-spacing="-80.0pt" style:font-name="바탕" style:font-name-asian="휴먼명조" style:font-weight-asian="bold"/>
    </style:style>
    <style:style style:family="text" style:name="T30">
      <style:text-properties style:font-name="HCI Poppy" style:font-name-asian="휴먼명조"/>
    </style:style>
    <style:style style:family="paragraph" style:name="P9" style:parent-style-name="0">
      <style:paragraph-properties style:snap-to-layout-grid="false"/>
    </style:style>
    <style:style style:family="paragraph" style:name="P10" style:parent-style-name="0">
      <style:paragraph-properties style:snap-to-layout-grid="false"/>
    </style:style>
    <style:style style:family="text" style:name="T31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32">
      <style:text-properties fo:font-size="12.0pt" style:font-name="나눔명조" style:font-name-asian="나눔명조" style:font-size-asian="12.0pt"/>
    </style:style>
    <style:style style:family="text" style:name="T33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34">
      <style:text-properties fo:font-size="12.0pt" style:font-name="나눔명조" style:font-name-asian="나눔명조" style:font-size-asian="12.0pt"/>
    </style:style>
    <style:style style:family="text" style:name="T35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36">
      <style:text-properties fo:font-size="12.0pt" style:font-name="나눔명조" style:font-name-asian="나눔명조" style:font-size-asian="12.0pt"/>
    </style:style>
    <style:style style:family="text" style:name="T37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38">
      <style:text-properties fo:font-size="12.0pt" style:font-name="나눔명조" style:font-name-asian="나눔명조" style:font-size-asian="12.0pt"/>
    </style:style>
    <style:style style:family="text" style:name="T39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40">
      <style:text-properties fo:font-size="12.0pt" style:font-name="나눔명조" style:font-name-asian="나눔명조" style:font-size-asian="12.0pt"/>
    </style:style>
    <style:style style:family="text" style:name="T41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42">
      <style:text-properties fo:font-size="12.0pt" style:font-name="나눔명조" style:font-name-asian="나눔명조" style:font-size-asian="12.0pt"/>
    </style:style>
    <style:style style:family="text" style:name="T43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44">
      <style:text-properties fo:font-size="12.0pt" style:font-name="나눔명조" style:font-name-asian="나눔명조" style:font-size-asian="12.0pt"/>
    </style:style>
    <style:style style:family="text" style:name="T45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46">
      <style:text-properties fo:font-size="12.0pt" style:font-name="나눔명조" style:font-name-asian="나눔명조" style:font-size-asian="12.0pt"/>
    </style:style>
    <style:style style:family="text" style:name="T47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48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49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50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51">
      <style:text-properties fo:font-size="12.0pt" style:font-name="나눔명조" style:font-name-asian="나눔명조" style:font-size-asian="12.0pt"/>
    </style:style>
    <style:style style:family="text" style:name="T52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53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54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55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56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57">
      <style:text-properties fo:font-size="12.0pt" style:font-name="나눔명조" style:font-name-asian="나눔명조" style:font-size-asian="12.0pt"/>
    </style:style>
    <style:style style:family="text" style:name="T58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59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60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61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62">
      <style:text-properties fo:font-size="12.0pt" style:font-name="나눔명조" style:font-name-asian="나눔명조" style:font-size-asian="12.0pt"/>
    </style:style>
    <style:style style:family="text" style:name="T63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64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65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66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67">
      <style:text-properties fo:font-size="12.0pt" style:font-name="나눔명조" style:font-name-asian="나눔명조" style:font-size-asian="12.0pt"/>
    </style:style>
    <style:style style:family="paragraph" style:name="P11" style:parent-style-name="0">
      <style:paragraph-properties style:snap-to-layout-grid="false"/>
    </style:style>
    <style:style style:family="paragraph" style:name="P12" style:parent-style-name="0">
      <style:paragraph-properties style:snap-to-layout-grid="false"/>
    </style:style>
    <style:style style:family="text" style:name="T68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69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70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71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72">
      <style:text-properties fo:font-size="12.0pt" style:font-name="나눔명조" style:font-name-asian="나눔명조" style:font-size-asian="12.0pt"/>
    </style:style>
    <style:style style:family="text" style:name="T73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74">
      <style:text-properties fo:font-size="12.0pt" style:font-name="나눔명조" style:font-name-asian="나눔명조" style:font-size-asian="12.0pt"/>
    </style:style>
    <style:style style:family="paragraph" style:name="P13" style:parent-style-name="0">
      <style:paragraph-properties style:snap-to-layout-grid="false"/>
    </style:style>
    <style:style style:family="paragraph" style:name="P14" style:parent-style-name="0">
      <style:paragraph-properties style:snap-to-layout-grid="false"/>
    </style:style>
    <style:style style:family="text" style:name="T75">
      <style:text-properties fo:font-size="12.0pt" style:font-name="나눔명조" style:font-name-asian="나눔명조" style:font-size-asian="12.0pt"/>
    </style:style>
    <style:style style:family="text" style:name="T76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77">
      <style:text-properties fo:font-size="12.0pt" style:font-name="나눔명조" style:font-name-asian="나눔명조" style:font-size-asian="12.0pt"/>
    </style:style>
    <style:style style:family="text" style:name="T78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79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80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81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82">
      <style:text-properties fo:font-size="12.0pt" style:font-name="나눔명조" style:font-name-asian="나눔명조" style:font-size-asian="12.0pt"/>
    </style:style>
    <style:style style:family="paragraph" style:name="P15" style:parent-style-name="0">
      <style:paragraph-properties style:snap-to-layout-grid="false"/>
    </style:style>
    <style:style style:family="paragraph" style:name="P16" style:parent-style-name="0">
      <style:paragraph-properties style:snap-to-layout-grid="false"/>
    </style:style>
    <style:style style:family="text" style:name="T83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84">
      <style:text-properties fo:font-size="12.0pt" style:font-name="나눔명조" style:font-name-asian="나눔명조" style:font-size-asian="12.0pt"/>
    </style:style>
    <style:style style:family="text" style:name="T85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86">
      <style:text-properties fo:font-size="12.0pt" style:font-name="나눔명조" style:font-name-asian="나눔명조" style:font-size-asian="12.0pt"/>
    </style:style>
    <style:style style:family="text" style:name="T87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88">
      <style:text-properties fo:font-size="12.0pt" style:font-name="나눔명조" style:font-name-asian="나눔명조" style:font-size-asian="12.0pt"/>
    </style:style>
    <style:style style:family="text" style:name="T89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90">
      <style:text-properties fo:font-size="12.0pt" style:font-name="나눔명조" style:font-name-asian="나눔명조" style:font-size-asian="12.0pt"/>
    </style:style>
    <style:style style:family="text" style:name="T91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92">
      <style:text-properties fo:font-size="12.0pt" style:font-name="나눔명조" style:font-name-asian="나눔명조" style:font-size-asian="12.0pt"/>
    </style:style>
    <style:style style:family="text" style:name="T93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94">
      <style:text-properties fo:font-size="12.0pt" style:font-name="나눔명조" style:font-name-asian="나눔명조" style:font-size-asian="12.0pt"/>
    </style:style>
    <style:style style:family="text" style:name="T95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96">
      <style:text-properties fo:font-size="12.0pt" style:font-name="나눔명조" style:font-name-asian="나눔명조" style:font-size-asian="12.0pt"/>
    </style:style>
    <style:style style:family="text" style:name="T97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98">
      <style:text-properties fo:font-size="12.0pt" style:font-name="나눔명조" style:font-name-asian="나눔명조" style:font-size-asian="12.0pt"/>
    </style:style>
    <style:style style:family="text" style:name="T99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00">
      <style:text-properties fo:font-size="12.0pt" style:font-name="나눔명조" style:font-name-asian="나눔명조" style:font-size-asian="12.0pt"/>
    </style:style>
    <style:style style:family="text" style:name="T101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02">
      <style:text-properties fo:font-size="12.0pt" style:font-name="나눔명조" style:font-name-asian="나눔명조" style:font-size-asian="12.0pt"/>
    </style:style>
    <style:style style:family="text" style:name="T103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04">
      <style:text-properties fo:font-size="12.0pt" style:font-name="나눔명조" style:font-name-asian="나눔명조" style:font-size-asian="12.0pt"/>
    </style:style>
    <style:style style:family="text" style:name="T105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06">
      <style:text-properties fo:font-size="12.0pt" style:font-name="나눔명조" style:font-name-asian="나눔명조" style:font-size-asian="12.0pt"/>
    </style:style>
    <style:style style:family="text" style:name="T107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08">
      <style:text-properties fo:font-size="12.0pt" style:font-name="나눔명조" style:font-name-asian="나눔명조" style:font-size-asian="12.0pt"/>
    </style:style>
    <style:style style:family="text" style:name="T109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10">
      <style:text-properties fo:font-size="12.0pt" style:font-name="나눔명조" style:font-name-asian="나눔명조" style:font-size-asian="12.0pt"/>
    </style:style>
    <style:style style:family="text" style:name="T111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12">
      <style:text-properties fo:font-size="12.0pt" style:font-name="나눔명조" style:font-name-asian="나눔명조" style:font-size-asian="12.0pt"/>
    </style:style>
    <style:style style:family="paragraph" style:name="P17" style:parent-style-name="0">
      <style:paragraph-properties style:snap-to-layout-grid="false"/>
    </style:style>
    <style:style style:family="paragraph" style:name="P18" style:parent-style-name="0">
      <style:paragraph-properties style:snap-to-layout-grid="false"/>
    </style:style>
    <style:style style:family="text" style:name="T113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14">
      <style:text-properties fo:font-size="12.0pt" style:font-name="나눔명조" style:font-name-asian="나눔명조" style:font-size-asian="12.0pt"/>
    </style:style>
    <style:style style:family="text" style:name="T115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16">
      <style:text-properties fo:font-size="12.0pt" style:font-name="나눔명조" style:font-name-asian="나눔명조" style:font-size-asian="12.0pt"/>
    </style:style>
    <style:style style:family="text" style:name="T117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18">
      <style:text-properties fo:font-size="12.0pt" style:font-name="나눔명조" style:font-name-asian="나눔명조" style:font-size-asian="12.0pt"/>
    </style:style>
    <style:style style:family="text" style:name="T119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20">
      <style:text-properties fo:font-size="12.0pt" style:font-name="나눔명조" style:font-name-asian="나눔명조" style:font-size-asian="12.0pt"/>
    </style:style>
    <style:style style:family="text" style:name="T121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22">
      <style:text-properties fo:font-size="12.0pt" style:font-name="나눔명조" style:font-name-asian="나눔명조" style:font-size-asian="12.0pt"/>
    </style:style>
    <style:style style:family="paragraph" style:name="P19" style:parent-style-name="0">
      <style:paragraph-properties style:snap-to-layout-grid="false"/>
    </style:style>
    <style:style style:family="paragraph" style:name="P20" style:parent-style-name="0">
      <style:paragraph-properties style:snap-to-layout-grid="false"/>
    </style:style>
    <style:style style:family="text" style:name="T123">
      <style:text-properties fo:font-size="12.0pt" style:font-name="나눔명조" style:font-name-asian="나눔명조" style:font-size-asian="12.0pt"/>
    </style:style>
    <style:style style:family="text" style:name="T124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25">
      <style:text-properties fo:font-size="12.0pt" style:font-name="나눔명조" style:font-name-asian="나눔명조" style:font-size-asian="12.0pt"/>
    </style:style>
    <style:style style:family="text" style:name="T126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27">
      <style:text-properties fo:font-size="12.0pt" style:font-name="나눔명조" style:font-name-asian="나눔명조" style:font-size-asian="12.0pt"/>
    </style:style>
    <style:style style:family="text" style:name="T128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29">
      <style:text-properties fo:font-size="12.0pt" style:font-name="나눔명조" style:font-name-asian="나눔명조" style:font-size-asian="12.0pt"/>
    </style:style>
    <style:style style:family="text" style:name="T130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31">
      <style:text-properties fo:font-size="12.0pt" style:font-name="나눔명조" style:font-name-asian="나눔명조" style:font-size-asian="12.0pt"/>
    </style:style>
    <style:style style:family="text" style:name="T132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33">
      <style:text-properties fo:font-size="12.0pt" style:font-name="나눔명조" style:font-name-asian="나눔명조" style:font-size-asian="12.0pt"/>
    </style:style>
    <style:style style:family="text" style:name="T134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35">
      <style:text-properties fo:font-size="12.0pt" style:font-name="나눔명조" style:font-name-asian="나눔명조" style:font-size-asian="12.0pt"/>
    </style:style>
    <style:style style:family="text" style:name="T136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37">
      <style:text-properties fo:font-size="12.0pt" style:font-name="나눔명조" style:font-name-asian="나눔명조" style:font-size-asian="12.0pt"/>
    </style:style>
    <style:style style:family="text" style:name="T138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39">
      <style:text-properties fo:font-size="12.0pt" style:font-name="나눔명조" style:font-name-asian="나눔명조" style:font-size-asian="12.0pt"/>
    </style:style>
    <style:style style:family="text" style:name="T140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41">
      <style:text-properties fo:font-size="12.0pt" style:font-name="나눔명조" style:font-name-asian="나눔명조" style:font-size-asian="12.0pt"/>
    </style:style>
    <style:style style:family="text" style:name="T142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43">
      <style:text-properties fo:font-size="12.0pt" style:font-name="나눔명조" style:font-name-asian="나눔명조" style:font-size-asian="12.0pt"/>
    </style:style>
    <style:style style:family="text" style:name="T144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45">
      <style:text-properties fo:font-size="12.0pt" style:font-name="나눔명조" style:font-name-asian="나눔명조" style:font-size-asian="12.0pt"/>
    </style:style>
    <style:style style:family="paragraph" style:name="P21" style:parent-style-name="0">
      <style:paragraph-properties style:snap-to-layout-grid="false"/>
    </style:style>
    <style:style style:family="paragraph" style:name="P22" style:parent-style-name="0">
      <style:paragraph-properties style:snap-to-layout-grid="false"/>
    </style:style>
    <style:style style:family="text" style:name="T146">
      <style:text-properties fo:font-size="12.0pt" style:font-name="나눔명조" style:font-name-asian="나눔명조" style:font-size-asian="12.0pt"/>
    </style:style>
    <style:style style:family="text" style:name="T147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48">
      <style:text-properties fo:font-size="12.0pt" style:font-name="나눔명조" style:font-name-asian="나눔명조" style:font-size-asian="12.0pt"/>
    </style:style>
    <style:style style:family="text" style:name="T149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50">
      <style:text-properties fo:font-size="12.0pt" style:font-name="나눔명조" style:font-name-asian="나눔명조" style:font-size-asian="12.0pt"/>
    </style:style>
    <style:style style:family="text" style:name="T151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52">
      <style:text-properties fo:font-size="12.0pt" style:font-name="나눔명조" style:font-name-asian="나눔명조" style:font-size-asian="12.0pt"/>
    </style:style>
    <style:style style:family="paragraph" style:name="P23" style:parent-style-name="0">
      <style:paragraph-properties style:snap-to-layout-grid="false"/>
    </style:style>
    <style:style style:family="paragraph" style:name="P24" style:parent-style-name="0">
      <style:paragraph-properties style:snap-to-layout-grid="false"/>
    </style:style>
    <style:style style:family="text" style:name="T153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54">
      <style:text-properties fo:font-size="12.0pt" style:font-name="나눔명조" style:font-name-asian="나눔명조" style:font-size-asian="12.0pt"/>
    </style:style>
    <style:style style:family="text" style:name="T155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56">
      <style:text-properties fo:font-size="12.0pt" style:font-name="나눔명조" style:font-name-asian="나눔명조" style:font-size-asian="12.0pt"/>
    </style:style>
    <style:style style:family="text" style:name="T157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58">
      <style:text-properties fo:font-size="12.0pt" style:font-name="나눔명조" style:font-name-asian="나눔명조" style:font-size-asian="12.0pt"/>
    </style:style>
    <style:style style:family="text" style:name="T159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60">
      <style:text-properties fo:font-size="12.0pt" style:font-name="나눔명조" style:font-name-asian="나눔명조" style:font-size-asian="12.0pt"/>
    </style:style>
    <style:style style:family="text" style:name="T161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62">
      <style:text-properties fo:font-size="12.0pt" style:font-name="나눔명조" style:font-name-asian="나눔명조" style:font-size-asian="12.0pt"/>
    </style:style>
    <style:style style:family="text" style:name="T163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64">
      <style:text-properties fo:font-size="12.0pt" style:font-name="나눔명조" style:font-name-asian="나눔명조" style:font-size-asian="12.0pt"/>
    </style:style>
    <style:style style:family="text" style:name="T165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66">
      <style:text-properties fo:font-size="12.0pt" style:font-name="나눔명조" style:font-name-asian="나눔명조" style:font-size-asian="12.0pt"/>
    </style:style>
    <style:style style:family="text" style:name="T167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68">
      <style:text-properties fo:font-size="12.0pt" style:font-name="나눔명조" style:font-name-asian="나눔명조" style:font-size-asian="12.0pt"/>
    </style:style>
    <style:style style:family="text" style:name="T169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70">
      <style:text-properties fo:font-size="12.0pt" style:font-name="나눔명조" style:font-name-asian="나눔명조" style:font-size-asian="12.0pt"/>
    </style:style>
    <style:style style:family="text" style:name="T171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72">
      <style:text-properties fo:font-size="12.0pt" style:font-name="나눔명조" style:font-name-asian="나눔명조" style:font-size-asian="12.0pt"/>
    </style:style>
    <style:style style:family="text" style:name="T173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74">
      <style:text-properties fo:font-size="12.0pt" style:font-name="나눔명조" style:font-name-asian="나눔명조" style:font-size-asian="12.0pt"/>
    </style:style>
    <style:style style:family="text" style:name="T175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76">
      <style:text-properties fo:font-size="12.0pt" style:font-name="나눔명조" style:font-name-asian="나눔명조" style:font-size-asian="12.0pt"/>
    </style:style>
    <style:style style:family="text" style:name="T177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78">
      <style:text-properties fo:font-size="12.0pt" style:font-name="나눔명조" style:font-name-asian="나눔명조" style:font-size-asian="12.0pt"/>
    </style:style>
    <style:style style:family="text" style:name="T179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80">
      <style:text-properties fo:font-size="12.0pt" style:font-name="나눔명조" style:font-name-asian="나눔명조" style:font-size-asian="12.0pt"/>
    </style:style>
    <style:style style:family="paragraph" style:name="P25" style:parent-style-name="0">
      <style:paragraph-properties style:snap-to-layout-grid="false"/>
    </style:style>
    <style:style style:family="paragraph" style:name="P26" style:parent-style-name="0">
      <style:paragraph-properties style:snap-to-layout-grid="false"/>
    </style:style>
    <style:style style:family="text" style:name="T181">
      <style:text-properties fo:font-size="12.0pt" fo:font-weight="bold" fo:letter-spacing="-96.0pt" style:font-name="바탕" style:font-name-asian="나눔명조" style:font-size-asian="12.0pt" style:font-weight-asian="bold"/>
    </style:style>
    <style:style style:family="text" style:name="T182">
      <style:text-properties fo:font-size="12.0pt" style:font-name="나눔명조" style:font-name-asian="나눔명조" style:font-size-asian="12.0pt"/>
    </style:style>
    <style:style style:family="paragraph" style:name="P27" style:parent-style-name="0">
      <style:paragraph-properties style:snap-to-layout-grid="false"/>
    </style:style>
    <style:style style:family="paragraph" style:name="P28" style:parent-style-name="0">
      <style:paragraph-properties style:snap-to-layout-grid="false"/>
    </style:style>
    <style:style style:family="text" style:name="T183">
      <style:text-properties style:font-name="바탕" style:font-name-asian="바탕"/>
    </style:style>
  </office:automatic-styles>
  <office:body>
    <office:text>
      <text:p text:style-name="P1"><text:span text:style-name="T1"> </text:span><text:span text:style-name="T2">이성호 국가인권위원회 위원장 내정자에게 보내는 </text:span></text:p>
      <text:p text:style-name="P2"><text:span text:style-name="T3">공개질의서 </text:span><text:span text:style-name="T4">  </text:span></text:p>
      <text:p text:style-name="P3"/>
      <text:p text:style-name="P4"><text:span text:style-name="T5">수신 </text:span><text:span text:style-name="T6">: </text:span><text:span text:style-name="T7">이성호 국가인권위원회 내정자</text:span></text:p>
      <text:p text:style-name="P5"><text:span text:style-name="T8">발신 </text:span><text:span text:style-name="T9">: </text:span><text:span text:style-name="T10">국가인권위 위원장 인선절차 마련 및 투명성 확보를 위한 시민사회단체 연석회의</text:span><text:span text:style-name="T11">(</text:span><text:span text:style-name="T12">준</text:span><text:span text:style-name="T13">) (</text:span><text:span text:style-name="T14">약칭 인권위원장 대응 연석회의</text:span><text:span text:style-name="T15">)  </text:span></text:p>
      <text:p text:style-name="P6"><text:span text:style-name="T16">제목 </text:span><text:span text:style-name="T17">: </text:span><text:span text:style-name="T18">신임 인권위원장 내정자 대한 공개질의서 </text:span></text:p>
      <text:p text:style-name="P7"><text:span text:style-name="T19">문의 </text:span><text:span text:style-name="T20">: </text:span><text:span text:style-name="T21">명숙 </text:span><text:span text:style-name="T22">(</text:span><text:span text:style-name="T23">국가인권위 제자리 찾기 공동행동 집행위원</text:span><text:span text:style-name="T24">, </text:span><text:span text:style-name="T25">인권운동사랑방 상임활동가</text:span><text:span text:style-name="T26">)</text:span></text:p>
      <text:p text:style-name="P8"><text:span text:style-name="T27">날짜 </text:span><text:span text:style-name="T28">: 2015. 7. 22(</text:span><text:span text:style-name="T29">수</text:span><text:span text:style-name="T30">)    </text:span></text:p>
      <text:p text:style-name="P9"/>
      <text:p text:style-name="P10"><text:span text:style-name="T31">안녕하세요</text:span><text:span text:style-name="T32">. </text:span><text:span text:style-name="T33">저희는 인권단체</text:span><text:span text:style-name="T34">, </text:span><text:span text:style-name="T35">시민단체들로 이루어진 국가인권위 위원장 인선절차 및 투명성 확보를 위한 시민사회단체 연석회의</text:span><text:span text:style-name="T36">(</text:span><text:span text:style-name="T37">준</text:span><text:span text:style-name="T38">)(</text:span><text:span text:style-name="T39">약칭 </text:span><text:span text:style-name="T40">‘</text:span><text:span text:style-name="T41">인권위원장 대응 연석회의</text:span><text:span text:style-name="T42">’)</text:span><text:span text:style-name="T43">입니다</text:span><text:span text:style-name="T44">. 7</text:span><text:span text:style-name="T45">월 </text:span><text:span text:style-name="T46">20</text:span><text:span text:style-name="T47">일 청와대가 이성호 서울중앙지법원장님을 국가인권위원회 위원장으로 </text:span><text:span text:style-name="T48">내정한 것에 대해</text:span><text:span text:style-name="T49"> </text:span><text:span text:style-name="T50">우리 시민사회는 매우 우려하고 있습니다</text:span><text:span text:style-name="T51">. </text:span><text:span text:style-name="T52">무엇보다도 인권위원장 내정에 대해 국제사회가 요구하고 있는 </text:span><text:span text:style-name="T53">공개적이고 참여적인 절차가</text:span><text:span text:style-name="T54"> </text:span><text:span text:style-name="T55">전혀 </text:span><text:span text:style-name="T56">없었기 때문입니다</text:span><text:span text:style-name="T57">. </text:span><text:span text:style-name="T58">또한 내정</text:span><text:span text:style-name="T59">자께서</text:span><text:span text:style-name="T60"> </text:span><text:span text:style-name="T61">인권과 관련해 어떤 일을 해왔는지도 청와대는 밝히지 않았기 때문입니다</text:span><text:span text:style-name="T62">. </text:span><text:span text:style-name="T63">이에 내정</text:span><text:span text:style-name="T64">자께</text:span><text:span text:style-name="T65"> </text:span><text:span text:style-name="T66">몇 가지 질의를 하려고 합니다</text:span><text:span text:style-name="T67">. </text:span></text:p>
      <text:p text:style-name="P11"/>
      <text:p text:style-name="P12"><text:span text:style-name="T68">인권위원장이라는 지위가 한국의 인권상황 증진을 위해 매우 </text:span><text:span text:style-name="T69">중요하기에</text:span><text:span text:style-name="T70"> </text:span><text:span text:style-name="T71">공개적으로 질문합니다</text:span><text:span text:style-name="T72">. </text:span><text:span text:style-name="T73">진지하고 성의 있게 답변해주시리라 믿습니다</text:span><text:span text:style-name="T74">. </text:span></text:p>
      <text:p text:style-name="P13"/>
      <text:p text:style-name="P14"><text:span text:style-name="T75">1. </text:span><text:span text:style-name="T76">국가인권위원회 인권위원장을 어떤 공개적이고 참여적인 절차 없이</text:span><text:span text:style-name="T77">, </text:span><text:span text:style-name="T78">국제인권기구의 권고를 무시하고 청와대가 일방적으로 </text:span><text:span text:style-name="T79">내정해온 관행에</text:span><text:span text:style-name="T80"> </text:span><text:span text:style-name="T81">대해 어떻게 생각하십니까</text:span><text:span text:style-name="T82">? </text:span></text:p>
      <text:p text:style-name="P15"/>
      <text:p text:style-name="P16"><text:span text:style-name="T83">국가인권기구 간 국제조정위원회</text:span><text:span text:style-name="T84">(ICC)</text:span><text:span text:style-name="T85">에서 </text:span><text:span text:style-name="T86">2008</text:span><text:span text:style-name="T87">년부터 인권위원의 인선절차가 없음을 시정하라는 권고를 했습니다</text:span><text:span text:style-name="T88">. 2014</text:span><text:span text:style-name="T89">년 </text:span><text:span text:style-name="T90">3</text:span><text:span text:style-name="T91">월</text:span><text:span text:style-name="T92">, 10</text:span><text:span text:style-name="T93">월</text:span><text:span text:style-name="T94">, 2015</text:span><text:span text:style-name="T95">년 </text:span><text:span text:style-name="T96">3</text:span><text:span text:style-name="T97">월에는 공개적이고 참여적인 인선절차가 없음을 문제 삼으며 등급심사를 보류하기도 했습니다</text:span><text:span text:style-name="T98">. </text:span><text:span text:style-name="T99">특히 올 </text:span><text:span text:style-name="T100">3</text:span><text:span text:style-name="T101">월 등급심사에서는 인권위원장 </text:span><text:span text:style-name="T102">8</text:span><text:span text:style-name="T103">월 교체를 언급하며 참여적이고 공개적인 인선절차를 강조했는데</text:span><text:span text:style-name="T104">, </text:span><text:span text:style-name="T105">청와대가 이렇게 국제인권기구의 권고를 무시하고 이성호 후보자를 내정한 것입니다</text:span><text:span text:style-name="T106">. 2008</text:span><text:span text:style-name="T107">년부터 한국과 해외의 인권시민사회단체들도 공개적이고 참여적인 인선절차를 만들라고 지속적으로 요구해 왔으나 그동안 전혀 개선되지 않았고</text:span><text:span text:style-name="T108">, </text:span><text:span text:style-name="T109">이번에도 또 그렇게 임명절차가 강행된 것입니다</text:span><text:span text:style-name="T110">. </text:span><text:span text:style-name="T111">이에 대한 내정자의 의견을 밝혀주시기 바랍니다</text:span><text:span text:style-name="T112">.</text:span></text:p>
      <text:p text:style-name="P17"/>
      <text:p text:style-name="P18"><text:span text:style-name="T113">특히</text:span><text:span text:style-name="T114">, </text:span><text:span text:style-name="T115">이번 청와대의 일방적인 인권위원장 내정으로 내년 </text:span><text:span text:style-name="T116">ICC </text:span><text:span text:style-name="T117">등급심사에서 </text:span><text:span text:style-name="T118">A</text:span><text:span text:style-name="T119">등급에서 하락할 가능성이 높습니다</text:span><text:span text:style-name="T120">. </text:span><text:span text:style-name="T121">이러한 위험에도 불구하고 인권위원장 내정이 재차 강행된 것에 대해 저희들은 심각한 문제의식을 가지고 있다는 점을 아울러 밝힙니다</text:span><text:span text:style-name="T122">.</text:span></text:p>
      <text:p text:style-name="P19"/>
      <text:p text:style-name="P20"><text:span text:style-name="T123">2. </text:span><text:span text:style-name="T124">국가인권위원회법 제</text:span><text:span text:style-name="T125">5</text:span><text:span text:style-name="T126">조 </text:span><text:span text:style-name="T127">2</text:span><text:span text:style-name="T128">항에는 </text:span><text:span text:style-name="T129">“</text:span><text:span text:style-name="T130">위원은 인권문제에 관하여 전문적인 지식과 경험이 있고 인권의 보장과 향상을 위한 업무를 공정하고 독립적으로 수행할 수 있다고 인정되는 사람 중에서 다음 각 호의 사람을 대통령이 임명한다</text:span><text:span text:style-name="T131">.”</text:span><text:span text:style-name="T132">고 되어 있습니다</text:span><text:span text:style-name="T133">. </text:span><text:span text:style-name="T134">그런데 저희들은 내정자께서 어떤 전문적인 지식과 경험이 있는지 알지 못합니다</text:span><text:span text:style-name="T135">. </text:span><text:span text:style-name="T136">청와대가 내정자를 인권위원장으로 추천했을 때 수락한 근거는 무엇입니까</text:span><text:span text:style-name="T137">? </text:span><text:span text:style-name="T138">또한 내정자께서는 그동안 표현의 자유</text:span><text:span text:style-name="T139">, </text:span><text:span text:style-name="T140">장애인권</text:span><text:span text:style-name="T141">, </text:span><text:span text:style-name="T142">성소수자인권 등 소수자분야 인권옹호 등 여러 인권영역의 활동 경험이 있는지</text:span><text:span text:style-name="T143">, </text:span><text:span text:style-name="T144">있다면 어떤 것이 있는지 구체적으로 알려주십시오</text:span><text:span text:style-name="T145">. </text:span></text:p>
      <text:p text:style-name="P21"/>
      <text:p text:style-name="P22"><text:span text:style-name="T146">3. </text:span><text:span text:style-name="T147">내정자께서 오랜 법조 경력을 가지신 것은 익히 알고 있습니다만</text:span><text:span text:style-name="T148">, </text:span><text:span text:style-name="T149">법률전문가가 곧 인권전문가인 것은 아니라고 보고 있습니다</text:span><text:span text:style-name="T150">. </text:span><text:span text:style-name="T151">더구나 현직 법원장이 바로 독립기구의 장관급 공직에 취임하는 것은 인권위의 독립성에 부정적인 영향을 미칠 수 있습니다</text:span><text:span text:style-name="T152">. </text:span></text:p>
      <text:p text:style-name="P23"/>
      <text:p text:style-name="P24"><text:span text:style-name="T153">지금까지 인권위원</text:span><text:span text:style-name="T154">(</text:span><text:span text:style-name="T155">장</text:span><text:span text:style-name="T156">) </text:span><text:span text:style-name="T157">중 상당수가 법률가로 채워져 왔지만 제 역할을 하지 못했다는 비판을 받아온 것이 그 실증적인 증거입니다</text:span><text:span text:style-name="T158">. </text:span><text:span text:style-name="T159">국제인권기구에서도 위원회의 다원성</text:span><text:span text:style-name="T160">(diversity)</text:span><text:span text:style-name="T161">를 강조하고 법률가가 과다대표되는 것을 경계해 왔습니다</text:span><text:span text:style-name="T162">. ICC</text:span><text:span text:style-name="T163">의 권고에서도 </text:span><text:span text:style-name="T164">“</text:span><text:span text:style-name="T165">국가인권기구의 지도부 및 직원 구성의 다양성은 국가인권기구가 속한 사회에 영향을 끼치는 모든 인권 문제에 대한 이해를 넓히고 대처 능력을 향상시키며 또한 모든 국민들의 국가인권기구에 대한 접근성을 향상</text:span><text:span text:style-name="T166">” </text:span><text:span text:style-name="T167">시킬 수 있다고 한 바 있습니다</text:span><text:span text:style-name="T168">. </text:span><text:span text:style-name="T169">현재 인권위원 </text:span><text:span text:style-name="T170">11</text:span><text:span text:style-name="T171">명 중 </text:span><text:span text:style-name="T172">7</text:span><text:span text:style-name="T173">명이 법조인 출신이며 법학자까지 포함하면 </text:span><text:span text:style-name="T174">8</text:span><text:span text:style-name="T175">명입니다</text:span><text:span text:style-name="T176">. </text:span><text:span text:style-name="T177">실정법을 중심으로 판단하는 법률가가 실정법을 넘어서는 인권을 적극적으로 옹호하는 자리에 적합한지도 의문입니다</text:span><text:span text:style-name="T178">. </text:span><text:span text:style-name="T179">이러한 문제제기에 대해 어떤 입장이신지 알려주시기 바랍니다</text:span><text:span text:style-name="T180">.  </text:span></text:p>
      <text:p text:style-name="P25"/>
      <text:p text:style-name="P26"><text:span text:style-name="T181">감사합니다</text:span><text:span text:style-name="T182">. </text:span></text:p>
      <text:p text:style-name="P27"/>
      <text:p text:style-name="P28"><text:span text:style-name="T183">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0, 0, 466</meta:generator>
    <meta:creation-date>2015년 7월 22일 수요일 오전 7:21:14</meta:creation-date>
    <dc:title>신임 인권위원장으로 내정된 이성호 법원장에게 보내는 </dc:title>
    <dc:creator>choi</dc:creator>
    <dc:date>2015년 7월 22일 수요일 오후 5:18:15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