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ext" style:name="T1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4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5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6">
      <style:text-properties fo:font-size="20.0pt" style:font-name="한양견고딕" style:font-name-asian="한양견고딕" style:font-size-asian="20.0pt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83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560cm" fo:text-indent="-0.560cm" style:snap-to-layout-grid="false"/>
    </style:style>
    <style:style style:family="text" style:name="T29">
      <style:text-properties fo:font-size="14.0pt" style:font-name="휴먼명조" style:font-name-asian="휴먼명조" style:font-size-asian="14.0pt"/>
    </style:style>
    <style:style style:family="text" style:name="T30">
      <style:text-properties fo:font-size="14.0pt" style:font-name="바탕" style:font-name-asian="휴먼명조" style:font-size-asian="14.0pt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style:font-name="바탕" style:font-name-asian="휴먼명조" style:font-size-asian="14.0pt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style:font-name="바탕" style:font-name-asian="휴먼명조" style:font-size-asian="14.0pt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fo:margin-left="0.571cm" fo:text-indent="-0.571cm" style:snap-to-layout-grid="false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style:font-name="바탕" style:font-name-asian="휴먼명조" style:font-size-asian="14.0pt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style:font-name="바탕" style:font-name-asian="휴먼명조" style:font-size-asian="14.0pt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style:font-name="바탕" style:font-name-asian="휴먼명조" style:font-size-asian="14.0pt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459cm" fo:text-indent="-0.459cm" style:snap-to-layout-grid="false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1" style:parent-style-name="0">
      <style:paragraph-properties fo:margin-left="0.459cm" fo:text-indent="-0.459cm" style:snap-to-layout-grid="false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fo:margin-left="0.551cm" fo:text-indent="-0.551cm" style:snap-to-layout-grid="false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text" style:name="T82">
      <style:text-properties fo:font-size="14.0pt" style:font-name="바탕" style:font-name-asian="휴먼명조" style:font-size-asian="14.0pt"/>
    </style:style>
    <style:style style:family="paragraph" style:name="P25" style:parent-style-name="7">
      <style:paragraph-properties fo:margin-left="0.546cm" fo:text-indent="-0.546cm" style:snap-to-layout-grid="false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style:font-name="바탕" style:font-name-asian="휴먼명조" style:font-size-asian="14.0pt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style:font-name="바탕" style:font-name-asian="휴먼명조" style:font-size-asian="14.0pt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style:font-name="바탕" style:font-name-asian="휴먼명조" style:font-size-asian="14.0pt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style:font-name="바탕" style:font-name-asian="휴먼명조" style:font-size-asian="14.0pt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style:font-name="바탕" style:font-name-asian="휴먼명조" style:font-size-asian="14.0pt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style:font-name="바탕" style:font-name-asian="휴먼명조" style:font-size-asian="14.0pt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style:font-name="바탕" style:font-name-asian="휴먼명조" style:font-size-asian="14.0pt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paragraph" style:name="P26" style:parent-style-name="7">
      <style:paragraph-properties style:snap-to-layout-grid="false"/>
    </style:style>
    <style:style style:family="paragraph" style:name="P27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국가인권위원장대응연석회의</text:span><text:span text:style-name="T6">(</text:span><text:span text:style-name="T7">담당</text:span><text:span text:style-name="T8">:</text:span><text:span text:style-name="T9">참여연대 이지은간사 </text:span><text:span text:style-name="T10">02-723-0666 pil@pspd.org )</text:span></text:p></table:table-cell></table:table-row><table:table-row table:style-name="T1.R3"><table:table-cell table:style-name="T1.R3_C0"><text:p text:style-name="P6"><text:span text:style-name="T11">제    목</text:span></text:p></table:table-cell><table:table-cell table:style-name="T1.R3_C1"><text:p text:style-name="P7"><text:span text:style-name="T12">[</text:span><text:span text:style-name="T13">보도자료</text:span><text:span text:style-name="T14">] </text:span><text:span text:style-name="T15">국가인권위원장대응연석회의</text:span><text:span text:style-name="T16">, </text:span><text:span text:style-name="T17">새정치민주연합 이종걸 원내대표 면담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5. 7 . 17 . (</text:span><text:span text:style-name="T20">총 </text:span><text:span text:style-name="T21">2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보도자료</text:span></text:p></table:table-cell></table:table-row></table:table></draw:text-box></draw:frame></text:p>
      <text:p text:style-name="P12"><draw:frame draw:style-name="fr2" draw:z-index="0" svg:width="14.920cm" svg:x="0.000cm" svg:y="-3.830cm" text:anchor-type="as-char"><draw:text-box fo:min-height="3.8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5">인권위원장대응연석회의</text:span><text:span text:style-name="T26">, </text:span></text:p><text:p text:style-name="P14"><text:span text:style-name="T27">새정치민주연합 이종걸 원내대표 면담</text:span></text:p><text:p text:style-name="P15"><text:span text:style-name="T28">새정치민주연합에 시민사회가 참여하는 인권위원 인선위원회를 운영해 선임할 것 제안</text:span></text:p></table:table-cell></table:table-row></table:table></draw:text-box></draw:frame></text:p>
      <text:p text:style-name="P16"/>
      <text:p text:style-name="P17"><text:span text:style-name="T29">1. </text:span><text:span text:style-name="T30">오늘 </text:span><text:span text:style-name="T31">(7/17) </text:span><text:span text:style-name="T32">국가인권위원회위원장 인선절차 마련 및 투명성 확보를 위한 시민사회단체 연석회의</text:span><text:span text:style-name="T33">(</text:span><text:span text:style-name="T34">이하 인권위원장 대응 연석회의</text:span><text:span text:style-name="T35">)</text:span><text:span text:style-name="T36">는 새정치민주연합 이종걸 원내대표를 면담하고 오는 </text:span><text:span text:style-name="T37">8</text:span><text:span text:style-name="T38">월 </text:span><text:span text:style-name="T39">12</text:span><text:span text:style-name="T40">일로 임기만료하는 현병철 국가인권위원장과 강명득</text:span><text:span text:style-name="T41">, </text:span><text:span text:style-name="T42">한위수 인권위원 후임선출에 대한 의견을 제시했다</text:span><text:span text:style-name="T43">. </text:span></text:p>
      <text:p text:style-name="P18"/>
      <text:p text:style-name="P19"><text:span text:style-name="T44">2. </text:span><text:span text:style-name="T45">시민사회단체 참가자들은</text:span><text:span text:style-name="T46">, "</text:span><text:span text:style-name="T47">국가인권위원장과 위원 선임 권한을 가진 청와대나 국회</text:span><text:span text:style-name="T48">, </text:span><text:span text:style-name="T49">대법원이 해당 기관 내부논의만으로 위원장과 위원을 확정하지 말고</text:span><text:span text:style-name="T50">, </text:span><text:span text:style-name="T51">시민사회가 참여하는 인권위원장 또는 인권위원 인선기구의 논의와 검토를 거쳐 정하는 것이 바람직하며</text:span><text:span text:style-name="T52">, 8</text:span><text:span text:style-name="T53">월에 국회에서 인권위원 </text:span><text:span text:style-name="T54">1</text:span><text:span text:style-name="T55">명을 새로 선임해야 하는데</text:span><text:span text:style-name="T56">, </text:span><text:span text:style-name="T57">새정치민주연합이 시민사회가 참여하는 인권위원 인선위원회를 운영해 선임할 것</text:span><text:span text:style-name="T58">”</text:span><text:span text:style-name="T59">을 제안하였다</text:span><text:span text:style-name="T60">.</text:span></text:p>
      <text:p text:style-name="P20"><text:span text:style-name="T61">  </text:span></text:p>
      <text:p text:style-name="P21"><text:span text:style-name="T62">  </text:span><text:span text:style-name="T63">이에 대해 이종걸 원내대표는</text:span><text:span text:style-name="T64">“</text:span><text:span text:style-name="T65">국가인권위원회와 그 위원장 및 위원의 중요성에 대해 충분히 이해하고 있으며</text:span><text:span text:style-name="T66">, </text:span><text:span text:style-name="T67">투명한 인선기구가 구성될 수 있도록 노력하겠다</text:span><text:span text:style-name="T68">”</text:span><text:span text:style-name="T69">고 답변했다</text:span><text:span text:style-name="T70">. </text:span></text:p>
      <text:p text:style-name="P22"/>
      <text:p text:style-name="P23"><text:span text:style-name="T71">3. </text:span><text:span text:style-name="T72">국가인권기구 간 국제조정위원회</text:span><text:span text:style-name="T73">(</text:span><text:span text:style-name="T74">이하 </text:span><text:span text:style-name="T75">ICC)</text:span><text:span text:style-name="T76">도 인권위원 인선절차 부재 등을 이유로 한국의 인권위원회에 </text:span><text:span text:style-name="T77">3</text:span><text:span text:style-name="T78">번이나 등급보류를 하였다</text:span><text:span text:style-name="T79">. ICC</text:span><text:span text:style-name="T80">의 권고에 따르면 한국정부는 제대로 된 자격기준을 마련하고 시민사회도 참여하는 투명하고 공개된 절차에 따라 인권위원장을 선임하여야 한다</text:span><text:span text:style-name="T81">. </text:span></text:p>
      <text:p text:style-name="P24"><text:span text:style-name="T82"> </text:span></text:p>
      <text:p text:style-name="P25"><text:span text:style-name="T83">4. </text:span><text:span text:style-name="T84">오늘 면담에는 민주사회를위한변호사모임 이석범 회장</text:span><text:span text:style-name="T85">, </text:span><text:span text:style-name="T86">민주사회를위한변호사모임 장서연 소수자위원회위원장</text:span><text:span text:style-name="T87">, </text:span><text:span text:style-name="T88">장애인차별금지추진연대 박김영희 대표</text:span><text:span text:style-name="T89">, </text:span><text:span text:style-name="T90">인권위원장대응연석회의 소집권자 명숙</text:span><text:span text:style-name="T91">, </text:span><text:span text:style-name="T92">행동하는성소수자인권연대 호림 대표</text:span><text:span text:style-name="T93">, </text:span><text:span text:style-name="T94">새사회연대 신수경 대표</text:span><text:span text:style-name="T95">, </text:span><text:span text:style-name="T96">참여연대 박근용 협동사무처장이 참석하였다</text:span><text:span text:style-name="T97">.</text:span><text:line-break/><text:span text:style-name="T98">한편</text:span><text:span text:style-name="T99">, </text:span><text:span text:style-name="T100">인권위원장대응연석회의는 지난 </text:span><text:span text:style-name="T101">6</text:span><text:span text:style-name="T102">월 </text:span><text:span text:style-name="T103">9</text:span><text:span text:style-name="T104">일부터</text:span><text:span text:style-name="T105">, </text:span><text:span text:style-name="T106">오후</text:span><text:span text:style-name="T107">12</text:span><text:span text:style-name="T108">시에서 </text:span><text:span text:style-name="T109">1</text:span><text:span text:style-name="T110">시까지 광화문 광장에서</text:span><text:span text:style-name="T111">‘</text:span><text:span text:style-name="T112">투명한 국가인권위원장 인선 절차 마련</text:span><text:span text:style-name="T113">’</text:span><text:span text:style-name="T114">을 촉구하는 릴레이 </text:span><text:span text:style-name="T115">1</text:span><text:span text:style-name="T116">인시위를 진행하고 있다</text:span><text:span text:style-name="T117">. </text:span><text:span text:style-name="T118">끝</text:span><text:span text:style-name="T119">. </text:span></text:p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5년 7월 17일 금요일 오후 3:24:1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