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ext" style:name="T15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6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ext" style:name="T20">
      <style:text-properties fo:font-weight="bold" fo:letter-spacing="-1.0pt" style:font-name="HCI Hollyhock" style:font-name-asian="휴먼고딕" style:font-weight-asian="bold"/>
    </style:style>
    <style:style style:family="text" style:name="T21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2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3">
      <style:text-properties style:font-name="바탕" style:font-name-asian="한양견고딕"/>
    </style:style>
    <style:style style:family="text" style:name="T24">
      <style:text-properties style:font-name="바탕" style:font-name-asian="한양견고딕"/>
    </style:style>
    <style:style style:family="text" style:name="T25">
      <style:text-properties style:font-name="바탕" style:font-name-asian="한양견고딕"/>
    </style:style>
    <style:style style:family="paragraph" style:name="P14" style:parent-style-name="11">
      <style:paragraph-properties style:snap-to-layout-grid="false"/>
    </style:style>
    <style:style style:family="text" style:name="T26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fo:margin-left="0.446cm" fo:text-indent="-0.446cm" style:snap-to-layout-grid="false"/>
    </style:style>
    <style:style style:family="text" style:name="T27">
      <style:text-properties style:font-name="바탕" style:font-name-asian="휴먼명조"/>
    </style:style>
    <style:style style:family="text" style:name="T28">
      <style:text-properties style:font-name="바탕" style:font-name-asian="휴먼명조"/>
    </style:style>
    <style:style style:family="text" style:name="T29">
      <style:text-properties style:font-name="바탕" style:font-name-asian="휴먼명조"/>
    </style:style>
    <style:style style:family="text" style:name="T30">
      <style:text-properties style:font-name="바탕" style:font-name-asian="휴먼명조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fo:margin-left="0.449cm" fo:text-indent="-0.449cm" style:snap-to-layout-grid="false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paragraph" style:name="P19" style:parent-style-name="0">
      <style:paragraph-properties fo:margin-left="0.459cm" fo:text-indent="-0.459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법감시센터</text:span><text:span text:style-name="T6"> </text:span><text:span text:style-name="T7">( </text:span><text:span text:style-name="T8">담당 </text:span><text:span text:style-name="T9">: </text:span><text:span text:style-name="T10">김은영 간사 </text:span><text:span text:style-name="T11">02-723-0666 jw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난데없는 기업인 사면론</text:span><text:span text:style-name="T14">, </text:span><text:span text:style-name="T15">대통령은 분명한 입장 밝혀야 </text:span></text:p></table:table-cell></table:table-row><table:table-row table:style-name="T1.R4"><table:table-cell table:style-name="T1.R4_C0"><text:p text:style-name="P8"><text:span text:style-name="T16">날    짜</text:span></text:p></table:table-cell><table:table-cell table:style-name="T1.R4_C1"><text:p text:style-name="P9"><text:span text:style-name="T17">2014. 9. 29. (</text:span><text:span text:style-name="T18">총 </text:span><text:span text:style-name="T19">1 </text:span><text:span text:style-name="T20">쪽</text:span><text:span text:style-name="T21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2">논평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3">난데없는 기업인 사면론</text:span><text:span text:style-name="T24">, </text:span><text:span text:style-name="T25">대통령이 분명한 입장 밝혀야</text:span></text:p><text:p text:style-name="P14"><text:span text:style-name="T26">국회는 대통령 사면권 남용 제한할 수 있는 사면법 개정에 나서야</text:span></text:p></table:table-cell></table:table-row></table:table></draw:text-box></draw:frame></text:p>
      <text:p text:style-name="P15"/>
      <text:p text:style-name="P16"><text:span text:style-name="T27">1. </text:span><text:span text:style-name="T28">지난 </text:span><text:span text:style-name="T29">9</text:span><text:span text:style-name="T30">월 </text:span><text:span text:style-name="T31">24</text:span><text:span text:style-name="T32">일 황교안 법무부 장관의 난데없는 기업인 사면 발언에 이어</text:span><text:span text:style-name="T33">, 25</text:span><text:span text:style-name="T34">일 최경환 경제부총리도 이에 적극 동조하는 발언을 하자</text:span><text:span text:style-name="T35">, </text:span><text:span text:style-name="T36">청와대가 경제 살리기를 핑계로 기업인 사면에 대한 여론을 미리 떠보려는 것 아니냐는 의혹이 불거졌다</text:span><text:span text:style-name="T37">. </text:span><text:span text:style-name="T38">논란이 있은 지 사흘이 지난 </text:span><text:span text:style-name="T39">28</text:span><text:span text:style-name="T40">일에서야 안종범 청와대 경제수석이 </text:span><text:span text:style-name="T41">“</text:span><text:span text:style-name="T42">청와대는 아는 바도 없고 드릴 말씀도 없다</text:span><text:span text:style-name="T43">”</text:span><text:span text:style-name="T44">고 공식 입장을 밝히면서 선 긋기에 나섰지만</text:span><text:span text:style-name="T45">, </text:span><text:span text:style-name="T46">황교안 장관과 최경환 부총리의 작심 발언이 과연 청와대와 어떠한 교감도 없이 독자적으로 이루어졌다고 믿기엔 석연치 않다</text:span><text:span text:style-name="T47">. </text:span><text:span text:style-name="T48">기업인의 중대범죄에 대한 사면권 제한은 박근혜 대통령의 대선 공약이다</text:span><text:span text:style-name="T49">. </text:span><text:span text:style-name="T50">청와대는 애매모호한 말로 빠져나가려 하지 말고 다시 한 번 분명하게 기업인 사면 원칙에 대해 입장을 밝힐 것을 촉구한다</text:span><text:span text:style-name="T51">.</text:span></text:p>
      <text:p text:style-name="P17"/>
      <text:p text:style-name="P18"><text:span text:style-name="T52">2. </text:span><text:span text:style-name="T53">사면권은 대통령의 고유권한이지만</text:span><text:span text:style-name="T54">, </text:span><text:span text:style-name="T55">그동안 우리 역사는 사면권 남용의 역사라고 해도 과언이 아니었다</text:span><text:span text:style-name="T56">. </text:span><text:span text:style-name="T57">대통령 친인척이나 정치적 측근</text:span><text:span text:style-name="T58">, </text:span><text:span text:style-name="T59">재벌총수들에 대한 보은식 사면이 줄을 이었다</text:span><text:span text:style-name="T60">. </text:span><text:span text:style-name="T61">특히 </text:span><text:span text:style-name="T62">2008</text:span><text:span text:style-name="T63">년에는 광복절 특별사면을 통해 </text:span><text:span text:style-name="T64">45</text:span><text:span text:style-name="T65">명의 재벌총수와 경영진들이 </text:span><text:span text:style-name="T66">‘</text:span><text:span text:style-name="T67">경제 살리기</text:span><text:span text:style-name="T68">’</text:span><text:span text:style-name="T69">를 이유로 대거 사면되었으며</text:span><text:span text:style-name="T70">, 2009</text:span><text:span text:style-name="T71">년 </text:span><text:span text:style-name="T72">12</text:span><text:span text:style-name="T73">월 </text:span><text:span text:style-name="T74">31</text:span><text:span text:style-name="T75">일 당시 특정경제범죄가중처벌법상 배임와 조세포탈로 유죄 판결을 받은 지 </text:span><text:span text:style-name="T76">4</text:span><text:span text:style-name="T77">개월도 지나지 않은 이건희 전 삼성그룹 회장에 대한 단독 특별사면도 이루어진 바 있다</text:span><text:span text:style-name="T78">. </text:span><text:span text:style-name="T79">이러한 대통령의 사면권 남용을 막기 위해 지금 국회 법사위에는 </text:span><text:span text:style-name="T80">10</text:span><text:span text:style-name="T81">개의 사면법 개정안이 계류돼 있다</text:span><text:span text:style-name="T82">. </text:span><text:span text:style-name="T83">이번처럼 기업인 사면 논란이 재발되지 않도록 차제에 대통령 사면권을 제한할 수 있는 법 개정에 국회는 적극 나서야 할 것이다</text:span><text:span text:style-name="T84">. </text:span><text:span text:style-name="T85">끝</text:span><text:span text:style-name="T86">. </text:span></text:p>
      <text:p text:style-name="P1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4년 9월 29일 월요일 오후 12:47:1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