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4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5">
      <style:text-properties style:font-name="바탕" style:font-name-asian="한양견고딕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text" style:name="T30">
      <style:text-properties style:font-name="바탕" style:font-name-asian="한양견명조"/>
    </style:style>
    <style:style style:family="text" style:name="T31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5" style:parent-style-name="6">
      <style:paragraph-properties fo:margin-left="0.359cm" style:snap-to-layout-grid="false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fo:margin-left="0.465cm" fo:text-indent="-0.465cm" style:snap-to-layout-grid="false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paragraph" style:name="P19" style:parent-style-name="7">
      <style:paragraph-properties fo:margin-right="0.332cm" style:snap-to-layout-grid="false"/>
    </style:style>
    <style:style style:family="paragraph" style:name="P20" style:parent-style-name="7">
      <style:paragraph-properties fo:margin-left="0.460cm" fo:margin-right="0.332cm" fo:text-indent="-0.460cm" style:snap-to-layout-grid="false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paragraph" style:name="P21" style:parent-style-name="7">
      <style:paragraph-properties fo:margin-left="0.525cm" fo:margin-right="0.332cm" fo:text-indent="-0.525cm" style:snap-to-layout-grid="false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paragraph" style:name="P22" style:parent-style-name="7">
      <style:paragraph-properties fo:margin-left="0.460cm" fo:margin-right="0.332cm" fo:text-indent="-0.460cm" style:snap-to-layout-grid="false"/>
    </style:style>
    <style:style style:family="paragraph" style:name="P23" style:parent-style-name="7">
      <style:paragraph-properties fo:margin-left="0.464cm" fo:margin-right="0.332cm" fo:text-indent="-0.464cm" style:snap-to-layout-grid="false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paragraph" style:name="P24" style:parent-style-name="7">
      <style:paragraph-properties fo:margin-right="0.332cm" style:snap-to-layout-grid="false"/>
    </style:style>
    <style:style style:family="paragraph" style:name="P25" style:parent-style-name="7">
      <style:paragraph-properties fo:margin-right="0.332cm" style:snap-to-layout-grid="false"/>
    </style:style>
    <style:style style:family="paragraph" style:name="P26" style:parent-style-name="7">
      <style:paragraph-properties fo:margin-right="0.332cm" style:snap-to-layout-grid="false"/>
    </style:style>
    <style:style style:family="paragraph" style:name="P27" style:parent-style-name="7">
      <style:paragraph-properties fo:margin-right="0.332cm" style:snap-to-layout-grid="false"/>
    </style:style>
    <style:style style:family="paragraph" style:name="P28" style:parent-style-name="7">
      <style:paragraph-properties fo:margin-right="0.332cm" style:snap-to-layout-grid="false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paragraph" style:name="P29" style:parent-style-name="0">
      <style:paragraph-properties fo:break-before="page" style:snap-to-layout-grid="false"/>
    </style:style>
    <style:style style:family="text" style:name="T120">
      <style:text-properties fo:font-size="14.0pt" style:font-name="한양견명조" style:font-name-asian="한양견명조" style:font-size-asian="14.0pt"/>
    </style:style>
    <style:style style:family="text" style:name="T121">
      <style:text-properties fo:font-size="14.0pt" fo:font-weight="bold" fo:letter-spacing="-1.4pt" style:font-name="바탕" style:font-name-asian="한양견명조" style:font-size-asian="14.0pt" style:font-weight-asian="bold"/>
    </style:style>
    <style:style style:family="text" style:name="T122">
      <style:text-properties fo:font-size="14.0pt" style:font-name="한양견명조" style:font-name-asian="한양견명조" style:font-size-asian="14.0pt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fo:text-align="center" style:snap-to-layout-grid="false"/>
    </style:style>
    <style:style style:family="text" style:name="T123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paragraph" style:name="P32" style:parent-style-name="0">
      <style:paragraph-properties style:snap-to-layout-grid="true"/>
    </style:style>
    <style:style style:family="paragraph" style:name="P33" style:parent-style-name="0">
      <style:paragraph-properties fo:margin-left="0.440cm" fo:text-indent="-0.440cm"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1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5">
      <style:text-properties fo:font-size="11.5pt" style:font-name="HCI Poppy" style:font-name-asian="휴먼명조" style:font-size-asian="11.5pt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text" style:name="T1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7">
      <style:text-properties fo:font-size="11.5pt" style:font-name="바탕" style:font-name-asian="휴먼명조" style:font-size-asian="11.5pt"/>
    </style:style>
    <style:style style:family="text" style:name="T1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9">
      <style:text-properties fo:font-size="11.5pt" style:font-name="HCI Poppy" style:font-name-asian="휴먼명조" style:font-size-asian="11.5pt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style:snap-to-layout-grid="false"/>
    </style:style>
    <style:style style:family="text" style:name="T1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1">
      <style:text-properties fo:font-size="11.5pt" style:font-name="HCI Poppy" style:font-name-asian="휴먼명조" style:font-size-asian="11.5pt"/>
    </style:style>
    <style:style style:family="text" style:name="T1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3">
      <style:text-properties fo:font-size="11.5pt" style:font-name="HCI Poppy" style:font-name-asian="휴먼명조" style:font-size-asian="11.5pt"/>
    </style:style>
    <style:style style:family="text" style:name="T1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5">
      <style:text-properties fo:font-size="11.5pt" style:font-name="HCI Poppy" style:font-name-asian="휴먼명조" style:font-size-asian="11.5pt"/>
    </style:style>
    <style:style style:family="text" style:name="T1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7">
      <style:text-properties fo:font-size="11.5pt" style:font-name="HCI Poppy" style:font-name-asian="휴먼명조" style:font-size-asian="11.5pt"/>
    </style:style>
    <style:style style:family="text" style:name="T1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9">
      <style:text-properties fo:font-size="11.5pt" style:font-name="HCI Poppy" style:font-name-asian="휴먼명조" style:font-size-asian="11.5pt"/>
    </style:style>
    <style:style style:family="paragraph" style:name="P39" style:parent-style-name="0">
      <style:paragraph-properties style:snap-to-layout-grid="false"/>
    </style:style>
    <style:style style:family="text" style:name="T1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1">
      <style:text-properties fo:font-size="11.5pt" style:font-name="HCI Poppy" style:font-name-asian="휴먼명조" style:font-size-asian="11.5pt"/>
    </style:style>
    <style:style style:family="text" style:name="T1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3">
      <style:text-properties fo:font-size="11.5pt" style:font-name="HCI Poppy" style:font-name-asian="휴먼명조" style:font-size-asian="11.5pt"/>
    </style:style>
    <style:style style:family="text" style:name="T1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5">
      <style:text-properties fo:font-size="11.5pt" style:font-name="HCI Poppy" style:font-name-asian="휴먼명조" style:font-size-asian="11.5pt"/>
    </style:style>
    <style:style style:family="paragraph" style:name="P40" style:parent-style-name="0">
      <style:paragraph-properties style:snap-to-layout-grid="false"/>
    </style:style>
    <style:style style:family="paragraph" style:name="P41" style:parent-style-name="0">
      <style:paragraph-properties style:snap-to-layout-grid="false"/>
    </style:style>
    <style:style style:family="text" style:name="T1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7">
      <style:text-properties fo:font-size="11.5pt" style:font-name="HCI Poppy" style:font-name-asian="휴먼명조" style:font-size-asian="11.5pt"/>
    </style:style>
    <style:style style:family="text" style:name="T1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9">
      <style:text-properties fo:font-size="11.5pt" style:font-name="HCI Poppy" style:font-name-asian="휴먼명조" style:font-size-asian="11.5pt"/>
    </style:style>
    <style:style style:family="text" style:name="T1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1">
      <style:text-properties fo:font-size="11.5pt" style:font-name="HCI Poppy" style:font-name-asian="휴먼명조" style:font-size-asian="11.5pt"/>
    </style:style>
    <style:style style:family="paragraph" style:name="P42" style:parent-style-name="0">
      <style:paragraph-properties style:snap-to-layout-grid="false"/>
    </style:style>
    <style:style style:family="text" style:name="T1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3">
      <style:text-properties fo:font-size="11.5pt" style:font-name="HCI Poppy" style:font-name-asian="휴먼명조" style:font-size-asian="11.5pt"/>
    </style:style>
    <style:style style:family="text" style:name="T1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5">
      <style:text-properties fo:font-size="11.5pt" style:font-name="HCI Poppy" style:font-name-asian="휴먼명조" style:font-size-asian="11.5pt"/>
    </style:style>
    <style:style style:family="text" style:name="T1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7">
      <style:text-properties fo:font-size="11.5pt" style:font-name="HCI Poppy" style:font-name-asian="휴먼명조" style:font-size-asian="11.5pt"/>
    </style:style>
    <style:style style:family="text" style:name="T1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9">
      <style:text-properties fo:font-size="11.5pt" style:font-name="HCI Poppy" style:font-name-asian="휴먼명조" style:font-size-asian="11.5pt"/>
    </style:style>
    <style:style style:family="text" style:name="T1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1">
      <style:text-properties fo:font-size="11.5pt" style:font-name="HCI Poppy" style:font-name-asian="휴먼명조" style:font-size-asian="11.5pt"/>
    </style:style>
    <style:style style:family="text" style:name="T1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3">
      <style:text-properties fo:font-size="11.5pt" style:font-name="HCI Poppy" style:font-name-asian="휴먼명조" style:font-size-asian="11.5pt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1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5">
      <style:text-properties fo:font-size="11.5pt" style:font-name="HCI Poppy" style:font-name-asian="휴먼명조" style:font-size-asian="11.5pt"/>
    </style:style>
    <style:style style:family="text" style:name="T1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7">
      <style:text-properties fo:font-size="11.5pt" style:font-name="HCI Poppy" style:font-name-asian="휴먼명조" style:font-size-asian="11.5pt"/>
    </style:style>
    <style:style style:family="text" style:name="T1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9">
      <style:text-properties fo:font-size="11.5pt" style:font-name="HCI Poppy" style:font-name-asian="휴먼명조" style:font-size-asian="11.5pt"/>
    </style:style>
    <style:style style:family="text" style:name="T1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1">
      <style:text-properties fo:font-size="11.5pt" style:font-name="HCI Poppy" style:font-name-asian="휴먼명조" style:font-size-asian="11.5pt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style:snap-to-layout-grid="false"/>
    </style:style>
    <style:style style:family="text" style:name="T1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3">
      <style:text-properties fo:font-size="11.5pt" style:font-name="HCI Poppy" style:font-name-asian="휴먼명조" style:font-size-asian="11.5pt"/>
    </style:style>
    <style:style style:family="text" style:name="T1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5">
      <style:text-properties fo:font-size="11.5pt" style:font-name="HCI Poppy" style:font-name-asian="휴먼명조" style:font-size-asian="11.5pt"/>
    </style:style>
    <style:style style:family="text" style:name="T1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7">
      <style:text-properties fo:font-size="11.5pt" style:font-name="HCI Poppy" style:font-name-asian="휴먼명조" style:font-size-asian="11.5pt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1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9">
      <style:text-properties fo:font-size="11.5pt" style:font-name="HCI Poppy" style:font-name-asian="휴먼명조" style:font-size-asian="11.5pt"/>
    </style:style>
    <style:style style:family="text" style:name="T1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1">
      <style:text-properties fo:font-size="11.5pt" style:font-name="HCI Poppy" style:font-name-asian="휴먼명조" style:font-size-asian="11.5pt"/>
    </style:style>
    <style:style style:family="text" style:name="T1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3">
      <style:text-properties fo:font-size="11.5pt" style:font-name="HCI Poppy" style:font-name-asian="휴먼명조" style:font-size-asian="11.5pt"/>
    </style:style>
    <style:style style:family="text" style:name="T1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5">
      <style:text-properties fo:font-size="11.5pt" style:font-name="HCI Poppy" style:font-name-asian="휴먼명조" style:font-size-asian="11.5pt"/>
    </style:style>
    <style:style style:family="text" style:name="T1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7">
      <style:text-properties fo:font-size="11.5pt" style:font-name="HCI Poppy" style:font-name-asian="휴먼명조" style:font-size-asian="11.5pt"/>
    </style:style>
    <style:style style:family="text" style:name="T1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9">
      <style:text-properties fo:font-size="11.5pt" style:font-name="HCI Poppy" style:font-name-asian="휴먼명조" style:font-size-asian="11.5pt"/>
    </style:style>
    <style:style style:family="text" style:name="T1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1">
      <style:text-properties fo:font-size="11.5pt" style:font-name="HCI Poppy" style:font-name-asian="휴먼명조" style:font-size-asian="11.5pt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text" style:name="T1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3">
      <style:text-properties fo:font-size="11.5pt" style:font-name="HCI Poppy" style:font-name-asian="휴먼명조" style:font-size-asian="11.5pt"/>
    </style:style>
    <style:style style:family="text" style:name="T1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5">
      <style:text-properties fo:font-size="11.5pt" style:font-name="바탕" style:font-name-asian="휴먼명조" style:font-size-asian="11.5pt"/>
    </style:style>
    <style:style style:family="text" style:name="T1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7">
      <style:text-properties fo:font-size="11.5pt" style:font-name="HCI Poppy" style:font-name-asian="휴먼명조" style:font-size-asian="11.5pt"/>
    </style:style>
    <style:style style:family="paragraph" style:name="P51" style:parent-style-name="0">
      <style:paragraph-properties style:snap-to-layout-grid="false"/>
    </style:style>
    <style:style style:family="paragraph" style:name="P52" style:parent-style-name="0">
      <style:paragraph-properties style:snap-to-layout-grid="false"/>
    </style:style>
    <style:style style:family="text" style:name="T1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9">
      <style:text-properties fo:font-size="11.5pt" style:font-name="HCI Poppy" style:font-name-asian="휴먼명조" style:font-size-asian="11.5pt"/>
    </style:style>
    <style:style style:family="text" style:name="T2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1">
      <style:text-properties fo:font-size="11.5pt" style:font-name="HCI Poppy" style:font-name-asian="휴먼명조" style:font-size-asian="11.5pt"/>
    </style:style>
    <style:style style:family="text" style:name="T2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3">
      <style:text-properties fo:font-size="11.5pt" style:font-name="HCI Poppy" style:font-name-asian="휴먼명조" style:font-size-asian="11.5pt"/>
    </style:style>
    <style:style style:family="paragraph" style:name="P53" style:parent-style-name="0">
      <style:paragraph-properties style:snap-to-layout-grid="false"/>
    </style:style>
    <style:style style:family="text" style:name="T2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4" style:parent-style-name="0">
      <style:paragraph-properties style:snap-to-layout-grid="false"/>
    </style:style>
    <style:style style:family="paragraph" style:name="P55" style:parent-style-name="0">
      <style:paragraph-properties fo:text-align="center" style:snap-to-layout-grid="false"/>
    </style:style>
    <style:style style:family="text" style:name="T205">
      <style:text-properties fo:font-size="11.5pt" style:font-name="HCI Poppy" style:font-name-asian="휴먼명조" style:font-size-asian="11.5pt"/>
    </style:style>
    <style:style style:family="text" style:name="T2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7">
      <style:text-properties fo:font-size="11.5pt" style:font-name="HCI Poppy" style:font-name-asian="휴먼명조" style:font-size-asian="11.5pt"/>
    </style:style>
    <style:style style:family="text" style:name="T2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9">
      <style:text-properties fo:font-size="11.5pt" style:font-name="HCI Poppy" style:font-name-asian="휴먼명조" style:font-size-asian="11.5pt"/>
    </style:style>
    <style:style style:family="text" style:name="T2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6" style:parent-style-name="0">
      <style:paragraph-properties fo:text-align="center" style:snap-to-layout-grid="false"/>
    </style:style>
    <style:style style:family="paragraph" style:name="P57" style:parent-style-name="0">
      <style:paragraph-properties fo:text-align="center" style:snap-to-layout-grid="false"/>
    </style:style>
    <style:style style:family="paragraph" style:name="P58" style:parent-style-name="0">
      <style:paragraph-properties fo:text-align="center" style:snap-to-layout-grid="false"/>
    </style:style>
    <style:style style:family="text" style:name="T2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2">
      <style:text-properties fo:font-size="11.5pt" fo:font-weight="bold" style:font-name="HCI Poppy" style:font-name-asian="휴먼명조" style:font-size-asian="11.5pt" style:font-weight-asian="bold"/>
    </style:style>
    <style:style style:family="text" style:name="T2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9" style:parent-style-name="0">
      <style:paragraph-properties fo:text-align="center" style:snap-to-layout-grid="false"/>
    </style:style>
    <style:style style:family="text" style:name="T2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5">
      <style:text-properties fo:font-size="11.5pt" style:font-name="HCI Poppy" style:font-name-asian="휴먼명조" style:font-size-asian="11.5pt"/>
    </style:style>
    <style:style style:family="text" style:name="T2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7">
      <style:text-properties fo:font-size="11.5pt" style:font-name="HCI Poppy" style:font-name-asian="휴먼명조" style:font-size-asian="11.5pt"/>
    </style:style>
    <style:style style:family="text" style:name="T2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9">
      <style:text-properties fo:font-size="11.5pt" style:font-name="HCI Poppy" style:font-name-asian="휴먼명조" style:font-size-asian="11.5pt"/>
    </style:style>
    <style:style style:family="text" style:name="T2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1">
      <style:text-properties fo:font-size="11.5pt" style:font-name="HCI Poppy" style:font-name-asian="휴먼명조" style:font-size-asian="11.5pt"/>
    </style:style>
    <style:style style:family="text" style:name="T2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3">
      <style:text-properties fo:font-size="11.5pt" style:font-name="HCI Poppy" style:font-name-asian="휴먼명조" style:font-size-asian="11.5pt"/>
    </style:style>
    <style:style style:family="text" style:name="T2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5">
      <style:text-properties fo:font-size="11.5pt" style:font-name="HCI Poppy" style:font-name-asian="휴먼명조" style:font-size-asian="11.5pt"/>
    </style:style>
    <style:style style:family="text" style:name="T2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7">
      <style:text-properties fo:font-size="11.5pt" style:font-name="HCI Poppy" style:font-name-asian="휴먼명조" style:font-size-asian="11.5pt"/>
    </style:style>
    <style:style style:family="text" style:name="T2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9">
      <style:text-properties fo:font-size="11.5pt" style:font-name="HCI Poppy" style:font-name-asian="휴먼명조" style:font-size-asian="11.5pt"/>
    </style:style>
    <style:style style:family="text" style:name="T2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1">
      <style:text-properties fo:font-size="11.5pt" style:font-name="HCI Poppy" style:font-name-asian="휴먼명조" style:font-size-asian="11.5pt"/>
    </style:style>
    <style:style style:family="text" style:name="T2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3">
      <style:text-properties fo:font-size="11.5pt" style:font-name="HCI Poppy" style:font-name-asian="휴먼명조" style:font-size-asian="11.5pt"/>
    </style:style>
    <style:style style:family="text" style:name="T2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5">
      <style:text-properties fo:font-size="11.5pt" style:font-name="HCI Poppy" style:font-name-asian="휴먼명조" style:font-size-asian="11.5pt"/>
    </style:style>
    <style:style style:family="text" style:name="T2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7">
      <style:text-properties fo:font-size="11.5pt" style:font-name="HCI Poppy" style:font-name-asian="휴먼명조" style:font-size-asian="11.5pt"/>
    </style:style>
    <style:style style:family="text" style:name="T2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9">
      <style:text-properties fo:font-size="11.5pt" style:font-name="HCI Poppy" style:font-name-asian="휴먼명조" style:font-size-asian="11.5pt"/>
    </style:style>
    <style:style style:family="text" style:name="T2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1">
      <style:text-properties fo:font-size="11.5pt" style:font-name="HCI Poppy" style:font-name-asian="휴먼명조" style:font-size-asian="11.5pt"/>
    </style:style>
    <style:style style:family="text" style:name="T2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3">
      <style:text-properties fo:font-size="11.5pt" style:font-name="HCI Poppy" style:font-name-asian="휴먼명조" style:font-size-asian="11.5pt"/>
    </style:style>
    <style:style style:family="text" style:name="T2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5">
      <style:text-properties fo:font-size="11.5pt" style:font-name="HCI Poppy" style:font-name-asian="휴먼명조" style:font-size-asian="11.5pt"/>
    </style:style>
    <style:style style:family="text" style:name="T2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7">
      <style:text-properties fo:font-size="11.5pt" style:font-name="HCI Poppy" style:font-name-asian="휴먼명조" style:font-size-asian="11.5pt"/>
    </style:style>
    <style:style style:family="text" style:name="T2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9">
      <style:text-properties fo:font-size="11.5pt" style:font-name="HCI Poppy" style:font-name-asian="휴먼명조" style:font-size-asian="11.5pt"/>
    </style:style>
    <style:style style:family="text" style:name="T2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1">
      <style:text-properties fo:font-size="11.5pt" style:font-name="HCI Poppy" style:font-name-asian="휴먼명조" style:font-size-asian="11.5pt"/>
    </style:style>
    <style:style style:family="text" style:name="T2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3">
      <style:text-properties fo:font-size="11.5pt" style:font-name="HCI Poppy" style:font-name-asian="휴먼명조" style:font-size-asian="11.5pt"/>
    </style:style>
    <style:style style:family="text" style:name="T2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5">
      <style:text-properties fo:font-size="11.5pt" style:font-name="HCI Poppy" style:font-name-asian="휴먼명조" style:font-size-asian="11.5pt"/>
    </style:style>
    <style:style style:family="paragraph" style:name="P60" style:parent-style-name="0">
      <style:paragraph-properties fo:text-align="center" style:snap-to-layout-grid="false"/>
    </style:style>
    <style:style style:family="text" style:name="T256">
      <style:text-properties fo:font-size="11.5pt" style:font-name="HCI Poppy" style:font-name-asian="휴먼명조" style:font-size-asian="11.5pt"/>
    </style:style>
    <style:style style:family="text" style:name="T2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8">
      <style:text-properties fo:font-size="11.5pt" style:font-name="HCI Poppy" style:font-name-asian="휴먼명조" style:font-size-asian="11.5pt"/>
    </style:style>
    <style:style style:family="text" style:name="T2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1" style:parent-style-name="0">
      <style:paragraph-properties fo:text-align="center" style:snap-to-layout-grid="false"/>
    </style:style>
    <style:style style:family="paragraph" style:name="P62" style:parent-style-name="0">
      <style:paragraph-properties fo:text-align="center" style:snap-to-layout-grid="false"/>
    </style:style>
    <style:style style:family="paragraph" style:name="P63" style:parent-style-name="0">
      <style:paragraph-properties fo:text-align="center" style:snap-to-layout-grid="false"/>
    </style:style>
    <style:style style:family="text" style:name="T2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1">
      <style:text-properties fo:font-size="11.5pt" fo:font-weight="bold" style:font-name="HCI Poppy" style:font-name-asian="휴먼명조" style:font-size-asian="11.5pt" style:font-weight-asian="bold"/>
    </style:style>
    <style:style style:family="text" style:name="T2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4" style:parent-style-name="0">
      <style:paragraph-properties fo:text-align="center" style:snap-to-layout-grid="false"/>
    </style:style>
    <style:style style:family="text" style:name="T2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4">
      <style:text-properties fo:font-size="11.5pt" style:font-name="HCI Poppy" style:font-name-asian="휴먼명조" style:font-size-asian="11.5pt"/>
    </style:style>
    <style:style style:family="text" style:name="T2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6">
      <style:text-properties fo:font-size="11.5pt" style:font-name="HCI Poppy" style:font-name-asian="휴먼명조" style:font-size-asian="11.5pt"/>
    </style:style>
    <style:style style:family="text" style:name="T2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8">
      <style:text-properties fo:font-size="11.5pt" style:font-name="HCI Poppy" style:font-name-asian="휴먼명조" style:font-size-asian="11.5pt"/>
    </style:style>
    <style:style style:family="text" style:name="T2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0">
      <style:text-properties fo:font-size="11.5pt" style:font-name="HCI Poppy" style:font-name-asian="휴먼명조" style:font-size-asian="11.5pt"/>
    </style:style>
    <style:style style:family="text" style:name="T2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2">
      <style:text-properties fo:font-size="11.5pt" style:font-name="HCI Poppy" style:font-name-asian="휴먼명조" style:font-size-asian="11.5pt"/>
    </style:style>
    <style:style style:family="text" style:name="T2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4">
      <style:text-properties fo:font-size="11.5pt" style:font-name="HCI Poppy" style:font-name-asian="휴먼명조" style:font-size-asian="11.5pt"/>
    </style:style>
    <style:style style:family="text" style:name="T2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6">
      <style:text-properties fo:font-size="11.5pt" style:font-name="HCI Poppy" style:font-name-asian="휴먼명조" style:font-size-asian="11.5pt"/>
    </style:style>
    <style:style style:family="text" style:name="T2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8">
      <style:text-properties fo:font-size="11.5pt" style:font-name="HCI Poppy" style:font-name-asian="휴먼명조" style:font-size-asian="11.5pt"/>
    </style:style>
    <style:style style:family="text" style:name="T2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0">
      <style:text-properties fo:font-size="11.5pt" style:font-name="HCI Poppy" style:font-name-asian="휴먼명조" style:font-size-asian="11.5pt"/>
    </style:style>
    <style:style style:family="text" style:name="T2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2">
      <style:text-properties fo:font-size="11.5pt" style:font-name="HCI Poppy" style:font-name-asian="휴먼명조" style:font-size-asian="11.5pt"/>
    </style:style>
    <style:style style:family="text" style:name="T2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4">
      <style:text-properties fo:font-size="11.5pt" style:font-name="HCI Poppy" style:font-name-asian="휴먼명조" style:font-size-asian="11.5pt"/>
    </style:style>
    <style:style style:family="text" style:name="T2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6">
      <style:text-properties fo:font-size="11.5pt" style:font-name="HCI Poppy" style:font-name-asian="휴먼명조" style:font-size-asian="11.5pt"/>
    </style:style>
    <style:style style:family="text" style:name="T2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8">
      <style:text-properties fo:font-size="11.5pt" style:font-name="HCI Poppy" style:font-name-asian="휴먼명조" style:font-size-asian="11.5pt"/>
    </style:style>
    <style:style style:family="text" style:name="T2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0">
      <style:text-properties fo:font-size="11.5pt" style:font-name="HCI Poppy" style:font-name-asian="휴먼명조" style:font-size-asian="11.5pt"/>
    </style:style>
    <style:style style:family="text" style:name="T2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2">
      <style:text-properties fo:font-size="11.5pt" style:font-name="HCI Poppy" style:font-name-asian="휴먼명조" style:font-size-asian="11.5pt"/>
    </style:style>
    <style:style style:family="text" style:name="T2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4">
      <style:text-properties fo:font-size="11.5pt" style:font-name="HCI Poppy" style:font-name-asian="휴먼명조" style:font-size-asian="11.5pt"/>
    </style:style>
    <style:style style:family="text" style:name="T2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6">
      <style:text-properties fo:font-size="11.5pt" style:font-name="HCI Poppy" style:font-name-asian="휴먼명조" style:font-size-asian="11.5pt"/>
    </style:style>
    <style:style style:family="text" style:name="T2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8">
      <style:text-properties fo:font-size="11.5pt" style:font-name="HCI Poppy" style:font-name-asian="휴먼명조" style:font-size-asian="11.5pt"/>
    </style:style>
    <style:style style:family="text" style:name="T2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0">
      <style:text-properties fo:font-size="11.5pt" style:font-name="HCI Poppy" style:font-name-asian="휴먼명조" style:font-size-asian="11.5pt"/>
    </style:style>
    <style:style style:family="text" style:name="T3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2">
      <style:text-properties fo:font-size="11.5pt" style:font-name="HCI Poppy" style:font-name-asian="휴먼명조" style:font-size-asian="11.5pt"/>
    </style:style>
    <style:style style:family="text" style:name="T3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4">
      <style:text-properties fo:font-size="11.5pt" style:font-name="HCI Poppy" style:font-name-asian="휴먼명조" style:font-size-asian="11.5pt"/>
    </style:style>
    <style:style style:family="text" style:name="T3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6">
      <style:text-properties fo:font-size="11.5pt" style:font-name="HCI Poppy" style:font-name-asian="휴먼명조" style:font-size-asian="11.5pt"/>
    </style:style>
    <style:style style:family="text" style:name="T3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8">
      <style:text-properties fo:font-size="11.5pt" style:font-name="HCI Poppy" style:font-name-asian="휴먼명조" style:font-size-asian="11.5pt"/>
    </style:style>
    <style:style style:family="text" style:name="T3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0">
      <style:text-properties fo:font-size="11.5pt" style:font-name="HCI Poppy" style:font-name-asian="휴먼명조" style:font-size-asian="11.5pt"/>
    </style:style>
    <style:style style:family="text" style:name="T3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2">
      <style:text-properties fo:font-size="11.5pt" style:font-name="HCI Poppy" style:font-name-asian="휴먼명조" style:font-size-asian="11.5pt"/>
    </style:style>
    <style:style style:family="text" style:name="T3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4">
      <style:text-properties fo:font-size="11.5pt" style:font-name="HCI Poppy" style:font-name-asian="휴먼명조" style:font-size-asian="11.5pt"/>
    </style:style>
    <style:style style:family="text" style:name="T3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6">
      <style:text-properties fo:font-size="11.5pt" style:font-name="HCI Poppy" style:font-name-asian="휴먼명조" style:font-size-asian="11.5pt"/>
    </style:style>
    <style:style style:family="text" style:name="T3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8">
      <style:text-properties fo:font-size="11.5pt" style:font-name="HCI Poppy" style:font-name-asian="휴먼명조" style:font-size-asian="11.5pt"/>
    </style:style>
    <style:style style:family="text" style:name="T3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0">
      <style:text-properties fo:font-size="11.5pt" style:font-name="HCI Poppy" style:font-name-asian="휴먼명조" style:font-size-asian="11.5pt"/>
    </style:style>
    <style:style style:family="text" style:name="T3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2">
      <style:text-properties fo:font-size="11.5pt" style:font-name="HCI Poppy" style:font-name-asian="휴먼명조" style:font-size-asian="11.5pt"/>
    </style:style>
    <style:style style:family="text" style:name="T3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4">
      <style:text-properties fo:font-size="11.5pt" style:font-name="HCI Poppy" style:font-name-asian="휴먼명조" style:font-size-asian="11.5pt"/>
    </style:style>
    <style:style style:family="text" style:name="T3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6">
      <style:text-properties fo:font-size="11.5pt" style:font-name="HCI Poppy" style:font-name-asian="휴먼명조" style:font-size-asian="11.5pt"/>
    </style:style>
    <style:style style:family="text" style:name="T3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8">
      <style:text-properties fo:font-size="11.5pt" style:font-name="HCI Poppy" style:font-name-asian="휴먼명조" style:font-size-asian="11.5pt"/>
    </style:style>
    <style:style style:family="text" style:name="T3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0">
      <style:text-properties fo:font-size="11.5pt" style:font-name="HCI Poppy" style:font-name-asian="휴먼명조" style:font-size-asian="11.5pt"/>
    </style:style>
    <style:style style:family="text" style:name="T3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2">
      <style:text-properties fo:font-size="11.5pt" style:font-name="HCI Poppy" style:font-name-asian="휴먼명조" style:font-size-asian="11.5pt"/>
    </style:style>
    <style:style style:family="text" style:name="T3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4">
      <style:text-properties fo:font-size="11.5pt" style:font-name="HCI Poppy" style:font-name-asian="휴먼명조" style:font-size-asian="11.5pt"/>
    </style:style>
    <style:style style:family="text" style:name="T3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6">
      <style:text-properties fo:font-size="11.5pt" style:font-name="HCI Poppy" style:font-name-asian="휴먼명조" style:font-size-asian="11.5pt"/>
    </style:style>
    <style:style style:family="text" style:name="T3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8">
      <style:text-properties fo:font-size="11.5pt" style:font-name="HCI Poppy" style:font-name-asian="휴먼명조" style:font-size-asian="11.5pt"/>
    </style:style>
    <style:style style:family="text" style:name="T3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0">
      <style:text-properties fo:font-size="11.5pt" style:font-name="HCI Poppy" style:font-name-asian="휴먼명조" style:font-size-asian="11.5pt"/>
    </style:style>
    <style:style style:family="text" style:name="T3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2">
      <style:text-properties fo:font-size="11.5pt" style:font-name="HCI Poppy" style:font-name-asian="휴먼명조" style:font-size-asian="11.5pt"/>
    </style:style>
    <style:style style:family="text" style:name="T3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4">
      <style:text-properties fo:font-size="11.5pt" style:font-name="HCI Poppy" style:font-name-asian="휴먼명조" style:font-size-asian="11.5pt"/>
    </style:style>
    <style:style style:family="text" style:name="T3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6">
      <style:text-properties fo:font-size="11.5pt" style:font-name="HCI Poppy" style:font-name-asian="휴먼명조" style:font-size-asian="11.5pt"/>
    </style:style>
    <style:style style:family="text" style:name="T3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8">
      <style:text-properties fo:font-size="11.5pt" style:font-name="HCI Poppy" style:font-name-asian="휴먼명조" style:font-size-asian="11.5pt"/>
    </style:style>
    <style:style style:family="text" style:name="T3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0">
      <style:text-properties fo:font-size="11.5pt" style:font-name="HCI Poppy" style:font-name-asian="휴먼명조" style:font-size-asian="11.5pt"/>
    </style:style>
    <style:style style:family="text" style:name="T3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2">
      <style:text-properties fo:font-size="11.5pt" style:font-name="HCI Poppy" style:font-name-asian="휴먼명조" style:font-size-asian="11.5pt"/>
    </style:style>
    <style:style style:family="text" style:name="T3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4">
      <style:text-properties fo:font-size="11.5pt" style:font-name="HCI Poppy" style:font-name-asian="휴먼명조" style:font-size-asian="11.5pt"/>
    </style:style>
    <style:style style:family="text" style:name="T3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6">
      <style:text-properties fo:font-size="11.5pt" style:font-name="HCI Poppy" style:font-name-asian="휴먼명조" style:font-size-asian="11.5pt"/>
    </style:style>
    <style:style style:family="text" style:name="T3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8">
      <style:text-properties fo:font-size="11.5pt" style:font-name="HCI Poppy" style:font-name-asian="휴먼명조" style:font-size-asian="11.5pt"/>
    </style:style>
    <style:style style:family="text" style:name="T3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0">
      <style:text-properties fo:font-size="11.5pt" style:font-name="HCI Poppy" style:font-name-asian="휴먼명조" style:font-size-asian="11.5pt"/>
    </style:style>
    <style:style style:family="text" style:name="T3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2">
      <style:text-properties fo:font-size="11.5pt" style:font-name="HCI Poppy" style:font-name-asian="휴먼명조" style:font-size-asian="11.5pt"/>
    </style:style>
    <style:style style:family="text" style:name="T3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4">
      <style:text-properties fo:font-size="11.5pt" style:font-name="HCI Poppy" style:font-name-asian="휴먼명조" style:font-size-asian="11.5pt"/>
    </style:style>
    <style:style style:family="paragraph" style:name="P65" style:parent-style-name="0">
      <style:paragraph-properties fo:text-align="center" style:snap-to-layout-grid="false"/>
    </style:style>
    <style:style style:family="text" style:name="T3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6">
      <style:text-properties fo:font-size="11.5pt" style:font-name="HCI Poppy" style:font-name-asian="휴먼명조" style:font-size-asian="11.5pt"/>
    </style:style>
    <style:style style:family="text" style:name="T3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8">
      <style:text-properties fo:font-size="11.5pt" style:font-name="HCI Poppy" style:font-name-asian="휴먼명조" style:font-size-asian="11.5pt"/>
    </style:style>
    <style:style style:family="text" style:name="T3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0">
      <style:text-properties fo:font-size="11.5pt" style:font-name="HCI Poppy" style:font-name-asian="휴먼명조" style:font-size-asian="11.5pt"/>
    </style:style>
    <style:style style:family="text" style:name="T3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2">
      <style:text-properties fo:font-size="11.5pt" style:font-name="HCI Poppy" style:font-name-asian="휴먼명조" style:font-size-asian="11.5pt"/>
    </style:style>
    <style:style style:family="text" style:name="T3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4">
      <style:text-properties fo:font-size="11.5pt" style:font-name="HCI Poppy" style:font-name-asian="휴먼명조" style:font-size-asian="11.5pt"/>
    </style:style>
    <style:style style:family="text" style:name="T3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6">
      <style:text-properties fo:font-size="11.5pt" style:font-name="HCI Poppy" style:font-name-asian="휴먼명조" style:font-size-asian="11.5pt"/>
    </style:style>
    <style:style style:family="text" style:name="T3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8">
      <style:text-properties fo:font-size="11.5pt" style:font-name="HCI Poppy" style:font-name-asian="휴먼명조" style:font-size-asian="11.5pt"/>
    </style:style>
    <style:style style:family="text" style:name="T3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0">
      <style:text-properties fo:font-size="11.5pt" style:font-name="HCI Poppy" style:font-name-asian="휴먼명조" style:font-size-asian="11.5pt"/>
    </style:style>
    <style:style style:family="text" style:name="T3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2">
      <style:text-properties fo:font-size="11.5pt" style:font-name="HCI Poppy" style:font-name-asian="휴먼명조" style:font-size-asian="11.5pt"/>
    </style:style>
    <style:style style:family="text" style:name="T3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4">
      <style:text-properties fo:font-size="11.5pt" style:font-name="HCI Poppy" style:font-name-asian="휴먼명조" style:font-size-asian="11.5pt"/>
    </style:style>
    <style:style style:family="text" style:name="T3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6">
      <style:text-properties fo:font-size="11.5pt" style:font-name="HCI Poppy" style:font-name-asian="휴먼명조" style:font-size-asian="11.5pt"/>
    </style:style>
    <style:style style:family="text" style:name="T3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8">
      <style:text-properties fo:font-size="11.5pt" style:font-name="HCI Poppy" style:font-name-asian="휴먼명조" style:font-size-asian="11.5pt"/>
    </style:style>
    <style:style style:family="text" style:name="T3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0">
      <style:text-properties fo:font-size="11.5pt" style:font-name="HCI Poppy" style:font-name-asian="휴먼명조" style:font-size-asian="11.5pt"/>
    </style:style>
    <style:style style:family="text" style:name="T3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2">
      <style:text-properties fo:font-size="11.5pt" style:font-name="HCI Poppy" style:font-name-asian="휴먼명조" style:font-size-asian="11.5pt"/>
    </style:style>
    <style:style style:family="text" style:name="T3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4">
      <style:text-properties fo:font-size="11.5pt" style:font-name="HCI Poppy" style:font-name-asian="휴먼명조" style:font-size-asian="11.5pt"/>
    </style:style>
    <style:style style:family="text" style:name="T3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6" style:parent-style-name="0">
      <style:paragraph-properties fo:text-align="center" style:snap-to-layout-grid="false"/>
    </style:style>
    <style:style style:family="paragraph" style:name="P67" style:parent-style-name="0">
      <style:paragraph-properties fo:text-align="center" style:snap-to-layout-grid="false"/>
    </style:style>
    <style:style style:family="paragraph" style:name="P68" style:parent-style-name="7">
      <style:paragraph-properties fo:margin-right="0.332cm" style:snap-to-layout-grid="false"/>
    </style:style>
    <style:style style:family="text" style:name="T397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법조 기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 </text:span><text:span text:style-name="T10">담당 </text:span><text:span text:style-name="T11">: </text:span><text:span text:style-name="T12">이지현 팀장</text:span><text:span text:style-name="T13">, </text:span><text:span text:style-name="T14">박성은 간사 </text:span><text:span text:style-name="T15">02-723-0666 jw@pspd.org 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박상옥 대법관 후보 임명반대 공동 성명 발표 기자회견 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3. 26. (</text:span><text:span text:style-name="T20">총 </text:span><text:span text:style-name="T21">3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보도자료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“</text:span><text:span text:style-name="T26">자격없는 박상옥 대법관 후보 임명 반대한다</text:span><text:span text:style-name="T27">”</text:span></text:p><text:p text:style-name="P14"><text:span text:style-name="T28">21</text:span><text:span text:style-name="T29">개 시민단체 </text:span><text:span text:style-name="T30">· 61</text:span><text:span text:style-name="T31">개 전국대학민주동문회 공동 성명 발표 기자회견</text:span></text:p></table:table-cell></table:table-row><table:table-row table:style-name="T2.R2"><table:table-cell table:style-name="T2.R2_C0"><text:p text:style-name="P15"><text:span text:style-name="T32"> </text:span><text:span text:style-name="T33">일시 및 장소 </text:span><text:span text:style-name="T34">: 2015</text:span><text:span text:style-name="T35">년 </text:span><text:span text:style-name="T36">3</text:span><text:span text:style-name="T37">월 </text:span><text:span text:style-name="T38">26</text:span><text:span text:style-name="T39">일</text:span><text:span text:style-name="T40">(</text:span><text:span text:style-name="T41">목</text:span><text:span text:style-name="T42">) </text:span><text:span text:style-name="T43">오전 </text:span><text:span text:style-name="T44">11</text:span><text:span text:style-name="T45">시</text:span><text:span text:style-name="T46">, </text:span><text:span text:style-name="T47">광화문 광장</text:span></text:p></table:table-cell></table:table-row></table:table></draw:text-box></draw:frame></text:p>
      <text:p text:style-name="P16"/>
      <text:p text:style-name="P17"/>
      <text:p text:style-name="P18"><text:span text:style-name="T48">1. </text:span><text:span text:style-name="T49">오늘</text:span><text:span text:style-name="T50">(3/26) </text:span><text:span text:style-name="T51">오전 </text:span><text:span text:style-name="T52">11</text:span><text:span text:style-name="T53">시</text:span><text:span text:style-name="T54">, </text:span><text:span text:style-name="T55">광화문 광장에서 참여연대와 한국여성단체연합</text:span><text:span text:style-name="T56">, </text:span><text:span text:style-name="T57">흥사단</text:span><text:span text:style-name="T58">, </text:span><text:span text:style-name="T59">환경운동연합</text:span><text:span text:style-name="T60">, KYC, </text:span><text:span text:style-name="T61">한국</text:span><text:span text:style-name="T62">YMCA</text:span><text:span text:style-name="T63">전국연맹</text:span><text:span text:style-name="T64">, </text:span><text:span text:style-name="T65">전국철거민협의회중앙회</text:span><text:span text:style-name="T66">, </text:span><text:span text:style-name="T67">녹색연합 등 시민사회단체연대회의 소속 </text:span><text:span text:style-name="T68">21</text:span><text:span text:style-name="T69">개 단체들과 전국대학민주동문회협의회 소속 </text:span><text:span text:style-name="T70">61</text:span><text:span text:style-name="T71">개 대학 동문회들은 </text:span><text:span text:style-name="T72">&lt;</text:span><text:span text:style-name="T73">박상옥 대법관 후보 임명 반대 공동 성명</text:span><text:span text:style-name="T74">&gt; </text:span><text:span text:style-name="T75">발표 기자회견을 개최했다</text:span><text:span text:style-name="T76">. </text:span></text:p>
      <text:p text:style-name="P19"/>
      <text:p text:style-name="P20"><text:span text:style-name="T77">2. </text:span><text:span text:style-name="T78">기자회견 참가자들은 </text:span><text:span text:style-name="T79">“</text:span><text:span text:style-name="T80">국가 폭력의 대표적인 사건으로 불리는 박종철 고문치사 사건을 축소</text:span><text:span text:style-name="T81">․</text:span><text:span text:style-name="T82">은폐 수사한 검사가 인권의 최후 보루인 대법원의 대법관 후보로 제청된 것에 대해 통탄을 금할 길이 없다</text:span><text:span text:style-name="T83">”</text:span><text:span text:style-name="T84">면서 박상옥 후보의 임명 반대 입장을 밝혔다</text:span><text:span text:style-name="T85">. </text:span></text:p>
      <text:p text:style-name="P21"><text:span text:style-name="T86">   </text:span><text:span text:style-name="T87">또한 내달 </text:span><text:span text:style-name="T88">7</text:span><text:span text:style-name="T89">일로 인사청문회 일정이 확정된 만큼</text:span><text:span text:style-name="T90">, </text:span><text:span text:style-name="T91">국회 인사청문특위 위원들은 청문회가 박 후보 임명을 위한 요식행위가 되지 않도록 철저히 검증하고 평가할 것을 촉구했다</text:span><text:span text:style-name="T92">. </text:span></text:p>
      <text:p text:style-name="P22"/>
      <text:p text:style-name="P23"><text:span text:style-name="T93">3. </text:span><text:span text:style-name="T94">오늘 기자회견에는 정현백</text:span><text:span text:style-name="T95">(</text:span><text:span text:style-name="T96">시민사회단체연대회의 공동대표</text:span><text:span text:style-name="T97">, </text:span><text:span text:style-name="T98">참여연대 공동대표</text:span><text:span text:style-name="T99">), </text:span><text:span text:style-name="T100">김금옥 </text:span><text:span text:style-name="T101">(</text:span><text:span text:style-name="T102">시민사회단체연대회의 공동대표</text:span><text:span text:style-name="T103">, </text:span><text:span text:style-name="T104">한국여성단체연합 상임대표</text:span><text:span text:style-name="T105">), </text:span><text:span text:style-name="T106">이호윤</text:span><text:span text:style-name="T107">(</text:span><text:span text:style-name="T108">전국대학민주동문회협의회 상임대표</text:span><text:span text:style-name="T109">, </text:span><text:span text:style-name="T110">서울대 민주동문회 회장</text:span><text:span text:style-name="T111">) </text:span><text:span text:style-name="T112">등이 참석하였다</text:span><text:span text:style-name="T113">. </text:span><text:span text:style-name="T114">끝</text:span><text:span text:style-name="T115">.</text:span></text:p>
      <text:p text:style-name="P24"/>
      <text:p text:style-name="P25"/>
      <text:p text:style-name="P26"/>
      <text:p text:style-name="P27"/>
      <text:p text:style-name="P28"><text:span text:style-name="T116">▣ </text:span><text:span text:style-name="T117">별첨 </text:span><text:span text:style-name="T118">: </text:span><text:span text:style-name="T119">공동 성명서</text:span></text:p>
      <text:p text:style-name="P29"><text:span text:style-name="T120">&lt;</text:span><text:span text:style-name="T121">공동성명서</text:span><text:span text:style-name="T122">&gt;</text:span></text:p>
      <text:p text:style-name="P30"/>
      <text:p text:style-name="P31"><text:span text:style-name="T123">자격 없는 박상옥 대법관 후보의 임명을 반대한다</text:span></text:p>
      <text:p text:style-name="P32"/>
      <text:p text:style-name="P33"/>
      <text:p text:style-name="P34"><text:span text:style-name="T124">박상옥 대법관 후보자의 청문회를 앞두고 우리는 오늘 매우 안타까운 심정으로 이 자리에 섰다</text:span><text:span text:style-name="T125">. </text:span></text:p>
      <text:p text:style-name="P35"/>
      <text:p text:style-name="P36"><text:span text:style-name="T126">국가 폭력의 대표적인 사건으로 불리는 박종철 고문치사 사건을 축소</text:span><text:span text:style-name="T127">․</text:span><text:span text:style-name="T128">은폐 수사한 검사가 인권의 최후 보루인 대법원의 대법관 후보로 제청된 것에 대해 통탄을 금할 길이 없다</text:span><text:span text:style-name="T129">. </text:span></text:p>
      <text:p text:style-name="P37"/>
      <text:p text:style-name="P38"><text:span text:style-name="T130">우리는 이 전력이 알려진 후 박상옥 후보자의 진정어린 사과와 자진사퇴를 기대했지만</text:span><text:span text:style-name="T131">, </text:span><text:span text:style-name="T132">박 후보자는 기어이 청문회에서 해명하겠다는 입장을 굽히지 않았다</text:span><text:span text:style-name="T133">. </text:span><text:span text:style-name="T134">또 대통령에게 박 후보자를 임명 제청한 양승태 대법원장 또한 부실 검증에 대한 책임 통감은커녕</text:span><text:span text:style-name="T135">, </text:span><text:span text:style-name="T136">대법관 공백에 대한 우려를 내세우며 오히려 국회에 임명 동의안 처리를 밀어 붙이는데 나서고 있다</text:span><text:span text:style-name="T137">. </text:span><text:span text:style-name="T138">대통령도 사태가 이 지경에 이르렀는데 국회 임명 동의를 철회하지 않고 모르쇠로 일관하기는 마찬가지다</text:span><text:span text:style-name="T139">.  </text:span></text:p>
      <text:p text:style-name="P39"><text:span text:style-name="T140">자진 사퇴든</text:span><text:span text:style-name="T141">, </text:span><text:span text:style-name="T142">임명 동의 철회든 결국 책임져야 할 사람들이 책임지지 않아 생긴 피해를 누가 입고 있는가</text:span><text:span text:style-name="T143">? </text:span><text:span text:style-name="T144">대법관 공백의 피해는 우리 시민들에게 고스란히 돌아오고 있다</text:span><text:span text:style-name="T145">. </text:span></text:p>
      <text:p text:style-name="P40"/>
      <text:p text:style-name="P41"><text:span text:style-name="T146">하지만</text:span><text:span text:style-name="T147">, </text:span><text:span text:style-name="T148">우리는 대법관의 일시적인 공백을 우려하기보다</text:span><text:span text:style-name="T149">, </text:span><text:span text:style-name="T150">제대로 된 대법관을 임명하는 것이 더 중요하다고 본다</text:span><text:span text:style-name="T151">. </text:span></text:p>
      <text:p text:style-name="P42"><text:span text:style-name="T152">대법관은 우리나라 최고 사법기관에서 최종적으로 사법권을 행사하는 자리이고</text:span><text:span text:style-name="T153">, </text:span><text:span text:style-name="T154">국가권력으로부터 시민의 기본권과 인권을 지키는 자리다</text:span><text:span text:style-name="T155">. </text:span><text:span text:style-name="T156">따라서 마땅히 사법 정의감이 투철하고 사회적 약자와 소수자를 보호하는데 힘을 쏟은 사람</text:span><text:span text:style-name="T157">, </text:span><text:span text:style-name="T158">인권 감수성이 높은 사람으로서 국민들로부터 존경받는 사람이 되어야 한다</text:span><text:span text:style-name="T159">. </text:span><text:span text:style-name="T160">하지만</text:span><text:span text:style-name="T161">, </text:span><text:span text:style-name="T162">박 후보자는 이미 이 조건들을 충족하지 못하는 인물이라는 것이 드러났다</text:span><text:span text:style-name="T163">. </text:span></text:p>
      <text:p text:style-name="P43"/>
      <text:p text:style-name="P44"><text:span text:style-name="T164">국가폭력으로 억울한 희생자가 생겼는데도 책임자를 제대로 밝히지 않고 꼬리 자르기 수사에 그쳤다는 것은</text:span><text:span text:style-name="T165">, </text:span><text:span text:style-name="T166">이미 대법관의 자격을 논할 수 없는</text:span><text:span text:style-name="T167">, </text:span><text:span text:style-name="T168">묵과할 수 없는 흠결이다</text:span><text:span text:style-name="T169">. </text:span><text:span text:style-name="T170">이런 사람에게 우리 국민의 기본권과 일상생활에 중대한 영향을 미치게 될 여러 법적 다툼에 대해 최종 사법적 판단을 어떻게 맡기겠는가</text:span><text:span text:style-name="T171">?</text:span></text:p>
      <text:p text:style-name="P45"/>
      <text:p text:style-name="P46"><text:span text:style-name="T172">만약 이런 흠결 있는 인물이 대법관이 된다면</text:span><text:span text:style-name="T173">, </text:span><text:span text:style-name="T174">대법원에 대한 국민적 신뢰는 더욱 추락할 것이고</text:span><text:span text:style-name="T175">, </text:span><text:span text:style-name="T176">대법원도 스스로 정의와 인권의 수호기관이라 자처할 수 없을 것이다</text:span><text:span text:style-name="T177">. </text:span></text:p>
      <text:p text:style-name="P47"/>
      <text:p text:style-name="P48"><text:span text:style-name="T178">우리는 국회 인사청문특위 위원들에게 요구한다</text:span><text:span text:style-name="T179">. </text:span><text:span text:style-name="T180">이번 청문회는 결코 박상옥 후보자가 대법관으로 가기 위한 요식적 절차가 되어선 안 된다</text:span><text:span text:style-name="T181">. </text:span><text:span text:style-name="T182">말석검사라 수사에 깊이 관여하지 않았다는 둥</text:span><text:span text:style-name="T183">, </text:span><text:span text:style-name="T184">권력의 외압은 없었다는 둥</text:span><text:span text:style-name="T185">, </text:span><text:span text:style-name="T186">최선을 다해 수사를 했다는 둥 이미 만천하에 밝혀진 부실 수사</text:span><text:span text:style-name="T187">, </text:span><text:span text:style-name="T188">은폐수사에 대해 박 후보의 변명을 듣고 어물쩍 넘길 생각을 해선 안 된다</text:span><text:span text:style-name="T189">. </text:span><text:span text:style-name="T190">다시는 부실검증으로 자격 없는 인사가 대법관 후보에 거론되는 일이 없도록 철저한 검증과 평가를 할 것을 촉구한다</text:span><text:span text:style-name="T191">. </text:span></text:p>
      <text:p text:style-name="P49"/>
      <text:p text:style-name="P50"><text:span text:style-name="T192">다시 한 번 강조하지만</text:span><text:span text:style-name="T193">, </text:span><text:span text:style-name="T194">우리 단체들을 포함해 국민들은 박종철 고문치사 사건을 축소</text:span><text:span text:style-name="T195">․</text:span><text:span text:style-name="T196">은폐 수사했던 박상옥 후보를 인권과 정의의 최후 보루이자 국민의 존경을 받아야 할 최고법원의 법관으로 받아들일 생각이 추호도 없다</text:span><text:span text:style-name="T197">. </text:span></text:p>
      <text:p text:style-name="P51"/>
      <text:p text:style-name="P52"><text:span text:style-name="T198">국회는 국민들의 이러한 뜻을 받들어</text:span><text:span text:style-name="T199">, </text:span><text:span text:style-name="T200">대법원의 위상과 권위를 훼손하는데 동참하는 일이 없길 바란다</text:span><text:span text:style-name="T201">. </text:span><text:span text:style-name="T202">국회는 박상옥 후보의 임명동의안을 거부하라</text:span><text:span text:style-name="T203">. </text:span></text:p>
      <text:p text:style-name="P53"><text:span text:style-name="T204"> </text:span></text:p>
      <text:p text:style-name="P54"/>
      <text:p text:style-name="P55"><text:span text:style-name="T205">2015</text:span><text:span text:style-name="T206">년 </text:span><text:span text:style-name="T207">3</text:span><text:span text:style-name="T208">월 </text:span><text:span text:style-name="T209">26</text:span><text:span text:style-name="T210">일</text:span></text:p>
      <text:p text:style-name="P56"/>
      <text:p text:style-name="P57"/>
      <text:p text:style-name="P58"><text:span text:style-name="T211">시민사회단체연대회의 소속 </text:span><text:span text:style-name="T212">21</text:span><text:span text:style-name="T213">개 회원단체 </text:span></text:p>
      <text:p text:style-name="P59"><text:span text:style-name="T214">광양만 녹색연합</text:span><text:span text:style-name="T215">, </text:span><text:span text:style-name="T216">녹색연합</text:span><text:span text:style-name="T217">, </text:span><text:span text:style-name="T218">대전참여자치시민연대</text:span><text:span text:style-name="T219">, </text:span><text:span text:style-name="T220">목포</text:span><text:span text:style-name="T221">YWCA, </text:span><text:span text:style-name="T222">민주언론시민연합</text:span><text:span text:style-name="T223">, </text:span><text:span text:style-name="T224">생명평화연대</text:span><text:span text:style-name="T225">, </text:span><text:span text:style-name="T226">생태지평 </text:span><text:span text:style-name="T227">, </text:span><text:span text:style-name="T228">여수일과복지연대</text:span><text:span text:style-name="T229">, </text:span><text:span text:style-name="T230">여수</text:span><text:span text:style-name="T231">YWCA, </text:span><text:span text:style-name="T232">장애우권익문제연구소</text:span><text:span text:style-name="T233">, </text:span><text:span text:style-name="T234">전국철거민협의회중앙회</text:span><text:span text:style-name="T235">, </text:span><text:span text:style-name="T236">전남동부지역사회연구소</text:span><text:span text:style-name="T237">, </text:span><text:span text:style-name="T238">참여연대</text:span><text:span text:style-name="T239">, </text:span><text:span text:style-name="T240">한국여성단체연합</text:span><text:span text:style-name="T241">, </text:span><text:span text:style-name="T242">한국여성민우회</text:span><text:span text:style-name="T243">, </text:span><text:span text:style-name="T244">한국</text:span><text:span text:style-name="T245">YMCA</text:span><text:span text:style-name="T246">전국연맹</text:span><text:span text:style-name="T247">, </text:span><text:span text:style-name="T248">환경운동연합</text:span><text:span text:style-name="T249">, </text:span><text:span text:style-name="T250">흥사단</text:span><text:span text:style-name="T251">, KYC, (</text:span><text:span text:style-name="T252">사</text:span><text:span text:style-name="T253">)</text:span><text:span text:style-name="T254">여수시민협</text:span><text:span text:style-name="T255">,</text:span></text:p>
      <text:p text:style-name="P60"><text:span text:style-name="T256">(</text:span><text:span text:style-name="T257">사</text:span><text:span text:style-name="T258">)</text:span><text:span text:style-name="T259">한국여성의전화 </text:span></text:p>
      <text:p text:style-name="P61"/>
      <text:p text:style-name="P62"/>
      <text:p text:style-name="P63"><text:span text:style-name="T260">전국대학민주동문회협의회 소속 </text:span><text:span text:style-name="T261">61</text:span><text:span text:style-name="T262">개 민주동문회 </text:span></text:p>
      <text:p text:style-name="P64"><text:span text:style-name="T263">강릉대</text:span><text:span text:style-name="T264">, </text:span><text:span text:style-name="T265">강원대</text:span><text:span text:style-name="T266">, </text:span><text:span text:style-name="T267">건국대</text:span><text:span text:style-name="T268">, </text:span><text:span text:style-name="T269">경기대</text:span><text:span text:style-name="T270">(</text:span><text:span text:style-name="T271">서울</text:span><text:span text:style-name="T272">), </text:span><text:span text:style-name="T273">경기대</text:span><text:span text:style-name="T274">(</text:span><text:span text:style-name="T275">수원</text:span><text:span text:style-name="T276">), </text:span><text:span text:style-name="T277">경남대</text:span><text:span text:style-name="T278">, </text:span><text:span text:style-name="T279">경성대</text:span><text:span text:style-name="T280">, </text:span><text:span text:style-name="T281">경일대</text:span><text:span text:style-name="T282">, </text:span><text:span text:style-name="T283">경희대</text:span><text:span text:style-name="T284">(</text:span><text:span text:style-name="T285">수원</text:span><text:span text:style-name="T286">), </text:span><text:span text:style-name="T287">계명대</text:span><text:span text:style-name="T288">, </text:span><text:span text:style-name="T289">고려대</text:span><text:span text:style-name="T290">, </text:span><text:span text:style-name="T291">경희대</text:span><text:span text:style-name="T292">, </text:span><text:span text:style-name="T293">공주대</text:span><text:span text:style-name="T294">, </text:span><text:span text:style-name="T295">광주대</text:span><text:span text:style-name="T296">, </text:span><text:span text:style-name="T297">국민대</text:span><text:span text:style-name="T298">, </text:span><text:span text:style-name="T299">단국대</text:span><text:span text:style-name="T300">(</text:span><text:span text:style-name="T301">죽전</text:span><text:span text:style-name="T302">), </text:span><text:span text:style-name="T303">단국대</text:span><text:span text:style-name="T304">(</text:span><text:span text:style-name="T305">천안</text:span><text:span text:style-name="T306">), </text:span><text:span text:style-name="T307">대구가톨릭대</text:span><text:span text:style-name="T308">, </text:span><text:span text:style-name="T309">대구대</text:span><text:span text:style-name="T310">, </text:span><text:span text:style-name="T311">대구한의대</text:span><text:span text:style-name="T312">, </text:span><text:span text:style-name="T313">동국대</text:span><text:span text:style-name="T314">, </text:span><text:span text:style-name="T315">동신대</text:span><text:span text:style-name="T316">, </text:span><text:span text:style-name="T317">동아대</text:span><text:span text:style-name="T318">, </text:span><text:span text:style-name="T319">동의대</text:span><text:span text:style-name="T320">, </text:span><text:span text:style-name="T321">마산대</text:span><text:span text:style-name="T322">, </text:span><text:span text:style-name="T323">명지대</text:span><text:span text:style-name="T324">(</text:span><text:span text:style-name="T325">용인</text:span><text:span text:style-name="T326">), </text:span><text:span text:style-name="T327">부경대</text:span><text:span text:style-name="T328">, </text:span><text:span text:style-name="T329">부산대</text:span><text:span text:style-name="T330">, </text:span><text:span text:style-name="T331">부산외대</text:span><text:span text:style-name="T332">, </text:span><text:span text:style-name="T333">상지대</text:span><text:span text:style-name="T334">, </text:span><text:span text:style-name="T335">서강대</text:span><text:span text:style-name="T336">, </text:span><text:span text:style-name="T337">서울과기대</text:span><text:span text:style-name="T338">, </text:span><text:span text:style-name="T339">서울대</text:span><text:span text:style-name="T340">, </text:span><text:span text:style-name="T341">성균관대</text:span><text:span text:style-name="T342">, </text:span><text:span text:style-name="T343">숙명여대</text:span><text:span text:style-name="T344">, </text:span><text:span text:style-name="T345">시립대</text:span><text:span text:style-name="T346">, </text:span><text:span text:style-name="T347">연세대</text:span><text:span text:style-name="T348">, </text:span><text:span text:style-name="T349">영남대</text:span><text:span text:style-name="T350">, </text:span><text:span text:style-name="T351">원광대</text:span><text:span text:style-name="T352">, </text:span><text:span text:style-name="T353">육지희정신계승사업회</text:span><text:span text:style-name="T354">, </text:span><text:span text:style-name="T355">이화여대</text:span><text:span text:style-name="T356">, </text:span><text:span text:style-name="T357">인제대</text:span><text:span text:style-name="T358">, </text:span><text:span text:style-name="T359">인천대</text:span><text:span text:style-name="T360">, </text:span><text:span text:style-name="T361">재경대경</text:span><text:span text:style-name="T362">, </text:span><text:span text:style-name="T363">재경원광대</text:span><text:span text:style-name="T364">,</text:span></text:p>
      <text:p text:style-name="P65"><text:span text:style-name="T365">재경충북민주향우회</text:span><text:span text:style-name="T366">, </text:span><text:span text:style-name="T367">전남대</text:span><text:span text:style-name="T368">, </text:span><text:span text:style-name="T369">조선대</text:span><text:span text:style-name="T370">, </text:span><text:span text:style-name="T371">중앙대</text:span><text:span text:style-name="T372">, </text:span><text:span text:style-name="T373">창원대</text:span><text:span text:style-name="T374">, </text:span><text:span text:style-name="T375">총신대</text:span><text:span text:style-name="T376">, </text:span><text:span text:style-name="T377">충남대</text:span><text:span text:style-name="T378">, </text:span><text:span text:style-name="T379">충북대</text:span><text:span text:style-name="T380">, </text:span><text:span text:style-name="T381">한국외대</text:span><text:span text:style-name="T382">, </text:span><text:span text:style-name="T383">한남대</text:span><text:span text:style-name="T384">, </text:span><text:span text:style-name="T385">한림대</text:span><text:span text:style-name="T386">, </text:span><text:span text:style-name="T387">한성대</text:span><text:span text:style-name="T388">, </text:span><text:span text:style-name="T389">한신대</text:span><text:span text:style-name="T390">, </text:span><text:span text:style-name="T391">한양대</text:span><text:span text:style-name="T392">, </text:span><text:span text:style-name="T393">호남대</text:span><text:span text:style-name="T394">, </text:span><text:span text:style-name="T395">호서대</text:span><text:span text:style-name="T396"> </text:span></text:p>
      <text:p text:style-name="P66"/>
      <text:p text:style-name="P67"/>
      <text:p text:style-name="P68"><text:span text:style-name="T397">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3월 25일 수요일 오후 7:28:4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