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1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ext" style:name="T2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0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31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3">
      <style:text-properties fo:font-size="20.0pt" style:font-name="한양견고딕" style:font-name-asian="한양견고딕" style:font-size-asian="20.0pt"/>
    </style:style>
    <style:style style:family="text" style:name="T3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60cm" fo:text-indent="-0.560cm" style:snap-to-layout-grid="false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57cm" fo:text-indent="-0.557cm" style:snap-to-layout-grid="false"/>
    </style:style>
    <style:style style:family="paragraph" style:name="P18" style:parent-style-name="0">
      <style:paragraph-properties fo:margin-left="0.592cm" fo:text-indent="-0.592cm" style:snap-to-layout-grid="false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81cm" fo:text-indent="-0.581cm" style:snap-to-layout-grid="false"/>
    </style:style>
    <style:style style:family="paragraph" style:name="P20" style:parent-style-name="0">
      <style:paragraph-properties fo:margin-left="0.544cm" fo:text-indent="-0.544cm" style:snap-to-layout-grid="false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, </text:span><text:span text:style-name="T7">노동부</text:span><text:span text:style-name="T8">, </text:span><text:span text:style-name="T9">경제부 </text:span></text:p></table:table-cell></table:table-row><table:table-row table:style-name="T1.R2"><table:table-cell table:style-name="T1.R2_C0"><text:p text:style-name="P4"><text:span text:style-name="T10">발    신</text:span></text:p></table:table-cell><table:table-cell table:style-name="T1.R2_C1"><text:p text:style-name="P5"><text:span text:style-name="T11">참여연대 노동사회위원회</text:span><text:span text:style-name="T12"> </text:span><text:span text:style-name="T13">(</text:span><text:span text:style-name="T14">담당 </text:span><text:span text:style-name="T15">: </text:span><text:span text:style-name="T16">최재혁 간사 </text:span><text:span text:style-name="T17">02-723-5036 labor@pspd.org)</text:span></text:p></table:table-cell></table:table-row><table:table-row table:style-name="T1.R3"><table:table-cell table:style-name="T1.R3_C0"><text:p text:style-name="P6"><text:span text:style-name="T18">제    목</text:span></text:p></table:table-cell><table:table-cell table:style-name="T1.R3_C1"><text:p text:style-name="P7"><text:span text:style-name="T19">[</text:span><text:span text:style-name="T20">논평</text:span><text:span text:style-name="T21">] </text:span><text:span text:style-name="T22">인상률마저 후퇴한 최저임금 결정</text:span><text:span text:style-name="T23">, </text:span><text:span text:style-name="T24">노동자의 삶 외면해</text:span></text:p></table:table-cell></table:table-row><table:table-row table:style-name="T1.R4"><table:table-cell table:style-name="T1.R4_C0"><text:p text:style-name="P8"><text:span text:style-name="T25">날    짜</text:span></text:p></table:table-cell><table:table-cell table:style-name="T1.R4_C1"><text:p text:style-name="P9"><text:span text:style-name="T26">2016. 7. 16. (</text:span><text:span text:style-name="T27">총 </text:span><text:span text:style-name="T28">2 </text:span><text:span text:style-name="T29">쪽</text:span><text:span text:style-name="T30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1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2">인상률마저 후퇴한 최저임금 결정</text:span><text:span text:style-name="T33">, </text:span><text:span text:style-name="T34">노동자의 삶 외면해 </text:span></text:p><text:p text:style-name="P14"><text:span text:style-name="T35">‘</text:span><text:span text:style-name="T36">시급 </text:span><text:span text:style-name="T37">6,470</text:span><text:span text:style-name="T38">원</text:span><text:span text:style-name="T39">’, 2017</text:span><text:span text:style-name="T40">년 적용 최저임금 결정에 대한 참여연대 입장</text:span></text:p></table:table-cell></table:table-row></table:table></draw:text-box></draw:frame></text:p>
      <text:p text:style-name="P15"/>
      <text:p text:style-name="P16"><text:span text:style-name="T41">1. 2017</text:span><text:span text:style-name="T42">년 적용 최저임금이 </text:span><text:span text:style-name="T43">“</text:span><text:span text:style-name="T44">시급 </text:span><text:span text:style-name="T45">6,470</text:span><text:span text:style-name="T46">원</text:span><text:span text:style-name="T47">”</text:span><text:span text:style-name="T48">으로 결정되었다</text:span><text:span text:style-name="T49">. </text:span><text:span text:style-name="T50">인상폭은 </text:span><text:span text:style-name="T51">500</text:span><text:span text:style-name="T52">원에도 미치지 못했다</text:span><text:span text:style-name="T53">. 7.3%</text:span><text:span text:style-name="T54">의 인상률은 </text:span><text:span text:style-name="T55">“</text:span><text:span text:style-name="T56">공익위원</text:span><text:span text:style-name="T57">”</text:span><text:span text:style-name="T58">이 제시한 심의구간의 중간 수준이며 지난해의 인상률을 하회한다</text:span><text:span text:style-name="T59">. </text:span><text:span text:style-name="T60">최저임금 대폭 인상에 대한 사회적 필요성과 노동자와 시민의 요구와 공감대에 반하는 유감스러운 결정이다</text:span><text:span text:style-name="T61">. </text:span><text:span text:style-name="T62">재벌대기업의 협소한 이해관계를 대변한 최저임금위원회의 사용자위원과 </text:span><text:span text:style-name="T63">3.7 ~ 13.4%</text:span><text:span text:style-name="T64">의 심의구간을 제안하며 </text:span><text:span text:style-name="T65">“</text:span><text:span text:style-name="T66">공익</text:span><text:span text:style-name="T67">”</text:span><text:span text:style-name="T68">이란 이름을 무색하게 만든 공익위원의 책임을 묻지 않을 수 없다</text:span><text:span text:style-name="T69">. </text:span></text:p>
      <text:p text:style-name="P17"/>
      <text:p text:style-name="P18"><text:span text:style-name="T70">2. </text:span><text:span text:style-name="T71">영세중소상공인을 내세워 최저임금 인상을 반대한 사용자단체와 사용자위원의 뻔뻔함은 개탄스럽다</text:span><text:span text:style-name="T72">. ‘2017</text:span><text:span text:style-name="T73">년 적용 최저임금 결정에 대한 경영계 입장</text:span><text:span text:style-name="T74">’(</text:span><text:span text:style-name="T75">이하 경영계 입장</text:span><text:span text:style-name="T76">, </text:span><text:span text:style-name="T77">http://goo.gl/GGgqLj</text:span><text:span text:style-name="T78">)</text:span><text:span text:style-name="T79">은 이번 결정으로 인해 </text:span><text:span text:style-name="T80">“30</text:span><text:span text:style-name="T81">인 미만 사업장이 매년 </text:span><text:span text:style-name="T82">2</text:span><text:span text:style-name="T83">조 </text:span><text:span text:style-name="T84">5</text:span><text:span text:style-name="T85">천억원을 추가 부담해야 할 것으로 추정된다</text:span><text:span text:style-name="T86">”</text:span><text:span text:style-name="T87">며 </text:span><text:span text:style-name="T88">“</text:span><text:span text:style-name="T89">금번 최저임금 결정이 어려운 경제상황으로 인해 가뜩이나 어려운 영세</text:span><text:span text:style-name="T90">․</text:span><text:span text:style-name="T91">중소기업의 부담을 한층 더 가중시킨다는 점을 분명히 하</text:span><text:span text:style-name="T92">”</text:span><text:span text:style-name="T93">겠다고 밝혔다</text:span><text:span text:style-name="T94">. </text:span><text:span text:style-name="T95">그러나 경영계는 </text:span><text:span text:style-name="T96">2015</text:span><text:span text:style-name="T97">년의 하도급</text:span><text:span text:style-name="T98">, </text:span><text:span text:style-name="T99">유통</text:span><text:span text:style-name="T100">, </text:span><text:span text:style-name="T101">가맹분야 등에서 중소기업이 겪은 불공정 거래에 대한 조치 건수가 전년도에 비해 높은 비율로 증가했다는 공정거래위원회의 발표</text:span><text:span text:style-name="T102">(http://goo.gl/fjj4uk)</text:span><text:span text:style-name="T103">에 대한 입장을 먼저 내놓아야 할 것이다</text:span><text:span text:style-name="T104">. </text:span><text:span text:style-name="T105">경영계 입장에 따르면</text:span><text:span text:style-name="T106">, </text:span><text:span text:style-name="T107">오히려 이번 결정으로 인해 시장에서 매년 </text:span><text:span text:style-name="T108">2</text:span><text:span text:style-name="T109">조 </text:span><text:span text:style-name="T110">5</text:span><text:span text:style-name="T111">천억 원 규모의 추가 소비가 가능해졌다고도 볼 수 있다</text:span><text:span text:style-name="T112">. </text:span><text:span text:style-name="T113">재벌대기업이 영세중소상공인의 정당한 몫을 빼앗지만 않는다면 이번 결정으로 발생한 추가 소비는 영세중소상공인의 소득을 증가시킬 것이다</text:span><text:span text:style-name="T114">. </text:span><text:span text:style-name="T115">사용자단체와 사용자위원은 외면했지만</text:span><text:span text:style-name="T116">, </text:span><text:span text:style-name="T117">이러한 이유로 인해 전 세계의 수많은 나라에서 정부가 주도해서 최저임금을 대폭 인상하고 있는 것이다</text:span><text:span text:style-name="T118">. </text:span></text:p>
      <text:p text:style-name="P19"/>
      <text:p text:style-name="P20"><text:span text:style-name="T119">3. </text:span><text:span text:style-name="T120">이번 결정으로 수 백만 명의 노동자가 </text:span><text:span text:style-name="T121">6,470</text:span><text:span text:style-name="T122">원의 시급으로 삶을 이어가야만 한다</text:span><text:span text:style-name="T123">. </text:span><text:span text:style-name="T124">최저임금에 연동되어 있는 실업급여의 수준도 함께 정체되었다</text:span><text:span text:style-name="T125">. </text:span><text:span text:style-name="T126">일하는</text:span><text:span text:style-name="T127">, </text:span><text:span text:style-name="T128">그리고 일자리에서 쫓겨난 노동자의 절박한 삶은 또 다시 외면당했다</text:span><text:span text:style-name="T129">. </text:span><text:span text:style-name="T130">재벌대기업의 이해관계만이 편협하게 대변하면서 노동하는 시민이 마땅히 누려야 할 최소한의 생계와 삶의 안정을 훼손해버린 사용자위원과 공익위원의 </text:span><text:span text:style-name="T131">2017</text:span><text:span text:style-name="T132">년 최저임금 결정에 깊은 유감을 표한다</text:span><text:span text:style-name="T133">. </text:span><text:span text:style-name="T134">끝으로</text:span><text:span text:style-name="T135">, </text:span><text:span text:style-name="T136">영세중소상공인의 열악한 상황은 자신의 비용을 전가할 뿐</text:span><text:span text:style-name="T137">, </text:span><text:span text:style-name="T138">정당한 몫을 보장하지 않는 재벌대기업의 행태에 기인한 것임을 다시 한 번 분명히 하고자 한다</text:span><text:span text:style-name="T139">. </text:span><text:span text:style-name="T140">끝</text:span><text:span text:style-name="T141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06년 2월 23일 목요일 오후 7:58:37</meta:creation-date>
    <dc:title>보도자료서식</dc:title>
    <dc:creator/>
    <dc:date>2016년 7월 16일 토요일 오후 9:57:0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