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Pictures/00001.jpeg" manifest:media-type="image/jpeg"/>
  <manifest:file-entry manifest:full-path="Pictures/00002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휴먼엑스포" svg:font-family="휴먼엑스포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HY신명조" svg:font-family="HY신명조"/>
    <style:font-face style:font-family-generic="system" style:font-pitch="variable" style:name="바탕" svg:font-family="바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HY신명조" svg:font-family="HY신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맑은 고딕" svg:font-family="맑은 고딕"/>
    <style:font-face style:font-family-generic="system" style:font-pitch="variable" style:name="굴림" svg:font-family="굴림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Y중고딕" svg:font-family="HY중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나눔바른고딕" svg:font-family="나눔바른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굴림" svg:font-family="굴림"/>
    <style:font-face style:font-family-generic="system" style:font-pitch="variable" style:name="나눔바른고딕" svg:font-family="나눔바른고딕"/>
    <style:font-face style:font-family-generic="system" style:font-pitch="variable" style:name="HY중고딕" svg:font-family="HY중고딕"/>
    <style:font-face style:font-family-generic="system" style:font-pitch="variable" style:name="휴먼명조" svg:font-family="휴먼명조"/>
    <style:font-face style:font-family-generic="system" style:font-pitch="variable" style:name="나눔바른고딕" svg:font-family="나눔바른고딕"/>
    <style:font-face style:font-family-generic="system" style:font-pitch="variable" style:name="돋움체" svg:font-family="돋움체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</office:font-face-decls>
  <office:automatic-styles>
    <style:style style:family="paragraph" style:name="P1" style:parent-style-name="0">
      <style:paragraph-properties fo:line-height="7.056cm" fo:margin-bottom="0.141cm" fo:text-align="center" style:snap-to-layout-grid="false"/>
    </style:style>
    <style:style style:family="text" style:name="T1">
      <style:text-properties fo:color="#333333" fo:font-size="30.0pt" style:font-name="HY견고딕" style:font-name-asian="HY견고딕" style:font-size-asian="30.0pt"/>
    </style:style>
    <style:style style:family="text" style:name="T2">
      <style:text-properties fo:color="#333333" fo:font-size="30.0pt" fo:font-weight="bold" fo:letter-spacing="-1.5pt" style:font-name="바탕" style:font-name-asian="HY견고딕" style:font-size-asian="30.0pt" style:font-weight-asian="bold"/>
    </style:style>
    <style:style style:family="paragraph" style:name="P2" style:parent-style-name="0">
      <style:paragraph-properties fo:line-height="7.056cm" fo:margin-bottom="0.141cm" fo:text-align="center" style:snap-to-layout-grid="false"/>
    </style:style>
    <style:style style:family="text" style:name="T3">
      <style:text-properties fo:color="#333333" fo:font-size="30.0pt" fo:font-weight="bold" fo:letter-spacing="-1.5pt" style:font-name="바탕" style:font-name-asian="HY견고딕" style:font-size-asian="30.0pt" style:font-weight-asian="bold"/>
    </style:style>
    <style:style style:family="paragraph" style:name="P3" style:parent-style-name="0">
      <style:paragraph-properties fo:line-height="7.056cm" fo:margin-bottom="0.141cm" style:snap-to-layout-grid="false"/>
    </style:style>
    <style:style style:family="text" style:name="T4">
      <style:text-properties fo:color="#333333" fo:font-size="24.0pt" fo:font-weight="bold" fo:letter-spacing="-1.2pt" style:font-name="바탕" style:font-name-asian="휴먼엑스포" style:font-size-asian="24.0pt" style:font-weight-asian="bold"/>
    </style:style>
    <style:style style:family="graphic" style:name="fr1" style:parent-style-name="Frame">
      <style:graphic-properties fo:border="none" fo:clip="rect(0.00cm 0.00cm 26.83cm 0.00cm)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graphic" style:name="gr1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graphic" style:name="fr2" style:parent-style-name="Frame">
      <style:graphic-properties fo:border="none" fo:clip="rect(13.83cm 0.00cm 13.92cm 0.00cm)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graphic" style:name="gr2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4" style:parent-style-name="0">
      <style:paragraph-properties fo:line-height="7.056cm" fo:margin-bottom="0.141cm" style:snap-to-layout-grid="false"/>
    </style:style>
    <style:style style:family="text" style:name="T5">
      <style:text-properties fo:color="#333333" fo:font-size="20.0pt" fo:font-weight="bold" fo:letter-spacing="-1.0pt" style:font-name="바탕" style:font-name-asian="맑은 고딕" style:font-size-asian="20.0pt" style:font-weight-asian="bold"/>
    </style:style>
    <style:style style:family="text" style:name="T6">
      <style:text-properties fo:color="#333333" fo:font-size="20.0pt" fo:font-weight="bold" fo:letter-spacing="-1.0pt" style:font-name="바탕" style:font-name-asian="맑은 고딕" style:font-size-asian="20.0pt" style:font-weight-asian="bold"/>
    </style:style>
    <style:style style:family="text" style:name="T7">
      <style:text-properties fo:color="#333333" fo:font-size="20.0pt" fo:font-weight="bold" style:font-name="맑은 고딕" style:font-name-asian="맑은 고딕" style:font-size-asian="20.0pt" style:font-weight-asian="bold"/>
    </style:style>
    <style:style style:family="text" style:name="T8">
      <style:text-properties fo:color="#333333" fo:font-size="20.0pt" fo:font-weight="bold" fo:letter-spacing="-1.0pt" style:font-name="바탕" style:font-name-asian="맑은 고딕" style:font-size-asian="20.0pt" style:font-weight-asian="bold"/>
    </style:style>
    <style:style style:family="text" style:name="T9">
      <style:text-properties fo:color="#333333" fo:font-size="20.0pt" fo:font-weight="bold" style:font-name="맑은 고딕" style:font-name-asian="맑은 고딕" style:font-size-asian="20.0pt" style:font-weight-asian="bold"/>
    </style:style>
    <style:style style:family="text" style:name="T10">
      <style:text-properties fo:color="#333333" fo:font-size="20.0pt" fo:font-weight="bold" fo:letter-spacing="-1.0pt" style:font-name="바탕" style:font-name-asian="맑은 고딕" style:font-size-asian="20.0pt" style:font-weight-asian="bold"/>
    </style:style>
    <style:style style:family="text" style:name="T11">
      <style:text-properties fo:color="#333333" fo:font-size="20.0pt" fo:font-weight="bold" style:font-name="맑은 고딕" style:font-name-asian="맑은 고딕" style:font-size-asian="20.0pt" style:font-weight-asian="bold"/>
    </style:style>
    <style:style style:family="text" style:name="T12">
      <style:text-properties fo:color="#333333" fo:font-size="20.0pt" fo:font-weight="bold" fo:letter-spacing="-1.0pt" style:font-name="바탕" style:font-name-asian="맑은 고딕" style:font-size-asian="20.0pt" style:font-weight-asian="bold"/>
    </style:style>
    <style:style style:family="text" style:name="T13">
      <style:text-properties fo:color="#333333" fo:font-size="20.0pt" fo:font-weight="bold" style:font-name="맑은 고딕" style:font-name-asian="맑은 고딕" style:font-size-asian="20.0pt" style:font-weight-asian="bold"/>
    </style:style>
    <style:style style:family="text" style:name="T14">
      <style:text-properties fo:color="#333333" fo:font-size="20.0pt" fo:font-weight="bold" fo:letter-spacing="-1.0pt" style:font-name="바탕" style:font-name-asian="맑은 고딕" style:font-size-asian="20.0pt" style:font-weight-asian="bold"/>
    </style:style>
    <style:style style:family="text" style:name="T15">
      <style:text-properties fo:color="#333333" fo:font-size="20.0pt" fo:font-weight="bold" style:font-name="맑은 고딕" style:font-name-asian="맑은 고딕" style:font-size-asian="20.0pt" style:font-weight-asian="bold"/>
    </style:style>
    <style:style style:family="text" style:name="T16">
      <style:text-properties fo:color="#333333" fo:font-size="20.0pt" fo:font-weight="bold" fo:letter-spacing="-1.0pt" style:font-name="바탕" style:font-name-asian="맑은 고딕" style:font-size-asian="20.0pt" style:font-weight-asian="bold"/>
    </style:style>
    <style:style style:family="text" style:name="T17">
      <style:text-properties fo:color="#333333" fo:font-size="20.0pt" fo:font-weight="bold" style:font-name="맑은 고딕" style:font-name-asian="맑은 고딕" style:font-size-asian="20.0pt" style:font-weight-asian="bold"/>
    </style:style>
    <style:style style:family="text" style:name="T18">
      <style:text-properties fo:color="#333333" fo:font-size="20.0pt" fo:font-weight="bold" fo:letter-spacing="-1.0pt" style:font-name="바탕" style:font-name-asian="맑은 고딕" style:font-size-asian="20.0pt" style:font-weight-asian="bold"/>
    </style:style>
    <style:style style:family="paragraph" style:name="P5" style:parent-style-name="0">
      <style:paragraph-properties fo:line-height="6.526cm" style:snap-to-layout-grid="false"/>
    </style:style>
    <style:style style:family="text" style:name="T19">
      <style:text-properties fo:color="#333333" fo:font-size="20.0pt" fo:font-weight="bold" fo:letter-spacing="-1.0pt" style:font-name="바탕" style:font-name-asian="맑은 고딕" style:font-size-asian="20.0pt" style:font-weight-asian="bold"/>
    </style:style>
    <style:style style:family="text" style:name="T20">
      <style:text-properties fo:color="#333333" fo:font-size="20.0pt" fo:font-weight="bold" fo:letter-spacing="-1.0pt" style:font-name="바탕" style:font-name-asian="맑은 고딕" style:font-size-asian="20.0pt" style:font-weight-asian="bold"/>
    </style:style>
    <style:style style:family="text" style:name="T21">
      <style:text-properties fo:color="#333333" fo:font-size="20.0pt" fo:font-weight="bold" style:font-name="맑은 고딕" style:font-name-asian="맑은 고딕" style:font-size-asian="20.0pt" style:font-weight-asian="bold"/>
    </style:style>
    <style:style style:family="text" style:name="T22">
      <style:text-properties fo:color="#333333" fo:font-size="20.0pt" fo:font-weight="bold" fo:letter-spacing="-1.0pt" style:font-name="바탕" style:font-name-asian="맑은 고딕" style:font-size-asian="20.0pt" style:font-weight-asian="bold"/>
    </style:style>
    <style:style style:family="paragraph" style:name="P6" style:parent-style-name="0">
      <style:paragraph-properties fo:line-height="5.292cm" fo:text-align="center" style:snap-to-layout-grid="false"/>
    </style:style>
    <style:style style:family="paragraph" style:name="P7" style:parent-style-name="0">
      <style:paragraph-properties fo:line-height="5.292cm" fo:text-align="center" style:snap-to-layout-grid="false"/>
    </style:style>
    <style:style style:family="paragraph" style:name="P8" style:parent-style-name="0">
      <style:paragraph-properties fo:line-height="5.292cm" fo:text-align="center" style:snap-to-layout-grid="false"/>
    </style:style>
    <style:style style:family="paragraph" style:name="P9" style:parent-style-name="0">
      <style:paragraph-properties fo:line-height="5.292cm" fo:text-align="center" style:snap-to-layout-grid="false"/>
    </style:style>
    <style:style style:family="text" style:name="T23">
      <style:text-properties fo:font-size="20.0pt" fo:font-weight="bold" style:font-name="바탕" style:font-name-asian="맑은 고딕" style:font-size-asian="20.0pt" style:font-weight-asian="bold"/>
    </style:style>
    <style:style style:family="paragraph" style:name="P10" style:parent-style-name="0">
      <style:paragraph-properties fo:line-height="240%" fo:text-align="center" style:snap-to-layout-grid="false"/>
    </style:style>
    <style:style style:family="text" style:name="T24">
      <style:text-properties fo:font-size="20.0pt" fo:font-weight="bold" style:font-name="맑은 고딕" style:font-name-asian="맑은 고딕" style:font-size-asian="20.0pt" style:font-weight-asian="bold"/>
    </style:style>
    <style:style style:family="text" style:name="T25">
      <style:text-properties fo:font-size="20.0pt" fo:font-weight="bold" fo:letter-spacing="-2.0pt" style:font-name="바탕" style:font-name-asian="맑은 고딕" style:font-size-asian="20.0pt" style:font-weight-asian="bold"/>
    </style:style>
    <style:style style:family="text" style:name="T26">
      <style:text-properties fo:font-size="20.0pt" fo:font-weight="bold" style:font-name="맑은 고딕" style:font-name-asian="맑은 고딕" style:font-size-asian="20.0pt" style:font-weight-asian="bold"/>
    </style:style>
    <style:style style:family="text" style:name="T27">
      <style:text-properties fo:font-size="20.0pt" fo:font-weight="bold" fo:letter-spacing="-2.0pt" style:font-name="바탕" style:font-name-asian="맑은 고딕" style:font-size-asian="20.0pt" style:font-weight-asian="bold"/>
    </style:style>
    <style:style style:family="text" style:name="T28">
      <style:text-properties fo:font-size="20.0pt" fo:font-weight="bold" style:font-name="맑은 고딕" style:font-name-asian="맑은 고딕" style:font-size-asian="20.0pt" style:font-weight-asian="bold"/>
    </style:style>
    <style:style style:family="text" style:name="T29">
      <style:text-properties fo:font-size="20.0pt" fo:font-weight="bold" fo:letter-spacing="-2.0pt" style:font-name="바탕" style:font-name-asian="맑은 고딕" style:font-size-asian="20.0pt" style:font-weight-asian="bold"/>
    </style:style>
    <style:style style:family="text" style:name="T30">
      <style:text-properties fo:font-size="20.0pt" fo:font-weight="bold" style:font-name="맑은 고딕" style:font-name-asian="맑은 고딕" style:font-size-asian="20.0pt" style:font-weight-asian="bold"/>
    </style:style>
    <style:style style:family="text" style:name="T31">
      <style:text-properties fo:font-size="20.0pt" fo:font-weight="bold" fo:letter-spacing="-2.0pt" style:font-name="바탕" style:font-name-asian="맑은 고딕" style:font-size-asian="20.0pt" style:font-weight-asian="bold"/>
    </style:style>
    <style:style style:family="text" style:name="T32">
      <style:text-properties fo:font-size="20.0pt" fo:font-weight="bold" style:font-name="맑은 고딕" style:font-name-asian="맑은 고딕" style:font-size-asian="20.0pt" style:font-weight-asian="bold"/>
    </style:style>
    <style:style style:family="paragraph" style:name="P11" style:parent-style-name="0">
      <style:paragraph-properties fo:line-height="240%" fo:text-align="center" style:snap-to-layout-grid="false"/>
    </style:style>
    <style:style style:family="text" style:name="T33">
      <style:text-properties fo:font-size="20.0pt" fo:font-weight="bold" style:font-name="맑은 고딕" style:font-name-asian="맑은 고딕" style:font-size-asian="20.0pt" style:font-weight-asian="bold"/>
    </style:style>
    <style:style style:family="text" style:name="T34">
      <style:text-properties fo:font-size="20.0pt" fo:font-weight="bold" fo:letter-spacing="-2.0pt" style:font-name="바탕" style:font-name-asian="맑은 고딕" style:font-size-asian="20.0pt" style:font-weight-asian="bold"/>
    </style:style>
    <style:style style:family="paragraph" style:name="P12" style:parent-style-name="0">
      <style:paragraph-properties fo:line-height="5.644cm" style:snap-to-layout-grid="false"/>
    </style:style>
    <style:style style:family="text" style:name="T35">
      <style:text-properties fo:color="#333333" fo:font-size="26.0pt" fo:font-weight="bold" style:font-name="바탕" style:font-name-asian="맑은 고딕" style:font-size-asian="26.0pt" style:font-weight-asian="bold"/>
    </style:style>
    <style:style style:family="text" style:name="T36">
      <style:text-properties fo:font-size="20.0pt" fo:font-weight="bold" fo:letter-spacing="-1.3pt" style:font-name="바탕" style:font-name-asian="HY신명조" style:font-size-asian="20.0pt" style:font-weight-asian="bold"/>
    </style:style>
    <style:style style:family="paragraph" style:name="P13" style:parent-style-name="0">
      <style:paragraph-properties fo:line-height="7.056cm" fo:margin-bottom="0.141cm" fo:text-align="center" style:snap-to-layout-grid="false"/>
    </style:style>
    <style:style style:family="paragraph" style:name="P14" style:parent-style-name="0">
      <style:paragraph-properties fo:line-height="7.056cm" fo:margin-bottom="0.141cm" fo:text-align="center" style:snap-to-layout-grid="false"/>
    </style:style>
    <style:style style:family="text" style:name="T37">
      <style:text-properties fo:color="#333333" fo:font-size="30.0pt" style:font-name="HY견고딕" style:font-name-asian="HY견고딕" style:font-size-asian="30.0pt"/>
    </style:style>
    <style:style style:family="text" style:name="T38">
      <style:text-properties fo:color="#333333" fo:font-size="30.0pt" fo:font-weight="bold" fo:letter-spacing="-1.5pt" style:font-name="바탕" style:font-name-asian="HY견고딕" style:font-size-asian="30.0pt" style:font-weight-asian="bold"/>
    </style:style>
    <style:style style:family="paragraph" style:name="P15" style:parent-style-name="0">
      <style:paragraph-properties fo:line-height="0.529cm" fo:margin-bottom="0.141cm" style:snap-to-layout-grid="false"/>
    </style:style>
    <style:style style:family="paragraph" style:name="P16" style:parent-style-name="0">
      <style:paragraph-properties fo:line-height="0.529cm" fo:margin-bottom="0.141cm" style:snap-to-layout-grid="false"/>
    </style:style>
    <style:style style:family="text" style:name="T39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text" style:name="T40">
      <style:text-properties fo:color="#333333" fo:font-size="13.0pt" style:font-name="휴먼명조" style:font-name-asian="휴먼명조" style:font-size-asian="13.0pt"/>
    </style:style>
    <style:style style:family="text" style:name="T41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text" style:name="T42">
      <style:text-properties fo:color="#333333" fo:font-size="13.0pt" style:font-name="휴먼명조" style:font-name-asian="휴먼명조" style:font-size-asian="13.0pt"/>
    </style:style>
    <style:style style:family="text" style:name="T43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paragraph" style:name="P17" style:parent-style-name="0">
      <style:paragraph-properties fo:line-height="0.529cm" fo:margin-bottom="0.141cm" style:snap-to-layout-grid="false"/>
    </style:style>
    <style:style style:family="paragraph" style:name="P18" style:parent-style-name="0">
      <style:paragraph-properties fo:line-height="0.529cm" fo:margin-bottom="0.141cm" style:snap-to-layout-grid="false"/>
    </style:style>
    <style:style style:family="paragraph" style:name="P19" style:parent-style-name="0">
      <style:paragraph-properties fo:line-height="0.529cm" fo:margin-bottom="0.141cm" style:snap-to-layout-grid="false"/>
    </style:style>
    <style:style style:family="paragraph" style:name="P20" style:parent-style-name="0">
      <style:paragraph-properties fo:line-height="0.529cm" fo:margin-bottom="0.141cm" style:snap-to-layout-grid="false"/>
    </style:style>
    <style:style style:family="text" style:name="T44">
      <style:text-properties fo:color="#333333" fo:font-size="13.0pt" style:font-name="바탕" style:font-name-asian="휴먼명조" style:font-size-asian="13.0pt"/>
    </style:style>
    <style:style style:family="text" style:name="T45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text" style:name="T46">
      <style:text-properties fo:color="#333333" fo:font-size="13.0pt" style:font-name="휴먼명조" style:font-name-asian="휴먼명조" style:font-size-asian="13.0pt"/>
    </style:style>
    <style:style style:family="text" style:name="T47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paragraph" style:name="P21" style:parent-style-name="0">
      <style:paragraph-properties fo:line-height="0.529cm" fo:margin-bottom="0.141cm" style:snap-to-layout-grid="false"/>
    </style:style>
    <style:style style:family="paragraph" style:name="P22" style:parent-style-name="0">
      <style:paragraph-properties fo:line-height="0.529cm" fo:margin-bottom="0.141cm" style:snap-to-layout-grid="false"/>
    </style:style>
    <style:style style:family="text" style:name="T48">
      <style:text-properties fo:color="#333333" fo:font-size="13.0pt" style:font-name="바탕" style:font-name-asian="휴먼명조" style:font-size-asian="13.0pt"/>
    </style:style>
    <style:style style:family="text" style:name="T49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text" style:name="T50">
      <style:text-properties fo:color="#333333" fo:font-size="13.0pt" style:font-name="휴먼명조" style:font-name-asian="휴먼명조" style:font-size-asian="13.0pt"/>
    </style:style>
    <style:style style:family="text" style:name="T51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paragraph" style:name="P23" style:parent-style-name="0">
      <style:paragraph-properties fo:line-height="0.529cm" fo:margin-bottom="0.141cm" style:snap-to-layout-grid="false"/>
    </style:style>
    <style:style style:family="paragraph" style:name="P24" style:parent-style-name="0">
      <style:paragraph-properties fo:line-height="0.529cm" fo:margin-bottom="0.141cm" style:snap-to-layout-grid="false"/>
    </style:style>
    <style:style style:family="paragraph" style:name="P25" style:parent-style-name="0">
      <style:paragraph-properties fo:line-height="0.529cm" fo:margin-bottom="0.141cm" style:snap-to-layout-grid="false"/>
    </style:style>
    <style:style style:family="text" style:name="T52">
      <style:text-properties fo:color="#333333" fo:font-size="13.0pt" style:font-name="바탕" style:font-name-asian="휴먼명조" style:font-size-asian="13.0pt"/>
    </style:style>
    <style:style style:family="text" style:name="T53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text" style:name="T54">
      <style:text-properties fo:color="#333333" fo:font-size="13.0pt" style:font-name="휴먼명조" style:font-name-asian="휴먼명조" style:font-size-asian="13.0pt"/>
    </style:style>
    <style:style style:family="text" style:name="T55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paragraph" style:name="P26" style:parent-style-name="0">
      <style:paragraph-properties fo:line-height="0.529cm" fo:margin-bottom="0.141cm" style:snap-to-layout-grid="false"/>
    </style:style>
    <style:style style:family="paragraph" style:name="P27" style:parent-style-name="0">
      <style:paragraph-properties fo:line-height="0.529cm" fo:margin-bottom="0.141cm" style:snap-to-layout-grid="false"/>
    </style:style>
    <style:style style:family="text" style:name="T56">
      <style:text-properties fo:color="#333333" fo:font-size="13.0pt" style:font-name="바탕" style:font-name-asian="휴먼명조" style:font-size-asian="13.0pt"/>
    </style:style>
    <style:style style:family="text" style:name="T57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paragraph" style:name="P28" style:parent-style-name="0">
      <style:paragraph-properties fo:line-height="0.529cm" fo:margin-bottom="0.141cm" style:snap-to-layout-grid="false"/>
    </style:style>
    <style:style style:family="text" style:name="T58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text" style:name="T59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text" style:name="T60">
      <style:text-properties fo:color="#333333" fo:font-size="13.0pt" style:font-name="휴먼명조" style:font-name-asian="휴먼명조" style:font-size-asian="13.0pt"/>
    </style:style>
    <style:style style:family="text" style:name="T61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paragraph" style:name="P29" style:parent-style-name="0">
      <style:paragraph-properties fo:line-height="0.529cm" fo:margin-bottom="0.141cm" style:snap-to-layout-grid="false"/>
    </style:style>
    <style:style style:family="paragraph" style:name="P30" style:parent-style-name="0">
      <style:paragraph-properties fo:line-height="0.529cm" fo:margin-bottom="0.141cm" style:snap-to-layout-grid="false"/>
    </style:style>
    <style:style style:family="paragraph" style:name="P31" style:parent-style-name="0">
      <style:paragraph-properties fo:line-height="0.529cm" fo:margin-bottom="0.141cm" style:snap-to-layout-grid="false"/>
    </style:style>
    <style:style style:family="text" style:name="T62">
      <style:text-properties fo:color="#333333" fo:font-size="13.0pt" style:font-name="바탕" style:font-name-asian="휴먼명조" style:font-size-asian="13.0pt"/>
    </style:style>
    <style:style style:family="text" style:name="T63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text" style:name="T64">
      <style:text-properties fo:color="#333333" fo:font-size="13.0pt" style:font-name="휴먼명조" style:font-name-asian="휴먼명조" style:font-size-asian="13.0pt"/>
    </style:style>
    <style:style style:family="text" style:name="T65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paragraph" style:name="P32" style:parent-style-name="0">
      <style:paragraph-properties fo:line-height="0.529cm" fo:margin-bottom="0.141cm" style:snap-to-layout-grid="false"/>
    </style:style>
    <style:style style:family="paragraph" style:name="P33" style:parent-style-name="0">
      <style:paragraph-properties fo:line-height="0.529cm" fo:margin-bottom="0.141cm" style:snap-to-layout-grid="false"/>
    </style:style>
    <style:style style:family="text" style:name="T66">
      <style:text-properties fo:color="#333333" fo:font-size="13.0pt" style:font-name="바탕" style:font-name-asian="휴먼명조" style:font-size-asian="13.0pt"/>
    </style:style>
    <style:style style:family="text" style:name="T67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paragraph" style:name="P34" style:parent-style-name="0">
      <style:paragraph-properties fo:line-height="0.529cm" fo:margin-bottom="0.141cm" style:snap-to-layout-grid="false"/>
    </style:style>
    <style:style style:family="paragraph" style:name="P35" style:parent-style-name="0">
      <style:paragraph-properties fo:line-height="0.529cm" fo:margin-bottom="0.141cm" style:snap-to-layout-grid="false"/>
    </style:style>
    <style:style style:family="text" style:name="T68">
      <style:text-properties fo:color="#333333" fo:font-size="13.0pt" style:font-name="바탕" style:font-name-asian="휴먼명조" style:font-size-asian="13.0pt"/>
    </style:style>
    <style:style style:family="text" style:name="T69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text" style:name="T70">
      <style:text-properties fo:color="#333333" fo:font-size="13.0pt" style:font-name="휴먼명조" style:font-name-asian="휴먼명조" style:font-size-asian="13.0pt"/>
    </style:style>
    <style:style style:family="text" style:name="T71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paragraph" style:name="P36" style:parent-style-name="0">
      <style:paragraph-properties fo:line-height="0.529cm" fo:margin-bottom="0.141cm" style:snap-to-layout-grid="false"/>
    </style:style>
    <style:style style:family="paragraph" style:name="P37" style:parent-style-name="0">
      <style:paragraph-properties fo:line-height="0.529cm" fo:margin-bottom="0.141cm" style:snap-to-layout-grid="false"/>
    </style:style>
    <style:style style:family="paragraph" style:name="P38" style:parent-style-name="0">
      <style:paragraph-properties fo:break-before="page" fo:line-height="5.644cm" style:snap-to-layout-grid="false"/>
    </style:style>
    <style:style style:family="text" style:name="T72">
      <style:text-properties fo:color="#333333" fo:font-size="24.0pt" fo:font-weight="bold" style:font-name="바탕" style:font-name-asian="맑은 고딕" style:font-size-asian="24.0pt" style:font-weight-asian="bold"/>
    </style:style>
    <style:style style:family="text" style:name="T73">
      <style:text-properties fo:color="#333333" fo:font-size="24.0pt" fo:font-weight="bold" style:font-name="맑은 고딕" style:font-name-asian="맑은 고딕" style:font-size-asian="24.0pt" style:font-weight-asian="bold"/>
    </style:style>
    <style:style style:family="text" style:name="T74">
      <style:text-properties fo:color="#333333" fo:font-size="24.0pt" fo:font-weight="bold" fo:letter-spacing="-1.2pt" style:font-name="바탕" style:font-name-asian="맑은 고딕" style:font-size-asian="24.0pt" style:font-weight-asian="bold"/>
    </style:style>
    <style:style style:family="paragraph" style:name="P39" style:parent-style-name="0">
      <style:paragraph-properties fo:line-height="4.762cm" style:snap-to-layout-grid="false"/>
    </style:style>
    <style:style style:family="paragraph" style:name="P40" style:parent-style-name="0">
      <style:paragraph-properties fo:line-height="4.762cm" style:snap-to-layout-grid="false"/>
    </style:style>
    <style:style style:family="text" style:name="T75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76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text" style:name="T77">
      <style:text-properties fo:color="#333333" fo:font-size="14.0pt" fo:font-weight="bold" style:font-name="휴먼명조" style:font-name-asian="휴먼명조" style:font-size-asian="14.0pt" style:font-weight-asian="bold"/>
    </style:style>
    <style:style style:family="paragraph" style:name="P41" style:parent-style-name="0">
      <style:paragraph-properties fo:line-height="4.762cm" style:snap-to-layout-grid="false"/>
    </style:style>
    <style:style style:family="paragraph" style:name="P42" style:parent-style-name="0">
      <style:paragraph-properties fo:line-height="4.762cm" style:snap-to-layout-grid="false"/>
    </style:style>
    <style:style style:family="text" style:name="T78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79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text" style:name="T80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81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text" style:name="T82">
      <style:text-properties fo:color="#333333" fo:font-size="14.0pt" fo:font-weight="bold" style:font-name="휴먼명조" style:font-name-asian="휴먼명조" style:font-size-asian="14.0pt" style:font-weight-asian="bold"/>
    </style:style>
    <style:style style:family="paragraph" style:name="P43" style:parent-style-name="0">
      <style:paragraph-properties fo:line-height="3.881cm" style:snap-to-layout-grid="false"/>
    </style:style>
    <style:style style:family="paragraph" style:name="P44" style:parent-style-name="0">
      <style:paragraph-properties fo:line-height="3.881cm" style:snap-to-layout-grid="false"/>
    </style:style>
    <style:style style:family="text" style:name="T83">
      <style:text-properties fo:color="#333333" fo:font-size="12.0pt" style:font-name="바탕" style:font-name-asian="휴먼명조" style:font-size-asian="12.0pt"/>
    </style:style>
    <style:style style:family="text" style:name="T8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85">
      <style:text-properties fo:color="#333333" fo:font-size="12.0pt" style:font-name="휴먼명조" style:font-name-asian="휴먼명조" style:font-size-asian="12.0pt"/>
    </style:style>
    <style:style style:family="text" style:name="T8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87">
      <style:text-properties fo:color="#333333" fo:font-size="12.0pt" style:font-name="휴먼명조" style:font-name-asian="휴먼명조" style:font-size-asian="12.0pt"/>
    </style:style>
    <style:style style:family="text" style:name="T8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89">
      <style:text-properties fo:color="#333333" fo:font-size="12.0pt" style:font-name="휴먼명조" style:font-name-asian="휴먼명조" style:font-size-asian="12.0pt"/>
    </style:style>
    <style:style style:family="text" style:name="T9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91">
      <style:text-properties fo:color="#333333" fo:font-size="12.0pt" style:font-name="휴먼명조" style:font-name-asian="휴먼명조" style:font-size-asian="12.0pt"/>
    </style:style>
    <style:style style:family="paragraph" style:name="P45" style:parent-style-name="0">
      <style:paragraph-properties fo:line-height="3.881cm" style:snap-to-layout-grid="false"/>
    </style:style>
    <style:style style:family="paragraph" style:name="P46" style:parent-style-name="0">
      <style:paragraph-properties fo:line-height="3.881cm" style:snap-to-layout-grid="false"/>
    </style:style>
    <style:style style:family="text" style:name="T92">
      <style:text-properties fo:color="#333333" fo:font-size="12.0pt" style:font-name="바탕" style:font-name-asian="휴먼명조" style:font-size-asian="12.0pt"/>
    </style:style>
    <style:style style:family="text" style:name="T9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94">
      <style:text-properties fo:color="#333333" fo:font-size="12.0pt" style:font-name="휴먼명조" style:font-name-asian="휴먼명조" style:font-size-asian="12.0pt"/>
    </style:style>
    <style:style style:family="text" style:name="T9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96">
      <style:text-properties fo:color="#333333" fo:font-size="12.0pt" style:font-name="휴먼명조" style:font-name-asian="휴먼명조" style:font-size-asian="12.0pt"/>
    </style:style>
    <style:style style:family="text" style:name="T9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98">
      <style:text-properties fo:color="#333333" fo:font-size="12.0pt" style:font-name="휴먼명조" style:font-name-asian="휴먼명조" style:font-size-asian="12.0pt"/>
    </style:style>
    <style:style style:family="text" style:name="T9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0">
      <style:text-properties fo:color="#333333" fo:font-size="12.0pt" style:font-name="휴먼명조" style:font-name-asian="휴먼명조" style:font-size-asian="12.0pt"/>
    </style:style>
    <style:style style:family="text" style:name="T10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2">
      <style:text-properties fo:color="#333333" fo:font-size="12.0pt" style:font-name="휴먼명조" style:font-name-asian="휴먼명조" style:font-size-asian="12.0pt"/>
    </style:style>
    <style:style style:family="text" style:name="T10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4">
      <style:text-properties fo:color="#333333" fo:font-size="12.0pt" style:font-name="휴먼명조" style:font-name-asian="휴먼명조" style:font-size-asian="12.0pt"/>
    </style:style>
    <style:style style:family="paragraph" style:name="P47" style:parent-style-name="0">
      <style:paragraph-properties fo:line-height="3.881cm" style:snap-to-layout-grid="false"/>
    </style:style>
    <style:style style:family="paragraph" style:name="P48" style:parent-style-name="0">
      <style:paragraph-properties fo:line-height="3.881cm" style:snap-to-layout-grid="false"/>
    </style:style>
    <style:style style:family="text" style:name="T105">
      <style:text-properties fo:color="#333333" fo:font-size="12.0pt" style:font-name="바탕" style:font-name-asian="휴먼명조" style:font-size-asian="12.0pt"/>
    </style:style>
    <style:style style:family="text" style:name="T10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7">
      <style:text-properties fo:color="#333333" fo:font-size="12.0pt" style:font-name="휴먼명조" style:font-name-asian="휴먼명조" style:font-size-asian="12.0pt"/>
    </style:style>
    <style:style style:family="text" style:name="T10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9">
      <style:text-properties fo:color="#333333" fo:font-size="12.0pt" style:font-name="휴먼명조" style:font-name-asian="휴먼명조" style:font-size-asian="12.0pt"/>
    </style:style>
    <style:style style:family="text" style:name="T11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11">
      <style:text-properties fo:color="#333333" fo:font-size="12.0pt" style:font-name="휴먼명조" style:font-name-asian="휴먼명조" style:font-size-asian="12.0pt"/>
    </style:style>
    <style:style style:family="text" style:name="T11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49" style:parent-style-name="0">
      <style:paragraph-properties fo:line-height="3.881cm" style:snap-to-layout-grid="false"/>
    </style:style>
    <style:style style:family="text" style:name="T11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14">
      <style:text-properties fo:color="#333333" fo:font-size="12.0pt" style:font-name="휴먼명조" style:font-name-asian="휴먼명조" style:font-size-asian="12.0pt"/>
    </style:style>
    <style:style style:family="text" style:name="T11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16">
      <style:text-properties fo:color="#333333" fo:font-size="12.0pt" style:font-name="휴먼명조" style:font-name-asian="휴먼명조" style:font-size-asian="12.0pt"/>
    </style:style>
    <style:style style:family="text" style:name="T11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18">
      <style:text-properties fo:color="#333333" fo:font-size="12.0pt" style:font-name="휴먼명조" style:font-name-asian="휴먼명조" style:font-size-asian="12.0pt"/>
    </style:style>
    <style:style style:family="paragraph" style:name="P50" style:parent-style-name="0">
      <style:paragraph-properties fo:line-height="3.881cm" style:snap-to-layout-grid="false"/>
    </style:style>
    <style:style style:family="paragraph" style:name="P51" style:parent-style-name="0">
      <style:paragraph-properties fo:line-height="3.881cm" style:snap-to-layout-grid="false"/>
    </style:style>
    <style:style style:family="text" style:name="T119">
      <style:text-properties fo:color="#333333" fo:font-size="12.0pt" style:font-name="바탕" style:font-name-asian="휴먼명조" style:font-size-asian="12.0pt"/>
    </style:style>
    <style:style style:family="text" style:name="T120">
      <style:text-properties fo:color="#333333" fo:font-size="12.0pt" style:font-name="휴먼명조" style:font-name-asian="휴먼명조" style:font-size-asian="12.0pt"/>
    </style:style>
    <style:style style:family="text" style:name="T12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2">
      <style:text-properties fo:color="#333333" fo:font-size="12.0pt" style:font-name="휴먼명조" style:font-name-asian="휴먼명조" style:font-size-asian="12.0pt"/>
    </style:style>
    <style:style style:family="text" style:name="T12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4">
      <style:text-properties fo:color="#333333" fo:font-size="12.0pt" style:font-name="휴먼명조" style:font-name-asian="휴먼명조" style:font-size-asian="12.0pt"/>
    </style:style>
    <style:style style:family="paragraph" style:name="P52" style:parent-style-name="0">
      <style:paragraph-properties fo:line-height="3.881cm" style:snap-to-layout-grid="false"/>
    </style:style>
    <style:style style:family="paragraph" style:name="P53" style:parent-style-name="0">
      <style:paragraph-properties fo:line-height="3.881cm" style:snap-to-layout-grid="false"/>
    </style:style>
    <style:style style:family="text" style:name="T125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126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paragraph" style:name="P54" style:parent-style-name="0">
      <style:paragraph-properties fo:line-height="3.881cm" style:snap-to-layout-grid="false"/>
    </style:style>
    <style:style style:family="paragraph" style:name="P55" style:parent-style-name="0">
      <style:paragraph-properties fo:line-height="3.881cm" style:snap-to-layout-grid="false"/>
    </style:style>
    <style:style style:family="text" style:name="T127">
      <style:text-properties fo:color="#333333" fo:font-size="12.0pt" style:font-name="바탕" style:font-name-asian="휴먼명조" style:font-size-asian="12.0pt"/>
    </style:style>
    <style:style style:family="text" style:name="T128">
      <style:text-properties fo:color="#333333" fo:font-size="12.0pt" style:font-name="휴먼명조" style:font-name-asian="휴먼명조" style:font-size-asian="12.0pt"/>
    </style:style>
    <style:style style:family="text" style:name="T12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0">
      <style:text-properties fo:color="#333333" fo:font-size="12.0pt" style:font-name="휴먼명조" style:font-name-asian="휴먼명조" style:font-size-asian="12.0pt"/>
    </style:style>
    <style:style style:family="text" style:name="T13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2">
      <style:text-properties fo:color="#333333" fo:font-size="12.0pt" style:font-name="휴먼명조" style:font-name-asian="휴먼명조" style:font-size-asian="12.0pt"/>
    </style:style>
    <style:style style:family="text" style:name="T13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4">
      <style:text-properties fo:color="#333333" fo:font-size="12.0pt" style:font-name="휴먼명조" style:font-name-asian="휴먼명조" style:font-size-asian="12.0pt"/>
    </style:style>
    <style:style style:family="text" style:name="T13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6">
      <style:text-properties fo:color="#333333" fo:font-size="12.0pt" style:font-name="휴먼명조" style:font-name-asian="휴먼명조" style:font-size-asian="12.0pt"/>
    </style:style>
    <style:style style:family="text" style:name="T13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8">
      <style:text-properties fo:color="#333333" fo:font-size="12.0pt" style:font-name="휴먼명조" style:font-name-asian="휴먼명조" style:font-size-asian="12.0pt"/>
    </style:style>
    <style:style style:family="paragraph" style:name="P56" style:parent-style-name="0">
      <style:paragraph-properties fo:line-height="3.881cm" style:snap-to-layout-grid="false"/>
    </style:style>
    <style:style style:family="paragraph" style:name="P57" style:parent-style-name="0">
      <style:paragraph-properties fo:line-height="3.881cm" style:snap-to-layout-grid="false"/>
    </style:style>
    <style:style style:family="text" style:name="T139">
      <style:text-properties fo:color="#333333" fo:font-size="12.0pt" style:font-name="바탕" style:font-name-asian="휴먼명조" style:font-size-asian="12.0pt"/>
    </style:style>
    <style:style style:family="text" style:name="T14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1">
      <style:text-properties fo:color="#333333" fo:font-size="12.0pt" style:font-name="휴먼명조" style:font-name-asian="휴먼명조" style:font-size-asian="12.0pt"/>
    </style:style>
    <style:style style:family="text" style:name="T14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3">
      <style:text-properties fo:color="#333333" fo:font-size="12.0pt" style:font-name="휴먼명조" style:font-name-asian="휴먼명조" style:font-size-asian="12.0pt"/>
    </style:style>
    <style:style style:family="text" style:name="T14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5">
      <style:text-properties fo:color="#333333" fo:font-size="12.0pt" style:font-name="휴먼명조" style:font-name-asian="휴먼명조" style:font-size-asian="12.0pt"/>
    </style:style>
    <style:style style:family="text" style:name="T14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7">
      <style:text-properties fo:color="#333333" fo:font-size="12.0pt" style:font-name="휴먼명조" style:font-name-asian="휴먼명조" style:font-size-asian="12.0pt"/>
    </style:style>
    <style:style style:family="text" style:name="T14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9">
      <style:text-properties fo:color="#333333" fo:font-size="12.0pt" style:font-name="휴먼명조" style:font-name-asian="휴먼명조" style:font-size-asian="12.0pt"/>
    </style:style>
    <style:style style:family="text" style:name="T15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1">
      <style:text-properties fo:color="#333333" fo:font-size="12.0pt" style:font-name="휴먼명조" style:font-name-asian="휴먼명조" style:font-size-asian="12.0pt"/>
    </style:style>
    <style:style style:family="text" style:name="T15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3">
      <style:text-properties fo:color="#333333" fo:font-size="12.0pt" style:font-name="휴먼명조" style:font-name-asian="휴먼명조" style:font-size-asian="12.0pt"/>
    </style:style>
    <style:style style:family="text" style:name="T15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5">
      <style:text-properties fo:color="#333333" fo:font-size="12.0pt" style:font-name="휴먼명조" style:font-name-asian="휴먼명조" style:font-size-asian="12.0pt"/>
    </style:style>
    <style:style style:family="text" style:name="T15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7">
      <style:text-properties fo:color="#333333" fo:font-size="12.0pt" style:font-name="휴먼명조" style:font-name-asian="휴먼명조" style:font-size-asian="12.0pt"/>
    </style:style>
    <style:style style:family="paragraph" style:name="P58" style:parent-style-name="0">
      <style:paragraph-properties fo:line-height="3.881cm" style:snap-to-layout-grid="false"/>
    </style:style>
    <style:style style:family="paragraph" style:name="P59" style:parent-style-name="0">
      <style:paragraph-properties fo:line-height="3.881cm" style:snap-to-layout-grid="false"/>
    </style:style>
    <style:style style:family="text" style:name="T158">
      <style:text-properties fo:color="#333333" fo:font-size="12.0pt" style:font-name="바탕" style:font-name-asian="휴먼명조" style:font-size-asian="12.0pt"/>
    </style:style>
    <style:style style:family="text" style:name="T15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0">
      <style:text-properties fo:color="#333333" fo:font-size="12.0pt" style:font-name="휴먼명조" style:font-name-asian="휴먼명조" style:font-size-asian="12.0pt"/>
    </style:style>
    <style:style style:family="text" style:name="T16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2">
      <style:text-properties fo:color="#333333" fo:font-size="12.0pt" style:font-name="휴먼명조" style:font-name-asian="휴먼명조" style:font-size-asian="12.0pt"/>
    </style:style>
    <style:style style:family="text" style:name="T16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4">
      <style:text-properties fo:color="#333333" fo:font-size="12.0pt" style:font-name="휴먼명조" style:font-name-asian="휴먼명조" style:font-size-asian="12.0pt"/>
    </style:style>
    <style:style style:family="text" style:name="T16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6">
      <style:text-properties fo:color="#333333" fo:font-size="12.0pt" style:font-name="휴먼명조" style:font-name-asian="휴먼명조" style:font-size-asian="12.0pt"/>
    </style:style>
    <style:style style:family="text" style:name="T16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8">
      <style:text-properties fo:color="#333333" fo:font-size="12.0pt" style:font-name="휴먼명조" style:font-name-asian="휴먼명조" style:font-size-asian="12.0pt"/>
    </style:style>
    <style:style style:family="text" style:name="T16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0">
      <style:text-properties fo:color="#333333" fo:font-size="12.0pt" style:font-name="휴먼명조" style:font-name-asian="휴먼명조" style:font-size-asian="12.0pt"/>
    </style:style>
    <style:style style:family="text" style:name="T17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2">
      <style:text-properties fo:color="#333333" fo:font-size="12.0pt" style:font-name="휴먼명조" style:font-name-asian="휴먼명조" style:font-size-asian="12.0pt"/>
    </style:style>
    <style:style style:family="paragraph" style:name="P60" style:parent-style-name="0">
      <style:paragraph-properties fo:line-height="3.881cm" style:snap-to-layout-grid="false"/>
    </style:style>
    <style:style style:family="paragraph" style:name="P61" style:parent-style-name="0">
      <style:paragraph-properties fo:line-height="3.881cm" style:snap-to-layout-grid="false"/>
    </style:style>
    <style:style style:family="text" style:name="T173">
      <style:text-properties fo:color="#333333" fo:font-size="12.0pt" style:font-name="바탕" style:font-name-asian="휴먼명조" style:font-size-asian="12.0pt"/>
    </style:style>
    <style:style style:family="text" style:name="T174">
      <style:text-properties fo:color="#333333" fo:font-size="12.0pt" style:font-name="휴먼명조" style:font-name-asian="휴먼명조" style:font-size-asian="12.0pt"/>
    </style:style>
    <style:style style:family="text" style:name="T17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6">
      <style:text-properties fo:color="#333333" fo:font-size="12.0pt" style:font-name="휴먼명조" style:font-name-asian="휴먼명조" style:font-size-asian="12.0pt"/>
    </style:style>
    <style:style style:family="text" style:name="T17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8">
      <style:text-properties fo:color="#333333" fo:font-size="12.0pt" style:font-name="휴먼명조" style:font-name-asian="휴먼명조" style:font-size-asian="12.0pt"/>
    </style:style>
    <style:style style:family="text" style:name="T17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80">
      <style:text-properties fo:color="#333333" fo:font-size="12.0pt" style:font-name="휴먼명조" style:font-name-asian="휴먼명조" style:font-size-asian="12.0pt"/>
    </style:style>
    <style:style style:family="text" style:name="T18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82">
      <style:text-properties fo:color="#333333" fo:font-size="12.0pt" style:font-name="휴먼명조" style:font-name-asian="휴먼명조" style:font-size-asian="12.0pt"/>
    </style:style>
    <style:style style:family="text" style:name="T18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84">
      <style:text-properties fo:color="#333333" fo:font-size="12.0pt" style:font-name="휴먼명조" style:font-name-asian="휴먼명조" style:font-size-asian="12.0pt"/>
    </style:style>
    <style:style style:family="text" style:name="T18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86">
      <style:text-properties fo:color="#333333" fo:font-size="12.0pt" style:font-name="휴먼명조" style:font-name-asian="휴먼명조" style:font-size-asian="12.0pt"/>
    </style:style>
    <style:style style:family="text" style:name="T18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88">
      <style:text-properties fo:color="#333333" fo:font-size="12.0pt" style:font-name="휴먼명조" style:font-name-asian="휴먼명조" style:font-size-asian="12.0pt"/>
    </style:style>
    <style:style style:family="text" style:name="T18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90">
      <style:text-properties fo:color="#333333" fo:font-size="12.0pt" style:font-name="휴먼명조" style:font-name-asian="휴먼명조" style:font-size-asian="12.0pt"/>
    </style:style>
    <style:style style:family="text" style:name="T19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92">
      <style:text-properties fo:color="#333333" fo:font-size="12.0pt" style:font-name="휴먼명조" style:font-name-asian="휴먼명조" style:font-size-asian="12.0pt"/>
    </style:style>
    <style:style style:family="text" style:name="T19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94">
      <style:text-properties fo:color="#333333" fo:font-size="12.0pt" style:font-name="휴먼명조" style:font-name-asian="휴먼명조" style:font-size-asian="12.0pt"/>
    </style:style>
    <style:style style:family="text" style:name="T19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96">
      <style:text-properties fo:color="#333333" fo:font-size="12.0pt" style:font-name="휴먼명조" style:font-name-asian="휴먼명조" style:font-size-asian="12.0pt"/>
    </style:style>
    <style:style style:family="text" style:name="T19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98">
      <style:text-properties fo:color="#333333" fo:font-size="12.0pt" style:font-name="휴먼명조" style:font-name-asian="휴먼명조" style:font-size-asian="12.0pt"/>
    </style:style>
    <style:style style:family="text" style:name="T19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00">
      <style:text-properties fo:color="#333333" fo:font-size="12.0pt" style:font-name="휴먼명조" style:font-name-asian="휴먼명조" style:font-size-asian="12.0pt"/>
    </style:style>
    <style:style style:family="text" style:name="T20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02">
      <style:text-properties fo:color="#333333" fo:font-size="12.0pt" style:font-name="휴먼명조" style:font-name-asian="휴먼명조" style:font-size-asian="12.0pt"/>
    </style:style>
    <style:style style:family="text" style:name="T20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04">
      <style:text-properties fo:color="#333333" fo:font-size="12.0pt" style:font-name="휴먼명조" style:font-name-asian="휴먼명조" style:font-size-asian="12.0pt"/>
    </style:style>
    <style:style style:family="paragraph" style:name="P62" style:parent-style-name="0">
      <style:paragraph-properties fo:line-height="4.762cm" style:snap-to-layout-grid="false"/>
    </style:style>
    <style:style style:family="paragraph" style:name="P63" style:parent-style-name="0">
      <style:paragraph-properties fo:line-height="4.762cm" style:snap-to-layout-grid="false"/>
    </style:style>
    <style:style style:family="paragraph" style:name="P64" style:parent-style-name="0">
      <style:paragraph-properties fo:line-height="4.762cm" style:snap-to-layout-grid="false"/>
    </style:style>
    <style:style style:family="text" style:name="T205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206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paragraph" style:name="P65" style:parent-style-name="0">
      <style:paragraph-properties fo:line-height="4.762cm" style:snap-to-layout-grid="false"/>
    </style:style>
    <style:style style:family="paragraph" style:name="P66" style:parent-style-name="0">
      <style:paragraph-properties fo:line-height="4.762cm" style:snap-to-layout-grid="false"/>
    </style:style>
    <style:style style:family="text" style:name="T207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208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text" style:name="T209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210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text" style:name="T211">
      <style:text-properties fo:color="#333333" fo:font-size="14.0pt" fo:font-weight="bold" style:font-name="휴먼명조" style:font-name-asian="휴먼명조" style:font-size-asian="14.0pt" style:font-weight-asian="bold"/>
    </style:style>
    <style:style style:family="paragraph" style:name="P67" style:parent-style-name="0">
      <style:paragraph-properties fo:line-height="4.762cm" style:snap-to-layout-grid="false"/>
    </style:style>
    <style:style style:family="paragraph" style:name="P68" style:parent-style-name="0">
      <style:paragraph-properties fo:line-height="4.762cm" style:snap-to-layout-grid="false"/>
    </style:style>
    <style:style style:family="text" style:name="T212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213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paragraph" style:name="P69" style:parent-style-name="0">
      <style:paragraph-properties fo:line-height="3.175cm" style:snap-to-layout-grid="false"/>
    </style:style>
    <style:style style:family="paragraph" style:name="P70" style:parent-style-name="0">
      <style:paragraph-properties fo:line-height="3.175cm" style:snap-to-layout-grid="false"/>
    </style:style>
    <style:style style:family="text" style:name="T214">
      <style:text-properties fo:color="#333333" fo:font-size="12.0pt" style:font-name="휴먼명조" style:font-name-asian="휴먼명조" style:font-size-asian="12.0pt"/>
    </style:style>
    <style:style style:family="text" style:name="T21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16">
      <style:text-properties fo:color="#333333" fo:font-size="12.0pt" style:font-name="휴먼명조" style:font-name-asian="휴먼명조" style:font-size-asian="12.0pt"/>
    </style:style>
    <style:style style:family="text" style:name="T21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18">
      <style:text-properties fo:color="#333333" fo:font-size="12.0pt" style:font-name="휴먼명조" style:font-name-asian="휴먼명조" style:font-size-asian="12.0pt"/>
    </style:style>
    <style:style style:family="text" style:name="T21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20">
      <style:text-properties fo:color="#333333" fo:font-size="12.0pt" style:font-name="휴먼명조" style:font-name-asian="휴먼명조" style:font-size-asian="12.0pt"/>
    </style:style>
    <style:style style:family="text" style:name="T22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22">
      <style:text-properties fo:color="#333333" fo:font-size="12.0pt" style:font-name="휴먼명조" style:font-name-asian="휴먼명조" style:font-size-asian="12.0pt"/>
    </style:style>
    <style:style style:family="paragraph" style:name="P71" style:parent-style-name="0">
      <style:paragraph-properties fo:line-height="3.175cm" style:snap-to-layout-grid="false"/>
    </style:style>
    <style:style style:family="paragraph" style:name="P72" style:parent-style-name="0">
      <style:paragraph-properties fo:line-height="3.175cm" style:snap-to-layout-grid="false"/>
    </style:style>
    <style:style style:family="text" style:name="T223">
      <style:text-properties fo:color="#333333" fo:font-size="12.0pt" style:font-name="휴먼명조" style:font-name-asian="휴먼명조" style:font-size-asian="12.0pt"/>
    </style:style>
    <style:style style:family="text" style:name="T22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25">
      <style:text-properties fo:color="#333333" fo:font-size="12.0pt" style:font-name="휴먼명조" style:font-name-asian="휴먼명조" style:font-size-asian="12.0pt"/>
    </style:style>
    <style:style style:family="text" style:name="T22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27">
      <style:text-properties fo:color="#333333" fo:font-size="12.0pt" style:font-name="휴먼명조" style:font-name-asian="휴먼명조" style:font-size-asian="12.0pt"/>
    </style:style>
    <style:style style:family="text" style:name="T22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29">
      <style:text-properties fo:color="#333333" fo:font-size="12.0pt" style:font-name="휴먼명조" style:font-name-asian="휴먼명조" style:font-size-asian="12.0pt"/>
    </style:style>
    <style:style style:family="text" style:name="T23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31">
      <style:text-properties fo:color="#333333" fo:font-size="12.0pt" style:font-name="휴먼명조" style:font-name-asian="휴먼명조" style:font-size-asian="12.0pt"/>
    </style:style>
    <style:style style:family="text" style:name="T23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33">
      <style:text-properties fo:color="#333333" fo:font-size="12.0pt" style:font-name="휴먼명조" style:font-name-asian="휴먼명조" style:font-size-asian="12.0pt"/>
    </style:style>
    <style:style style:family="text" style:name="T23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35">
      <style:text-properties fo:color="#333333" fo:font-size="12.0pt" style:font-name="휴먼명조" style:font-name-asian="휴먼명조" style:font-size-asian="12.0pt"/>
    </style:style>
    <style:style style:family="text" style:name="T23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73" style:parent-style-name="0">
      <style:paragraph-properties fo:line-height="3.175cm" style:snap-to-layout-grid="false"/>
    </style:style>
    <style:style style:family="paragraph" style:name="P74" style:parent-style-name="0">
      <style:paragraph-properties fo:line-height="3.175cm" style:snap-to-layout-grid="false"/>
    </style:style>
    <style:style style:family="text" style:name="T237">
      <style:text-properties fo:color="#333333" fo:font-size="12.0pt" style:font-name="휴먼명조" style:font-name-asian="휴먼명조" style:font-size-asian="12.0pt"/>
    </style:style>
    <style:style style:family="text" style:name="T23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39">
      <style:text-properties fo:color="#333333" fo:font-size="12.0pt" style:font-name="휴먼명조" style:font-name-asian="휴먼명조" style:font-size-asian="12.0pt"/>
    </style:style>
    <style:style style:family="text" style:name="T24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41">
      <style:text-properties fo:color="#333333" fo:font-size="12.0pt" style:font-name="휴먼명조" style:font-name-asian="휴먼명조" style:font-size-asian="12.0pt"/>
    </style:style>
    <style:style style:family="text" style:name="T24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43">
      <style:text-properties fo:color="#333333" fo:font-size="12.0pt" style:font-name="휴먼명조" style:font-name-asian="휴먼명조" style:font-size-asian="12.0pt"/>
    </style:style>
    <style:style style:family="text" style:name="T24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45">
      <style:text-properties fo:color="#333333" fo:font-size="12.0pt" style:font-name="휴먼명조" style:font-name-asian="휴먼명조" style:font-size-asian="12.0pt"/>
    </style:style>
    <style:style style:family="text" style:name="T24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47">
      <style:text-properties fo:color="#333333" fo:font-size="12.0pt" style:font-name="휴먼명조" style:font-name-asian="휴먼명조" style:font-size-asian="12.0pt"/>
    </style:style>
    <style:style style:family="text" style:name="T24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49">
      <style:text-properties fo:color="#333333" fo:font-size="12.0pt" style:font-name="휴먼명조" style:font-name-asian="휴먼명조" style:font-size-asian="12.0pt"/>
    </style:style>
    <style:style style:family="paragraph" style:name="P75" style:parent-style-name="0">
      <style:paragraph-properties fo:line-height="3.175cm" style:snap-to-layout-grid="false"/>
    </style:style>
    <style:style style:family="paragraph" style:name="P76" style:parent-style-name="0">
      <style:paragraph-properties fo:line-height="3.175cm" style:snap-to-layout-grid="false"/>
    </style:style>
    <style:style style:family="text" style:name="T250">
      <style:text-properties fo:color="#333333" fo:font-size="12.0pt" style:font-name="휴먼명조" style:font-name-asian="휴먼명조" style:font-size-asian="12.0pt"/>
    </style:style>
    <style:style style:family="text" style:name="T25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52">
      <style:text-properties fo:color="#333333" fo:font-size="12.0pt" style:font-name="휴먼명조" style:font-name-asian="휴먼명조" style:font-size-asian="12.0pt"/>
    </style:style>
    <style:style style:family="text" style:name="T25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54">
      <style:text-properties fo:color="#333333" fo:font-size="12.0pt" style:font-name="휴먼명조" style:font-name-asian="휴먼명조" style:font-size-asian="12.0pt"/>
    </style:style>
    <style:style style:family="text" style:name="T25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56">
      <style:text-properties fo:color="#333333" fo:font-size="12.0pt" style:font-name="휴먼명조" style:font-name-asian="휴먼명조" style:font-size-asian="12.0pt"/>
    </style:style>
    <style:style style:family="text" style:name="T25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58">
      <style:text-properties fo:color="#333333" fo:font-size="12.0pt" style:font-name="휴먼명조" style:font-name-asian="휴먼명조" style:font-size-asian="12.0pt"/>
    </style:style>
    <style:style style:family="text" style:name="T25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60">
      <style:text-properties fo:color="#333333" fo:font-size="12.0pt" style:font-name="휴먼명조" style:font-name-asian="휴먼명조" style:font-size-asian="12.0pt"/>
    </style:style>
    <style:style style:family="text" style:name="T26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62">
      <style:text-properties fo:color="#333333" fo:font-size="12.0pt" style:font-name="휴먼명조" style:font-name-asian="휴먼명조" style:font-size-asian="12.0pt"/>
    </style:style>
    <style:style style:family="text" style:name="T26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64">
      <style:text-properties fo:color="#333333" fo:font-size="12.0pt" style:font-name="휴먼명조" style:font-name-asian="휴먼명조" style:font-size-asian="12.0pt"/>
    </style:style>
    <style:style style:family="text" style:name="T26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66">
      <style:text-properties fo:color="#333333" fo:font-size="12.0pt" style:font-name="휴먼명조" style:font-name-asian="휴먼명조" style:font-size-asian="12.0pt"/>
    </style:style>
    <style:style style:family="text" style:name="T26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68">
      <style:text-properties fo:color="#333333" fo:font-size="12.0pt" style:font-name="휴먼명조" style:font-name-asian="휴먼명조" style:font-size-asian="12.0pt"/>
    </style:style>
    <style:style style:family="paragraph" style:name="P77" style:parent-style-name="0">
      <style:paragraph-properties fo:line-height="3.175cm" style:snap-to-layout-grid="false"/>
    </style:style>
    <style:style style:family="paragraph" style:name="P78" style:parent-style-name="0">
      <style:paragraph-properties fo:line-height="3.175cm" style:snap-to-layout-grid="false"/>
    </style:style>
    <style:style style:family="text" style:name="T269">
      <style:text-properties fo:color="#333333" fo:font-size="12.0pt" style:font-name="휴먼명조" style:font-name-asian="휴먼명조" style:font-size-asian="12.0pt"/>
    </style:style>
    <style:style style:family="text" style:name="T27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71">
      <style:text-properties fo:color="#333333" fo:font-size="12.0pt" style:font-name="휴먼명조" style:font-name-asian="휴먼명조" style:font-size-asian="12.0pt"/>
    </style:style>
    <style:style style:family="text" style:name="T27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73">
      <style:text-properties fo:color="#333333" fo:font-size="12.0pt" style:font-name="휴먼명조" style:font-name-asian="휴먼명조" style:font-size-asian="12.0pt"/>
    </style:style>
    <style:style style:family="text" style:name="T27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75">
      <style:text-properties fo:color="#333333" fo:font-size="12.0pt" style:font-name="휴먼명조" style:font-name-asian="휴먼명조" style:font-size-asian="12.0pt"/>
    </style:style>
    <style:style style:family="text" style:name="T27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77">
      <style:text-properties fo:color="#333333" fo:font-size="12.0pt" style:font-name="휴먼명조" style:font-name-asian="휴먼명조" style:font-size-asian="12.0pt"/>
    </style:style>
    <style:style style:family="text" style:name="T27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79">
      <style:text-properties fo:color="#333333" fo:font-size="12.0pt" style:font-name="휴먼명조" style:font-name-asian="휴먼명조" style:font-size-asian="12.0pt"/>
    </style:style>
    <style:style style:family="text" style:name="T28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81">
      <style:text-properties fo:color="#333333" fo:font-size="12.0pt" style:font-name="휴먼명조" style:font-name-asian="휴먼명조" style:font-size-asian="12.0pt"/>
    </style:style>
    <style:style style:family="text" style:name="T28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83">
      <style:text-properties fo:color="#333333" fo:font-size="12.0pt" style:font-name="휴먼명조" style:font-name-asian="휴먼명조" style:font-size-asian="12.0pt"/>
    </style:style>
    <style:style style:family="text" style:name="T28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85">
      <style:text-properties fo:color="#333333" fo:font-size="12.0pt" style:font-name="휴먼명조" style:font-name-asian="휴먼명조" style:font-size-asian="12.0pt"/>
    </style:style>
    <style:style style:family="text" style:name="T28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87">
      <style:text-properties fo:color="#333333" fo:font-size="12.0pt" style:font-name="휴먼명조" style:font-name-asian="휴먼명조" style:font-size-asian="12.0pt"/>
    </style:style>
    <style:style style:family="text" style:name="T28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89">
      <style:text-properties fo:color="#333333" fo:font-size="12.0pt" style:font-name="휴먼명조" style:font-name-asian="휴먼명조" style:font-size-asian="12.0pt"/>
    </style:style>
    <style:style style:family="paragraph" style:name="P79" style:parent-style-name="0">
      <style:paragraph-properties fo:line-height="3.175cm" style:snap-to-layout-grid="false"/>
    </style:style>
    <style:style style:family="paragraph" style:name="P80" style:parent-style-name="0">
      <style:paragraph-properties fo:line-height="3.175cm" style:snap-to-layout-grid="false"/>
    </style:style>
    <style:style style:family="text" style:name="T290">
      <style:text-properties fo:color="#333333" fo:font-size="12.0pt" style:font-name="휴먼명조" style:font-name-asian="휴먼명조" style:font-size-asian="12.0pt"/>
    </style:style>
    <style:style style:family="text" style:name="T29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92">
      <style:text-properties fo:color="#333333" fo:font-size="12.0pt" style:font-name="휴먼명조" style:font-name-asian="휴먼명조" style:font-size-asian="12.0pt"/>
    </style:style>
    <style:style style:family="text" style:name="T29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94">
      <style:text-properties fo:color="#333333" fo:font-size="12.0pt" style:font-name="휴먼명조" style:font-name-asian="휴먼명조" style:font-size-asian="12.0pt"/>
    </style:style>
    <style:style style:family="text" style:name="T29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96">
      <style:text-properties fo:color="#333333" fo:font-size="12.0pt" style:font-name="휴먼명조" style:font-name-asian="휴먼명조" style:font-size-asian="12.0pt"/>
    </style:style>
    <style:style style:family="text" style:name="T29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98">
      <style:text-properties fo:color="#333333" fo:font-size="12.0pt" style:font-name="휴먼명조" style:font-name-asian="휴먼명조" style:font-size-asian="12.0pt"/>
    </style:style>
    <style:style style:family="text" style:name="T29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300">
      <style:text-properties fo:color="#333333" fo:font-size="12.0pt" style:font-name="휴먼명조" style:font-name-asian="휴먼명조" style:font-size-asian="12.0pt"/>
    </style:style>
    <style:style style:family="text" style:name="T30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302">
      <style:text-properties fo:color="#333333" fo:font-size="12.0pt" style:font-name="휴먼명조" style:font-name-asian="휴먼명조" style:font-size-asian="12.0pt"/>
    </style:style>
    <style:style style:family="paragraph" style:name="P81" style:parent-style-name="0">
      <style:paragraph-properties fo:line-height="3.175cm" style:snap-to-layout-grid="false"/>
    </style:style>
    <style:style style:family="paragraph" style:name="P82" style:parent-style-name="0">
      <style:paragraph-properties fo:line-height="4.762cm" style:snap-to-layout-grid="false"/>
    </style:style>
    <style:style style:family="text" style:name="T303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304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paragraph" style:name="P83" style:parent-style-name="0">
      <style:paragraph-properties fo:line-height="4.762cm" style:snap-to-layout-grid="false"/>
    </style:style>
    <style:style style:family="table" style:name="T1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.163cm"/>
    </style:style>
    <style:style style:family="table-column" style:name="T1.C66">
      <style:table-column-properties style:column-width="3.259cm"/>
    </style:style>
    <style:style style:family="table-column" style:name="T1.C67">
      <style:table-column-properties style:column-width="2.061cm"/>
    </style:style>
    <style:style style:family="table-column" style:name="T1.C68">
      <style:table-column-properties style:column-width="8.351cm"/>
    </style:style>
    <style:style style:family="paragraph" style:name="P84" style:parent-style-name="0">
      <style:paragraph-properties fo:text-align="center" style:snap-to-layout-grid="false"/>
    </style:style>
    <style:style style:family="text" style:name="T305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1_C0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5" style:parent-style-name="0">
      <style:paragraph-properties fo:text-align="center" style:snap-to-layout-grid="false"/>
    </style:style>
    <style:style style:family="text" style:name="T306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1_C1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6" style:parent-style-name="0">
      <style:paragraph-properties fo:text-align="center" style:snap-to-layout-grid="false"/>
    </style:style>
    <style:style style:family="text" style:name="T307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1_C2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7" style:parent-style-name="0">
      <style:paragraph-properties fo:text-align="center" style:snap-to-layout-grid="false"/>
    </style:style>
    <style:style style:family="text" style:name="T308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1_C3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0.922cm"/>
    </style:style>
    <style:style style:family="paragraph" style:name="P88" style:parent-style-name="0">
      <style:paragraph-properties fo:text-align="center" style:snap-to-layout-grid="false"/>
    </style:style>
    <style:style style:family="text" style:name="T309">
      <style:text-properties fo:font-size="11.0pt" style:font-name="나눔바른고딕" style:font-name-asian="나눔바른고딕" style:font-size-asian="11.0pt"/>
    </style:style>
    <style:style style:family="table-cell" style:name="T1.R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9" style:parent-style-name="0">
      <style:paragraph-properties fo:text-align="center" style:snap-to-layout-grid="false"/>
    </style:style>
    <style:style style:family="text" style:name="T310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2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0" style:parent-style-name="0">
      <style:paragraph-properties fo:text-align="center" style:snap-to-layout-grid="false"/>
    </style:style>
    <style:style style:family="text" style:name="T311">
      <style:text-properties fo:font-size="11.0pt" style:font-name="나눔바른고딕" style:font-name-asian="나눔바른고딕" style:font-size-asian="11.0pt"/>
    </style:style>
    <style:style style:family="text" style:name="T312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2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1" style:parent-style-name="0">
      <style:paragraph-properties style:snap-to-layout-grid="false"/>
    </style:style>
    <style:style style:family="text" style:name="T313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14">
      <style:text-properties fo:font-size="11.0pt" style:font-name="나눔바른고딕" style:font-name-asian="나눔바른고딕" style:font-size-asian="11.0pt"/>
    </style:style>
    <style:style style:family="text" style:name="T315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16">
      <style:text-properties fo:font-size="11.0pt" style:font-name="나눔바른고딕" style:font-name-asian="나눔바른고딕" style:font-size-asian="11.0pt"/>
    </style:style>
    <style:style style:family="text" style:name="T317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18">
      <style:text-properties fo:font-size="11.0pt" style:font-name="나눔바른고딕" style:font-name-asian="나눔바른고딕" style:font-size-asian="11.0pt"/>
    </style:style>
    <style:style style:family="text" style:name="T319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paragraph" style:name="P92" style:parent-style-name="0">
      <style:paragraph-properties style:snap-to-layout-grid="false"/>
    </style:style>
    <style:style style:family="text" style:name="T320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21">
      <style:text-properties fo:font-size="11.0pt" style:font-name="나눔바른고딕" style:font-name-asian="나눔바른고딕" style:font-size-asian="11.0pt"/>
    </style:style>
    <style:style style:family="text" style:name="T322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23">
      <style:text-properties fo:font-size="11.0pt" style:font-name="나눔바른고딕" style:font-name-asian="나눔바른고딕" style:font-size-asian="11.0pt"/>
    </style:style>
    <style:style style:family="text" style:name="T324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25">
      <style:text-properties fo:font-size="11.0pt" style:font-name="나눔바른고딕" style:font-name-asian="나눔바른고딕" style:font-size-asian="11.0pt"/>
    </style:style>
    <style:style style:family="text" style:name="T326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2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2">
      <style:table-row-properties style:min-row-height="4.213cm"/>
    </style:style>
    <style:style style:family="paragraph" style:name="P93" style:parent-style-name="0">
      <style:paragraph-properties fo:text-align="center" style:snap-to-layout-grid="false"/>
    </style:style>
    <style:style style:family="text" style:name="T327">
      <style:text-properties fo:font-size="11.0pt" style:font-name="나눔바른고딕" style:font-name-asian="나눔바른고딕" style:font-size-asian="11.0pt"/>
    </style:style>
    <style:style style:family="table-cell" style:name="T1.R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4" style:parent-style-name="0">
      <style:paragraph-properties fo:text-align="center" style:snap-to-layout-grid="false"/>
    </style:style>
    <style:style style:family="text" style:name="T328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5" style:parent-style-name="0">
      <style:paragraph-properties fo:text-align="center" style:snap-to-layout-grid="false"/>
    </style:style>
    <style:style style:family="text" style:name="T329">
      <style:text-properties fo:font-size="11.0pt" style:font-name="나눔바른고딕" style:font-name-asian="나눔바른고딕" style:font-size-asian="11.0pt"/>
    </style:style>
    <style:style style:family="text" style:name="T330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3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6" style:parent-style-name="0">
      <style:paragraph-properties style:snap-to-layout-grid="false"/>
    </style:style>
    <style:style style:family="text" style:name="T331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3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3">
      <style:table-row-properties style:min-row-height="0.488cm"/>
    </style:style>
    <style:style style:family="paragraph" style:name="P97" style:parent-style-name="0">
      <style:paragraph-properties fo:text-align="center" style:snap-to-layout-grid="false"/>
    </style:style>
    <style:style style:family="text" style:name="T332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4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8" style:parent-style-name="0">
      <style:paragraph-properties fo:text-align="center" style:snap-to-layout-grid="false"/>
    </style:style>
    <style:style style:family="text" style:name="T333">
      <style:text-properties fo:font-size="11.0pt" style:font-name="나눔바른고딕" style:font-name-asian="나눔바른고딕" style:font-size-asian="11.0pt"/>
    </style:style>
    <style:style style:family="text" style:name="T334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4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9" style:parent-style-name="0">
      <style:paragraph-properties style:snap-to-layout-grid="false"/>
    </style:style>
    <style:style style:family="text" style:name="T335">
      <style:text-properties fo:font-size="11.0pt" style:font-name="나눔바른고딕" style:font-name-asian="나눔바른고딕" style:font-size-asian="11.0pt"/>
    </style:style>
    <style:style style:family="text" style:name="T336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37">
      <style:text-properties fo:font-size="11.0pt" style:font-name="나눔바른고딕" style:font-name-asian="나눔바른고딕" style:font-size-asian="11.0pt"/>
    </style:style>
    <style:style style:family="text" style:name="T338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39">
      <style:text-properties fo:font-size="11.0pt" style:font-name="나눔바른고딕" style:font-name-asian="나눔바른고딕" style:font-size-asian="11.0pt"/>
    </style:style>
    <style:style style:family="text" style:name="T340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41">
      <style:text-properties fo:font-size="11.0pt" style:font-name="나눔바른고딕" style:font-name-asian="나눔바른고딕" style:font-size-asian="11.0pt"/>
    </style:style>
    <style:style style:family="text" style:name="T342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43">
      <style:text-properties fo:font-size="11.0pt" style:font-name="나눔바른고딕" style:font-name-asian="나눔바른고딕" style:font-size-asian="11.0pt"/>
    </style:style>
    <style:style style:family="text" style:name="T344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4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4">
      <style:table-row-properties style:min-row-height="0.488cm"/>
    </style:style>
    <style:style style:family="paragraph" style:name="P100" style:parent-style-name="0">
      <style:paragraph-properties fo:text-align="center" style:snap-to-layout-grid="false"/>
    </style:style>
    <style:style style:family="text" style:name="T345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5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1" style:parent-style-name="0">
      <style:paragraph-properties fo:text-align="center" style:snap-to-layout-grid="false"/>
    </style:style>
    <style:style style:family="text" style:name="T346">
      <style:text-properties fo:font-size="11.0pt" style:font-name="나눔바른고딕" style:font-name-asian="나눔바른고딕" style:font-size-asian="11.0pt"/>
    </style:style>
    <style:style style:family="text" style:name="T347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5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2" style:parent-style-name="0">
      <style:paragraph-properties style:snap-to-layout-grid="false"/>
    </style:style>
    <style:style style:family="text" style:name="T348">
      <style:text-properties fo:font-size="11.0pt" style:font-name="나눔바른고딕" style:font-name-asian="나눔바른고딕" style:font-size-asian="11.0pt"/>
    </style:style>
    <style:style style:family="text" style:name="T349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5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5">
      <style:table-row-properties style:min-row-height="0.488cm"/>
    </style:style>
    <style:style style:family="paragraph" style:name="P103" style:parent-style-name="0">
      <style:paragraph-properties fo:text-align="center" style:snap-to-layout-grid="false"/>
    </style:style>
    <style:style style:family="text" style:name="T350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6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4" style:parent-style-name="0">
      <style:paragraph-properties fo:text-align="center" style:snap-to-layout-grid="false"/>
    </style:style>
    <style:style style:family="text" style:name="T351">
      <style:text-properties fo:font-size="11.0pt" style:font-name="나눔바른고딕" style:font-name-asian="나눔바른고딕" style:font-size-asian="11.0pt"/>
    </style:style>
    <style:style style:family="text" style:name="T352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6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5" style:parent-style-name="0">
      <style:paragraph-properties style:snap-to-layout-grid="false"/>
    </style:style>
    <style:style style:family="text" style:name="T353">
      <style:text-properties fo:font-size="11.0pt" style:font-name="나눔바른고딕" style:font-name-asian="나눔바른고딕" style:font-size-asian="11.0pt"/>
    </style:style>
    <style:style style:family="text" style:name="T354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6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6">
      <style:table-row-properties style:min-row-height="0.488cm"/>
    </style:style>
    <style:style style:family="paragraph" style:name="P106" style:parent-style-name="0">
      <style:paragraph-properties fo:text-align="center" style:snap-to-layout-grid="false"/>
    </style:style>
    <style:style style:family="text" style:name="T355">
      <style:text-properties fo:font-size="11.0pt" style:font-name="나눔바른고딕" style:font-name-asian="나눔바른고딕" style:font-size-asian="11.0pt"/>
    </style:style>
    <style:style style:family="table-cell" style:name="T1.R7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7" style:parent-style-name="0">
      <style:paragraph-properties fo:text-align="center" style:snap-to-layout-grid="false"/>
    </style:style>
    <style:style style:family="text" style:name="T356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7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8" style:parent-style-name="0">
      <style:paragraph-properties fo:text-align="center" style:snap-to-layout-grid="false"/>
    </style:style>
    <style:style style:family="text" style:name="T357">
      <style:text-properties fo:font-size="11.0pt" style:font-name="나눔바른고딕" style:font-name-asian="나눔바른고딕" style:font-size-asian="11.0pt"/>
    </style:style>
    <style:style style:family="text" style:name="T358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7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9" style:parent-style-name="0">
      <style:paragraph-properties style:snap-to-layout-grid="false"/>
    </style:style>
    <style:style style:family="text" style:name="T359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60">
      <style:text-properties fo:font-size="11.0pt" style:font-name="나눔바른고딕" style:font-name-asian="나눔바른고딕" style:font-size-asian="11.0pt"/>
    </style:style>
    <style:style style:family="text" style:name="T361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62">
      <style:text-properties fo:font-size="11.0pt" style:font-name="나눔바른고딕" style:font-name-asian="나눔바른고딕" style:font-size-asian="11.0pt"/>
    </style:style>
    <style:style style:family="text" style:name="T363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paragraph" style:name="P110" style:parent-style-name="0">
      <style:paragraph-properties style:snap-to-layout-grid="false"/>
    </style:style>
    <style:style style:family="text" style:name="T364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65">
      <style:text-properties fo:font-size="11.0pt" style:font-name="나눔바른고딕" style:font-name-asian="나눔바른고딕" style:font-size-asian="11.0pt"/>
    </style:style>
    <style:style style:family="text" style:name="T366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7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7">
      <style:table-row-properties style:min-row-height="1.729cm"/>
    </style:style>
    <style:style style:family="paragraph" style:name="P111" style:parent-style-name="0">
      <style:paragraph-properties fo:text-align="center" style:snap-to-layout-grid="false"/>
    </style:style>
    <style:style style:family="text" style:name="T367">
      <style:text-properties fo:font-size="11.0pt" style:font-name="나눔바른고딕" style:font-name-asian="나눔바른고딕" style:font-size-asian="11.0pt"/>
    </style:style>
    <style:style style:family="text" style:name="T368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8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2" style:parent-style-name="0">
      <style:paragraph-properties fo:text-align="center" style:snap-to-layout-grid="false"/>
    </style:style>
    <style:style style:family="text" style:name="T369">
      <style:text-properties fo:font-size="11.0pt" style:font-name="나눔바른고딕" style:font-name-asian="나눔바른고딕" style:font-size-asian="11.0pt"/>
    </style:style>
    <style:style style:family="text" style:name="T370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8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3" style:parent-style-name="0">
      <style:paragraph-properties style:snap-to-layout-grid="false"/>
    </style:style>
    <style:style style:family="text" style:name="T371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72">
      <style:text-properties fo:font-size="11.0pt" style:font-name="나눔바른고딕" style:font-name-asian="나눔바른고딕" style:font-size-asian="11.0pt"/>
    </style:style>
    <style:style style:family="text" style:name="T373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paragraph" style:name="P114" style:parent-style-name="0">
      <style:paragraph-properties style:snap-to-layout-grid="false"/>
    </style:style>
    <style:style style:family="text" style:name="T374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75">
      <style:text-properties fo:font-size="11.0pt" style:font-name="나눔바른고딕" style:font-name-asian="나눔바른고딕" style:font-size-asian="11.0pt"/>
    </style:style>
    <style:style style:family="text" style:name="T376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8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8">
      <style:table-row-properties style:min-row-height="1.729cm"/>
    </style:style>
    <style:style style:family="paragraph" style:name="P115" style:parent-style-name="0">
      <style:paragraph-properties fo:text-align="center" style:snap-to-layout-grid="false"/>
    </style:style>
    <style:style style:family="text" style:name="T377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9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6" style:parent-style-name="0">
      <style:paragraph-properties fo:text-align="center" style:snap-to-layout-grid="false"/>
    </style:style>
    <style:style style:family="text" style:name="T378">
      <style:text-properties fo:font-size="11.0pt" style:font-name="나눔바른고딕" style:font-name-asian="나눔바른고딕" style:font-size-asian="11.0pt"/>
    </style:style>
    <style:style style:family="text" style:name="T379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9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7" style:parent-style-name="0">
      <style:paragraph-properties style:snap-to-layout-grid="false"/>
    </style:style>
    <style:style style:family="text" style:name="T380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81">
      <style:text-properties fo:font-size="11.0pt" style:font-name="나눔바른고딕" style:font-name-asian="나눔바른고딕" style:font-size-asian="11.0pt"/>
    </style:style>
    <style:style style:family="text" style:name="T382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83">
      <style:text-properties fo:font-size="11.0pt" style:font-name="나눔바른고딕" style:font-name-asian="나눔바른고딕" style:font-size-asian="11.0pt"/>
    </style:style>
    <style:style style:family="text" style:name="T384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85">
      <style:text-properties fo:font-size="11.0pt" style:font-name="나눔바른고딕" style:font-name-asian="나눔바른고딕" style:font-size-asian="11.0pt"/>
    </style:style>
    <style:style style:family="text" style:name="T386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87">
      <style:text-properties fo:font-size="11.0pt" style:font-name="나눔바른고딕" style:font-name-asian="나눔바른고딕" style:font-size-asian="11.0pt"/>
    </style:style>
    <style:style style:family="text" style:name="T388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paragraph" style:name="P118" style:parent-style-name="0">
      <style:paragraph-properties style:snap-to-layout-grid="false"/>
    </style:style>
    <style:style style:family="text" style:name="T389">
      <style:text-properties fo:font-size="11.0pt" style:font-name="나눔바른고딕" style:font-name-asian="나눔바른고딕" style:font-size-asian="11.0pt"/>
    </style:style>
    <style:style style:family="text" style:name="T390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91">
      <style:text-properties fo:font-size="11.0pt" style:font-name="나눔바른고딕" style:font-name-asian="나눔바른고딕" style:font-size-asian="11.0pt"/>
    </style:style>
    <style:style style:family="text" style:name="T392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9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9">
      <style:table-row-properties style:min-row-height="2.971cm"/>
    </style:style>
    <style:style style:family="paragraph" style:name="P119" style:parent-style-name="0">
      <style:paragraph-properties fo:text-align="center" style:snap-to-layout-grid="false"/>
    </style:style>
    <style:style style:family="text" style:name="T393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94">
      <style:text-properties fo:font-size="11.0pt" style:font-name="나눔바른고딕" style:font-name-asian="나눔바른고딕" style:font-size-asian="11.0pt"/>
    </style:style>
    <style:style style:family="text" style:name="T395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396">
      <style:text-properties fo:font-size="11.0pt" style:font-name="나눔바른고딕" style:font-name-asian="나눔바른고딕" style:font-size-asian="11.0pt"/>
    </style:style>
    <style:style style:family="table-cell" style:name="T1.R10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20" style:parent-style-name="0">
      <style:paragraph-properties fo:text-align="center" style:snap-to-layout-grid="false"/>
    </style:style>
    <style:style style:family="text" style:name="T397">
      <style:text-properties fo:font-size="11.0pt" style:font-name="나눔바른고딕" style:font-name-asian="나눔바른고딕" style:font-size-asian="11.0pt"/>
    </style:style>
    <style:style style:family="text" style:name="T398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10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21" style:parent-style-name="0">
      <style:paragraph-properties style:snap-to-layout-grid="false"/>
    </style:style>
    <style:style style:family="text" style:name="T399">
      <style:text-properties fo:font-size="11.0pt" style:font-name="나눔바른고딕" style:font-name-asian="나눔바른고딕" style:font-size-asian="11.0pt"/>
    </style:style>
    <style:style style:family="text" style:name="T400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ext" style:name="T401">
      <style:text-properties fo:font-size="11.0pt" style:font-name="나눔바른고딕" style:font-name-asian="나눔바른고딕" style:font-size-asian="11.0pt"/>
    </style:style>
    <style:style style:family="text" style:name="T402">
      <style:text-properties fo:font-size="11.0pt" fo:font-weight="bold" fo:letter-spacing="-0.6pt" style:font-name="바탕" style:font-name-asian="나눔바른고딕" style:font-size-asian="11.0pt" style:font-weight-asian="bold"/>
    </style:style>
    <style:style style:family="table-cell" style:name="T1.R10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10">
      <style:table-row-properties style:min-row-height="0.488cm"/>
    </style:style>
    <style:style style:family="paragraph" style:name="P122" style:parent-style-name="0">
      <style:paragraph-properties fo:line-height="4.762cm" style:snap-to-layout-grid="false"/>
    </style:style>
    <style:style style:family="paragraph" style:name="P123" style:parent-style-name="0">
      <style:paragraph-properties fo:line-height="4.762cm" style:snap-to-layout-grid="false"/>
    </style:style>
    <style:style style:family="text" style:name="T403">
      <style:text-properties fo:color="#333333" fo:font-size="14.0pt" fo:font-weight="bold" style:font-name="바탕" style:font-name-asian="휴먼명조" style:font-size-asian="14.0pt" style:font-weight-asian="bold"/>
    </style:style>
    <style:style style:family="text" style:name="T404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paragraph" style:name="P124" style:parent-style-name="0">
      <style:paragraph-properties fo:line-height="4.762cm" style:snap-to-layout-grid="false"/>
    </style:style>
    <style:style style:family="text" style:name="T405">
      <style:text-properties fo:color="#333333" fo:font-size="12.0pt" style:font-name="휴먼명조" style:font-name-asian="휴먼명조" style:font-size-asian="12.0pt"/>
    </style:style>
    <style:style style:family="text" style:name="T40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07">
      <style:text-properties fo:color="#333333" fo:font-size="12.0pt" style:font-name="휴먼명조" style:font-name-asian="휴먼명조" style:font-size-asian="12.0pt"/>
    </style:style>
    <style:style style:family="text" style:name="T40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09">
      <style:text-properties fo:color="#333333" fo:font-size="12.0pt" style:font-name="휴먼명조" style:font-name-asian="휴먼명조" style:font-size-asian="12.0pt"/>
    </style:style>
    <style:style style:family="paragraph" style:name="P125" style:parent-style-name="0">
      <style:paragraph-properties fo:line-height="4.762cm" style:snap-to-layout-grid="false"/>
    </style:style>
    <style:style style:family="paragraph" style:name="P126" style:parent-style-name="0">
      <style:paragraph-properties fo:line-height="4.762cm" style:snap-to-layout-grid="false"/>
    </style:style>
    <style:style style:family="text" style:name="T410">
      <style:text-properties fo:color="#333333" fo:font-size="12.0pt" style:font-name="휴먼명조" style:font-name-asian="휴먼명조" style:font-size-asian="12.0pt"/>
    </style:style>
    <style:style style:family="text" style:name="T41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12">
      <style:text-properties fo:color="#333333" fo:font-size="12.0pt" style:font-name="휴먼명조" style:font-name-asian="휴먼명조" style:font-size-asian="12.0pt"/>
    </style:style>
    <style:style style:family="text" style:name="T41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14">
      <style:text-properties fo:color="#333333" fo:font-size="12.0pt" style:font-name="휴먼명조" style:font-name-asian="휴먼명조" style:font-size-asian="12.0pt"/>
    </style:style>
    <style:style style:family="text" style:name="T41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16">
      <style:text-properties fo:color="#333333" fo:font-size="12.0pt" style:font-name="휴먼명조" style:font-name-asian="휴먼명조" style:font-size-asian="12.0pt"/>
    </style:style>
    <style:style style:family="text" style:name="T41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18">
      <style:text-properties fo:color="#333333" fo:font-size="12.0pt" style:font-name="휴먼명조" style:font-name-asian="휴먼명조" style:font-size-asian="12.0pt"/>
    </style:style>
    <style:style style:family="text" style:name="T41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20">
      <style:text-properties fo:color="#333333" fo:font-size="12.0pt" style:font-name="휴먼명조" style:font-name-asian="휴먼명조" style:font-size-asian="12.0pt"/>
    </style:style>
    <style:style style:family="text" style:name="T42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22">
      <style:text-properties fo:color="#333333" fo:font-size="12.0pt" style:font-name="휴먼명조" style:font-name-asian="휴먼명조" style:font-size-asian="12.0pt"/>
    </style:style>
    <style:style style:family="text" style:name="T42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24">
      <style:text-properties fo:color="#333333" fo:font-size="12.0pt" style:font-name="휴먼명조" style:font-name-asian="휴먼명조" style:font-size-asian="12.0pt"/>
    </style:style>
    <style:style style:family="text" style:name="T42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26">
      <style:text-properties fo:color="#333333" fo:font-size="12.0pt" style:font-name="휴먼명조" style:font-name-asian="휴먼명조" style:font-size-asian="12.0pt"/>
    </style:style>
    <style:style style:family="text" style:name="T42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28">
      <style:text-properties fo:color="#333333" fo:font-size="12.0pt" style:font-name="휴먼명조" style:font-name-asian="휴먼명조" style:font-size-asian="12.0pt"/>
    </style:style>
    <style:style style:family="text" style:name="T42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30">
      <style:text-properties fo:color="#333333" fo:font-size="12.0pt" style:font-name="휴먼명조" style:font-name-asian="휴먼명조" style:font-size-asian="12.0pt"/>
    </style:style>
    <style:style style:family="text" style:name="T43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32">
      <style:text-properties fo:color="#333333" fo:font-size="12.0pt" style:font-name="휴먼명조" style:font-name-asian="휴먼명조" style:font-size-asian="12.0pt"/>
    </style:style>
    <style:style style:family="text" style:name="T43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34">
      <style:text-properties fo:color="#333333" fo:font-size="12.0pt" style:font-name="휴먼명조" style:font-name-asian="휴먼명조" style:font-size-asian="12.0pt"/>
    </style:style>
    <style:style style:family="text" style:name="T43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36">
      <style:text-properties fo:color="#333333" fo:font-size="12.0pt" style:font-name="휴먼명조" style:font-name-asian="휴먼명조" style:font-size-asian="12.0pt"/>
    </style:style>
    <style:style style:family="text" style:name="T43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38">
      <style:text-properties fo:color="#333333" fo:font-size="12.0pt" style:font-name="휴먼명조" style:font-name-asian="휴먼명조" style:font-size-asian="12.0pt"/>
    </style:style>
    <style:style style:family="text" style:name="T43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127" style:parent-style-name="0">
      <style:paragraph-properties fo:line-height="4.762cm" style:snap-to-layout-grid="false"/>
    </style:style>
    <style:style style:family="paragraph" style:name="P128" style:parent-style-name="0">
      <style:paragraph-properties fo:line-height="4.762cm" style:snap-to-layout-grid="false"/>
    </style:style>
    <style:style style:family="text" style:name="T440">
      <style:text-properties fo:color="#333333" fo:font-size="12.0pt" style:font-name="휴먼명조" style:font-name-asian="휴먼명조" style:font-size-asian="12.0pt"/>
    </style:style>
    <style:style style:family="text" style:name="T44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42">
      <style:text-properties fo:color="#333333" fo:font-size="12.0pt" style:font-name="휴먼명조" style:font-name-asian="휴먼명조" style:font-size-asian="12.0pt"/>
    </style:style>
    <style:style style:family="text" style:name="T44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44">
      <style:text-properties fo:color="#333333" fo:font-size="12.0pt" style:font-name="휴먼명조" style:font-name-asian="휴먼명조" style:font-size-asian="12.0pt"/>
    </style:style>
    <style:style style:family="text" style:name="T44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46">
      <style:text-properties fo:color="#333333" fo:font-size="12.0pt" style:font-name="휴먼명조" style:font-name-asian="휴먼명조" style:font-size-asian="12.0pt"/>
    </style:style>
    <style:style style:family="text" style:name="T44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48">
      <style:text-properties fo:color="#333333" fo:font-size="12.0pt" style:font-name="휴먼명조" style:font-name-asian="휴먼명조" style:font-size-asian="12.0pt"/>
    </style:style>
    <style:style style:family="text" style:name="T44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50">
      <style:text-properties fo:color="#333333" fo:font-size="12.0pt" style:font-name="휴먼명조" style:font-name-asian="휴먼명조" style:font-size-asian="12.0pt"/>
    </style:style>
    <style:style style:family="paragraph" style:name="P129" style:parent-style-name="0">
      <style:paragraph-properties fo:line-height="4.762cm" style:snap-to-layout-grid="false"/>
    </style:style>
    <style:style style:family="paragraph" style:name="P130" style:parent-style-name="0">
      <style:paragraph-properties fo:line-height="4.762cm" style:snap-to-layout-grid="false"/>
    </style:style>
    <style:style style:family="text" style:name="T451">
      <style:text-properties fo:color="#333333" fo:font-size="12.0pt" style:font-name="휴먼명조" style:font-name-asian="휴먼명조" style:font-size-asian="12.0pt"/>
    </style:style>
    <style:style style:family="text" style:name="T45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53">
      <style:text-properties fo:color="#333333" fo:font-size="12.0pt" style:font-name="휴먼명조" style:font-name-asian="휴먼명조" style:font-size-asian="12.0pt"/>
    </style:style>
    <style:style style:family="text" style:name="T45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55">
      <style:text-properties fo:color="#333333" fo:font-size="12.0pt" style:font-name="휴먼명조" style:font-name-asian="휴먼명조" style:font-size-asian="12.0pt"/>
    </style:style>
    <style:style style:family="text" style:name="T45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57">
      <style:text-properties fo:color="#333333" fo:font-size="12.0pt" style:font-name="휴먼명조" style:font-name-asian="휴먼명조" style:font-size-asian="12.0pt"/>
    </style:style>
    <style:style style:family="text" style:name="T45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59">
      <style:text-properties fo:color="#333333" fo:font-size="12.0pt" style:font-name="휴먼명조" style:font-name-asian="휴먼명조" style:font-size-asian="12.0pt"/>
    </style:style>
    <style:style style:family="text" style:name="T46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61">
      <style:text-properties fo:color="#333333" fo:font-size="12.0pt" style:font-name="휴먼명조" style:font-name-asian="휴먼명조" style:font-size-asian="12.0pt"/>
    </style:style>
    <style:style style:family="text" style:name="T46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63">
      <style:text-properties fo:color="#333333" fo:font-size="12.0pt" style:font-name="휴먼명조" style:font-name-asian="휴먼명조" style:font-size-asian="12.0pt"/>
    </style:style>
    <style:style style:family="text" style:name="T46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65">
      <style:text-properties fo:color="#333333" fo:font-size="12.0pt" style:font-name="휴먼명조" style:font-name-asian="휴먼명조" style:font-size-asian="12.0pt"/>
    </style:style>
    <style:style style:family="text" style:name="T46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67">
      <style:text-properties fo:color="#333333" fo:font-size="12.0pt" style:font-name="휴먼명조" style:font-name-asian="휴먼명조" style:font-size-asian="12.0pt"/>
    </style:style>
    <style:style style:family="text" style:name="T46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69">
      <style:text-properties fo:color="#333333" fo:font-size="12.0pt" style:font-name="휴먼명조" style:font-name-asian="휴먼명조" style:font-size-asian="12.0pt"/>
    </style:style>
    <style:style style:family="paragraph" style:name="P131" style:parent-style-name="0">
      <style:paragraph-properties fo:line-height="4.762cm" style:snap-to-layout-grid="false"/>
    </style:style>
    <style:style style:family="paragraph" style:name="P132" style:parent-style-name="0">
      <style:paragraph-properties fo:line-height="4.762cm" style:snap-to-layout-grid="false"/>
    </style:style>
    <style:style style:family="text" style:name="T470">
      <style:text-properties fo:color="#333333" fo:font-size="12.0pt" style:font-name="휴먼명조" style:font-name-asian="휴먼명조" style:font-size-asian="12.0pt"/>
    </style:style>
    <style:style style:family="text" style:name="T47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72">
      <style:text-properties fo:color="#333333" fo:font-size="12.0pt" style:font-name="휴먼명조" style:font-name-asian="휴먼명조" style:font-size-asian="12.0pt"/>
    </style:style>
    <style:style style:family="text" style:name="T47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74">
      <style:text-properties fo:color="#333333" fo:font-size="12.0pt" style:font-name="휴먼명조" style:font-name-asian="휴먼명조" style:font-size-asian="12.0pt"/>
    </style:style>
    <style:style style:family="text" style:name="T47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76">
      <style:text-properties fo:color="#333333" fo:font-size="12.0pt" style:font-name="휴먼명조" style:font-name-asian="휴먼명조" style:font-size-asian="12.0pt"/>
    </style:style>
    <style:style style:family="text" style:name="T47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78">
      <style:text-properties fo:color="#333333" fo:font-size="12.0pt" style:font-name="휴먼명조" style:font-name-asian="휴먼명조" style:font-size-asian="12.0pt"/>
    </style:style>
    <style:style style:family="text" style:name="T47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80">
      <style:text-properties fo:color="#333333" fo:font-size="12.0pt" style:font-name="휴먼명조" style:font-name-asian="휴먼명조" style:font-size-asian="12.0pt"/>
    </style:style>
    <style:style style:family="paragraph" style:name="P133" style:parent-style-name="0">
      <style:paragraph-properties fo:line-height="4.762cm" style:snap-to-layout-grid="false"/>
    </style:style>
    <style:style style:family="paragraph" style:name="P134" style:parent-style-name="0">
      <style:paragraph-properties fo:line-height="4.762cm" style:snap-to-layout-grid="false"/>
    </style:style>
    <style:style style:family="paragraph" style:name="P135" style:parent-style-name="0">
      <style:paragraph-properties fo:line-height="4.762cm" style:snap-to-layout-grid="false"/>
    </style:style>
    <style:style style:family="text" style:name="T481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482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text" style:name="T483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484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paragraph" style:name="P136" style:parent-style-name="0">
      <style:paragraph-properties fo:line-height="3.881cm" style:snap-to-layout-grid="false"/>
    </style:style>
    <style:style style:family="text" style:name="T485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486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text" style:name="T487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488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text" style:name="T489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490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text" style:name="T491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492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text" style:name="T493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494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paragraph" style:name="P137" style:parent-style-name="0">
      <style:paragraph-properties fo:line-height="3.881cm" style:snap-to-layout-grid="false"/>
    </style:style>
    <style:style style:family="paragraph" style:name="P138" style:parent-style-name="0">
      <style:paragraph-properties fo:line-height="3.881cm" fo:text-align="end" style:snap-to-layout-grid="false"/>
    </style:style>
    <style:style style:family="text" style:name="T495">
      <style:text-properties fo:color="#333333" fo:font-size="12.0pt" style:font-name="휴먼명조" style:font-name-asian="휴먼명조" style:font-size-asian="12.0pt"/>
    </style:style>
    <style:style style:family="text" style:name="T49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97">
      <style:text-properties fo:color="#333333" fo:font-size="12.0pt" style:font-name="휴먼명조" style:font-name-asian="휴먼명조" style:font-size-asian="12.0pt"/>
    </style:style>
    <style:style style:family="text" style:name="T49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499">
      <style:text-properties fo:color="#333333" fo:font-size="12.0pt" style:font-name="휴먼명조" style:font-name-asian="휴먼명조" style:font-size-asian="12.0pt"/>
    </style:style>
    <style:style style:family="text" style:name="T50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501">
      <style:text-properties fo:color="#333333" fo:font-size="12.0pt" style:font-name="휴먼명조" style:font-name-asian="휴먼명조" style:font-size-asian="12.0pt"/>
    </style:style>
    <style:style style:family="paragraph" style:name="P139" style:parent-style-name="0">
      <style:paragraph-properties fo:line-height="3.881cm" style:snap-to-layout-grid="false"/>
    </style:style>
    <style:style style:family="table" style:name="T2">
      <style:table-properties style:width="0.000cm" table:border-model="collapsing"/>
    </style:style>
    <style:style style:family="graphic" style:name="fr4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2.C69">
      <style:table-column-properties style:column-width="1.433cm"/>
    </style:style>
    <style:style style:family="table-column" style:name="T2.C70">
      <style:table-column-properties style:column-width="3.929cm"/>
    </style:style>
    <style:style style:family="table-column" style:name="T2.C71">
      <style:table-column-properties style:column-width="2.032cm"/>
    </style:style>
    <style:style style:family="table-column" style:name="T2.C72">
      <style:table-column-properties style:column-width="1.433cm"/>
    </style:style>
    <style:style style:family="table-column" style:name="T2.C73">
      <style:table-column-properties style:column-width="3.929cm"/>
    </style:style>
    <style:style style:family="table-column" style:name="T2.C74">
      <style:table-column-properties style:column-width="2.032cm"/>
    </style:style>
    <style:style style:family="paragraph" style:name="P140" style:parent-style-name="0">
      <style:paragraph-properties fo:text-align="center" style:snap-to-layout-grid="false"/>
    </style:style>
    <style:style style:family="text" style:name="T502">
      <style:text-properties fo:font-weight="bold" style:font-name="바탕" style:font-name-asian="나눔바른고딕" style:font-weight-asian="bold"/>
    </style:style>
    <style:style style:family="table-cell" style:name="T2.R1_C0">
      <style:table-cell-properties fo:background-color="#999999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1" style:parent-style-name="0">
      <style:paragraph-properties fo:text-align="center" style:snap-to-layout-grid="false"/>
    </style:style>
    <style:style style:family="text" style:name="T503">
      <style:text-properties fo:font-weight="bold" style:font-name="바탕" style:font-name-asian="나눔바른고딕" style:font-weight-asian="bold"/>
    </style:style>
    <style:style style:family="table-cell" style:name="T2.R1_C1">
      <style:table-cell-properties fo:background-color="#999999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2" style:parent-style-name="0">
      <style:paragraph-properties fo:text-align="center" style:snap-to-layout-grid="false"/>
    </style:style>
    <style:style style:family="text" style:name="T504">
      <style:text-properties fo:font-weight="bold" style:font-name="바탕" style:font-name-asian="나눔바른고딕" style:font-weight-asian="bold"/>
    </style:style>
    <style:style style:family="text" style:name="T505">
      <style:text-properties fo:font-weight="bold" style:font-name="나눔바른고딕" style:font-name-asian="나눔바른고딕" style:font-weight-asian="bold"/>
    </style:style>
    <style:style style:family="text" style:name="T506">
      <style:text-properties fo:font-weight="bold" style:font-name="바탕" style:font-name-asian="나눔바른고딕" style:font-weight-asian="bold"/>
    </style:style>
    <style:style style:family="text" style:name="T507">
      <style:text-properties fo:font-weight="bold" style:font-name="나눔바른고딕" style:font-name-asian="나눔바른고딕" style:font-weight-asian="bold"/>
    </style:style>
    <style:style style:family="table-cell" style:name="T2.R1_C2">
      <style:table-cell-properties fo:background-color="#999999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3" style:parent-style-name="0">
      <style:paragraph-properties fo:text-align="center" style:snap-to-layout-grid="false"/>
    </style:style>
    <style:style style:family="text" style:name="T508">
      <style:text-properties fo:font-weight="bold" style:font-name="바탕" style:font-name-asian="나눔바른고딕" style:font-weight-asian="bold"/>
    </style:style>
    <style:style style:family="table-cell" style:name="T2.R1_C3">
      <style:table-cell-properties fo:background-color="#999999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4" style:parent-style-name="0">
      <style:paragraph-properties fo:text-align="center" style:snap-to-layout-grid="false"/>
    </style:style>
    <style:style style:family="text" style:name="T509">
      <style:text-properties fo:font-weight="bold" style:font-name="바탕" style:font-name-asian="나눔바른고딕" style:font-weight-asian="bold"/>
    </style:style>
    <style:style style:family="table-cell" style:name="T2.R1_C4">
      <style:table-cell-properties fo:background-color="#999999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5" style:parent-style-name="0">
      <style:paragraph-properties fo:text-align="center" style:snap-to-layout-grid="false"/>
    </style:style>
    <style:style style:family="text" style:name="T510">
      <style:text-properties fo:font-weight="bold" style:font-name="바탕" style:font-name-asian="나눔바른고딕" style:font-weight-asian="bold"/>
    </style:style>
    <style:style style:family="text" style:name="T511">
      <style:text-properties fo:font-weight="bold" style:font-name="나눔바른고딕" style:font-name-asian="나눔바른고딕" style:font-weight-asian="bold"/>
    </style:style>
    <style:style style:family="text" style:name="T512">
      <style:text-properties fo:font-weight="bold" style:font-name="바탕" style:font-name-asian="나눔바른고딕" style:font-weight-asian="bold"/>
    </style:style>
    <style:style style:family="text" style:name="T513">
      <style:text-properties fo:font-weight="bold" style:font-name="나눔바른고딕" style:font-name-asian="나눔바른고딕" style:font-weight-asian="bold"/>
    </style:style>
    <style:style style:family="table-cell" style:name="T2.R1_C5">
      <style:table-cell-properties fo:background-color="#999999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0.643cm"/>
    </style:style>
    <style:style style:family="paragraph" style:name="P146" style:parent-style-name="0">
      <style:paragraph-properties fo:text-align="center" style:snap-to-layout-grid="false"/>
    </style:style>
    <style:style style:family="text" style:name="T514">
      <style:text-properties style:font-name="나눔바른고딕" style:font-name-asian="나눔바른고딕"/>
    </style:style>
    <style:style style:family="table-cell" style:name="T2.R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7" style:parent-style-name="0">
      <style:paragraph-properties fo:text-align="center" style:snap-to-layout-grid="false"/>
    </style:style>
    <style:style style:family="text" style:name="T515">
      <style:text-properties style:font-name="바탕" style:font-name-asian="나눔바른고딕"/>
    </style:style>
    <style:style style:family="table-cell" style:name="T2.R2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8" style:parent-style-name="0">
      <style:paragraph-properties fo:text-align="center" style:snap-to-layout-grid="false"/>
    </style:style>
    <style:style style:family="text" style:name="T516">
      <style:text-properties style:font-name="나눔바른고딕" style:font-name-asian="나눔바른고딕"/>
    </style:style>
    <style:style style:family="table-cell" style:name="T2.R2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9" style:parent-style-name="0">
      <style:paragraph-properties fo:text-align="center" style:snap-to-layout-grid="false"/>
    </style:style>
    <style:style style:family="text" style:name="T517">
      <style:text-properties style:font-name="나눔바른고딕" style:font-name-asian="나눔바른고딕"/>
    </style:style>
    <style:style style:family="table-cell" style:name="T2.R2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0" style:parent-style-name="0">
      <style:paragraph-properties fo:text-align="center" style:snap-to-layout-grid="false"/>
    </style:style>
    <style:style style:family="text" style:name="T518">
      <style:text-properties style:font-name="바탕" style:font-name-asian="나눔바른고딕"/>
    </style:style>
    <style:style style:family="table-cell" style:name="T2.R2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1" style:parent-style-name="0">
      <style:paragraph-properties fo:text-align="center" style:snap-to-layout-grid="false"/>
    </style:style>
    <style:style style:family="text" style:name="T519">
      <style:text-properties style:font-name="나눔바른고딕" style:font-name-asian="나눔바른고딕"/>
    </style:style>
    <style:style style:family="table-cell" style:name="T2.R2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2">
      <style:table-row-properties style:min-row-height="0.643cm"/>
    </style:style>
    <style:style style:family="paragraph" style:name="P152" style:parent-style-name="0">
      <style:paragraph-properties fo:text-align="center" style:snap-to-layout-grid="false"/>
    </style:style>
    <style:style style:family="text" style:name="T520">
      <style:text-properties style:font-name="나눔바른고딕" style:font-name-asian="나눔바른고딕"/>
    </style:style>
    <style:style style:family="table-cell" style:name="T2.R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3" style:parent-style-name="0">
      <style:paragraph-properties fo:text-align="center" style:snap-to-layout-grid="false"/>
    </style:style>
    <style:style style:family="text" style:name="T521">
      <style:text-properties style:font-name="바탕" style:font-name-asian="나눔바른고딕"/>
    </style:style>
    <style:style style:family="table-cell" style:name="T2.R3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4" style:parent-style-name="0">
      <style:paragraph-properties fo:text-align="center" style:snap-to-layout-grid="false"/>
    </style:style>
    <style:style style:family="text" style:name="T522">
      <style:text-properties style:font-name="나눔바른고딕" style:font-name-asian="나눔바른고딕"/>
    </style:style>
    <style:style style:family="table-cell" style:name="T2.R3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5" style:parent-style-name="0">
      <style:paragraph-properties fo:text-align="center" style:snap-to-layout-grid="false"/>
    </style:style>
    <style:style style:family="text" style:name="T523">
      <style:text-properties style:font-name="나눔바른고딕" style:font-name-asian="나눔바른고딕"/>
    </style:style>
    <style:style style:family="table-cell" style:name="T2.R3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6" style:parent-style-name="0">
      <style:paragraph-properties fo:text-align="center" style:snap-to-layout-grid="false"/>
    </style:style>
    <style:style style:family="text" style:name="T524">
      <style:text-properties fo:font-weight="bold" fo:letter-spacing="-0.5pt" style:font-name="바탕" style:font-name-asian="나눔바른고딕" style:font-weight-asian="bold"/>
    </style:style>
    <style:style style:family="table-cell" style:name="T2.R3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7" style:parent-style-name="0">
      <style:paragraph-properties fo:text-align="center" style:snap-to-layout-grid="false"/>
    </style:style>
    <style:style style:family="text" style:name="T525">
      <style:text-properties style:font-name="나눔바른고딕" style:font-name-asian="나눔바른고딕"/>
    </style:style>
    <style:style style:family="table-cell" style:name="T2.R3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3">
      <style:table-row-properties style:min-row-height="0.643cm"/>
    </style:style>
    <style:style style:family="paragraph" style:name="P158" style:parent-style-name="0">
      <style:paragraph-properties fo:text-align="center" style:snap-to-layout-grid="false"/>
    </style:style>
    <style:style style:family="text" style:name="T526">
      <style:text-properties style:font-name="나눔바른고딕" style:font-name-asian="나눔바른고딕"/>
    </style:style>
    <style:style style:family="table-cell" style:name="T2.R4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9" style:parent-style-name="0">
      <style:paragraph-properties fo:text-align="center" style:snap-to-layout-grid="false"/>
    </style:style>
    <style:style style:family="text" style:name="T527">
      <style:text-properties style:font-name="나눔바른고딕" style:font-name-asian="나눔바른고딕"/>
    </style:style>
    <style:style style:family="text" style:name="T528">
      <style:text-properties style:font-name="바탕" style:font-name-asian="나눔바른고딕"/>
    </style:style>
    <style:style style:family="table-cell" style:name="T2.R4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0" style:parent-style-name="0">
      <style:paragraph-properties fo:text-align="center" style:snap-to-layout-grid="false"/>
    </style:style>
    <style:style style:family="text" style:name="T529">
      <style:text-properties style:font-name="나눔바른고딕" style:font-name-asian="나눔바른고딕"/>
    </style:style>
    <style:style style:family="table-cell" style:name="T2.R4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1" style:parent-style-name="0">
      <style:paragraph-properties fo:text-align="center" style:snap-to-layout-grid="false"/>
    </style:style>
    <style:style style:family="text" style:name="T530">
      <style:text-properties style:font-name="나눔바른고딕" style:font-name-asian="나눔바른고딕"/>
    </style:style>
    <style:style style:family="table-cell" style:name="T2.R4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2" style:parent-style-name="0">
      <style:paragraph-properties fo:text-align="center" style:snap-to-layout-grid="false"/>
    </style:style>
    <style:style style:family="text" style:name="T531">
      <style:text-properties fo:font-weight="bold" fo:letter-spacing="-0.5pt" style:font-name="바탕" style:font-name-asian="나눔바른고딕" style:font-weight-asian="bold"/>
    </style:style>
    <style:style style:family="table-cell" style:name="T2.R4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3" style:parent-style-name="0">
      <style:paragraph-properties fo:text-align="center" style:snap-to-layout-grid="false"/>
    </style:style>
    <style:style style:family="text" style:name="T532">
      <style:text-properties style:font-name="나눔바른고딕" style:font-name-asian="나눔바른고딕"/>
    </style:style>
    <style:style style:family="table-cell" style:name="T2.R4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4">
      <style:table-row-properties style:min-row-height="0.643cm"/>
    </style:style>
    <style:style style:family="paragraph" style:name="P164" style:parent-style-name="0">
      <style:paragraph-properties fo:text-align="center" style:snap-to-layout-grid="false"/>
    </style:style>
    <style:style style:family="text" style:name="T533">
      <style:text-properties style:font-name="나눔바른고딕" style:font-name-asian="나눔바른고딕"/>
    </style:style>
    <style:style style:family="table-cell" style:name="T2.R5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5" style:parent-style-name="0">
      <style:paragraph-properties fo:text-align="center" style:snap-to-layout-grid="false"/>
    </style:style>
    <style:style style:family="text" style:name="T534">
      <style:text-properties style:font-name="바탕" style:font-name-asian="나눔바른고딕"/>
    </style:style>
    <style:style style:family="table-cell" style:name="T2.R5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6" style:parent-style-name="0">
      <style:paragraph-properties fo:text-align="center" style:snap-to-layout-grid="false"/>
    </style:style>
    <style:style style:family="text" style:name="T535">
      <style:text-properties style:font-name="나눔바른고딕" style:font-name-asian="나눔바른고딕"/>
    </style:style>
    <style:style style:family="table-cell" style:name="T2.R5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7" style:parent-style-name="0">
      <style:paragraph-properties fo:text-align="center" style:snap-to-layout-grid="false"/>
    </style:style>
    <style:style style:family="text" style:name="T536">
      <style:text-properties style:font-name="나눔바른고딕" style:font-name-asian="나눔바른고딕"/>
    </style:style>
    <style:style style:family="table-cell" style:name="T2.R5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8" style:parent-style-name="0">
      <style:paragraph-properties fo:text-align="center" style:snap-to-layout-grid="false"/>
    </style:style>
    <style:style style:family="text" style:name="T537">
      <style:text-properties fo:font-weight="bold" fo:letter-spacing="-0.5pt" style:font-name="바탕" style:font-name-asian="나눔바른고딕" style:font-weight-asian="bold"/>
    </style:style>
    <style:style style:family="table-cell" style:name="T2.R5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9" style:parent-style-name="0">
      <style:paragraph-properties fo:text-align="center" style:snap-to-layout-grid="false"/>
    </style:style>
    <style:style style:family="text" style:name="T538">
      <style:text-properties style:font-name="나눔바른고딕" style:font-name-asian="나눔바른고딕"/>
    </style:style>
    <style:style style:family="table-cell" style:name="T2.R5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5">
      <style:table-row-properties style:min-row-height="0.643cm"/>
    </style:style>
    <style:style style:family="paragraph" style:name="P170" style:parent-style-name="0">
      <style:paragraph-properties fo:text-align="center" style:snap-to-layout-grid="false"/>
    </style:style>
    <style:style style:family="text" style:name="T539">
      <style:text-properties style:font-name="나눔바른고딕" style:font-name-asian="나눔바른고딕"/>
    </style:style>
    <style:style style:family="table-cell" style:name="T2.R6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1" style:parent-style-name="0">
      <style:paragraph-properties fo:text-align="center" style:snap-to-layout-grid="false"/>
    </style:style>
    <style:style style:family="text" style:name="T540">
      <style:text-properties style:font-name="바탕" style:font-name-asian="나눔바른고딕"/>
    </style:style>
    <style:style style:family="table-cell" style:name="T2.R6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2" style:parent-style-name="0">
      <style:paragraph-properties fo:text-align="center" style:snap-to-layout-grid="false"/>
    </style:style>
    <style:style style:family="text" style:name="T541">
      <style:text-properties style:font-name="나눔바른고딕" style:font-name-asian="나눔바른고딕"/>
    </style:style>
    <style:style style:family="table-cell" style:name="T2.R6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3" style:parent-style-name="0">
      <style:paragraph-properties fo:text-align="center" style:snap-to-layout-grid="false"/>
    </style:style>
    <style:style style:family="text" style:name="T542">
      <style:text-properties style:font-name="나눔바른고딕" style:font-name-asian="나눔바른고딕"/>
    </style:style>
    <style:style style:family="table-cell" style:name="T2.R6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4" style:parent-style-name="0">
      <style:paragraph-properties fo:text-align="center" style:snap-to-layout-grid="false"/>
    </style:style>
    <style:style style:family="text" style:name="T543">
      <style:text-properties fo:font-weight="bold" fo:letter-spacing="-0.5pt" style:font-name="바탕" style:font-name-asian="나눔바른고딕" style:font-weight-asian="bold"/>
    </style:style>
    <style:style style:family="table-cell" style:name="T2.R6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5" style:parent-style-name="0">
      <style:paragraph-properties fo:text-align="center" style:snap-to-layout-grid="false"/>
    </style:style>
    <style:style style:family="text" style:name="T544">
      <style:text-properties style:font-name="나눔바른고딕" style:font-name-asian="나눔바른고딕"/>
    </style:style>
    <style:style style:family="table-cell" style:name="T2.R6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6">
      <style:table-row-properties style:min-row-height="0.643cm"/>
    </style:style>
    <style:style style:family="paragraph" style:name="P176" style:parent-style-name="0">
      <style:paragraph-properties fo:text-align="center" style:snap-to-layout-grid="false"/>
    </style:style>
    <style:style style:family="text" style:name="T545">
      <style:text-properties style:font-name="나눔바른고딕" style:font-name-asian="나눔바른고딕"/>
    </style:style>
    <style:style style:family="table-cell" style:name="T2.R7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7" style:parent-style-name="0">
      <style:paragraph-properties fo:text-align="center" style:snap-to-layout-grid="false"/>
    </style:style>
    <style:style style:family="text" style:name="T546">
      <style:text-properties style:font-name="바탕" style:font-name-asian="나눔바른고딕"/>
    </style:style>
    <style:style style:family="text" style:name="T547">
      <style:text-properties style:font-name="나눔바른고딕" style:font-name-asian="나눔바른고딕"/>
    </style:style>
    <style:style style:family="text" style:name="T548">
      <style:text-properties style:font-name="바탕" style:font-name-asian="나눔바른고딕"/>
    </style:style>
    <style:style style:family="text" style:name="T549">
      <style:text-properties style:font-name="나눔바른고딕" style:font-name-asian="나눔바른고딕"/>
    </style:style>
    <style:style style:family="text" style:name="T550">
      <style:text-properties style:font-name="바탕" style:font-name-asian="나눔바른고딕"/>
    </style:style>
    <style:style style:family="table-cell" style:name="T2.R7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8" style:parent-style-name="0">
      <style:paragraph-properties fo:text-align="center" style:snap-to-layout-grid="false"/>
    </style:style>
    <style:style style:family="text" style:name="T551">
      <style:text-properties style:font-name="나눔바른고딕" style:font-name-asian="나눔바른고딕"/>
    </style:style>
    <style:style style:family="table-cell" style:name="T2.R7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9" style:parent-style-name="0">
      <style:paragraph-properties fo:text-align="center" style:snap-to-layout-grid="false"/>
    </style:style>
    <style:style style:family="text" style:name="T552">
      <style:text-properties style:font-name="나눔바른고딕" style:font-name-asian="나눔바른고딕"/>
    </style:style>
    <style:style style:family="table-cell" style:name="T2.R7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0" style:parent-style-name="0">
      <style:paragraph-properties fo:text-align="center" style:snap-to-layout-grid="false"/>
    </style:style>
    <style:style style:family="text" style:name="T553">
      <style:text-properties style:font-name="나눔바른고딕" style:font-name-asian="나눔바른고딕"/>
    </style:style>
    <style:style style:family="text" style:name="T554">
      <style:text-properties fo:font-weight="bold" fo:letter-spacing="-0.5pt" style:font-name="바탕" style:font-name-asian="나눔바른고딕" style:font-weight-asian="bold"/>
    </style:style>
    <style:style style:family="table-cell" style:name="T2.R7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1" style:parent-style-name="0">
      <style:paragraph-properties fo:text-align="center" style:snap-to-layout-grid="false"/>
    </style:style>
    <style:style style:family="text" style:name="T555">
      <style:text-properties style:font-name="나눔바른고딕" style:font-name-asian="나눔바른고딕"/>
    </style:style>
    <style:style style:family="table-cell" style:name="T2.R7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7">
      <style:table-row-properties style:min-row-height="0.643cm"/>
    </style:style>
    <style:style style:family="paragraph" style:name="P182" style:parent-style-name="0">
      <style:paragraph-properties fo:text-align="center" style:snap-to-layout-grid="false"/>
    </style:style>
    <style:style style:family="text" style:name="T556">
      <style:text-properties style:font-name="나눔바른고딕" style:font-name-asian="나눔바른고딕"/>
    </style:style>
    <style:style style:family="table-cell" style:name="T2.R8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3" style:parent-style-name="0">
      <style:paragraph-properties fo:text-align="center" style:snap-to-layout-grid="false"/>
    </style:style>
    <style:style style:family="text" style:name="T557">
      <style:text-properties style:font-name="바탕" style:font-name-asian="나눔바른고딕"/>
    </style:style>
    <style:style style:family="table-cell" style:name="T2.R8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4" style:parent-style-name="0">
      <style:paragraph-properties fo:text-align="center" style:snap-to-layout-grid="false"/>
    </style:style>
    <style:style style:family="text" style:name="T558">
      <style:text-properties style:font-name="나눔바른고딕" style:font-name-asian="나눔바른고딕"/>
    </style:style>
    <style:style style:family="table-cell" style:name="T2.R8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5" style:parent-style-name="0">
      <style:paragraph-properties fo:text-align="center" style:snap-to-layout-grid="false"/>
    </style:style>
    <style:style style:family="text" style:name="T559">
      <style:text-properties style:font-name="나눔바른고딕" style:font-name-asian="나눔바른고딕"/>
    </style:style>
    <style:style style:family="table-cell" style:name="T2.R8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6" style:parent-style-name="0">
      <style:paragraph-properties fo:text-align="center" style:snap-to-layout-grid="false"/>
    </style:style>
    <style:style style:family="text" style:name="T560">
      <style:text-properties fo:font-weight="bold" fo:letter-spacing="-0.5pt" style:font-name="바탕" style:font-name-asian="나눔바른고딕" style:font-weight-asian="bold"/>
    </style:style>
    <style:style style:family="table-cell" style:name="T2.R8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7" style:parent-style-name="0">
      <style:paragraph-properties fo:text-align="center" style:snap-to-layout-grid="false"/>
    </style:style>
    <style:style style:family="text" style:name="T561">
      <style:text-properties style:font-name="나눔바른고딕" style:font-name-asian="나눔바른고딕"/>
    </style:style>
    <style:style style:family="table-cell" style:name="T2.R8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8">
      <style:table-row-properties style:min-row-height="0.643cm"/>
    </style:style>
    <style:style style:family="paragraph" style:name="P188" style:parent-style-name="0">
      <style:paragraph-properties fo:text-align="center" style:snap-to-layout-grid="false"/>
    </style:style>
    <style:style style:family="text" style:name="T562">
      <style:text-properties style:font-name="나눔바른고딕" style:font-name-asian="나눔바른고딕"/>
    </style:style>
    <style:style style:family="table-cell" style:name="T2.R9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9" style:parent-style-name="0">
      <style:paragraph-properties fo:text-align="center" style:snap-to-layout-grid="false"/>
    </style:style>
    <style:style style:family="text" style:name="T563">
      <style:text-properties style:font-name="바탕" style:font-name-asian="나눔바른고딕"/>
    </style:style>
    <style:style style:family="table-cell" style:name="T2.R9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0" style:parent-style-name="0">
      <style:paragraph-properties fo:text-align="center" style:snap-to-layout-grid="false"/>
    </style:style>
    <style:style style:family="text" style:name="T564">
      <style:text-properties style:font-name="나눔바른고딕" style:font-name-asian="나눔바른고딕"/>
    </style:style>
    <style:style style:family="table-cell" style:name="T2.R9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1" style:parent-style-name="0">
      <style:paragraph-properties fo:text-align="center" style:snap-to-layout-grid="false"/>
    </style:style>
    <style:style style:family="text" style:name="T565">
      <style:text-properties style:font-name="나눔바른고딕" style:font-name-asian="나눔바른고딕"/>
    </style:style>
    <style:style style:family="table-cell" style:name="T2.R9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2" style:parent-style-name="0">
      <style:paragraph-properties fo:text-align="center" style:snap-to-layout-grid="false"/>
    </style:style>
    <style:style style:family="text" style:name="T566">
      <style:text-properties fo:font-weight="bold" fo:letter-spacing="-0.5pt" style:font-name="바탕" style:font-name-asian="나눔바른고딕" style:font-weight-asian="bold"/>
    </style:style>
    <style:style style:family="text" style:name="T567">
      <style:text-properties style:font-name="나눔바른고딕" style:font-name-asian="나눔바른고딕"/>
    </style:style>
    <style:style style:family="table-cell" style:name="T2.R9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3" style:parent-style-name="0">
      <style:paragraph-properties fo:text-align="center" style:snap-to-layout-grid="false"/>
    </style:style>
    <style:style style:family="text" style:name="T568">
      <style:text-properties style:font-name="나눔바른고딕" style:font-name-asian="나눔바른고딕"/>
    </style:style>
    <style:style style:family="table-cell" style:name="T2.R9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9">
      <style:table-row-properties style:min-row-height="0.643cm"/>
    </style:style>
    <style:style style:family="paragraph" style:name="P194" style:parent-style-name="0">
      <style:paragraph-properties fo:text-align="center" style:snap-to-layout-grid="false"/>
    </style:style>
    <style:style style:family="text" style:name="T569">
      <style:text-properties style:font-name="나눔바른고딕" style:font-name-asian="나눔바른고딕"/>
    </style:style>
    <style:style style:family="table-cell" style:name="T2.R10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5" style:parent-style-name="0">
      <style:paragraph-properties fo:text-align="center" style:snap-to-layout-grid="false"/>
    </style:style>
    <style:style style:family="text" style:name="T570">
      <style:text-properties style:font-name="바탕" style:font-name-asian="나눔바른고딕"/>
    </style:style>
    <style:style style:family="text" style:name="T571">
      <style:text-properties style:font-name="나눔바른고딕" style:font-name-asian="나눔바른고딕"/>
    </style:style>
    <style:style style:family="text" style:name="T572">
      <style:text-properties style:font-name="바탕" style:font-name-asian="나눔바른고딕"/>
    </style:style>
    <style:style style:family="table-cell" style:name="T2.R10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6" style:parent-style-name="0">
      <style:paragraph-properties fo:text-align="center" style:snap-to-layout-grid="false"/>
    </style:style>
    <style:style style:family="text" style:name="T573">
      <style:text-properties style:font-name="나눔바른고딕" style:font-name-asian="나눔바른고딕"/>
    </style:style>
    <style:style style:family="table-cell" style:name="T2.R10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7" style:parent-style-name="0">
      <style:paragraph-properties fo:text-align="center" style:snap-to-layout-grid="false"/>
    </style:style>
    <style:style style:family="text" style:name="T574">
      <style:text-properties style:font-name="나눔바른고딕" style:font-name-asian="나눔바른고딕"/>
    </style:style>
    <style:style style:family="table-cell" style:name="T2.R10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8" style:parent-style-name="0">
      <style:paragraph-properties fo:text-align="center" style:snap-to-layout-grid="false"/>
    </style:style>
    <style:style style:family="text" style:name="T575">
      <style:text-properties fo:font-weight="bold" fo:letter-spacing="-0.5pt" style:font-name="바탕" style:font-name-asian="나눔바른고딕" style:font-weight-asian="bold"/>
    </style:style>
    <style:style style:family="table-cell" style:name="T2.R10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9" style:parent-style-name="0">
      <style:paragraph-properties fo:text-align="center" style:snap-to-layout-grid="false"/>
    </style:style>
    <style:style style:family="text" style:name="T576">
      <style:text-properties style:font-name="나눔바른고딕" style:font-name-asian="나눔바른고딕"/>
    </style:style>
    <style:style style:family="table-cell" style:name="T2.R10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0">
      <style:table-row-properties style:min-row-height="0.643cm"/>
    </style:style>
    <style:style style:family="paragraph" style:name="P200" style:parent-style-name="0">
      <style:paragraph-properties fo:text-align="center" style:snap-to-layout-grid="false"/>
    </style:style>
    <style:style style:family="text" style:name="T577">
      <style:text-properties style:font-name="나눔바른고딕" style:font-name-asian="나눔바른고딕"/>
    </style:style>
    <style:style style:family="table-cell" style:name="T2.R1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1" style:parent-style-name="0">
      <style:paragraph-properties fo:text-align="center" style:snap-to-layout-grid="false"/>
    </style:style>
    <style:style style:family="text" style:name="T578">
      <style:text-properties style:font-name="바탕" style:font-name-asian="나눔바른고딕"/>
    </style:style>
    <style:style style:family="text" style:name="T579">
      <style:text-properties style:font-name="나눔바른고딕" style:font-name-asian="나눔바른고딕"/>
    </style:style>
    <style:style style:family="text" style:name="T580">
      <style:text-properties style:font-name="바탕" style:font-name-asian="나눔바른고딕"/>
    </style:style>
    <style:style style:family="text" style:name="T581">
      <style:text-properties style:font-name="나눔바른고딕" style:font-name-asian="나눔바른고딕"/>
    </style:style>
    <style:style style:family="table-cell" style:name="T2.R11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2" style:parent-style-name="0">
      <style:paragraph-properties fo:text-align="center" style:snap-to-layout-grid="false"/>
    </style:style>
    <style:style style:family="text" style:name="T582">
      <style:text-properties style:font-name="나눔바른고딕" style:font-name-asian="나눔바른고딕"/>
    </style:style>
    <style:style style:family="table-cell" style:name="T2.R11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3" style:parent-style-name="0">
      <style:paragraph-properties fo:text-align="center" style:snap-to-layout-grid="false"/>
    </style:style>
    <style:style style:family="text" style:name="T583">
      <style:text-properties style:font-name="나눔바른고딕" style:font-name-asian="나눔바른고딕"/>
    </style:style>
    <style:style style:family="table-cell" style:name="T2.R11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4" style:parent-style-name="0">
      <style:paragraph-properties fo:text-align="center" style:snap-to-layout-grid="false"/>
    </style:style>
    <style:style style:family="text" style:name="T584">
      <style:text-properties fo:font-weight="bold" fo:letter-spacing="-0.5pt" style:font-name="바탕" style:font-name-asian="나눔바른고딕" style:font-weight-asian="bold"/>
    </style:style>
    <style:style style:family="table-cell" style:name="T2.R11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5" style:parent-style-name="0">
      <style:paragraph-properties fo:text-align="center" style:snap-to-layout-grid="false"/>
    </style:style>
    <style:style style:family="text" style:name="T585">
      <style:text-properties style:font-name="나눔바른고딕" style:font-name-asian="나눔바른고딕"/>
    </style:style>
    <style:style style:family="table-cell" style:name="T2.R11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1">
      <style:table-row-properties style:min-row-height="0.643cm"/>
    </style:style>
    <style:style style:family="paragraph" style:name="P206" style:parent-style-name="0">
      <style:paragraph-properties fo:text-align="center" style:snap-to-layout-grid="false"/>
    </style:style>
    <style:style style:family="text" style:name="T586">
      <style:text-properties style:font-name="나눔바른고딕" style:font-name-asian="나눔바른고딕"/>
    </style:style>
    <style:style style:family="table-cell" style:name="T2.R1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7" style:parent-style-name="0">
      <style:paragraph-properties fo:text-align="center" style:snap-to-layout-grid="false"/>
    </style:style>
    <style:style style:family="text" style:name="T587">
      <style:text-properties style:font-name="나눔바른고딕" style:font-name-asian="나눔바른고딕"/>
    </style:style>
    <style:style style:family="text" style:name="T588">
      <style:text-properties style:font-name="바탕" style:font-name-asian="나눔바른고딕"/>
    </style:style>
    <style:style style:family="table-cell" style:name="T2.R12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8" style:parent-style-name="0">
      <style:paragraph-properties fo:text-align="center" style:snap-to-layout-grid="false"/>
    </style:style>
    <style:style style:family="text" style:name="T589">
      <style:text-properties style:font-name="나눔바른고딕" style:font-name-asian="나눔바른고딕"/>
    </style:style>
    <style:style style:family="table-cell" style:name="T2.R12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9" style:parent-style-name="0">
      <style:paragraph-properties fo:text-align="center" style:snap-to-layout-grid="false"/>
    </style:style>
    <style:style style:family="text" style:name="T590">
      <style:text-properties style:font-name="나눔바른고딕" style:font-name-asian="나눔바른고딕"/>
    </style:style>
    <style:style style:family="table-cell" style:name="T2.R12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10" style:parent-style-name="0">
      <style:paragraph-properties fo:text-align="center" style:snap-to-layout-grid="false"/>
    </style:style>
    <style:style style:family="text" style:name="T591">
      <style:text-properties fo:font-weight="bold" fo:letter-spacing="-0.5pt" style:font-name="바탕" style:font-name-asian="나눔바른고딕" style:font-weight-asian="bold"/>
    </style:style>
    <style:style style:family="table-cell" style:name="T2.R12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11" style:parent-style-name="0">
      <style:paragraph-properties fo:text-align="center" style:snap-to-layout-grid="false"/>
    </style:style>
    <style:style style:family="text" style:name="T592">
      <style:text-properties style:font-name="나눔바른고딕" style:font-name-asian="나눔바른고딕"/>
    </style:style>
    <style:style style:family="table-cell" style:name="T2.R12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2">
      <style:table-row-properties style:min-row-height="0.643cm"/>
    </style:style>
    <style:style style:family="paragraph" style:name="P212" style:parent-style-name="0">
      <style:paragraph-properties fo:text-align="center" style:snap-to-layout-grid="false"/>
    </style:style>
    <style:style style:family="text" style:name="T593">
      <style:text-properties style:font-name="나눔바른고딕" style:font-name-asian="나눔바른고딕"/>
    </style:style>
    <style:style style:family="table-cell" style:name="T2.R1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13" style:parent-style-name="0">
      <style:paragraph-properties fo:text-align="center" style:snap-to-layout-grid="false"/>
    </style:style>
    <style:style style:family="text" style:name="T594">
      <style:text-properties style:font-name="바탕" style:font-name-asian="나눔바른고딕"/>
    </style:style>
    <style:style style:family="table-cell" style:name="T2.R1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14" style:parent-style-name="0">
      <style:paragraph-properties fo:text-align="center" style:snap-to-layout-grid="false"/>
    </style:style>
    <style:style style:family="text" style:name="T595">
      <style:text-properties style:font-name="나눔바른고딕" style:font-name-asian="나눔바른고딕"/>
    </style:style>
    <style:style style:family="table-cell" style:name="T2.R13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15" style:parent-style-name="0">
      <style:paragraph-properties fo:text-align="center" style:snap-to-layout-grid="false"/>
    </style:style>
    <style:style style:family="text" style:name="T596">
      <style:text-properties style:font-name="나눔바른고딕" style:font-name-asian="나눔바른고딕"/>
    </style:style>
    <style:style style:family="table-cell" style:name="T2.R13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16" style:parent-style-name="0">
      <style:paragraph-properties fo:text-align="center" style:snap-to-layout-grid="false"/>
    </style:style>
    <style:style style:family="text" style:name="T597">
      <style:text-properties style:font-name="나눔바른고딕" style:font-name-asian="나눔바른고딕"/>
    </style:style>
    <style:style style:family="text" style:name="T598">
      <style:text-properties fo:font-weight="bold" fo:letter-spacing="-0.5pt" style:font-name="바탕" style:font-name-asian="나눔바른고딕" style:font-weight-asian="bold"/>
    </style:style>
    <style:style style:family="table-cell" style:name="T2.R13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17" style:parent-style-name="0">
      <style:paragraph-properties fo:text-align="center" style:snap-to-layout-grid="false"/>
    </style:style>
    <style:style style:family="text" style:name="T599">
      <style:text-properties style:font-name="나눔바른고딕" style:font-name-asian="나눔바른고딕"/>
    </style:style>
    <style:style style:family="table-cell" style:name="T2.R13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3">
      <style:table-row-properties style:min-row-height="0.643cm"/>
    </style:style>
    <style:style style:family="paragraph" style:name="P218" style:parent-style-name="0">
      <style:paragraph-properties fo:text-align="center" style:snap-to-layout-grid="false"/>
    </style:style>
    <style:style style:family="text" style:name="T600">
      <style:text-properties style:font-name="나눔바른고딕" style:font-name-asian="나눔바른고딕"/>
    </style:style>
    <style:style style:family="table-cell" style:name="T2.R14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19" style:parent-style-name="0">
      <style:paragraph-properties fo:text-align="center" style:snap-to-layout-grid="false"/>
    </style:style>
    <style:style style:family="text" style:name="T601">
      <style:text-properties style:font-name="바탕" style:font-name-asian="나눔바른고딕"/>
    </style:style>
    <style:style style:family="table-cell" style:name="T2.R14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20" style:parent-style-name="0">
      <style:paragraph-properties fo:text-align="center" style:snap-to-layout-grid="false"/>
    </style:style>
    <style:style style:family="text" style:name="T602">
      <style:text-properties style:font-name="나눔바른고딕" style:font-name-asian="나눔바른고딕"/>
    </style:style>
    <style:style style:family="table-cell" style:name="T2.R14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21" style:parent-style-name="0">
      <style:paragraph-properties fo:text-align="center" style:snap-to-layout-grid="false"/>
    </style:style>
    <style:style style:family="text" style:name="T603">
      <style:text-properties style:font-name="나눔바른고딕" style:font-name-asian="나눔바른고딕"/>
    </style:style>
    <style:style style:family="table-cell" style:name="T2.R14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22" style:parent-style-name="0">
      <style:paragraph-properties fo:text-align="center" style:snap-to-layout-grid="false"/>
    </style:style>
    <style:style style:family="text" style:name="T604">
      <style:text-properties fo:font-weight="bold" fo:letter-spacing="-0.5pt" style:font-name="바탕" style:font-name-asian="나눔바른고딕" style:font-weight-asian="bold"/>
    </style:style>
    <style:style style:family="table-cell" style:name="T2.R14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23" style:parent-style-name="0">
      <style:paragraph-properties fo:text-align="center" style:snap-to-layout-grid="false"/>
    </style:style>
    <style:style style:family="text" style:name="T605">
      <style:text-properties style:font-name="나눔바른고딕" style:font-name-asian="나눔바른고딕"/>
    </style:style>
    <style:style style:family="table-cell" style:name="T2.R14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4">
      <style:table-row-properties style:min-row-height="0.643cm"/>
    </style:style>
    <style:style style:family="paragraph" style:name="P224" style:parent-style-name="0">
      <style:paragraph-properties fo:text-align="center" style:snap-to-layout-grid="false"/>
    </style:style>
    <style:style style:family="text" style:name="T606">
      <style:text-properties style:font-name="나눔바른고딕" style:font-name-asian="나눔바른고딕"/>
    </style:style>
    <style:style style:family="table-cell" style:name="T2.R15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25" style:parent-style-name="0">
      <style:paragraph-properties fo:text-align="center" style:snap-to-layout-grid="false"/>
    </style:style>
    <style:style style:family="text" style:name="T607">
      <style:text-properties style:font-name="바탕" style:font-name-asian="나눔바른고딕"/>
    </style:style>
    <style:style style:family="table-cell" style:name="T2.R15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26" style:parent-style-name="0">
      <style:paragraph-properties fo:text-align="center" style:snap-to-layout-grid="false"/>
    </style:style>
    <style:style style:family="text" style:name="T608">
      <style:text-properties style:font-name="나눔바른고딕" style:font-name-asian="나눔바른고딕"/>
    </style:style>
    <style:style style:family="table-cell" style:name="T2.R15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27" style:parent-style-name="0">
      <style:paragraph-properties fo:text-align="center" style:snap-to-layout-grid="false"/>
    </style:style>
    <style:style style:family="text" style:name="T609">
      <style:text-properties style:font-name="나눔바른고딕" style:font-name-asian="나눔바른고딕"/>
    </style:style>
    <style:style style:family="table-cell" style:name="T2.R15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28" style:parent-style-name="0">
      <style:paragraph-properties fo:text-align="center" style:snap-to-layout-grid="false"/>
    </style:style>
    <style:style style:family="text" style:name="T610">
      <style:text-properties fo:font-weight="bold" fo:letter-spacing="-0.5pt" style:font-name="바탕" style:font-name-asian="나눔바른고딕" style:font-weight-asian="bold"/>
    </style:style>
    <style:style style:family="table-cell" style:name="T2.R15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29" style:parent-style-name="0">
      <style:paragraph-properties fo:text-align="center" style:snap-to-layout-grid="false"/>
    </style:style>
    <style:style style:family="text" style:name="T611">
      <style:text-properties style:font-name="나눔바른고딕" style:font-name-asian="나눔바른고딕"/>
    </style:style>
    <style:style style:family="table-cell" style:name="T2.R15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5">
      <style:table-row-properties style:min-row-height="0.643cm"/>
    </style:style>
    <style:style style:family="paragraph" style:name="P230" style:parent-style-name="0">
      <style:paragraph-properties fo:text-align="center" style:snap-to-layout-grid="false"/>
    </style:style>
    <style:style style:family="text" style:name="T612">
      <style:text-properties style:font-name="나눔바른고딕" style:font-name-asian="나눔바른고딕"/>
    </style:style>
    <style:style style:family="table-cell" style:name="T2.R16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31" style:parent-style-name="0">
      <style:paragraph-properties fo:text-align="center" style:snap-to-layout-grid="false"/>
    </style:style>
    <style:style style:family="text" style:name="T613">
      <style:text-properties style:font-name="바탕" style:font-name-asian="나눔바른고딕"/>
    </style:style>
    <style:style style:family="table-cell" style:name="T2.R16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32" style:parent-style-name="0">
      <style:paragraph-properties fo:text-align="center" style:snap-to-layout-grid="false"/>
    </style:style>
    <style:style style:family="text" style:name="T614">
      <style:text-properties style:font-name="나눔바른고딕" style:font-name-asian="나눔바른고딕"/>
    </style:style>
    <style:style style:family="table-cell" style:name="T2.R16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33" style:parent-style-name="0">
      <style:paragraph-properties fo:text-align="center" style:snap-to-layout-grid="false"/>
    </style:style>
    <style:style style:family="text" style:name="T615">
      <style:text-properties style:font-name="나눔바른고딕" style:font-name-asian="나눔바른고딕"/>
    </style:style>
    <style:style style:family="table-cell" style:name="T2.R16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34" style:parent-style-name="0">
      <style:paragraph-properties fo:text-align="center" style:snap-to-layout-grid="false"/>
    </style:style>
    <style:style style:family="text" style:name="T616">
      <style:text-properties fo:font-weight="bold" fo:letter-spacing="-0.5pt" style:font-name="바탕" style:font-name-asian="나눔바른고딕" style:font-weight-asian="bold"/>
    </style:style>
    <style:style style:family="text" style:name="T617">
      <style:text-properties style:font-name="나눔바른고딕" style:font-name-asian="나눔바른고딕"/>
    </style:style>
    <style:style style:family="table-cell" style:name="T2.R16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35" style:parent-style-name="0">
      <style:paragraph-properties fo:text-align="center" style:snap-to-layout-grid="false"/>
    </style:style>
    <style:style style:family="text" style:name="T618">
      <style:text-properties style:font-name="나눔바른고딕" style:font-name-asian="나눔바른고딕"/>
    </style:style>
    <style:style style:family="table-cell" style:name="T2.R16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6">
      <style:table-row-properties style:min-row-height="0.643cm"/>
    </style:style>
    <style:style style:family="paragraph" style:name="P236" style:parent-style-name="0">
      <style:paragraph-properties fo:text-align="center" style:snap-to-layout-grid="false"/>
    </style:style>
    <style:style style:family="text" style:name="T619">
      <style:text-properties style:font-name="나눔바른고딕" style:font-name-asian="나눔바른고딕"/>
    </style:style>
    <style:style style:family="table-cell" style:name="T2.R17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37" style:parent-style-name="0">
      <style:paragraph-properties fo:text-align="center" style:snap-to-layout-grid="false"/>
    </style:style>
    <style:style style:family="text" style:name="T620">
      <style:text-properties style:font-name="바탕" style:font-name-asian="나눔바른고딕"/>
    </style:style>
    <style:style style:family="table-cell" style:name="T2.R17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38" style:parent-style-name="0">
      <style:paragraph-properties fo:text-align="center" style:snap-to-layout-grid="false"/>
    </style:style>
    <style:style style:family="text" style:name="T621">
      <style:text-properties style:font-name="나눔바른고딕" style:font-name-asian="나눔바른고딕"/>
    </style:style>
    <style:style style:family="table-cell" style:name="T2.R17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39" style:parent-style-name="0">
      <style:paragraph-properties fo:text-align="center" style:snap-to-layout-grid="false"/>
    </style:style>
    <style:style style:family="text" style:name="T622">
      <style:text-properties style:font-name="나눔바른고딕" style:font-name-asian="나눔바른고딕"/>
    </style:style>
    <style:style style:family="table-cell" style:name="T2.R17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40" style:parent-style-name="0">
      <style:paragraph-properties fo:text-align="center" style:snap-to-layout-grid="false"/>
    </style:style>
    <style:style style:family="text" style:name="T623">
      <style:text-properties fo:font-weight="bold" fo:letter-spacing="-0.5pt" style:font-name="바탕" style:font-name-asian="나눔바른고딕" style:font-weight-asian="bold"/>
    </style:style>
    <style:style style:family="table-cell" style:name="T2.R17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41" style:parent-style-name="0">
      <style:paragraph-properties fo:text-align="center" style:snap-to-layout-grid="false"/>
    </style:style>
    <style:style style:family="text" style:name="T624">
      <style:text-properties style:font-name="나눔바른고딕" style:font-name-asian="나눔바른고딕"/>
    </style:style>
    <style:style style:family="table-cell" style:name="T2.R17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7">
      <style:table-row-properties style:min-row-height="0.643cm"/>
    </style:style>
    <style:style style:family="paragraph" style:name="P242" style:parent-style-name="0">
      <style:paragraph-properties fo:text-align="center" style:snap-to-layout-grid="false"/>
    </style:style>
    <style:style style:family="text" style:name="T625">
      <style:text-properties style:font-name="나눔바른고딕" style:font-name-asian="나눔바른고딕"/>
    </style:style>
    <style:style style:family="table-cell" style:name="T2.R18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43" style:parent-style-name="0">
      <style:paragraph-properties fo:text-align="center" style:snap-to-layout-grid="false"/>
    </style:style>
    <style:style style:family="text" style:name="T626">
      <style:text-properties style:font-name="바탕" style:font-name-asian="나눔바른고딕"/>
    </style:style>
    <style:style style:family="table-cell" style:name="T2.R18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44" style:parent-style-name="0">
      <style:paragraph-properties fo:text-align="center" style:snap-to-layout-grid="false"/>
    </style:style>
    <style:style style:family="text" style:name="T627">
      <style:text-properties style:font-name="나눔바른고딕" style:font-name-asian="나눔바른고딕"/>
    </style:style>
    <style:style style:family="table-cell" style:name="T2.R18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45" style:parent-style-name="0">
      <style:paragraph-properties fo:text-align="center" style:snap-to-layout-grid="false"/>
    </style:style>
    <style:style style:family="text" style:name="T628">
      <style:text-properties style:font-name="나눔바른고딕" style:font-name-asian="나눔바른고딕"/>
    </style:style>
    <style:style style:family="table-cell" style:name="T2.R18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46" style:parent-style-name="0">
      <style:paragraph-properties fo:text-align="center" style:snap-to-layout-grid="false"/>
    </style:style>
    <style:style style:family="text" style:name="T629">
      <style:text-properties fo:font-weight="bold" fo:letter-spacing="-0.5pt" style:font-name="바탕" style:font-name-asian="나눔바른고딕" style:font-weight-asian="bold"/>
    </style:style>
    <style:style style:family="table-cell" style:name="T2.R18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47" style:parent-style-name="0">
      <style:paragraph-properties fo:text-align="center" style:snap-to-layout-grid="false"/>
    </style:style>
    <style:style style:family="text" style:name="T630">
      <style:text-properties style:font-name="나눔바른고딕" style:font-name-asian="나눔바른고딕"/>
    </style:style>
    <style:style style:family="table-cell" style:name="T2.R18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8">
      <style:table-row-properties style:min-row-height="0.643cm"/>
    </style:style>
    <style:style style:family="paragraph" style:name="P248" style:parent-style-name="0">
      <style:paragraph-properties fo:text-align="center" style:snap-to-layout-grid="false"/>
    </style:style>
    <style:style style:family="text" style:name="T631">
      <style:text-properties style:font-name="나눔바른고딕" style:font-name-asian="나눔바른고딕"/>
    </style:style>
    <style:style style:family="table-cell" style:name="T2.R19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49" style:parent-style-name="0">
      <style:paragraph-properties fo:text-align="center" style:snap-to-layout-grid="false"/>
    </style:style>
    <style:style style:family="text" style:name="T632">
      <style:text-properties style:font-name="바탕" style:font-name-asian="나눔바른고딕"/>
    </style:style>
    <style:style style:family="table-cell" style:name="T2.R19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50" style:parent-style-name="0">
      <style:paragraph-properties fo:text-align="center" style:snap-to-layout-grid="false"/>
    </style:style>
    <style:style style:family="text" style:name="T633">
      <style:text-properties style:font-name="나눔바른고딕" style:font-name-asian="나눔바른고딕"/>
    </style:style>
    <style:style style:family="table-cell" style:name="T2.R19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51" style:parent-style-name="0">
      <style:paragraph-properties fo:text-align="center" style:snap-to-layout-grid="false"/>
    </style:style>
    <style:style style:family="text" style:name="T634">
      <style:text-properties style:font-name="나눔바른고딕" style:font-name-asian="나눔바른고딕"/>
    </style:style>
    <style:style style:family="table-cell" style:name="T2.R19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52" style:parent-style-name="0">
      <style:paragraph-properties fo:text-align="center" style:snap-to-layout-grid="false"/>
    </style:style>
    <style:style style:family="text" style:name="T635">
      <style:text-properties fo:font-weight="bold" fo:letter-spacing="-0.5pt" style:font-name="바탕" style:font-name-asian="나눔바른고딕" style:font-weight-asian="bold"/>
    </style:style>
    <style:style style:family="table-cell" style:name="T2.R19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53" style:parent-style-name="0">
      <style:paragraph-properties fo:text-align="center" style:snap-to-layout-grid="false"/>
    </style:style>
    <style:style style:family="text" style:name="T636">
      <style:text-properties style:font-name="나눔바른고딕" style:font-name-asian="나눔바른고딕"/>
    </style:style>
    <style:style style:family="table-cell" style:name="T2.R19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9">
      <style:table-row-properties style:min-row-height="0.643cm"/>
    </style:style>
    <style:style style:family="paragraph" style:name="P254" style:parent-style-name="0">
      <style:paragraph-properties fo:text-align="center" style:snap-to-layout-grid="false"/>
    </style:style>
    <style:style style:family="text" style:name="T637">
      <style:text-properties style:font-name="나눔바른고딕" style:font-name-asian="나눔바른고딕"/>
    </style:style>
    <style:style style:family="table-cell" style:name="T2.R20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55" style:parent-style-name="0">
      <style:paragraph-properties fo:text-align="center" style:snap-to-layout-grid="false"/>
    </style:style>
    <style:style style:family="text" style:name="T638">
      <style:text-properties style:font-name="바탕" style:font-name-asian="나눔바른고딕"/>
    </style:style>
    <style:style style:family="table-cell" style:name="T2.R20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56" style:parent-style-name="0">
      <style:paragraph-properties fo:text-align="center" style:snap-to-layout-grid="false"/>
    </style:style>
    <style:style style:family="text" style:name="T639">
      <style:text-properties style:font-name="나눔바른고딕" style:font-name-asian="나눔바른고딕"/>
    </style:style>
    <style:style style:family="table-cell" style:name="T2.R20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57" style:parent-style-name="0">
      <style:paragraph-properties fo:text-align="center" style:snap-to-layout-grid="false"/>
    </style:style>
    <style:style style:family="text" style:name="T640">
      <style:text-properties style:font-name="나눔바른고딕" style:font-name-asian="나눔바른고딕"/>
    </style:style>
    <style:style style:family="table-cell" style:name="T2.R20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58" style:parent-style-name="0">
      <style:paragraph-properties fo:text-align="center" style:snap-to-layout-grid="false"/>
    </style:style>
    <style:style style:family="text" style:name="T641">
      <style:text-properties style:font-name="나눔바른고딕" style:font-name-asian="나눔바른고딕"/>
    </style:style>
    <style:style style:family="table-cell" style:name="T2.R20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59" style:parent-style-name="0">
      <style:paragraph-properties fo:text-align="center" style:snap-to-layout-grid="false"/>
    </style:style>
    <style:style style:family="text" style:name="T642">
      <style:text-properties style:font-name="나눔바른고딕" style:font-name-asian="나눔바른고딕"/>
    </style:style>
    <style:style style:family="table-cell" style:name="T2.R20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20">
      <style:table-row-properties style:min-row-height="0.643cm"/>
    </style:style>
    <style:style style:family="paragraph" style:name="P260" style:parent-style-name="0">
      <style:paragraph-properties fo:text-align="center" style:snap-to-layout-grid="false"/>
    </style:style>
    <style:style style:family="text" style:name="T643">
      <style:text-properties style:font-name="나눔바른고딕" style:font-name-asian="나눔바른고딕"/>
    </style:style>
    <style:style style:family="table-cell" style:name="T2.R2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61" style:parent-style-name="0">
      <style:paragraph-properties fo:text-align="center" style:snap-to-layout-grid="false"/>
    </style:style>
    <style:style style:family="text" style:name="T644">
      <style:text-properties style:font-name="바탕" style:font-name-asian="나눔바른고딕"/>
    </style:style>
    <style:style style:family="table-cell" style:name="T2.R21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62" style:parent-style-name="0">
      <style:paragraph-properties fo:text-align="center" style:snap-to-layout-grid="false"/>
    </style:style>
    <style:style style:family="text" style:name="T645">
      <style:text-properties style:font-name="나눔바른고딕" style:font-name-asian="나눔바른고딕"/>
    </style:style>
    <style:style style:family="table-cell" style:name="T2.R21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63" style:parent-style-name="0">
      <style:paragraph-properties fo:text-align="center" style:snap-to-layout-grid="false"/>
    </style:style>
    <style:style style:family="text" style:name="T646">
      <style:text-properties style:font-name="나눔바른고딕" style:font-name-asian="나눔바른고딕"/>
    </style:style>
    <style:style style:family="table-cell" style:name="T2.R21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64" style:parent-style-name="0">
      <style:paragraph-properties fo:text-align="center" style:snap-to-layout-grid="false"/>
    </style:style>
    <style:style style:family="text" style:name="T647">
      <style:text-properties fo:font-weight="bold" fo:letter-spacing="-0.5pt" style:font-name="바탕" style:font-name-asian="나눔바른고딕" style:font-weight-asian="bold"/>
    </style:style>
    <style:style style:family="table-cell" style:name="T2.R21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65" style:parent-style-name="0">
      <style:paragraph-properties fo:text-align="center" style:snap-to-layout-grid="false"/>
    </style:style>
    <style:style style:family="text" style:name="T648">
      <style:text-properties style:font-name="나눔바른고딕" style:font-name-asian="나눔바른고딕"/>
    </style:style>
    <style:style style:family="table-cell" style:name="T2.R21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21">
      <style:table-row-properties style:min-row-height="0.643cm"/>
    </style:style>
    <style:style style:family="paragraph" style:name="P266" style:parent-style-name="0">
      <style:paragraph-properties fo:text-align="center" style:snap-to-layout-grid="false"/>
    </style:style>
    <style:style style:family="text" style:name="T649">
      <style:text-properties style:font-name="나눔바른고딕" style:font-name-asian="나눔바른고딕"/>
    </style:style>
    <style:style style:family="table-cell" style:name="T2.R2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67" style:parent-style-name="0">
      <style:paragraph-properties fo:text-align="center" style:snap-to-layout-grid="false"/>
    </style:style>
    <style:style style:family="text" style:name="T650">
      <style:text-properties style:font-name="바탕" style:font-name-asian="나눔바른고딕"/>
    </style:style>
    <style:style style:family="table-cell" style:name="T2.R22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68" style:parent-style-name="0">
      <style:paragraph-properties fo:text-align="center" style:snap-to-layout-grid="false"/>
    </style:style>
    <style:style style:family="text" style:name="T651">
      <style:text-properties style:font-name="나눔바른고딕" style:font-name-asian="나눔바른고딕"/>
    </style:style>
    <style:style style:family="table-cell" style:name="T2.R22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69" style:parent-style-name="0">
      <style:paragraph-properties fo:text-align="center" style:snap-to-layout-grid="false"/>
    </style:style>
    <style:style style:family="text" style:name="T652">
      <style:text-properties style:font-name="나눔바른고딕" style:font-name-asian="나눔바른고딕"/>
    </style:style>
    <style:style style:family="table-cell" style:name="T2.R22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70" style:parent-style-name="0">
      <style:paragraph-properties fo:text-align="center" style:snap-to-layout-grid="false"/>
    </style:style>
    <style:style style:family="text" style:name="T653">
      <style:text-properties fo:font-weight="bold" fo:letter-spacing="-0.5pt" style:font-name="바탕" style:font-name-asian="나눔바른고딕" style:font-weight-asian="bold"/>
    </style:style>
    <style:style style:family="table-cell" style:name="T2.R22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71" style:parent-style-name="0">
      <style:paragraph-properties fo:text-align="center" style:snap-to-layout-grid="false"/>
    </style:style>
    <style:style style:family="text" style:name="T654">
      <style:text-properties style:font-name="나눔바른고딕" style:font-name-asian="나눔바른고딕"/>
    </style:style>
    <style:style style:family="table-cell" style:name="T2.R22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22">
      <style:table-row-properties style:min-row-height="0.643cm"/>
    </style:style>
    <style:style style:family="paragraph" style:name="P272" style:parent-style-name="0">
      <style:paragraph-properties fo:text-align="center" style:snap-to-layout-grid="false"/>
    </style:style>
    <style:style style:family="text" style:name="T655">
      <style:text-properties style:font-name="나눔바른고딕" style:font-name-asian="나눔바른고딕"/>
    </style:style>
    <style:style style:family="table-cell" style:name="T2.R2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73" style:parent-style-name="0">
      <style:paragraph-properties fo:text-align="center" style:snap-to-layout-grid="false"/>
    </style:style>
    <style:style style:family="text" style:name="T656">
      <style:text-properties style:font-name="바탕" style:font-name-asian="나눔바른고딕"/>
    </style:style>
    <style:style style:family="table-cell" style:name="T2.R23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74" style:parent-style-name="0">
      <style:paragraph-properties fo:text-align="center" style:snap-to-layout-grid="false"/>
    </style:style>
    <style:style style:family="text" style:name="T657">
      <style:text-properties style:font-name="나눔바른고딕" style:font-name-asian="나눔바른고딕"/>
    </style:style>
    <style:style style:family="table-cell" style:name="T2.R23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75" style:parent-style-name="0">
      <style:paragraph-properties fo:text-align="center" style:snap-to-layout-grid="false"/>
    </style:style>
    <style:style style:family="text" style:name="T658">
      <style:text-properties style:font-name="나눔바른고딕" style:font-name-asian="나눔바른고딕"/>
    </style:style>
    <style:style style:family="table-cell" style:name="T2.R23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76" style:parent-style-name="0">
      <style:paragraph-properties fo:text-align="center" style:snap-to-layout-grid="false"/>
    </style:style>
    <style:style style:family="text" style:name="T659">
      <style:text-properties style:font-name="나눔바른고딕" style:font-name-asian="나눔바른고딕"/>
    </style:style>
    <style:style style:family="text" style:name="T660">
      <style:text-properties fo:font-weight="bold" fo:letter-spacing="-0.5pt" style:font-name="바탕" style:font-name-asian="나눔바른고딕" style:font-weight-asian="bold"/>
    </style:style>
    <style:style style:family="table-cell" style:name="T2.R23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77" style:parent-style-name="0">
      <style:paragraph-properties fo:text-align="center" style:snap-to-layout-grid="false"/>
    </style:style>
    <style:style style:family="text" style:name="T661">
      <style:text-properties style:font-name="나눔바른고딕" style:font-name-asian="나눔바른고딕"/>
    </style:style>
    <style:style style:family="table-cell" style:name="T2.R23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23">
      <style:table-row-properties style:min-row-height="0.643cm"/>
    </style:style>
    <style:style style:family="paragraph" style:name="P278" style:parent-style-name="0">
      <style:paragraph-properties fo:text-align="center" style:snap-to-layout-grid="false"/>
    </style:style>
    <style:style style:family="text" style:name="T662">
      <style:text-properties style:font-name="나눔바른고딕" style:font-name-asian="나눔바른고딕"/>
    </style:style>
    <style:style style:family="table-cell" style:name="T2.R24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79" style:parent-style-name="0">
      <style:paragraph-properties fo:text-align="center" style:snap-to-layout-grid="false"/>
    </style:style>
    <style:style style:family="text" style:name="T663">
      <style:text-properties style:font-name="나눔바른고딕" style:font-name-asian="나눔바른고딕"/>
    </style:style>
    <style:style style:family="text" style:name="T664">
      <style:text-properties style:font-name="바탕" style:font-name-asian="나눔바른고딕"/>
    </style:style>
    <style:style style:family="table-cell" style:name="T2.R24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80" style:parent-style-name="0">
      <style:paragraph-properties fo:text-align="center" style:snap-to-layout-grid="false"/>
    </style:style>
    <style:style style:family="text" style:name="T665">
      <style:text-properties style:font-name="나눔바른고딕" style:font-name-asian="나눔바른고딕"/>
    </style:style>
    <style:style style:family="table-cell" style:name="T2.R24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81" style:parent-style-name="0">
      <style:paragraph-properties fo:text-align="center" style:snap-to-layout-grid="false"/>
    </style:style>
    <style:style style:family="text" style:name="T666">
      <style:text-properties style:font-name="나눔바른고딕" style:font-name-asian="나눔바른고딕"/>
    </style:style>
    <style:style style:family="table-cell" style:name="T2.R24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82" style:parent-style-name="0">
      <style:paragraph-properties fo:text-align="center" style:snap-to-layout-grid="false"/>
    </style:style>
    <style:style style:family="text" style:name="T667">
      <style:text-properties fo:font-weight="bold" fo:letter-spacing="-0.5pt" style:font-name="바탕" style:font-name-asian="나눔바른고딕" style:font-weight-asian="bold"/>
    </style:style>
    <style:style style:family="table-cell" style:name="T2.R24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83" style:parent-style-name="0">
      <style:paragraph-properties fo:text-align="center" style:snap-to-layout-grid="false"/>
    </style:style>
    <style:style style:family="text" style:name="T668">
      <style:text-properties style:font-name="나눔바른고딕" style:font-name-asian="나눔바른고딕"/>
    </style:style>
    <style:style style:family="table-cell" style:name="T2.R24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24">
      <style:table-row-properties style:min-row-height="0.643cm"/>
    </style:style>
    <style:style style:family="paragraph" style:name="P284" style:parent-style-name="0">
      <style:paragraph-properties fo:text-align="center" style:snap-to-layout-grid="false"/>
    </style:style>
    <style:style style:family="text" style:name="T669">
      <style:text-properties style:font-name="나눔바른고딕" style:font-name-asian="나눔바른고딕"/>
    </style:style>
    <style:style style:family="table-cell" style:name="T2.R25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85" style:parent-style-name="0">
      <style:paragraph-properties fo:text-align="center" style:snap-to-layout-grid="false"/>
    </style:style>
    <style:style style:family="text" style:name="T670">
      <style:text-properties style:font-name="바탕" style:font-name-asian="나눔바른고딕"/>
    </style:style>
    <style:style style:family="table-cell" style:name="T2.R25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86" style:parent-style-name="0">
      <style:paragraph-properties fo:text-align="center" style:snap-to-layout-grid="false"/>
    </style:style>
    <style:style style:family="text" style:name="T671">
      <style:text-properties style:font-name="나눔바른고딕" style:font-name-asian="나눔바른고딕"/>
    </style:style>
    <style:style style:family="table-cell" style:name="T2.R25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87" style:parent-style-name="0">
      <style:paragraph-properties fo:text-align="center" style:snap-to-layout-grid="false"/>
    </style:style>
    <style:style style:family="text" style:name="T672">
      <style:text-properties style:font-name="나눔바른고딕" style:font-name-asian="나눔바른고딕"/>
    </style:style>
    <style:style style:family="table-cell" style:name="T2.R25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88" style:parent-style-name="0">
      <style:paragraph-properties fo:text-align="center" style:snap-to-layout-grid="false"/>
    </style:style>
    <style:style style:family="text" style:name="T673">
      <style:text-properties fo:font-weight="bold" fo:letter-spacing="-0.5pt" style:font-name="바탕" style:font-name-asian="나눔바른고딕" style:font-weight-asian="bold"/>
    </style:style>
    <style:style style:family="table-cell" style:name="T2.R25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89" style:parent-style-name="0">
      <style:paragraph-properties fo:text-align="center" style:snap-to-layout-grid="false"/>
    </style:style>
    <style:style style:family="text" style:name="T674">
      <style:text-properties style:font-name="나눔바른고딕" style:font-name-asian="나눔바른고딕"/>
    </style:style>
    <style:style style:family="table-cell" style:name="T2.R25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25">
      <style:table-row-properties style:min-row-height="0.643cm"/>
    </style:style>
    <style:style style:family="paragraph" style:name="P290" style:parent-style-name="0">
      <style:paragraph-properties fo:text-align="center" style:snap-to-layout-grid="false"/>
    </style:style>
    <style:style style:family="text" style:name="T675">
      <style:text-properties style:font-name="나눔바른고딕" style:font-name-asian="나눔바른고딕"/>
    </style:style>
    <style:style style:family="table-cell" style:name="T2.R26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91" style:parent-style-name="0">
      <style:paragraph-properties fo:text-align="center" style:snap-to-layout-grid="false"/>
    </style:style>
    <style:style style:family="text" style:name="T676">
      <style:text-properties style:font-name="바탕" style:font-name-asian="나눔바른고딕"/>
    </style:style>
    <style:style style:family="table-cell" style:name="T2.R26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92" style:parent-style-name="0">
      <style:paragraph-properties fo:text-align="center" style:snap-to-layout-grid="false"/>
    </style:style>
    <style:style style:family="text" style:name="T677">
      <style:text-properties style:font-name="나눔바른고딕" style:font-name-asian="나눔바른고딕"/>
    </style:style>
    <style:style style:family="table-cell" style:name="T2.R26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93" style:parent-style-name="0">
      <style:paragraph-properties fo:text-align="center" style:snap-to-layout-grid="false"/>
    </style:style>
    <style:style style:family="text" style:name="T678">
      <style:text-properties style:font-name="나눔바른고딕" style:font-name-asian="나눔바른고딕"/>
    </style:style>
    <style:style style:family="table-cell" style:name="T2.R26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94" style:parent-style-name="0">
      <style:paragraph-properties fo:text-align="center" style:snap-to-layout-grid="false"/>
    </style:style>
    <style:style style:family="text" style:name="T679">
      <style:text-properties fo:font-weight="bold" fo:letter-spacing="-0.5pt" style:font-name="바탕" style:font-name-asian="나눔바른고딕" style:font-weight-asian="bold"/>
    </style:style>
    <style:style style:family="table-cell" style:name="T2.R26_C4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95" style:parent-style-name="0">
      <style:paragraph-properties fo:text-align="center" style:snap-to-layout-grid="false"/>
    </style:style>
    <style:style style:family="text" style:name="T680">
      <style:text-properties style:font-name="나눔바른고딕" style:font-name-asian="나눔바른고딕"/>
    </style:style>
    <style:style style:family="table-cell" style:name="T2.R26_C5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26">
      <style:table-row-properties style:min-row-height="0.643cm"/>
    </style:style>
    <style:style style:family="paragraph" style:name="P296" style:parent-style-name="0">
      <style:paragraph-properties fo:text-align="center" style:snap-to-layout-grid="false"/>
    </style:style>
    <style:style style:family="text" style:name="T681">
      <style:text-properties style:font-name="나눔바른고딕" style:font-name-asian="나눔바른고딕"/>
    </style:style>
    <style:style style:family="table-cell" style:name="T2.R27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97" style:parent-style-name="0">
      <style:paragraph-properties fo:text-align="center" style:snap-to-layout-grid="false"/>
    </style:style>
    <style:style style:family="text" style:name="T682">
      <style:text-properties style:font-name="바탕" style:font-name-asian="나눔바른고딕"/>
    </style:style>
    <style:style style:family="table-cell" style:name="T2.R27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98" style:parent-style-name="0">
      <style:paragraph-properties fo:text-align="center" style:snap-to-layout-grid="false"/>
    </style:style>
    <style:style style:family="text" style:name="T683">
      <style:text-properties style:font-name="나눔바른고딕" style:font-name-asian="나눔바른고딕"/>
    </style:style>
    <style:style style:family="table-cell" style:name="T2.R27_C2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99" style:parent-style-name="0">
      <style:paragraph-properties fo:text-align="center" style:snap-to-layout-grid="false"/>
    </style:style>
    <style:style style:family="text" style:name="T684">
      <style:text-properties style:font-name="나눔바른고딕" style:font-name-asian="나눔바른고딕"/>
    </style:style>
    <style:style style:family="table-cell" style:name="T2.R27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300" style:parent-style-name="0">
      <style:paragraph-properties fo:text-align="center" style:snap-to-layout-grid="false"/>
    </style:style>
    <style:style style:family="text" style:name="T685">
      <style:text-properties fo:font-weight="bold" fo:letter-spacing="-0.5pt" style:font-name="바탕" style:font-name-asian="나눔바른고딕" style:font-weight-asian="bold"/>
    </style:style>
    <style:style style:family="table-cell" style:name="T2.R27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301" style:parent-style-name="0">
      <style:paragraph-properties fo:text-align="center" style:snap-to-layout-grid="false"/>
    </style:style>
    <style:style style:family="text" style:name="T686">
      <style:text-properties style:font-name="나눔바른고딕" style:font-name-asian="나눔바른고딕"/>
    </style:style>
    <style:style style:family="table-cell" style:name="T2.R27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27">
      <style:table-row-properties style:min-row-height="0.643cm"/>
    </style:style>
    <style:style style:family="paragraph" style:name="P302" style:parent-style-name="0">
      <style:paragraph-properties fo:line-height="3.881cm" style:snap-to-layout-grid="false"/>
    </style:style>
    <style:style style:family="text" style:name="T68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303" style:parent-style-name="0">
      <style:paragraph-properties fo:line-height="2.822cm" style:snap-to-layout-grid="false"/>
    </style:style>
    <style:style style:family="text" style:name="T68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689">
      <style:text-properties fo:color="#333333" fo:font-size="12.0pt" style:font-name="바탕" style:font-name-asian="휴먼명조" style:font-size-asian="12.0pt"/>
    </style:style>
    <style:style style:family="text" style:name="T69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691">
      <style:text-properties fo:color="#333333" fo:font-size="12.0pt" style:font-name="휴먼명조" style:font-name-asian="휴먼명조" style:font-size-asian="12.0pt"/>
    </style:style>
    <style:style style:family="text" style:name="T69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693">
      <style:text-properties fo:color="#333333" fo:font-size="12.0pt" style:font-name="휴먼명조" style:font-name-asian="휴먼명조" style:font-size-asian="12.0pt"/>
    </style:style>
    <style:style style:family="text" style:name="T69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304" style:parent-style-name="0">
      <style:paragraph-properties fo:line-height="2.822cm" style:snap-to-layout-grid="false"/>
    </style:style>
    <style:style style:family="text" style:name="T69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696">
      <style:text-properties fo:color="#333333" fo:font-size="12.0pt" style:font-name="바탕" style:font-name-asian="휴먼명조" style:font-size-asian="12.0pt"/>
    </style:style>
    <style:style style:family="text" style:name="T69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698">
      <style:text-properties fo:color="#333333" fo:font-size="12.0pt" style:font-name="휴먼명조" style:font-name-asian="휴먼명조" style:font-size-asian="12.0pt"/>
    </style:style>
    <style:style style:family="text" style:name="T69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00">
      <style:text-properties fo:color="#333333" fo:font-size="12.0pt" style:font-name="휴먼명조" style:font-name-asian="휴먼명조" style:font-size-asian="12.0pt"/>
    </style:style>
    <style:style style:family="text" style:name="T70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02">
      <style:text-properties fo:color="#333333" fo:font-size="12.0pt" style:font-name="휴먼명조" style:font-name-asian="휴먼명조" style:font-size-asian="12.0pt"/>
    </style:style>
    <style:style style:family="text" style:name="T70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04">
      <style:text-properties fo:color="#333333" fo:font-size="12.0pt" style:font-name="휴먼명조" style:font-name-asian="휴먼명조" style:font-size-asian="12.0pt"/>
    </style:style>
    <style:style style:family="text" style:name="T70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305" style:parent-style-name="0">
      <style:paragraph-properties fo:line-height="2.822cm" style:snap-to-layout-grid="false"/>
    </style:style>
    <style:style style:family="text" style:name="T70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07">
      <style:text-properties fo:color="#333333" fo:font-size="12.0pt" style:font-name="바탕" style:font-name-asian="휴먼명조" style:font-size-asian="12.0pt"/>
    </style:style>
    <style:style style:family="text" style:name="T70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09">
      <style:text-properties fo:color="#333333" fo:font-size="12.0pt" style:font-name="휴먼명조" style:font-name-asian="휴먼명조" style:font-size-asian="12.0pt"/>
    </style:style>
    <style:style style:family="text" style:name="T71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306" style:parent-style-name="0">
      <style:paragraph-properties fo:line-height="3.881cm" style:snap-to-layout-grid="false"/>
    </style:style>
    <style:style style:family="paragraph" style:name="P307" style:parent-style-name="0">
      <style:paragraph-properties fo:line-height="3.881cm" style:snap-to-layout-grid="false"/>
    </style:style>
    <style:style style:family="text" style:name="T711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712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text" style:name="T713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714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paragraph" style:name="P308" style:parent-style-name="0">
      <style:paragraph-properties fo:line-height="3.881cm" style:snap-to-layout-grid="false"/>
    </style:style>
    <style:style style:family="text" style:name="T715">
      <style:text-properties fo:color="#333333" fo:font-size="12.0pt" style:font-name="휴먼명조" style:font-name-asian="휴먼명조" style:font-size-asian="12.0pt"/>
    </style:style>
    <style:style style:family="text" style:name="T71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17">
      <style:text-properties fo:color="#333333" fo:font-size="12.0pt" style:font-name="휴먼명조" style:font-name-asian="휴먼명조" style:font-size-asian="12.0pt"/>
    </style:style>
    <style:style style:family="text" style:name="T71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19">
      <style:text-properties fo:color="#333333" fo:font-size="12.0pt" style:font-name="휴먼명조" style:font-name-asian="휴먼명조" style:font-size-asian="12.0pt"/>
    </style:style>
    <style:style style:family="text" style:name="T72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21">
      <style:text-properties fo:color="#333333" fo:font-size="12.0pt" style:font-name="휴먼명조" style:font-name-asian="휴먼명조" style:font-size-asian="12.0pt"/>
    </style:style>
    <style:style style:family="paragraph" style:name="P309" style:parent-style-name="0">
      <style:paragraph-properties fo:line-height="3.881cm" style:snap-to-layout-grid="false"/>
    </style:style>
    <style:style style:family="text" style:name="T722">
      <style:text-properties fo:color="#333333" fo:font-size="12.0pt" style:font-name="휴먼명조" style:font-name-asian="휴먼명조" style:font-size-asian="12.0pt"/>
    </style:style>
    <style:style style:family="text" style:name="T72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24">
      <style:text-properties fo:color="#333333" fo:font-size="12.0pt" style:font-name="휴먼명조" style:font-name-asian="휴먼명조" style:font-size-asian="12.0pt"/>
    </style:style>
    <style:style style:family="text" style:name="T72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26">
      <style:text-properties fo:color="#333333" fo:font-size="12.0pt" style:font-name="휴먼명조" style:font-name-asian="휴먼명조" style:font-size-asian="12.0pt"/>
    </style:style>
    <style:style style:family="text" style:name="T72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28">
      <style:text-properties fo:color="#333333" fo:font-size="12.0pt" style:font-name="휴먼명조" style:font-name-asian="휴먼명조" style:font-size-asian="12.0pt"/>
    </style:style>
    <style:style style:family="text" style:name="T72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30">
      <style:text-properties fo:color="#333333" fo:font-size="12.0pt" style:font-name="휴먼명조" style:font-name-asian="휴먼명조" style:font-size-asian="12.0pt"/>
    </style:style>
    <style:style style:family="text" style:name="T73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32">
      <style:text-properties fo:color="#333333" fo:font-size="12.0pt" style:font-name="휴먼명조" style:font-name-asian="휴먼명조" style:font-size-asian="12.0pt"/>
    </style:style>
    <style:style style:family="text" style:name="T73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34">
      <style:text-properties fo:color="#333333" fo:font-size="12.0pt" style:font-name="휴먼명조" style:font-name-asian="휴먼명조" style:font-size-asian="12.0pt"/>
    </style:style>
    <style:style style:family="text" style:name="T73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36">
      <style:text-properties fo:color="#333333" fo:font-size="12.0pt" style:font-name="휴먼명조" style:font-name-asian="휴먼명조" style:font-size-asian="12.0pt"/>
    </style:style>
    <style:style style:family="text" style:name="T73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38">
      <style:text-properties fo:color="#333333" fo:font-size="12.0pt" style:font-name="휴먼명조" style:font-name-asian="휴먼명조" style:font-size-asian="12.0pt"/>
    </style:style>
    <style:style style:family="text" style:name="T73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40">
      <style:text-properties fo:color="#333333" fo:font-size="12.0pt" style:font-name="휴먼명조" style:font-name-asian="휴먼명조" style:font-size-asian="12.0pt"/>
    </style:style>
    <style:style style:family="text" style:name="T74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742">
      <style:text-properties fo:color="#333333" fo:font-size="12.0pt" style:font-name="휴먼명조" style:font-name-asian="휴먼명조" style:font-size-asian="12.0pt"/>
    </style:style>
    <style:style style:family="paragraph" style:name="P310" style:parent-style-name="0">
      <style:paragraph-properties fo:line-height="3.881cm" style:snap-to-layout-grid="false"/>
    </style:style>
    <style:style style:family="paragraph" style:name="P311" style:parent-style-name="0">
      <style:paragraph-properties fo:line-height="3.881cm" style:snap-to-layout-grid="false"/>
    </style:style>
    <style:style style:family="text" style:name="T743">
      <style:text-properties fo:color="#333333" fo:font-size="13.0pt" fo:font-weight="bold" style:font-name="휴먼명조" style:font-name-asian="휴먼명조" style:font-size-asian="13.0pt" style:font-weight-asian="bold"/>
    </style:style>
    <style:style style:family="text" style:name="T744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paragraph" style:name="P312" style:parent-style-name="0">
      <style:paragraph-properties fo:line-height="3.881cm" style:snap-to-layout-grid="false"/>
    </style:style>
    <style:style style:family="table" style:name="T3">
      <style:table-properties style:width="0.000cm" table:border-model="collapsing"/>
    </style:style>
    <style:style style:family="graphic" style:name="fr5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3.C75">
      <style:table-column-properties style:column-width="1.860cm"/>
    </style:style>
    <style:style style:family="table-column" style:name="T3.C76">
      <style:table-column-properties style:column-width="3.786cm"/>
    </style:style>
    <style:style style:family="table-column" style:name="T3.C77">
      <style:table-column-properties style:column-width="1.860cm"/>
    </style:style>
    <style:style style:family="table-column" style:name="T3.C78">
      <style:table-column-properties style:column-width="1.860cm"/>
    </style:style>
    <style:style style:family="table-column" style:name="T3.C79">
      <style:table-column-properties style:column-width="3.645cm"/>
    </style:style>
    <style:style style:family="table-column" style:name="T3.C80">
      <style:table-column-properties style:column-width="1.860cm"/>
    </style:style>
    <style:style style:family="paragraph" style:name="P313" style:parent-style-name="14">
      <style:paragraph-properties fo:text-align="center" style:snap-to-layout-grid="false"/>
    </style:style>
    <style:style style:family="text" style:name="T745">
      <style:text-properties style:font-name="바탕" style:font-name-asian="나눔바른고딕"/>
    </style:style>
    <style:style style:family="table-cell" style:name="T3.R1_C0">
      <style:table-cell-properties fo:background-color="#d6d6d6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14" style:parent-style-name="14">
      <style:paragraph-properties fo:text-align="center" style:snap-to-layout-grid="false"/>
    </style:style>
    <style:style style:family="text" style:name="T746">
      <style:text-properties style:font-name="바탕" style:font-name-asian="나눔바른고딕"/>
    </style:style>
    <style:style style:family="table-cell" style:name="T3.R1_C1">
      <style:table-cell-properties fo:background-color="#d6d6d6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15" style:parent-style-name="14">
      <style:paragraph-properties fo:text-align="center" style:snap-to-layout-grid="false"/>
    </style:style>
    <style:style style:family="text" style:name="T747">
      <style:text-properties style:font-name="바탕" style:font-name-asian="나눔바른고딕"/>
    </style:style>
    <style:style style:family="table-cell" style:name="T3.R1_C2">
      <style:table-cell-properties fo:background-color="#d6d6d6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16" style:parent-style-name="14">
      <style:paragraph-properties fo:text-align="center" style:snap-to-layout-grid="false"/>
    </style:style>
    <style:style style:family="text" style:name="T748">
      <style:text-properties style:font-name="바탕" style:font-name-asian="나눔바른고딕"/>
    </style:style>
    <style:style style:family="table-cell" style:name="T3.R1_C3">
      <style:table-cell-properties fo:background-color="#d6d6d6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17" style:parent-style-name="14">
      <style:paragraph-properties fo:text-align="center" style:snap-to-layout-grid="false"/>
    </style:style>
    <style:style style:family="text" style:name="T749">
      <style:text-properties style:font-name="바탕" style:font-name-asian="나눔바른고딕"/>
    </style:style>
    <style:style style:family="table-cell" style:name="T3.R1_C4">
      <style:table-cell-properties fo:background-color="#d6d6d6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18" style:parent-style-name="14">
      <style:paragraph-properties fo:text-align="center" style:snap-to-layout-grid="false"/>
    </style:style>
    <style:style style:family="text" style:name="T750">
      <style:text-properties style:font-name="바탕" style:font-name-asian="나눔바른고딕"/>
    </style:style>
    <style:style style:family="table-cell" style:name="T3.R1_C5">
      <style:table-cell-properties fo:background-color="#d6d6d6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1">
      <style:table-row-properties style:min-row-height="0.562cm"/>
    </style:style>
    <style:style style:family="paragraph" style:name="P319" style:parent-style-name="14">
      <style:paragraph-properties fo:text-align="center" style:snap-to-layout-grid="false"/>
    </style:style>
    <style:style style:family="text" style:name="T751">
      <style:text-properties style:font-name="나눔바른고딕" style:font-name-asian="나눔바른고딕"/>
    </style:style>
    <style:style style:family="table-cell" style:name="T3.R2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20" style:parent-style-name="15">
      <style:paragraph-properties style:snap-to-layout-grid="false"/>
    </style:style>
    <style:style style:family="text" style:name="T752">
      <style:text-properties fo:font-size="11.0pt" style:font-name="바탕" style:font-name-asian="나눔바른고딕" style:font-size-asian="11.0pt"/>
    </style:style>
    <style:style style:family="text" style:name="T753">
      <style:text-properties fo:font-size="11.0pt" style:font-name="바탕" style:font-name-asian="나눔바른고딕" style:font-size-asian="11.0pt"/>
    </style:style>
    <style:style style:family="table-cell" style:name="T3.R2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21" style:parent-style-name="15">
      <style:paragraph-properties style:snap-to-layout-grid="false"/>
    </style:style>
    <style:style style:family="text" style:name="T754">
      <style:text-properties fo:font-size="11.0pt" style:font-name="나눔바른고딕" style:font-name-asian="나눔바른고딕" style:font-size-asian="11.0pt"/>
    </style:style>
    <style:style style:family="table-cell" style:name="T3.R2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22" style:parent-style-name="14">
      <style:paragraph-properties fo:text-align="center" style:snap-to-layout-grid="false"/>
    </style:style>
    <style:style style:family="text" style:name="T755">
      <style:text-properties style:font-name="나눔바른고딕" style:font-name-asian="나눔바른고딕"/>
    </style:style>
    <style:style style:family="table-cell" style:name="T3.R2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23" style:parent-style-name="15">
      <style:paragraph-properties style:snap-to-layout-grid="false"/>
    </style:style>
    <style:style style:family="text" style:name="T756">
      <style:text-properties fo:font-size="11.0pt" style:font-name="바탕" style:font-name-asian="나눔바른고딕" style:font-size-asian="11.0pt"/>
    </style:style>
    <style:style style:family="text" style:name="T757">
      <style:text-properties fo:font-size="11.0pt" style:font-name="바탕" style:font-name-asian="나눔바른고딕" style:font-size-asian="11.0pt"/>
    </style:style>
    <style:style style:family="table-cell" style:name="T3.R2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24" style:parent-style-name="15">
      <style:paragraph-properties style:snap-to-layout-grid="false"/>
    </style:style>
    <style:style style:family="text" style:name="T758">
      <style:text-properties fo:font-size="11.0pt" style:font-name="나눔바른고딕" style:font-name-asian="나눔바른고딕" style:font-size-asian="11.0pt"/>
    </style:style>
    <style:style style:family="table-cell" style:name="T3.R2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2">
      <style:table-row-properties style:min-row-height="0.562cm"/>
    </style:style>
    <style:style style:family="paragraph" style:name="P325" style:parent-style-name="14">
      <style:paragraph-properties fo:text-align="center" style:snap-to-layout-grid="false"/>
    </style:style>
    <style:style style:family="text" style:name="T759">
      <style:text-properties style:font-name="나눔바른고딕" style:font-name-asian="나눔바른고딕"/>
    </style:style>
    <style:style style:family="table-cell" style:name="T3.R3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26" style:parent-style-name="15">
      <style:paragraph-properties style:snap-to-layout-grid="false"/>
    </style:style>
    <style:style style:family="text" style:name="T760">
      <style:text-properties fo:font-size="11.0pt" style:font-name="바탕" style:font-name-asian="나눔바른고딕" style:font-size-asian="11.0pt"/>
    </style:style>
    <style:style style:family="text" style:name="T761">
      <style:text-properties fo:font-size="11.0pt" style:font-name="바탕" style:font-name-asian="나눔바른고딕" style:font-size-asian="11.0pt"/>
    </style:style>
    <style:style style:family="table-cell" style:name="T3.R3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27" style:parent-style-name="15">
      <style:paragraph-properties style:snap-to-layout-grid="false"/>
    </style:style>
    <style:style style:family="text" style:name="T762">
      <style:text-properties fo:font-size="11.0pt" style:font-name="나눔바른고딕" style:font-name-asian="나눔바른고딕" style:font-size-asian="11.0pt"/>
    </style:style>
    <style:style style:family="table-cell" style:name="T3.R3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28" style:parent-style-name="14">
      <style:paragraph-properties fo:text-align="center" style:snap-to-layout-grid="false"/>
    </style:style>
    <style:style style:family="text" style:name="T763">
      <style:text-properties style:font-name="나눔바른고딕" style:font-name-asian="나눔바른고딕"/>
    </style:style>
    <style:style style:family="table-cell" style:name="T3.R3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29" style:parent-style-name="15">
      <style:paragraph-properties style:snap-to-layout-grid="false"/>
    </style:style>
    <style:style style:family="text" style:name="T764">
      <style:text-properties fo:font-size="11.0pt" style:font-name="바탕" style:font-name-asian="나눔바른고딕" style:font-size-asian="11.0pt"/>
    </style:style>
    <style:style style:family="text" style:name="T765">
      <style:text-properties fo:font-size="11.0pt" style:font-name="바탕" style:font-name-asian="나눔바른고딕" style:font-size-asian="11.0pt"/>
    </style:style>
    <style:style style:family="table-cell" style:name="T3.R3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30" style:parent-style-name="15">
      <style:paragraph-properties style:snap-to-layout-grid="false"/>
    </style:style>
    <style:style style:family="text" style:name="T766">
      <style:text-properties fo:font-size="11.0pt" style:font-name="나눔바른고딕" style:font-name-asian="나눔바른고딕" style:font-size-asian="11.0pt"/>
    </style:style>
    <style:style style:family="table-cell" style:name="T3.R3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3">
      <style:table-row-properties style:min-row-height="0.562cm"/>
    </style:style>
    <style:style style:family="paragraph" style:name="P331" style:parent-style-name="14">
      <style:paragraph-properties fo:text-align="center" style:snap-to-layout-grid="false"/>
    </style:style>
    <style:style style:family="text" style:name="T767">
      <style:text-properties style:font-name="나눔바른고딕" style:font-name-asian="나눔바른고딕"/>
    </style:style>
    <style:style style:family="table-cell" style:name="T3.R4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32" style:parent-style-name="15">
      <style:paragraph-properties style:snap-to-layout-grid="false"/>
    </style:style>
    <style:style style:family="text" style:name="T768">
      <style:text-properties fo:font-size="11.0pt" style:font-name="바탕" style:font-name-asian="나눔바른고딕" style:font-size-asian="11.0pt"/>
    </style:style>
    <style:style style:family="text" style:name="T769">
      <style:text-properties fo:font-size="11.0pt" style:font-name="바탕" style:font-name-asian="나눔바른고딕" style:font-size-asian="11.0pt"/>
    </style:style>
    <style:style style:family="table-cell" style:name="T3.R4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33" style:parent-style-name="15">
      <style:paragraph-properties style:snap-to-layout-grid="false"/>
    </style:style>
    <style:style style:family="text" style:name="T770">
      <style:text-properties fo:font-size="11.0pt" style:font-name="나눔바른고딕" style:font-name-asian="나눔바른고딕" style:font-size-asian="11.0pt"/>
    </style:style>
    <style:style style:family="table-cell" style:name="T3.R4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34" style:parent-style-name="14">
      <style:paragraph-properties fo:text-align="center" style:snap-to-layout-grid="false"/>
    </style:style>
    <style:style style:family="text" style:name="T771">
      <style:text-properties style:font-name="나눔바른고딕" style:font-name-asian="나눔바른고딕"/>
    </style:style>
    <style:style style:family="table-cell" style:name="T3.R4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35" style:parent-style-name="15">
      <style:paragraph-properties style:snap-to-layout-grid="false"/>
    </style:style>
    <style:style style:family="text" style:name="T772">
      <style:text-properties fo:font-size="11.0pt" style:font-name="바탕" style:font-name-asian="나눔바른고딕" style:font-size-asian="11.0pt"/>
    </style:style>
    <style:style style:family="text" style:name="T773">
      <style:text-properties fo:font-size="11.0pt" style:font-name="바탕" style:font-name-asian="나눔바른고딕" style:font-size-asian="11.0pt"/>
    </style:style>
    <style:style style:family="table-cell" style:name="T3.R4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36" style:parent-style-name="15">
      <style:paragraph-properties style:snap-to-layout-grid="false"/>
    </style:style>
    <style:style style:family="text" style:name="T774">
      <style:text-properties fo:font-size="11.0pt" style:font-name="나눔바른고딕" style:font-name-asian="나눔바른고딕" style:font-size-asian="11.0pt"/>
    </style:style>
    <style:style style:family="table-cell" style:name="T3.R4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4">
      <style:table-row-properties style:min-row-height="0.562cm"/>
    </style:style>
    <style:style style:family="paragraph" style:name="P337" style:parent-style-name="14">
      <style:paragraph-properties fo:text-align="center" style:snap-to-layout-grid="false"/>
    </style:style>
    <style:style style:family="text" style:name="T775">
      <style:text-properties style:font-name="나눔바른고딕" style:font-name-asian="나눔바른고딕"/>
    </style:style>
    <style:style style:family="table-cell" style:name="T3.R5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38" style:parent-style-name="15">
      <style:paragraph-properties style:snap-to-layout-grid="false"/>
    </style:style>
    <style:style style:family="text" style:name="T776">
      <style:text-properties fo:font-size="11.0pt" style:font-name="나눔바른고딕" style:font-name-asian="나눔바른고딕" style:font-size-asian="11.0pt"/>
    </style:style>
    <style:style style:family="text" style:name="T777">
      <style:text-properties fo:font-size="11.0pt" style:font-name="바탕" style:font-name-asian="나눔바른고딕" style:font-size-asian="11.0pt"/>
    </style:style>
    <style:style style:family="text" style:name="T778">
      <style:text-properties fo:font-size="11.0pt" style:font-name="나눔바른고딕" style:font-name-asian="나눔바른고딕" style:font-size-asian="11.0pt"/>
    </style:style>
    <style:style style:family="text" style:name="T779">
      <style:text-properties fo:font-size="11.0pt" style:font-name="바탕" style:font-name-asian="나눔바른고딕" style:font-size-asian="11.0pt"/>
    </style:style>
    <style:style style:family="text" style:name="T780">
      <style:text-properties fo:font-size="11.0pt" style:font-name="나눔바른고딕" style:font-name-asian="나눔바른고딕" style:font-size-asian="11.0pt"/>
    </style:style>
    <style:style style:family="table-cell" style:name="T3.R5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39" style:parent-style-name="15">
      <style:paragraph-properties style:snap-to-layout-grid="false"/>
    </style:style>
    <style:style style:family="text" style:name="T781">
      <style:text-properties fo:font-size="11.0pt" style:font-name="나눔바른고딕" style:font-name-asian="나눔바른고딕" style:font-size-asian="11.0pt"/>
    </style:style>
    <style:style style:family="table-cell" style:name="T3.R5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40" style:parent-style-name="14">
      <style:paragraph-properties fo:text-align="center" style:snap-to-layout-grid="false"/>
    </style:style>
    <style:style style:family="text" style:name="T782">
      <style:text-properties style:font-name="나눔바른고딕" style:font-name-asian="나눔바른고딕"/>
    </style:style>
    <style:style style:family="table-cell" style:name="T3.R5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41" style:parent-style-name="15">
      <style:paragraph-properties style:snap-to-layout-grid="false"/>
    </style:style>
    <style:style style:family="text" style:name="T783">
      <style:text-properties fo:font-size="11.0pt" style:font-name="바탕" style:font-name-asian="나눔바른고딕" style:font-size-asian="11.0pt"/>
    </style:style>
    <style:style style:family="text" style:name="T784">
      <style:text-properties fo:font-size="11.0pt" style:font-name="바탕" style:font-name-asian="나눔바른고딕" style:font-size-asian="11.0pt"/>
    </style:style>
    <style:style style:family="table-cell" style:name="T3.R5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42" style:parent-style-name="15">
      <style:paragraph-properties style:snap-to-layout-grid="false"/>
    </style:style>
    <style:style style:family="text" style:name="T785">
      <style:text-properties fo:font-size="11.0pt" style:font-name="나눔바른고딕" style:font-name-asian="나눔바른고딕" style:font-size-asian="11.0pt"/>
    </style:style>
    <style:style style:family="table-cell" style:name="T3.R5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5">
      <style:table-row-properties style:min-row-height="0.562cm"/>
    </style:style>
    <style:style style:family="paragraph" style:name="P343" style:parent-style-name="14">
      <style:paragraph-properties fo:text-align="center" style:snap-to-layout-grid="false"/>
    </style:style>
    <style:style style:family="text" style:name="T786">
      <style:text-properties style:font-name="나눔바른고딕" style:font-name-asian="나눔바른고딕"/>
    </style:style>
    <style:style style:family="table-cell" style:name="T3.R6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44" style:parent-style-name="15">
      <style:paragraph-properties style:snap-to-layout-grid="false"/>
    </style:style>
    <style:style style:family="text" style:name="T787">
      <style:text-properties fo:font-size="11.0pt" style:font-name="바탕" style:font-name-asian="나눔바른고딕" style:font-size-asian="11.0pt"/>
    </style:style>
    <style:style style:family="text" style:name="T788">
      <style:text-properties fo:font-size="11.0pt" style:font-name="바탕" style:font-name-asian="나눔바른고딕" style:font-size-asian="11.0pt"/>
    </style:style>
    <style:style style:family="table-cell" style:name="T3.R6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45" style:parent-style-name="15">
      <style:paragraph-properties style:snap-to-layout-grid="false"/>
    </style:style>
    <style:style style:family="text" style:name="T789">
      <style:text-properties fo:font-size="11.0pt" style:font-name="나눔바른고딕" style:font-name-asian="나눔바른고딕" style:font-size-asian="11.0pt"/>
    </style:style>
    <style:style style:family="table-cell" style:name="T3.R6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46" style:parent-style-name="14">
      <style:paragraph-properties fo:text-align="center" style:snap-to-layout-grid="false"/>
    </style:style>
    <style:style style:family="text" style:name="T790">
      <style:text-properties style:font-name="나눔바른고딕" style:font-name-asian="나눔바른고딕"/>
    </style:style>
    <style:style style:family="table-cell" style:name="T3.R6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47" style:parent-style-name="15">
      <style:paragraph-properties style:snap-to-layout-grid="false"/>
    </style:style>
    <style:style style:family="text" style:name="T791">
      <style:text-properties fo:font-size="11.0pt" style:font-name="바탕" style:font-name-asian="나눔바른고딕" style:font-size-asian="11.0pt"/>
    </style:style>
    <style:style style:family="text" style:name="T792">
      <style:text-properties fo:font-size="11.0pt" style:font-name="바탕" style:font-name-asian="나눔바른고딕" style:font-size-asian="11.0pt"/>
    </style:style>
    <style:style style:family="table-cell" style:name="T3.R6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48" style:parent-style-name="15">
      <style:paragraph-properties style:snap-to-layout-grid="false"/>
    </style:style>
    <style:style style:family="text" style:name="T793">
      <style:text-properties fo:font-size="11.0pt" style:font-name="나눔바른고딕" style:font-name-asian="나눔바른고딕" style:font-size-asian="11.0pt"/>
    </style:style>
    <style:style style:family="table-cell" style:name="T3.R6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6">
      <style:table-row-properties style:min-row-height="0.562cm"/>
    </style:style>
    <style:style style:family="paragraph" style:name="P349" style:parent-style-name="14">
      <style:paragraph-properties fo:text-align="center" style:snap-to-layout-grid="false"/>
    </style:style>
    <style:style style:family="text" style:name="T794">
      <style:text-properties style:font-name="나눔바른고딕" style:font-name-asian="나눔바른고딕"/>
    </style:style>
    <style:style style:family="table-cell" style:name="T3.R7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50" style:parent-style-name="15">
      <style:paragraph-properties style:snap-to-layout-grid="false"/>
    </style:style>
    <style:style style:family="text" style:name="T795">
      <style:text-properties fo:font-size="11.0pt" style:font-name="나눔바른고딕" style:font-name-asian="나눔바른고딕" style:font-size-asian="11.0pt"/>
    </style:style>
    <style:style style:family="text" style:name="T796">
      <style:text-properties fo:font-size="11.0pt" style:font-name="바탕" style:font-name-asian="나눔바른고딕" style:font-size-asian="11.0pt"/>
    </style:style>
    <style:style style:family="text" style:name="T797">
      <style:text-properties fo:font-size="11.0pt" style:font-name="바탕" style:font-name-asian="나눔바른고딕" style:font-size-asian="11.0pt"/>
    </style:style>
    <style:style style:family="table-cell" style:name="T3.R7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51" style:parent-style-name="15">
      <style:paragraph-properties style:snap-to-layout-grid="false"/>
    </style:style>
    <style:style style:family="text" style:name="T798">
      <style:text-properties fo:font-size="11.0pt" style:font-name="나눔바른고딕" style:font-name-asian="나눔바른고딕" style:font-size-asian="11.0pt"/>
    </style:style>
    <style:style style:family="table-cell" style:name="T3.R7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52" style:parent-style-name="14">
      <style:paragraph-properties fo:text-align="center" style:snap-to-layout-grid="false"/>
    </style:style>
    <style:style style:family="text" style:name="T799">
      <style:text-properties style:font-name="나눔바른고딕" style:font-name-asian="나눔바른고딕"/>
    </style:style>
    <style:style style:family="table-cell" style:name="T3.R7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53" style:parent-style-name="15">
      <style:paragraph-properties style:snap-to-layout-grid="false"/>
    </style:style>
    <style:style style:family="text" style:name="T800">
      <style:text-properties fo:font-size="11.0pt" style:font-name="바탕" style:font-name-asian="나눔바른고딕" style:font-size-asian="11.0pt"/>
    </style:style>
    <style:style style:family="text" style:name="T801">
      <style:text-properties fo:font-size="11.0pt" style:font-name="바탕" style:font-name-asian="나눔바른고딕" style:font-size-asian="11.0pt"/>
    </style:style>
    <style:style style:family="table-cell" style:name="T3.R7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54" style:parent-style-name="15">
      <style:paragraph-properties style:snap-to-layout-grid="false"/>
    </style:style>
    <style:style style:family="text" style:name="T802">
      <style:text-properties fo:font-size="11.0pt" style:font-name="나눔바른고딕" style:font-name-asian="나눔바른고딕" style:font-size-asian="11.0pt"/>
    </style:style>
    <style:style style:family="table-cell" style:name="T3.R7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7">
      <style:table-row-properties style:min-row-height="0.562cm"/>
    </style:style>
    <style:style style:family="paragraph" style:name="P355" style:parent-style-name="14">
      <style:paragraph-properties fo:text-align="center" style:snap-to-layout-grid="false"/>
    </style:style>
    <style:style style:family="text" style:name="T803">
      <style:text-properties style:font-name="나눔바른고딕" style:font-name-asian="나눔바른고딕"/>
    </style:style>
    <style:style style:family="table-cell" style:name="T3.R8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56" style:parent-style-name="15">
      <style:paragraph-properties style:snap-to-layout-grid="false"/>
    </style:style>
    <style:style style:family="text" style:name="T804">
      <style:text-properties fo:font-size="11.0pt" style:font-name="나눔바른고딕" style:font-name-asian="나눔바른고딕" style:font-size-asian="11.0pt"/>
    </style:style>
    <style:style style:family="text" style:name="T805">
      <style:text-properties fo:font-size="11.0pt" style:font-name="바탕" style:font-name-asian="나눔바른고딕" style:font-size-asian="11.0pt"/>
    </style:style>
    <style:style style:family="text" style:name="T806">
      <style:text-properties fo:font-size="11.0pt" style:font-name="바탕" style:font-name-asian="나눔바른고딕" style:font-size-asian="11.0pt"/>
    </style:style>
    <style:style style:family="table-cell" style:name="T3.R8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57" style:parent-style-name="15">
      <style:paragraph-properties style:snap-to-layout-grid="false"/>
    </style:style>
    <style:style style:family="text" style:name="T807">
      <style:text-properties fo:font-size="11.0pt" style:font-name="나눔바른고딕" style:font-name-asian="나눔바른고딕" style:font-size-asian="11.0pt"/>
    </style:style>
    <style:style style:family="table-cell" style:name="T3.R8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58" style:parent-style-name="14">
      <style:paragraph-properties fo:text-align="center" style:snap-to-layout-grid="false"/>
    </style:style>
    <style:style style:family="text" style:name="T808">
      <style:text-properties style:font-name="나눔바른고딕" style:font-name-asian="나눔바른고딕"/>
    </style:style>
    <style:style style:family="table-cell" style:name="T3.R8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59" style:parent-style-name="15">
      <style:paragraph-properties style:snap-to-layout-grid="false"/>
    </style:style>
    <style:style style:family="text" style:name="T809">
      <style:text-properties fo:font-size="11.0pt" style:font-name="바탕" style:font-name-asian="나눔바른고딕" style:font-size-asian="11.0pt"/>
    </style:style>
    <style:style style:family="text" style:name="T810">
      <style:text-properties fo:font-size="11.0pt" style:font-name="바탕" style:font-name-asian="나눔바른고딕" style:font-size-asian="11.0pt"/>
    </style:style>
    <style:style style:family="table-cell" style:name="T3.R8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60" style:parent-style-name="15">
      <style:paragraph-properties style:snap-to-layout-grid="false"/>
    </style:style>
    <style:style style:family="text" style:name="T811">
      <style:text-properties fo:font-size="11.0pt" style:font-name="나눔바른고딕" style:font-name-asian="나눔바른고딕" style:font-size-asian="11.0pt"/>
    </style:style>
    <style:style style:family="table-cell" style:name="T3.R8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8">
      <style:table-row-properties style:min-row-height="0.562cm"/>
    </style:style>
    <style:style style:family="paragraph" style:name="P361" style:parent-style-name="14">
      <style:paragraph-properties fo:text-align="center" style:snap-to-layout-grid="false"/>
    </style:style>
    <style:style style:family="text" style:name="T812">
      <style:text-properties style:font-name="나눔바른고딕" style:font-name-asian="나눔바른고딕"/>
    </style:style>
    <style:style style:family="table-cell" style:name="T3.R9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62" style:parent-style-name="15">
      <style:paragraph-properties style:snap-to-layout-grid="false"/>
    </style:style>
    <style:style style:family="text" style:name="T813">
      <style:text-properties fo:font-size="11.0pt" style:font-name="바탕" style:font-name-asian="나눔바른고딕" style:font-size-asian="11.0pt"/>
    </style:style>
    <style:style style:family="text" style:name="T814">
      <style:text-properties fo:font-size="11.0pt" style:font-name="바탕" style:font-name-asian="나눔바른고딕" style:font-size-asian="11.0pt"/>
    </style:style>
    <style:style style:family="table-cell" style:name="T3.R9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63" style:parent-style-name="15">
      <style:paragraph-properties style:snap-to-layout-grid="false"/>
    </style:style>
    <style:style style:family="text" style:name="T815">
      <style:text-properties fo:font-size="11.0pt" style:font-name="나눔바른고딕" style:font-name-asian="나눔바른고딕" style:font-size-asian="11.0pt"/>
    </style:style>
    <style:style style:family="table-cell" style:name="T3.R9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64" style:parent-style-name="14">
      <style:paragraph-properties fo:text-align="center" style:snap-to-layout-grid="false"/>
    </style:style>
    <style:style style:family="text" style:name="T816">
      <style:text-properties style:font-name="나눔바른고딕" style:font-name-asian="나눔바른고딕"/>
    </style:style>
    <style:style style:family="table-cell" style:name="T3.R9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65" style:parent-style-name="15">
      <style:paragraph-properties style:snap-to-layout-grid="false"/>
    </style:style>
    <style:style style:family="text" style:name="T817">
      <style:text-properties fo:font-size="11.0pt" style:font-name="바탕" style:font-name-asian="나눔바른고딕" style:font-size-asian="11.0pt"/>
    </style:style>
    <style:style style:family="text" style:name="T818">
      <style:text-properties fo:font-size="11.0pt" style:font-name="바탕" style:font-name-asian="나눔바른고딕" style:font-size-asian="11.0pt"/>
    </style:style>
    <style:style style:family="table-cell" style:name="T3.R9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66" style:parent-style-name="15">
      <style:paragraph-properties style:snap-to-layout-grid="false"/>
    </style:style>
    <style:style style:family="text" style:name="T819">
      <style:text-properties fo:font-size="11.0pt" style:font-name="나눔바른고딕" style:font-name-asian="나눔바른고딕" style:font-size-asian="11.0pt"/>
    </style:style>
    <style:style style:family="table-cell" style:name="T3.R9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9">
      <style:table-row-properties style:min-row-height="0.562cm"/>
    </style:style>
    <style:style style:family="paragraph" style:name="P367" style:parent-style-name="14">
      <style:paragraph-properties fo:text-align="center" style:snap-to-layout-grid="false"/>
    </style:style>
    <style:style style:family="text" style:name="T820">
      <style:text-properties style:font-name="나눔바른고딕" style:font-name-asian="나눔바른고딕"/>
    </style:style>
    <style:style style:family="table-cell" style:name="T3.R10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68" style:parent-style-name="15">
      <style:paragraph-properties style:snap-to-layout-grid="false"/>
    </style:style>
    <style:style style:family="text" style:name="T821">
      <style:text-properties fo:font-size="11.0pt" style:font-name="바탕" style:font-name-asian="나눔바른고딕" style:font-size-asian="11.0pt"/>
    </style:style>
    <style:style style:family="text" style:name="T822">
      <style:text-properties fo:font-size="11.0pt" style:font-name="바탕" style:font-name-asian="나눔바른고딕" style:font-size-asian="11.0pt"/>
    </style:style>
    <style:style style:family="table-cell" style:name="T3.R10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69" style:parent-style-name="15">
      <style:paragraph-properties style:snap-to-layout-grid="false"/>
    </style:style>
    <style:style style:family="text" style:name="T823">
      <style:text-properties fo:font-size="11.0pt" style:font-name="나눔바른고딕" style:font-name-asian="나눔바른고딕" style:font-size-asian="11.0pt"/>
    </style:style>
    <style:style style:family="table-cell" style:name="T3.R10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70" style:parent-style-name="14">
      <style:paragraph-properties fo:text-align="center" style:snap-to-layout-grid="false"/>
    </style:style>
    <style:style style:family="text" style:name="T824">
      <style:text-properties style:font-name="나눔바른고딕" style:font-name-asian="나눔바른고딕"/>
    </style:style>
    <style:style style:family="table-cell" style:name="T3.R10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71" style:parent-style-name="15">
      <style:paragraph-properties style:snap-to-layout-grid="false"/>
    </style:style>
    <style:style style:family="text" style:name="T825">
      <style:text-properties fo:font-size="11.0pt" style:font-name="바탕" style:font-name-asian="나눔바른고딕" style:font-size-asian="11.0pt"/>
    </style:style>
    <style:style style:family="text" style:name="T826">
      <style:text-properties fo:font-size="11.0pt" style:font-name="바탕" style:font-name-asian="나눔바른고딕" style:font-size-asian="11.0pt"/>
    </style:style>
    <style:style style:family="table-cell" style:name="T3.R10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72" style:parent-style-name="15">
      <style:paragraph-properties style:snap-to-layout-grid="false"/>
    </style:style>
    <style:style style:family="text" style:name="T827">
      <style:text-properties fo:font-size="11.0pt" style:font-name="나눔바른고딕" style:font-name-asian="나눔바른고딕" style:font-size-asian="11.0pt"/>
    </style:style>
    <style:style style:family="table-cell" style:name="T3.R10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10">
      <style:table-row-properties style:min-row-height="0.562cm"/>
    </style:style>
    <style:style style:family="paragraph" style:name="P373" style:parent-style-name="14">
      <style:paragraph-properties fo:text-align="center" style:snap-to-layout-grid="false"/>
    </style:style>
    <style:style style:family="text" style:name="T828">
      <style:text-properties style:font-name="나눔바른고딕" style:font-name-asian="나눔바른고딕"/>
    </style:style>
    <style:style style:family="table-cell" style:name="T3.R11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74" style:parent-style-name="15">
      <style:paragraph-properties style:snap-to-layout-grid="false"/>
    </style:style>
    <style:style style:family="text" style:name="T829">
      <style:text-properties fo:font-size="11.0pt" style:font-name="바탕" style:font-name-asian="나눔바른고딕" style:font-size-asian="11.0pt"/>
    </style:style>
    <style:style style:family="text" style:name="T830">
      <style:text-properties fo:font-size="11.0pt" style:font-name="바탕" style:font-name-asian="나눔바른고딕" style:font-size-asian="11.0pt"/>
    </style:style>
    <style:style style:family="table-cell" style:name="T3.R11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75" style:parent-style-name="15">
      <style:paragraph-properties style:snap-to-layout-grid="false"/>
    </style:style>
    <style:style style:family="text" style:name="T831">
      <style:text-properties fo:font-size="11.0pt" style:font-name="나눔바른고딕" style:font-name-asian="나눔바른고딕" style:font-size-asian="11.0pt"/>
    </style:style>
    <style:style style:family="table-cell" style:name="T3.R11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76" style:parent-style-name="14">
      <style:paragraph-properties fo:text-align="center" style:snap-to-layout-grid="false"/>
    </style:style>
    <style:style style:family="text" style:name="T832">
      <style:text-properties style:font-name="나눔바른고딕" style:font-name-asian="나눔바른고딕"/>
    </style:style>
    <style:style style:family="table-cell" style:name="T3.R11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77" style:parent-style-name="15">
      <style:paragraph-properties style:snap-to-layout-grid="false"/>
    </style:style>
    <style:style style:family="text" style:name="T833">
      <style:text-properties fo:font-size="11.0pt" style:font-name="바탕" style:font-name-asian="나눔바른고딕" style:font-size-asian="11.0pt"/>
    </style:style>
    <style:style style:family="text" style:name="T834">
      <style:text-properties fo:font-size="11.0pt" style:font-name="바탕" style:font-name-asian="나눔바른고딕" style:font-size-asian="11.0pt"/>
    </style:style>
    <style:style style:family="table-cell" style:name="T3.R11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78" style:parent-style-name="15">
      <style:paragraph-properties style:snap-to-layout-grid="false"/>
    </style:style>
    <style:style style:family="text" style:name="T835">
      <style:text-properties fo:font-size="11.0pt" style:font-name="나눔바른고딕" style:font-name-asian="나눔바른고딕" style:font-size-asian="11.0pt"/>
    </style:style>
    <style:style style:family="table-cell" style:name="T3.R11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11">
      <style:table-row-properties style:min-row-height="0.562cm"/>
    </style:style>
    <style:style style:family="paragraph" style:name="P379" style:parent-style-name="14">
      <style:paragraph-properties fo:text-align="center" style:snap-to-layout-grid="false"/>
    </style:style>
    <style:style style:family="text" style:name="T836">
      <style:text-properties style:font-name="나눔바른고딕" style:font-name-asian="나눔바른고딕"/>
    </style:style>
    <style:style style:family="table-cell" style:name="T3.R12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80" style:parent-style-name="15">
      <style:paragraph-properties style:snap-to-layout-grid="false"/>
    </style:style>
    <style:style style:family="text" style:name="T837">
      <style:text-properties fo:font-size="11.0pt" style:font-name="바탕" style:font-name-asian="나눔바른고딕" style:font-size-asian="11.0pt"/>
    </style:style>
    <style:style style:family="text" style:name="T838">
      <style:text-properties fo:font-size="11.0pt" style:font-name="바탕" style:font-name-asian="나눔바른고딕" style:font-size-asian="11.0pt"/>
    </style:style>
    <style:style style:family="table-cell" style:name="T3.R12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81" style:parent-style-name="15">
      <style:paragraph-properties style:snap-to-layout-grid="false"/>
    </style:style>
    <style:style style:family="text" style:name="T839">
      <style:text-properties fo:font-size="11.0pt" style:font-name="나눔바른고딕" style:font-name-asian="나눔바른고딕" style:font-size-asian="11.0pt"/>
    </style:style>
    <style:style style:family="table-cell" style:name="T3.R12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82" style:parent-style-name="14">
      <style:paragraph-properties fo:text-align="center" style:snap-to-layout-grid="false"/>
    </style:style>
    <style:style style:family="text" style:name="T840">
      <style:text-properties style:font-name="나눔바른고딕" style:font-name-asian="나눔바른고딕"/>
    </style:style>
    <style:style style:family="table-cell" style:name="T3.R12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83" style:parent-style-name="15">
      <style:paragraph-properties style:snap-to-layout-grid="false"/>
    </style:style>
    <style:style style:family="text" style:name="T841">
      <style:text-properties fo:font-size="11.0pt" style:font-name="바탕" style:font-name-asian="나눔바른고딕" style:font-size-asian="11.0pt"/>
    </style:style>
    <style:style style:family="text" style:name="T842">
      <style:text-properties fo:font-size="11.0pt" style:font-name="바탕" style:font-name-asian="나눔바른고딕" style:font-size-asian="11.0pt"/>
    </style:style>
    <style:style style:family="table-cell" style:name="T3.R12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84" style:parent-style-name="15">
      <style:paragraph-properties style:snap-to-layout-grid="false"/>
    </style:style>
    <style:style style:family="text" style:name="T843">
      <style:text-properties fo:font-size="11.0pt" style:font-name="나눔바른고딕" style:font-name-asian="나눔바른고딕" style:font-size-asian="11.0pt"/>
    </style:style>
    <style:style style:family="table-cell" style:name="T3.R12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12">
      <style:table-row-properties style:min-row-height="0.562cm"/>
    </style:style>
    <style:style style:family="paragraph" style:name="P385" style:parent-style-name="14">
      <style:paragraph-properties fo:text-align="center" style:snap-to-layout-grid="false"/>
    </style:style>
    <style:style style:family="text" style:name="T844">
      <style:text-properties style:font-name="나눔바른고딕" style:font-name-asian="나눔바른고딕"/>
    </style:style>
    <style:style style:family="table-cell" style:name="T3.R13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86" style:parent-style-name="15">
      <style:paragraph-properties style:snap-to-layout-grid="false"/>
    </style:style>
    <style:style style:family="text" style:name="T845">
      <style:text-properties fo:font-size="11.0pt" style:font-name="나눔바른고딕" style:font-name-asian="나눔바른고딕" style:font-size-asian="11.0pt"/>
    </style:style>
    <style:style style:family="text" style:name="T846">
      <style:text-properties fo:font-size="11.0pt" style:font-name="바탕" style:font-name-asian="나눔바른고딕" style:font-size-asian="11.0pt"/>
    </style:style>
    <style:style style:family="text" style:name="T847">
      <style:text-properties fo:font-size="11.0pt" style:font-name="바탕" style:font-name-asian="나눔바른고딕" style:font-size-asian="11.0pt"/>
    </style:style>
    <style:style style:family="table-cell" style:name="T3.R13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87" style:parent-style-name="15">
      <style:paragraph-properties style:snap-to-layout-grid="false"/>
    </style:style>
    <style:style style:family="text" style:name="T848">
      <style:text-properties fo:font-size="11.0pt" style:font-name="나눔바른고딕" style:font-name-asian="나눔바른고딕" style:font-size-asian="11.0pt"/>
    </style:style>
    <style:style style:family="table-cell" style:name="T3.R13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88" style:parent-style-name="14">
      <style:paragraph-properties fo:text-align="center" style:snap-to-layout-grid="false"/>
    </style:style>
    <style:style style:family="text" style:name="T849">
      <style:text-properties style:font-name="나눔바른고딕" style:font-name-asian="나눔바른고딕"/>
    </style:style>
    <style:style style:family="table-cell" style:name="T3.R13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89" style:parent-style-name="15">
      <style:paragraph-properties style:snap-to-layout-grid="false"/>
    </style:style>
    <style:style style:family="text" style:name="T850">
      <style:text-properties fo:font-size="11.0pt" style:font-name="바탕" style:font-name-asian="나눔바른고딕" style:font-size-asian="11.0pt"/>
    </style:style>
    <style:style style:family="text" style:name="T851">
      <style:text-properties fo:font-size="11.0pt" style:font-name="바탕" style:font-name-asian="나눔바른고딕" style:font-size-asian="11.0pt"/>
    </style:style>
    <style:style style:family="table-cell" style:name="T3.R13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90" style:parent-style-name="15">
      <style:paragraph-properties style:snap-to-layout-grid="false"/>
    </style:style>
    <style:style style:family="text" style:name="T852">
      <style:text-properties fo:font-size="11.0pt" style:font-name="나눔바른고딕" style:font-name-asian="나눔바른고딕" style:font-size-asian="11.0pt"/>
    </style:style>
    <style:style style:family="table-cell" style:name="T3.R13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13">
      <style:table-row-properties style:min-row-height="0.562cm"/>
    </style:style>
    <style:style style:family="paragraph" style:name="P391" style:parent-style-name="14">
      <style:paragraph-properties fo:text-align="center" style:snap-to-layout-grid="false"/>
    </style:style>
    <style:style style:family="text" style:name="T853">
      <style:text-properties style:font-name="나눔바른고딕" style:font-name-asian="나눔바른고딕"/>
    </style:style>
    <style:style style:family="table-cell" style:name="T3.R14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92" style:parent-style-name="15">
      <style:paragraph-properties style:snap-to-layout-grid="false"/>
    </style:style>
    <style:style style:family="text" style:name="T854">
      <style:text-properties fo:font-size="11.0pt" style:font-name="나눔바른고딕" style:font-name-asian="나눔바른고딕" style:font-size-asian="11.0pt"/>
    </style:style>
    <style:style style:family="text" style:name="T855">
      <style:text-properties fo:font-size="11.0pt" style:font-name="바탕" style:font-name-asian="나눔바른고딕" style:font-size-asian="11.0pt"/>
    </style:style>
    <style:style style:family="text" style:name="T856">
      <style:text-properties fo:font-size="11.0pt" style:font-name="바탕" style:font-name-asian="나눔바른고딕" style:font-size-asian="11.0pt"/>
    </style:style>
    <style:style style:family="table-cell" style:name="T3.R14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93" style:parent-style-name="15">
      <style:paragraph-properties style:snap-to-layout-grid="false"/>
    </style:style>
    <style:style style:family="text" style:name="T857">
      <style:text-properties fo:font-size="11.0pt" style:font-name="나눔바른고딕" style:font-name-asian="나눔바른고딕" style:font-size-asian="11.0pt"/>
    </style:style>
    <style:style style:family="table-cell" style:name="T3.R14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94" style:parent-style-name="14">
      <style:paragraph-properties fo:text-align="center" style:snap-to-layout-grid="false"/>
    </style:style>
    <style:style style:family="text" style:name="T858">
      <style:text-properties style:font-name="나눔바른고딕" style:font-name-asian="나눔바른고딕"/>
    </style:style>
    <style:style style:family="table-cell" style:name="T3.R14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95" style:parent-style-name="15">
      <style:paragraph-properties style:snap-to-layout-grid="false"/>
    </style:style>
    <style:style style:family="text" style:name="T859">
      <style:text-properties fo:font-size="11.0pt" style:font-name="바탕" style:font-name-asian="나눔바른고딕" style:font-size-asian="11.0pt"/>
    </style:style>
    <style:style style:family="text" style:name="T860">
      <style:text-properties fo:font-size="11.0pt" style:font-name="바탕" style:font-name-asian="나눔바른고딕" style:font-size-asian="11.0pt"/>
    </style:style>
    <style:style style:family="table-cell" style:name="T3.R14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96" style:parent-style-name="15">
      <style:paragraph-properties style:snap-to-layout-grid="false"/>
    </style:style>
    <style:style style:family="text" style:name="T861">
      <style:text-properties fo:font-size="11.0pt" style:font-name="나눔바른고딕" style:font-name-asian="나눔바른고딕" style:font-size-asian="11.0pt"/>
    </style:style>
    <style:style style:family="table-cell" style:name="T3.R14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14">
      <style:table-row-properties style:min-row-height="0.562cm"/>
    </style:style>
    <style:style style:family="paragraph" style:name="P397" style:parent-style-name="14">
      <style:paragraph-properties fo:text-align="center" style:snap-to-layout-grid="false"/>
    </style:style>
    <style:style style:family="text" style:name="T862">
      <style:text-properties style:font-name="나눔바른고딕" style:font-name-asian="나눔바른고딕"/>
    </style:style>
    <style:style style:family="table-cell" style:name="T3.R15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98" style:parent-style-name="15">
      <style:paragraph-properties style:snap-to-layout-grid="false"/>
    </style:style>
    <style:style style:family="text" style:name="T863">
      <style:text-properties fo:font-size="11.0pt" style:font-name="바탕" style:font-name-asian="나눔바른고딕" style:font-size-asian="11.0pt"/>
    </style:style>
    <style:style style:family="text" style:name="T864">
      <style:text-properties fo:font-size="11.0pt" style:font-name="바탕" style:font-name-asian="나눔바른고딕" style:font-size-asian="11.0pt"/>
    </style:style>
    <style:style style:family="table-cell" style:name="T3.R15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399" style:parent-style-name="15">
      <style:paragraph-properties style:snap-to-layout-grid="false"/>
    </style:style>
    <style:style style:family="text" style:name="T865">
      <style:text-properties fo:font-size="11.0pt" style:font-name="나눔바른고딕" style:font-name-asian="나눔바른고딕" style:font-size-asian="11.0pt"/>
    </style:style>
    <style:style style:family="table-cell" style:name="T3.R15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00" style:parent-style-name="14">
      <style:paragraph-properties fo:text-align="center" style:snap-to-layout-grid="false"/>
    </style:style>
    <style:style style:family="text" style:name="T866">
      <style:text-properties style:font-name="나눔바른고딕" style:font-name-asian="나눔바른고딕"/>
    </style:style>
    <style:style style:family="table-cell" style:name="T3.R15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01" style:parent-style-name="15">
      <style:paragraph-properties style:snap-to-layout-grid="false"/>
    </style:style>
    <style:style style:family="text" style:name="T867">
      <style:text-properties fo:font-size="11.0pt" style:font-name="바탕" style:font-name-asian="나눔바른고딕" style:font-size-asian="11.0pt"/>
    </style:style>
    <style:style style:family="text" style:name="T868">
      <style:text-properties fo:font-size="11.0pt" style:font-name="바탕" style:font-name-asian="나눔바른고딕" style:font-size-asian="11.0pt"/>
    </style:style>
    <style:style style:family="table-cell" style:name="T3.R15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02" style:parent-style-name="15">
      <style:paragraph-properties style:snap-to-layout-grid="false"/>
    </style:style>
    <style:style style:family="text" style:name="T869">
      <style:text-properties fo:font-size="11.0pt" style:font-name="나눔바른고딕" style:font-name-asian="나눔바른고딕" style:font-size-asian="11.0pt"/>
    </style:style>
    <style:style style:family="table-cell" style:name="T3.R15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15">
      <style:table-row-properties style:min-row-height="0.562cm"/>
    </style:style>
    <style:style style:family="paragraph" style:name="P403" style:parent-style-name="14">
      <style:paragraph-properties fo:text-align="center" style:snap-to-layout-grid="false"/>
    </style:style>
    <style:style style:family="text" style:name="T870">
      <style:text-properties style:font-name="나눔바른고딕" style:font-name-asian="나눔바른고딕"/>
    </style:style>
    <style:style style:family="table-cell" style:name="T3.R16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04" style:parent-style-name="15">
      <style:paragraph-properties style:snap-to-layout-grid="false"/>
    </style:style>
    <style:style style:family="text" style:name="T871">
      <style:text-properties fo:font-size="11.0pt" style:font-name="바탕" style:font-name-asian="나눔바른고딕" style:font-size-asian="11.0pt"/>
    </style:style>
    <style:style style:family="text" style:name="T872">
      <style:text-properties fo:font-size="11.0pt" style:font-name="바탕" style:font-name-asian="나눔바른고딕" style:font-size-asian="11.0pt"/>
    </style:style>
    <style:style style:family="table-cell" style:name="T3.R16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05" style:parent-style-name="15">
      <style:paragraph-properties style:snap-to-layout-grid="false"/>
    </style:style>
    <style:style style:family="text" style:name="T873">
      <style:text-properties fo:font-size="11.0pt" style:font-name="나눔바른고딕" style:font-name-asian="나눔바른고딕" style:font-size-asian="11.0pt"/>
    </style:style>
    <style:style style:family="table-cell" style:name="T3.R16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06" style:parent-style-name="14">
      <style:paragraph-properties fo:text-align="center" style:snap-to-layout-grid="false"/>
    </style:style>
    <style:style style:family="text" style:name="T874">
      <style:text-properties style:font-name="나눔바른고딕" style:font-name-asian="나눔바른고딕"/>
    </style:style>
    <style:style style:family="table-cell" style:name="T3.R16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07" style:parent-style-name="15">
      <style:paragraph-properties style:snap-to-layout-grid="false"/>
    </style:style>
    <style:style style:family="text" style:name="T875">
      <style:text-properties fo:font-size="11.0pt" style:font-name="바탕" style:font-name-asian="나눔바른고딕" style:font-size-asian="11.0pt"/>
    </style:style>
    <style:style style:family="text" style:name="T876">
      <style:text-properties fo:font-size="11.0pt" style:font-name="바탕" style:font-name-asian="나눔바른고딕" style:font-size-asian="11.0pt"/>
    </style:style>
    <style:style style:family="table-cell" style:name="T3.R16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08" style:parent-style-name="15">
      <style:paragraph-properties style:snap-to-layout-grid="false"/>
    </style:style>
    <style:style style:family="text" style:name="T877">
      <style:text-properties fo:font-size="11.0pt" style:font-name="나눔바른고딕" style:font-name-asian="나눔바른고딕" style:font-size-asian="11.0pt"/>
    </style:style>
    <style:style style:family="table-cell" style:name="T3.R16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16">
      <style:table-row-properties style:min-row-height="0.562cm"/>
    </style:style>
    <style:style style:family="paragraph" style:name="P409" style:parent-style-name="14">
      <style:paragraph-properties fo:text-align="center" style:snap-to-layout-grid="false"/>
    </style:style>
    <style:style style:family="text" style:name="T878">
      <style:text-properties style:font-name="나눔바른고딕" style:font-name-asian="나눔바른고딕"/>
    </style:style>
    <style:style style:family="table-cell" style:name="T3.R17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10" style:parent-style-name="15">
      <style:paragraph-properties style:snap-to-layout-grid="false"/>
    </style:style>
    <style:style style:family="text" style:name="T879">
      <style:text-properties fo:font-size="11.0pt" style:font-name="바탕" style:font-name-asian="나눔바른고딕" style:font-size-asian="11.0pt"/>
    </style:style>
    <style:style style:family="text" style:name="T880">
      <style:text-properties fo:font-size="11.0pt" style:font-name="바탕" style:font-name-asian="나눔바른고딕" style:font-size-asian="11.0pt"/>
    </style:style>
    <style:style style:family="table-cell" style:name="T3.R17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11" style:parent-style-name="15">
      <style:paragraph-properties style:snap-to-layout-grid="false"/>
    </style:style>
    <style:style style:family="text" style:name="T881">
      <style:text-properties fo:font-size="11.0pt" style:font-name="나눔바른고딕" style:font-name-asian="나눔바른고딕" style:font-size-asian="11.0pt"/>
    </style:style>
    <style:style style:family="table-cell" style:name="T3.R17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12" style:parent-style-name="14">
      <style:paragraph-properties fo:text-align="center" style:snap-to-layout-grid="false"/>
    </style:style>
    <style:style style:family="text" style:name="T882">
      <style:text-properties style:font-name="나눔바른고딕" style:font-name-asian="나눔바른고딕"/>
    </style:style>
    <style:style style:family="table-cell" style:name="T3.R17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13" style:parent-style-name="15">
      <style:paragraph-properties style:snap-to-layout-grid="false"/>
    </style:style>
    <style:style style:family="text" style:name="T883">
      <style:text-properties fo:font-size="11.0pt" style:font-name="바탕" style:font-name-asian="나눔바른고딕" style:font-size-asian="11.0pt"/>
    </style:style>
    <style:style style:family="text" style:name="T884">
      <style:text-properties fo:font-size="11.0pt" style:font-name="바탕" style:font-name-asian="나눔바른고딕" style:font-size-asian="11.0pt"/>
    </style:style>
    <style:style style:family="table-cell" style:name="T3.R17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14" style:parent-style-name="15">
      <style:paragraph-properties style:snap-to-layout-grid="false"/>
    </style:style>
    <style:style style:family="text" style:name="T885">
      <style:text-properties fo:font-size="11.0pt" style:font-name="나눔바른고딕" style:font-name-asian="나눔바른고딕" style:font-size-asian="11.0pt"/>
    </style:style>
    <style:style style:family="table-cell" style:name="T3.R17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17">
      <style:table-row-properties style:min-row-height="0.562cm"/>
    </style:style>
    <style:style style:family="paragraph" style:name="P415" style:parent-style-name="14">
      <style:paragraph-properties fo:text-align="center" style:snap-to-layout-grid="false"/>
    </style:style>
    <style:style style:family="text" style:name="T886">
      <style:text-properties style:font-name="나눔바른고딕" style:font-name-asian="나눔바른고딕"/>
    </style:style>
    <style:style style:family="table-cell" style:name="T3.R18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16" style:parent-style-name="15">
      <style:paragraph-properties style:snap-to-layout-grid="false"/>
    </style:style>
    <style:style style:family="text" style:name="T887">
      <style:text-properties fo:font-size="11.0pt" style:font-name="바탕" style:font-name-asian="나눔바른고딕" style:font-size-asian="11.0pt"/>
    </style:style>
    <style:style style:family="text" style:name="T888">
      <style:text-properties fo:font-size="11.0pt" style:font-name="바탕" style:font-name-asian="나눔바른고딕" style:font-size-asian="11.0pt"/>
    </style:style>
    <style:style style:family="table-cell" style:name="T3.R18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17" style:parent-style-name="15">
      <style:paragraph-properties style:snap-to-layout-grid="false"/>
    </style:style>
    <style:style style:family="text" style:name="T889">
      <style:text-properties fo:font-size="11.0pt" style:font-name="나눔바른고딕" style:font-name-asian="나눔바른고딕" style:font-size-asian="11.0pt"/>
    </style:style>
    <style:style style:family="table-cell" style:name="T3.R18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18" style:parent-style-name="14">
      <style:paragraph-properties fo:text-align="center" style:snap-to-layout-grid="false"/>
    </style:style>
    <style:style style:family="text" style:name="T890">
      <style:text-properties style:font-name="나눔바른고딕" style:font-name-asian="나눔바른고딕"/>
    </style:style>
    <style:style style:family="table-cell" style:name="T3.R18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19" style:parent-style-name="15">
      <style:paragraph-properties style:snap-to-layout-grid="false"/>
    </style:style>
    <style:style style:family="text" style:name="T891">
      <style:text-properties fo:font-size="11.0pt" style:font-name="바탕" style:font-name-asian="나눔바른고딕" style:font-size-asian="11.0pt"/>
    </style:style>
    <style:style style:family="text" style:name="T892">
      <style:text-properties fo:font-size="11.0pt" style:font-name="나눔바른고딕" style:font-name-asian="나눔바른고딕" style:font-size-asian="11.0pt"/>
    </style:style>
    <style:style style:family="text" style:name="T893">
      <style:text-properties fo:font-size="11.0pt" style:font-name="바탕" style:font-name-asian="나눔바른고딕" style:font-size-asian="11.0pt"/>
    </style:style>
    <style:style style:family="table-cell" style:name="T3.R18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20" style:parent-style-name="15">
      <style:paragraph-properties style:snap-to-layout-grid="false"/>
    </style:style>
    <style:style style:family="text" style:name="T894">
      <style:text-properties fo:font-size="11.0pt" style:font-name="나눔바른고딕" style:font-name-asian="나눔바른고딕" style:font-size-asian="11.0pt"/>
    </style:style>
    <style:style style:family="table-cell" style:name="T3.R18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18">
      <style:table-row-properties style:min-row-height="0.562cm"/>
    </style:style>
    <style:style style:family="paragraph" style:name="P421" style:parent-style-name="14">
      <style:paragraph-properties fo:text-align="center" style:snap-to-layout-grid="false"/>
    </style:style>
    <style:style style:family="text" style:name="T895">
      <style:text-properties style:font-name="나눔바른고딕" style:font-name-asian="나눔바른고딕"/>
    </style:style>
    <style:style style:family="table-cell" style:name="T3.R19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22" style:parent-style-name="15">
      <style:paragraph-properties style:snap-to-layout-grid="false"/>
    </style:style>
    <style:style style:family="text" style:name="T896">
      <style:text-properties fo:font-size="11.0pt" style:font-name="바탕" style:font-name-asian="나눔바른고딕" style:font-size-asian="11.0pt"/>
    </style:style>
    <style:style style:family="text" style:name="T897">
      <style:text-properties fo:font-size="11.0pt" style:font-name="바탕" style:font-name-asian="나눔바른고딕" style:font-size-asian="11.0pt"/>
    </style:style>
    <style:style style:family="table-cell" style:name="T3.R19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23" style:parent-style-name="15">
      <style:paragraph-properties style:snap-to-layout-grid="false"/>
    </style:style>
    <style:style style:family="text" style:name="T898">
      <style:text-properties fo:font-size="11.0pt" style:font-name="나눔바른고딕" style:font-name-asian="나눔바른고딕" style:font-size-asian="11.0pt"/>
    </style:style>
    <style:style style:family="table-cell" style:name="T3.R19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24" style:parent-style-name="14">
      <style:paragraph-properties fo:text-align="center" style:snap-to-layout-grid="false"/>
    </style:style>
    <style:style style:family="text" style:name="T899">
      <style:text-properties style:font-name="나눔바른고딕" style:font-name-asian="나눔바른고딕"/>
    </style:style>
    <style:style style:family="table-cell" style:name="T3.R19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25" style:parent-style-name="15">
      <style:paragraph-properties style:snap-to-layout-grid="false"/>
    </style:style>
    <style:style style:family="text" style:name="T900">
      <style:text-properties fo:font-size="11.0pt" style:font-name="바탕" style:font-name-asian="나눔바른고딕" style:font-size-asian="11.0pt"/>
    </style:style>
    <style:style style:family="text" style:name="T901">
      <style:text-properties fo:font-size="11.0pt" style:font-name="바탕" style:font-name-asian="나눔바른고딕" style:font-size-asian="11.0pt"/>
    </style:style>
    <style:style style:family="table-cell" style:name="T3.R19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26" style:parent-style-name="15">
      <style:paragraph-properties style:snap-to-layout-grid="false"/>
    </style:style>
    <style:style style:family="text" style:name="T902">
      <style:text-properties fo:font-size="11.0pt" style:font-name="나눔바른고딕" style:font-name-asian="나눔바른고딕" style:font-size-asian="11.0pt"/>
    </style:style>
    <style:style style:family="table-cell" style:name="T3.R19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19">
      <style:table-row-properties style:min-row-height="0.562cm"/>
    </style:style>
    <style:style style:family="paragraph" style:name="P427" style:parent-style-name="14">
      <style:paragraph-properties fo:text-align="center" style:snap-to-layout-grid="false"/>
    </style:style>
    <style:style style:family="text" style:name="T903">
      <style:text-properties style:font-name="나눔바른고딕" style:font-name-asian="나눔바른고딕"/>
    </style:style>
    <style:style style:family="table-cell" style:name="T3.R20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28" style:parent-style-name="15">
      <style:paragraph-properties style:snap-to-layout-grid="false"/>
    </style:style>
    <style:style style:family="text" style:name="T904">
      <style:text-properties fo:font-size="11.0pt" style:font-name="바탕" style:font-name-asian="나눔바른고딕" style:font-size-asian="11.0pt"/>
    </style:style>
    <style:style style:family="text" style:name="T905">
      <style:text-properties fo:font-size="11.0pt" style:font-name="바탕" style:font-name-asian="나눔바른고딕" style:font-size-asian="11.0pt"/>
    </style:style>
    <style:style style:family="table-cell" style:name="T3.R20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29" style:parent-style-name="15">
      <style:paragraph-properties style:snap-to-layout-grid="false"/>
    </style:style>
    <style:style style:family="text" style:name="T906">
      <style:text-properties fo:font-size="11.0pt" style:font-name="나눔바른고딕" style:font-name-asian="나눔바른고딕" style:font-size-asian="11.0pt"/>
    </style:style>
    <style:style style:family="table-cell" style:name="T3.R20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30" style:parent-style-name="14">
      <style:paragraph-properties fo:text-align="center" style:snap-to-layout-grid="false"/>
    </style:style>
    <style:style style:family="text" style:name="T907">
      <style:text-properties style:font-name="나눔바른고딕" style:font-name-asian="나눔바른고딕"/>
    </style:style>
    <style:style style:family="table-cell" style:name="T3.R20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31" style:parent-style-name="15">
      <style:paragraph-properties style:snap-to-layout-grid="false"/>
    </style:style>
    <style:style style:family="text" style:name="T908">
      <style:text-properties fo:font-size="11.0pt" style:font-name="바탕" style:font-name-asian="나눔바른고딕" style:font-size-asian="11.0pt"/>
    </style:style>
    <style:style style:family="text" style:name="T909">
      <style:text-properties fo:font-size="11.0pt" style:font-name="바탕" style:font-name-asian="나눔바른고딕" style:font-size-asian="11.0pt"/>
    </style:style>
    <style:style style:family="table-cell" style:name="T3.R20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32" style:parent-style-name="15">
      <style:paragraph-properties style:snap-to-layout-grid="false"/>
    </style:style>
    <style:style style:family="text" style:name="T910">
      <style:text-properties fo:font-size="11.0pt" style:font-name="나눔바른고딕" style:font-name-asian="나눔바른고딕" style:font-size-asian="11.0pt"/>
    </style:style>
    <style:style style:family="table-cell" style:name="T3.R20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20">
      <style:table-row-properties style:min-row-height="0.562cm"/>
    </style:style>
    <style:style style:family="paragraph" style:name="P433" style:parent-style-name="14">
      <style:paragraph-properties fo:text-align="center" style:snap-to-layout-grid="false"/>
    </style:style>
    <style:style style:family="text" style:name="T911">
      <style:text-properties style:font-name="나눔바른고딕" style:font-name-asian="나눔바른고딕"/>
    </style:style>
    <style:style style:family="table-cell" style:name="T3.R21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34" style:parent-style-name="15">
      <style:paragraph-properties style:snap-to-layout-grid="false"/>
    </style:style>
    <style:style style:family="text" style:name="T912">
      <style:text-properties fo:font-size="11.0pt" style:font-name="바탕" style:font-name-asian="나눔바른고딕" style:font-size-asian="11.0pt"/>
    </style:style>
    <style:style style:family="table-cell" style:name="T3.R21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35" style:parent-style-name="15">
      <style:paragraph-properties style:snap-to-layout-grid="false"/>
    </style:style>
    <style:style style:family="text" style:name="T913">
      <style:text-properties fo:font-size="11.0pt" style:font-name="나눔바른고딕" style:font-name-asian="나눔바른고딕" style:font-size-asian="11.0pt"/>
    </style:style>
    <style:style style:family="table-cell" style:name="T3.R21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36" style:parent-style-name="14">
      <style:paragraph-properties fo:text-align="center" style:snap-to-layout-grid="false"/>
    </style:style>
    <style:style style:family="text" style:name="T914">
      <style:text-properties style:font-name="나눔바른고딕" style:font-name-asian="나눔바른고딕"/>
    </style:style>
    <style:style style:family="table-cell" style:name="T3.R21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37" style:parent-style-name="15">
      <style:paragraph-properties style:snap-to-layout-grid="false"/>
    </style:style>
    <style:style style:family="text" style:name="T915">
      <style:text-properties fo:font-size="11.0pt" style:font-name="바탕" style:font-name-asian="나눔바른고딕" style:font-size-asian="11.0pt"/>
    </style:style>
    <style:style style:family="text" style:name="T916">
      <style:text-properties fo:font-size="11.0pt" style:font-name="바탕" style:font-name-asian="나눔바른고딕" style:font-size-asian="11.0pt"/>
    </style:style>
    <style:style style:family="table-cell" style:name="T3.R21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38" style:parent-style-name="15">
      <style:paragraph-properties style:snap-to-layout-grid="false"/>
    </style:style>
    <style:style style:family="text" style:name="T917">
      <style:text-properties fo:font-size="11.0pt" style:font-name="나눔바른고딕" style:font-name-asian="나눔바른고딕" style:font-size-asian="11.0pt"/>
    </style:style>
    <style:style style:family="table-cell" style:name="T3.R21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21">
      <style:table-row-properties style:min-row-height="0.562cm"/>
    </style:style>
    <style:style style:family="paragraph" style:name="P439" style:parent-style-name="14">
      <style:paragraph-properties fo:text-align="center" style:snap-to-layout-grid="false"/>
    </style:style>
    <style:style style:family="text" style:name="T918">
      <style:text-properties style:font-name="나눔바른고딕" style:font-name-asian="나눔바른고딕"/>
    </style:style>
    <style:style style:family="table-cell" style:name="T3.R22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40" style:parent-style-name="15">
      <style:paragraph-properties style:snap-to-layout-grid="false"/>
    </style:style>
    <style:style style:family="text" style:name="T919">
      <style:text-properties fo:font-size="11.0pt" style:font-name="바탕" style:font-name-asian="나눔바른고딕" style:font-size-asian="11.0pt"/>
    </style:style>
    <style:style style:family="text" style:name="T920">
      <style:text-properties fo:font-size="11.0pt" style:font-name="바탕" style:font-name-asian="나눔바른고딕" style:font-size-asian="11.0pt"/>
    </style:style>
    <style:style style:family="table-cell" style:name="T3.R22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41" style:parent-style-name="15">
      <style:paragraph-properties style:snap-to-layout-grid="false"/>
    </style:style>
    <style:style style:family="text" style:name="T921">
      <style:text-properties fo:font-size="11.0pt" style:font-name="나눔바른고딕" style:font-name-asian="나눔바른고딕" style:font-size-asian="11.0pt"/>
    </style:style>
    <style:style style:family="table-cell" style:name="T3.R22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42" style:parent-style-name="14">
      <style:paragraph-properties fo:text-align="center" style:snap-to-layout-grid="false"/>
    </style:style>
    <style:style style:family="text" style:name="T922">
      <style:text-properties style:font-name="나눔바른고딕" style:font-name-asian="나눔바른고딕"/>
    </style:style>
    <style:style style:family="table-cell" style:name="T3.R22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43" style:parent-style-name="15">
      <style:paragraph-properties style:snap-to-layout-grid="false"/>
    </style:style>
    <style:style style:family="text" style:name="T923">
      <style:text-properties fo:font-size="11.0pt" style:font-name="바탕" style:font-name-asian="나눔바른고딕" style:font-size-asian="11.0pt"/>
    </style:style>
    <style:style style:family="text" style:name="T924">
      <style:text-properties fo:font-size="11.0pt" style:font-name="바탕" style:font-name-asian="나눔바른고딕" style:font-size-asian="11.0pt"/>
    </style:style>
    <style:style style:family="table-cell" style:name="T3.R22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44" style:parent-style-name="15">
      <style:paragraph-properties style:snap-to-layout-grid="false"/>
    </style:style>
    <style:style style:family="text" style:name="T925">
      <style:text-properties fo:font-size="11.0pt" style:font-name="나눔바른고딕" style:font-name-asian="나눔바른고딕" style:font-size-asian="11.0pt"/>
    </style:style>
    <style:style style:family="table-cell" style:name="T3.R22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22">
      <style:table-row-properties style:min-row-height="0.562cm"/>
    </style:style>
    <style:style style:family="paragraph" style:name="P445" style:parent-style-name="14">
      <style:paragraph-properties fo:text-align="center" style:snap-to-layout-grid="false"/>
    </style:style>
    <style:style style:family="text" style:name="T926">
      <style:text-properties style:font-name="나눔바른고딕" style:font-name-asian="나눔바른고딕"/>
    </style:style>
    <style:style style:family="table-cell" style:name="T3.R23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46" style:parent-style-name="15">
      <style:paragraph-properties style:snap-to-layout-grid="false"/>
    </style:style>
    <style:style style:family="text" style:name="T927">
      <style:text-properties fo:font-size="11.0pt" style:font-name="바탕" style:font-name-asian="나눔바른고딕" style:font-size-asian="11.0pt"/>
    </style:style>
    <style:style style:family="text" style:name="T928">
      <style:text-properties fo:font-size="11.0pt" style:font-name="바탕" style:font-name-asian="나눔바른고딕" style:font-size-asian="11.0pt"/>
    </style:style>
    <style:style style:family="table-cell" style:name="T3.R23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47" style:parent-style-name="15">
      <style:paragraph-properties style:snap-to-layout-grid="false"/>
    </style:style>
    <style:style style:family="text" style:name="T929">
      <style:text-properties fo:font-size="11.0pt" style:font-name="나눔바른고딕" style:font-name-asian="나눔바른고딕" style:font-size-asian="11.0pt"/>
    </style:style>
    <style:style style:family="table-cell" style:name="T3.R23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48" style:parent-style-name="14">
      <style:paragraph-properties fo:text-align="center" style:snap-to-layout-grid="false"/>
    </style:style>
    <style:style style:family="text" style:name="T930">
      <style:text-properties style:font-name="나눔바른고딕" style:font-name-asian="나눔바른고딕"/>
    </style:style>
    <style:style style:family="table-cell" style:name="T3.R23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49" style:parent-style-name="15">
      <style:paragraph-properties style:snap-to-layout-grid="false"/>
    </style:style>
    <style:style style:family="text" style:name="T931">
      <style:text-properties fo:font-size="11.0pt" style:font-name="바탕" style:font-name-asian="나눔바른고딕" style:font-size-asian="11.0pt"/>
    </style:style>
    <style:style style:family="text" style:name="T932">
      <style:text-properties fo:font-size="11.0pt" style:font-name="바탕" style:font-name-asian="나눔바른고딕" style:font-size-asian="11.0pt"/>
    </style:style>
    <style:style style:family="table-cell" style:name="T3.R23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50" style:parent-style-name="15">
      <style:paragraph-properties style:snap-to-layout-grid="false"/>
    </style:style>
    <style:style style:family="text" style:name="T933">
      <style:text-properties fo:font-size="11.0pt" style:font-name="나눔바른고딕" style:font-name-asian="나눔바른고딕" style:font-size-asian="11.0pt"/>
    </style:style>
    <style:style style:family="table-cell" style:name="T3.R23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23">
      <style:table-row-properties style:min-row-height="0.562cm"/>
    </style:style>
    <style:style style:family="paragraph" style:name="P451" style:parent-style-name="14">
      <style:paragraph-properties fo:text-align="center" style:snap-to-layout-grid="false"/>
    </style:style>
    <style:style style:family="text" style:name="T934">
      <style:text-properties style:font-name="나눔바른고딕" style:font-name-asian="나눔바른고딕"/>
    </style:style>
    <style:style style:family="table-cell" style:name="T3.R24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52" style:parent-style-name="15">
      <style:paragraph-properties style:snap-to-layout-grid="false"/>
    </style:style>
    <style:style style:family="text" style:name="T935">
      <style:text-properties fo:font-size="11.0pt" style:font-name="바탕" style:font-name-asian="나눔바른고딕" style:font-size-asian="11.0pt"/>
    </style:style>
    <style:style style:family="text" style:name="T936">
      <style:text-properties fo:font-size="11.0pt" style:font-name="바탕" style:font-name-asian="나눔바른고딕" style:font-size-asian="11.0pt"/>
    </style:style>
    <style:style style:family="table-cell" style:name="T3.R24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53" style:parent-style-name="15">
      <style:paragraph-properties style:snap-to-layout-grid="false"/>
    </style:style>
    <style:style style:family="text" style:name="T937">
      <style:text-properties fo:font-size="11.0pt" style:font-name="나눔바른고딕" style:font-name-asian="나눔바른고딕" style:font-size-asian="11.0pt"/>
    </style:style>
    <style:style style:family="table-cell" style:name="T3.R24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54" style:parent-style-name="14">
      <style:paragraph-properties fo:text-align="center" style:snap-to-layout-grid="false"/>
    </style:style>
    <style:style style:family="text" style:name="T938">
      <style:text-properties style:font-name="나눔바른고딕" style:font-name-asian="나눔바른고딕"/>
    </style:style>
    <style:style style:family="table-cell" style:name="T3.R24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55" style:parent-style-name="15">
      <style:paragraph-properties style:snap-to-layout-grid="false"/>
    </style:style>
    <style:style style:family="text" style:name="T939">
      <style:text-properties fo:font-size="11.0pt" style:font-name="바탕" style:font-name-asian="나눔바른고딕" style:font-size-asian="11.0pt"/>
    </style:style>
    <style:style style:family="text" style:name="T940">
      <style:text-properties fo:font-size="11.0pt" style:font-name="바탕" style:font-name-asian="나눔바른고딕" style:font-size-asian="11.0pt"/>
    </style:style>
    <style:style style:family="table-cell" style:name="T3.R24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56" style:parent-style-name="15">
      <style:paragraph-properties style:snap-to-layout-grid="false"/>
    </style:style>
    <style:style style:family="text" style:name="T941">
      <style:text-properties fo:font-size="11.0pt" style:font-name="나눔바른고딕" style:font-name-asian="나눔바른고딕" style:font-size-asian="11.0pt"/>
    </style:style>
    <style:style style:family="table-cell" style:name="T3.R24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24">
      <style:table-row-properties style:min-row-height="0.562cm"/>
    </style:style>
    <style:style style:family="paragraph" style:name="P457" style:parent-style-name="14">
      <style:paragraph-properties fo:text-align="center" style:snap-to-layout-grid="false"/>
    </style:style>
    <style:style style:family="text" style:name="T942">
      <style:text-properties style:font-name="나눔바른고딕" style:font-name-asian="나눔바른고딕"/>
    </style:style>
    <style:style style:family="table-cell" style:name="T3.R25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58" style:parent-style-name="15">
      <style:paragraph-properties style:snap-to-layout-grid="false"/>
    </style:style>
    <style:style style:family="text" style:name="T943">
      <style:text-properties fo:font-size="11.0pt" style:font-name="바탕" style:font-name-asian="나눔바른고딕" style:font-size-asian="11.0pt"/>
    </style:style>
    <style:style style:family="text" style:name="T944">
      <style:text-properties fo:font-size="11.0pt" style:font-name="바탕" style:font-name-asian="나눔바른고딕" style:font-size-asian="11.0pt"/>
    </style:style>
    <style:style style:family="table-cell" style:name="T3.R25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59" style:parent-style-name="15">
      <style:paragraph-properties style:snap-to-layout-grid="false"/>
    </style:style>
    <style:style style:family="text" style:name="T945">
      <style:text-properties fo:font-size="11.0pt" style:font-name="나눔바른고딕" style:font-name-asian="나눔바른고딕" style:font-size-asian="11.0pt"/>
    </style:style>
    <style:style style:family="table-cell" style:name="T3.R25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60" style:parent-style-name="14">
      <style:paragraph-properties fo:text-align="center" style:snap-to-layout-grid="false"/>
    </style:style>
    <style:style style:family="text" style:name="T946">
      <style:text-properties style:font-name="나눔바른고딕" style:font-name-asian="나눔바른고딕"/>
    </style:style>
    <style:style style:family="table-cell" style:name="T3.R25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61" style:parent-style-name="15">
      <style:paragraph-properties style:snap-to-layout-grid="false"/>
    </style:style>
    <style:style style:family="text" style:name="T947">
      <style:text-properties fo:font-size="11.0pt" style:font-name="바탕" style:font-name-asian="나눔바른고딕" style:font-size-asian="11.0pt"/>
    </style:style>
    <style:style style:family="text" style:name="T948">
      <style:text-properties fo:font-size="11.0pt" style:font-name="바탕" style:font-name-asian="나눔바른고딕" style:font-size-asian="11.0pt"/>
    </style:style>
    <style:style style:family="table-cell" style:name="T3.R25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62" style:parent-style-name="15">
      <style:paragraph-properties style:snap-to-layout-grid="false"/>
    </style:style>
    <style:style style:family="text" style:name="T949">
      <style:text-properties fo:font-size="11.0pt" style:font-name="나눔바른고딕" style:font-name-asian="나눔바른고딕" style:font-size-asian="11.0pt"/>
    </style:style>
    <style:style style:family="table-cell" style:name="T3.R25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25">
      <style:table-row-properties style:min-row-height="0.562cm"/>
    </style:style>
    <style:style style:family="paragraph" style:name="P463" style:parent-style-name="14">
      <style:paragraph-properties fo:text-align="center" style:snap-to-layout-grid="false"/>
    </style:style>
    <style:style style:family="text" style:name="T950">
      <style:text-properties style:font-name="나눔바른고딕" style:font-name-asian="나눔바른고딕"/>
    </style:style>
    <style:style style:family="table-cell" style:name="T3.R26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64" style:parent-style-name="15">
      <style:paragraph-properties style:snap-to-layout-grid="false"/>
    </style:style>
    <style:style style:family="text" style:name="T951">
      <style:text-properties fo:font-size="11.0pt" style:font-name="바탕" style:font-name-asian="나눔바른고딕" style:font-size-asian="11.0pt"/>
    </style:style>
    <style:style style:family="text" style:name="T952">
      <style:text-properties fo:font-size="11.0pt" style:font-name="바탕" style:font-name-asian="나눔바른고딕" style:font-size-asian="11.0pt"/>
    </style:style>
    <style:style style:family="table-cell" style:name="T3.R26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65" style:parent-style-name="15">
      <style:paragraph-properties style:snap-to-layout-grid="false"/>
    </style:style>
    <style:style style:family="text" style:name="T953">
      <style:text-properties fo:font-size="11.0pt" style:font-name="나눔바른고딕" style:font-name-asian="나눔바른고딕" style:font-size-asian="11.0pt"/>
    </style:style>
    <style:style style:family="table-cell" style:name="T3.R26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66" style:parent-style-name="14">
      <style:paragraph-properties fo:text-align="center" style:snap-to-layout-grid="false"/>
    </style:style>
    <style:style style:family="text" style:name="T954">
      <style:text-properties style:font-name="나눔바른고딕" style:font-name-asian="나눔바른고딕"/>
    </style:style>
    <style:style style:family="table-cell" style:name="T3.R26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67" style:parent-style-name="15">
      <style:paragraph-properties style:snap-to-layout-grid="false"/>
    </style:style>
    <style:style style:family="text" style:name="T955">
      <style:text-properties fo:font-size="11.0pt" style:font-name="바탕" style:font-name-asian="나눔바른고딕" style:font-size-asian="11.0pt"/>
    </style:style>
    <style:style style:family="text" style:name="T956">
      <style:text-properties fo:font-size="11.0pt" style:font-name="바탕" style:font-name-asian="나눔바른고딕" style:font-size-asian="11.0pt"/>
    </style:style>
    <style:style style:family="table-cell" style:name="T3.R26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68" style:parent-style-name="15">
      <style:paragraph-properties style:snap-to-layout-grid="false"/>
    </style:style>
    <style:style style:family="text" style:name="T957">
      <style:text-properties fo:font-size="11.0pt" style:font-name="나눔바른고딕" style:font-name-asian="나눔바른고딕" style:font-size-asian="11.0pt"/>
    </style:style>
    <style:style style:family="table-cell" style:name="T3.R26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26">
      <style:table-row-properties style:min-row-height="0.562cm"/>
    </style:style>
    <style:style style:family="paragraph" style:name="P469" style:parent-style-name="14">
      <style:paragraph-properties fo:text-align="center" style:snap-to-layout-grid="false"/>
    </style:style>
    <style:style style:family="text" style:name="T958">
      <style:text-properties style:font-name="나눔바른고딕" style:font-name-asian="나눔바른고딕"/>
    </style:style>
    <style:style style:family="table-cell" style:name="T3.R27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70" style:parent-style-name="15">
      <style:paragraph-properties style:snap-to-layout-grid="false"/>
    </style:style>
    <style:style style:family="text" style:name="T959">
      <style:text-properties fo:font-size="11.0pt" style:font-name="바탕" style:font-name-asian="나눔바른고딕" style:font-size-asian="11.0pt"/>
    </style:style>
    <style:style style:family="text" style:name="T960">
      <style:text-properties fo:font-size="11.0pt" style:font-name="바탕" style:font-name-asian="나눔바른고딕" style:font-size-asian="11.0pt"/>
    </style:style>
    <style:style style:family="table-cell" style:name="T3.R27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71" style:parent-style-name="15">
      <style:paragraph-properties style:snap-to-layout-grid="false"/>
    </style:style>
    <style:style style:family="text" style:name="T961">
      <style:text-properties fo:font-size="11.0pt" style:font-name="나눔바른고딕" style:font-name-asian="나눔바른고딕" style:font-size-asian="11.0pt"/>
    </style:style>
    <style:style style:family="table-cell" style:name="T3.R27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72" style:parent-style-name="14">
      <style:paragraph-properties fo:text-align="center" style:snap-to-layout-grid="false"/>
    </style:style>
    <style:style style:family="text" style:name="T962">
      <style:text-properties style:font-name="나눔바른고딕" style:font-name-asian="나눔바른고딕"/>
    </style:style>
    <style:style style:family="table-cell" style:name="T3.R27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73" style:parent-style-name="15">
      <style:paragraph-properties style:snap-to-layout-grid="false"/>
    </style:style>
    <style:style style:family="text" style:name="T963">
      <style:text-properties fo:font-size="11.0pt" style:font-name="바탕" style:font-name-asian="나눔바른고딕" style:font-size-asian="11.0pt"/>
    </style:style>
    <style:style style:family="table-cell" style:name="T3.R27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74" style:parent-style-name="15">
      <style:paragraph-properties style:snap-to-layout-grid="false"/>
    </style:style>
    <style:style style:family="text" style:name="T964">
      <style:text-properties fo:font-size="11.0pt" style:font-name="나눔바른고딕" style:font-name-asian="나눔바른고딕" style:font-size-asian="11.0pt"/>
    </style:style>
    <style:style style:family="table-cell" style:name="T3.R27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27">
      <style:table-row-properties style:min-row-height="0.562cm"/>
    </style:style>
    <style:style style:family="paragraph" style:name="P475" style:parent-style-name="14">
      <style:paragraph-properties fo:text-align="center" style:snap-to-layout-grid="false"/>
    </style:style>
    <style:style style:family="text" style:name="T965">
      <style:text-properties style:font-name="나눔바른고딕" style:font-name-asian="나눔바른고딕"/>
    </style:style>
    <style:style style:family="table-cell" style:name="T3.R28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76" style:parent-style-name="15">
      <style:paragraph-properties style:snap-to-layout-grid="false"/>
    </style:style>
    <style:style style:family="text" style:name="T966">
      <style:text-properties fo:font-size="11.0pt" style:font-name="나눔바른고딕" style:font-name-asian="나눔바른고딕" style:font-size-asian="11.0pt"/>
    </style:style>
    <style:style style:family="text" style:name="T967">
      <style:text-properties fo:font-size="11.0pt" style:font-name="바탕" style:font-name-asian="나눔바른고딕" style:font-size-asian="11.0pt"/>
    </style:style>
    <style:style style:family="text" style:name="T968">
      <style:text-properties fo:font-size="11.0pt" style:font-name="나눔바른고딕" style:font-name-asian="나눔바른고딕" style:font-size-asian="11.0pt"/>
    </style:style>
    <style:style style:family="text" style:name="T969">
      <style:text-properties fo:font-size="11.0pt" style:font-name="바탕" style:font-name-asian="나눔바른고딕" style:font-size-asian="11.0pt"/>
    </style:style>
    <style:style style:family="table-cell" style:name="T3.R28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77" style:parent-style-name="15">
      <style:paragraph-properties style:snap-to-layout-grid="false"/>
    </style:style>
    <style:style style:family="text" style:name="T970">
      <style:text-properties fo:font-size="11.0pt" style:font-name="나눔바른고딕" style:font-name-asian="나눔바른고딕" style:font-size-asian="11.0pt"/>
    </style:style>
    <style:style style:family="table-cell" style:name="T3.R28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78" style:parent-style-name="14">
      <style:paragraph-properties fo:text-align="center" style:snap-to-layout-grid="false"/>
    </style:style>
    <style:style style:family="text" style:name="T971">
      <style:text-properties style:font-name="나눔바른고딕" style:font-name-asian="나눔바른고딕"/>
    </style:style>
    <style:style style:family="table-cell" style:name="T3.R28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79" style:parent-style-name="15">
      <style:paragraph-properties style:snap-to-layout-grid="false"/>
    </style:style>
    <style:style style:family="text" style:name="T972">
      <style:text-properties fo:font-size="11.0pt" style:font-name="바탕" style:font-name-asian="나눔바른고딕" style:font-size-asian="11.0pt"/>
    </style:style>
    <style:style style:family="text" style:name="T973">
      <style:text-properties fo:font-size="11.0pt" style:font-name="바탕" style:font-name-asian="나눔바른고딕" style:font-size-asian="11.0pt"/>
    </style:style>
    <style:style style:family="table-cell" style:name="T3.R28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80" style:parent-style-name="15">
      <style:paragraph-properties style:snap-to-layout-grid="false"/>
    </style:style>
    <style:style style:family="text" style:name="T974">
      <style:text-properties fo:font-size="11.0pt" style:font-name="나눔바른고딕" style:font-name-asian="나눔바른고딕" style:font-size-asian="11.0pt"/>
    </style:style>
    <style:style style:family="table-cell" style:name="T3.R28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28">
      <style:table-row-properties style:min-row-height="0.562cm"/>
    </style:style>
    <style:style style:family="paragraph" style:name="P481" style:parent-style-name="14">
      <style:paragraph-properties fo:text-align="center" style:snap-to-layout-grid="false"/>
    </style:style>
    <style:style style:family="text" style:name="T975">
      <style:text-properties style:font-name="나눔바른고딕" style:font-name-asian="나눔바른고딕"/>
    </style:style>
    <style:style style:family="table-cell" style:name="T3.R29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82" style:parent-style-name="15">
      <style:paragraph-properties style:snap-to-layout-grid="false"/>
    </style:style>
    <style:style style:family="text" style:name="T976">
      <style:text-properties fo:font-size="11.0pt" style:font-name="나눔바른고딕" style:font-name-asian="나눔바른고딕" style:font-size-asian="11.0pt"/>
    </style:style>
    <style:style style:family="text" style:name="T977">
      <style:text-properties fo:font-size="11.0pt" style:font-name="바탕" style:font-name-asian="나눔바른고딕" style:font-size-asian="11.0pt"/>
    </style:style>
    <style:style style:family="text" style:name="T978">
      <style:text-properties fo:font-size="11.0pt" style:font-name="나눔바른고딕" style:font-name-asian="나눔바른고딕" style:font-size-asian="11.0pt"/>
    </style:style>
    <style:style style:family="text" style:name="T979">
      <style:text-properties fo:font-size="11.0pt" style:font-name="바탕" style:font-name-asian="나눔바른고딕" style:font-size-asian="11.0pt"/>
    </style:style>
    <style:style style:family="table-cell" style:name="T3.R29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83" style:parent-style-name="15">
      <style:paragraph-properties style:snap-to-layout-grid="false"/>
    </style:style>
    <style:style style:family="text" style:name="T980">
      <style:text-properties fo:font-size="11.0pt" style:font-name="나눔바른고딕" style:font-name-asian="나눔바른고딕" style:font-size-asian="11.0pt"/>
    </style:style>
    <style:style style:family="table-cell" style:name="T3.R29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84" style:parent-style-name="14">
      <style:paragraph-properties fo:text-align="center" style:snap-to-layout-grid="false"/>
    </style:style>
    <style:style style:family="text" style:name="T981">
      <style:text-properties style:font-name="나눔바른고딕" style:font-name-asian="나눔바른고딕"/>
    </style:style>
    <style:style style:family="table-cell" style:name="T3.R29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85" style:parent-style-name="15">
      <style:paragraph-properties style:snap-to-layout-grid="false"/>
    </style:style>
    <style:style style:family="text" style:name="T982">
      <style:text-properties fo:font-size="11.0pt" style:font-name="바탕" style:font-name-asian="나눔바른고딕" style:font-size-asian="11.0pt"/>
    </style:style>
    <style:style style:family="text" style:name="T983">
      <style:text-properties fo:font-size="11.0pt" style:font-name="바탕" style:font-name-asian="나눔바른고딕" style:font-size-asian="11.0pt"/>
    </style:style>
    <style:style style:family="table-cell" style:name="T3.R29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86" style:parent-style-name="15">
      <style:paragraph-properties style:snap-to-layout-grid="false"/>
    </style:style>
    <style:style style:family="text" style:name="T984">
      <style:text-properties fo:font-size="11.0pt" style:font-name="나눔바른고딕" style:font-name-asian="나눔바른고딕" style:font-size-asian="11.0pt"/>
    </style:style>
    <style:style style:family="table-cell" style:name="T3.R29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29">
      <style:table-row-properties style:min-row-height="0.562cm"/>
    </style:style>
    <style:style style:family="paragraph" style:name="P487" style:parent-style-name="14">
      <style:paragraph-properties fo:text-align="center" style:snap-to-layout-grid="false"/>
    </style:style>
    <style:style style:family="text" style:name="T985">
      <style:text-properties style:font-name="나눔바른고딕" style:font-name-asian="나눔바른고딕"/>
    </style:style>
    <style:style style:family="table-cell" style:name="T3.R30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88" style:parent-style-name="15">
      <style:paragraph-properties style:snap-to-layout-grid="false"/>
    </style:style>
    <style:style style:family="text" style:name="T986">
      <style:text-properties fo:font-size="11.0pt" style:font-name="나눔바른고딕" style:font-name-asian="나눔바른고딕" style:font-size-asian="11.0pt"/>
    </style:style>
    <style:style style:family="text" style:name="T987">
      <style:text-properties fo:font-size="11.0pt" style:font-name="바탕" style:font-name-asian="나눔바른고딕" style:font-size-asian="11.0pt"/>
    </style:style>
    <style:style style:family="text" style:name="T988">
      <style:text-properties fo:font-size="11.0pt" style:font-name="나눔바른고딕" style:font-name-asian="나눔바른고딕" style:font-size-asian="11.0pt"/>
    </style:style>
    <style:style style:family="text" style:name="T989">
      <style:text-properties fo:font-size="11.0pt" style:font-name="바탕" style:font-name-asian="나눔바른고딕" style:font-size-asian="11.0pt"/>
    </style:style>
    <style:style style:family="table-cell" style:name="T3.R30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89" style:parent-style-name="15">
      <style:paragraph-properties style:snap-to-layout-grid="false"/>
    </style:style>
    <style:style style:family="text" style:name="T990">
      <style:text-properties fo:font-size="11.0pt" style:font-name="나눔바른고딕" style:font-name-asian="나눔바른고딕" style:font-size-asian="11.0pt"/>
    </style:style>
    <style:style style:family="table-cell" style:name="T3.R30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90" style:parent-style-name="14">
      <style:paragraph-properties fo:text-align="center" style:snap-to-layout-grid="false"/>
    </style:style>
    <style:style style:family="text" style:name="T991">
      <style:text-properties style:font-name="나눔바른고딕" style:font-name-asian="나눔바른고딕"/>
    </style:style>
    <style:style style:family="table-cell" style:name="T3.R30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91" style:parent-style-name="15">
      <style:paragraph-properties style:snap-to-layout-grid="false"/>
    </style:style>
    <style:style style:family="text" style:name="T992">
      <style:text-properties fo:font-size="11.0pt" style:font-name="바탕" style:font-name-asian="나눔바른고딕" style:font-size-asian="11.0pt"/>
    </style:style>
    <style:style style:family="text" style:name="T993">
      <style:text-properties fo:font-size="11.0pt" style:font-name="바탕" style:font-name-asian="나눔바른고딕" style:font-size-asian="11.0pt"/>
    </style:style>
    <style:style style:family="table-cell" style:name="T3.R30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92" style:parent-style-name="15">
      <style:paragraph-properties style:snap-to-layout-grid="false"/>
    </style:style>
    <style:style style:family="text" style:name="T994">
      <style:text-properties fo:font-size="11.0pt" style:font-name="나눔바른고딕" style:font-name-asian="나눔바른고딕" style:font-size-asian="11.0pt"/>
    </style:style>
    <style:style style:family="table-cell" style:name="T3.R30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30">
      <style:table-row-properties style:min-row-height="0.562cm"/>
    </style:style>
    <style:style style:family="paragraph" style:name="P493" style:parent-style-name="14">
      <style:paragraph-properties fo:text-align="center" style:snap-to-layout-grid="false"/>
    </style:style>
    <style:style style:family="text" style:name="T995">
      <style:text-properties style:font-name="나눔바른고딕" style:font-name-asian="나눔바른고딕"/>
    </style:style>
    <style:style style:family="table-cell" style:name="T3.R31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94" style:parent-style-name="15">
      <style:paragraph-properties style:snap-to-layout-grid="false"/>
    </style:style>
    <style:style style:family="text" style:name="T996">
      <style:text-properties fo:font-size="11.0pt" style:font-name="바탕" style:font-name-asian="나눔바른고딕" style:font-size-asian="11.0pt"/>
    </style:style>
    <style:style style:family="text" style:name="T997">
      <style:text-properties fo:font-size="11.0pt" style:font-name="바탕" style:font-name-asian="나눔바른고딕" style:font-size-asian="11.0pt"/>
    </style:style>
    <style:style style:family="table-cell" style:name="T3.R31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95" style:parent-style-name="15">
      <style:paragraph-properties style:snap-to-layout-grid="false"/>
    </style:style>
    <style:style style:family="text" style:name="T998">
      <style:text-properties fo:font-size="11.0pt" style:font-name="나눔바른고딕" style:font-name-asian="나눔바른고딕" style:font-size-asian="11.0pt"/>
    </style:style>
    <style:style style:family="table-cell" style:name="T3.R31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96" style:parent-style-name="0">
      <style:paragraph-properties fo:text-align="center" style:snap-to-layout-grid="false"/>
    </style:style>
    <style:style style:family="table-cell" style:name="T3.R31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97" style:parent-style-name="0">
      <style:paragraph-properties fo:text-align="center" style:snap-to-layout-grid="false"/>
    </style:style>
    <style:style style:family="text" style:name="T999">
      <style:text-properties fo:font-size="11.0pt" style:font-name="바탕" style:font-name-asian="나눔바른고딕" style:font-size-asian="11.0pt"/>
    </style:style>
    <style:style style:family="table-cell" style:name="T3.R31_C4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498" style:parent-style-name="0">
      <style:paragraph-properties fo:text-align="center" style:snap-to-layout-grid="false"/>
    </style:style>
    <style:style style:family="text" style:name="T1000">
      <style:text-properties fo:font-size="11.0pt" style:font-name="나눔바른고딕" style:font-name-asian="나눔바른고딕" style:font-size-asian="11.0pt"/>
    </style:style>
    <style:style style:family="table-cell" style:name="T3.R31_C5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3.R31">
      <style:table-row-properties style:min-row-height="0.561cm"/>
    </style:style>
    <style:style style:family="paragraph" style:name="P499" style:parent-style-name="0">
      <style:paragraph-properties fo:line-height="3.881cm" style:snap-to-layout-grid="false"/>
    </style:style>
    <style:style style:family="text" style:name="T1001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1002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text" style:name="T1003">
      <style:text-properties fo:color="#333333" fo:font-size="14.0pt" fo:font-weight="bold" style:font-name="휴먼명조" style:font-name-asian="휴먼명조" style:font-size-asian="14.0pt" style:font-weight-asian="bold"/>
    </style:style>
    <style:style style:family="paragraph" style:name="P500" style:parent-style-name="0">
      <style:paragraph-properties fo:line-height="3.881cm" style:snap-to-layout-grid="false"/>
    </style:style>
    <style:style style:family="paragraph" style:name="P501" style:parent-style-name="0">
      <style:paragraph-properties fo:line-height="3.881cm" style:snap-to-layout-grid="false"/>
    </style:style>
    <style:style style:family="text" style:name="T1004">
      <style:text-properties fo:color="#333333" fo:font-size="12.0pt" style:font-name="휴먼명조" style:font-name-asian="휴먼명조" style:font-size-asian="12.0pt"/>
    </style:style>
    <style:style style:family="text" style:name="T100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06">
      <style:text-properties fo:color="#333333" fo:font-size="12.0pt" style:font-name="휴먼명조" style:font-name-asian="휴먼명조" style:font-size-asian="12.0pt"/>
    </style:style>
    <style:style style:family="text" style:name="T100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08">
      <style:text-properties fo:color="#333333" fo:font-size="12.0pt" style:font-name="휴먼명조" style:font-name-asian="휴먼명조" style:font-size-asian="12.0pt"/>
    </style:style>
    <style:style style:family="text" style:name="T100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10">
      <style:text-properties fo:color="#333333" fo:font-size="12.0pt" style:font-name="휴먼명조" style:font-name-asian="휴먼명조" style:font-size-asian="12.0pt"/>
    </style:style>
    <style:style style:family="text" style:name="T101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12">
      <style:text-properties fo:color="#333333" fo:font-size="12.0pt" style:font-name="휴먼명조" style:font-name-asian="휴먼명조" style:font-size-asian="12.0pt"/>
    </style:style>
    <style:style style:family="paragraph" style:name="P502" style:parent-style-name="0">
      <style:paragraph-properties fo:line-height="3.881cm" style:snap-to-layout-grid="false"/>
    </style:style>
    <style:style style:family="paragraph" style:name="P503" style:parent-style-name="0">
      <style:paragraph-properties fo:line-height="3.881cm" style:snap-to-layout-grid="false"/>
    </style:style>
    <style:style style:family="text" style:name="T1013">
      <style:text-properties fo:color="#333333" fo:font-size="12.0pt" style:font-name="휴먼명조" style:font-name-asian="휴먼명조" style:font-size-asian="12.0pt"/>
    </style:style>
    <style:style style:family="text" style:name="T101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15">
      <style:text-properties fo:color="#333333" fo:font-size="12.0pt" style:font-name="휴먼명조" style:font-name-asian="휴먼명조" style:font-size-asian="12.0pt"/>
    </style:style>
    <style:style style:family="text" style:name="T101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17">
      <style:text-properties fo:color="#333333" fo:font-size="12.0pt" style:font-name="휴먼명조" style:font-name-asian="휴먼명조" style:font-size-asian="12.0pt"/>
    </style:style>
    <style:style style:family="text" style:name="T101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19">
      <style:text-properties fo:color="#333333" fo:font-size="12.0pt" style:font-name="휴먼명조" style:font-name-asian="휴먼명조" style:font-size-asian="12.0pt"/>
    </style:style>
    <style:style style:family="text" style:name="T102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21">
      <style:text-properties fo:color="#333333" fo:font-size="12.0pt" style:font-name="휴먼명조" style:font-name-asian="휴먼명조" style:font-size-asian="12.0pt"/>
    </style:style>
    <style:style style:family="text" style:name="T102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23">
      <style:text-properties fo:color="#333333" fo:font-size="12.0pt" style:font-name="휴먼명조" style:font-name-asian="휴먼명조" style:font-size-asian="12.0pt"/>
    </style:style>
    <style:style style:family="text" style:name="T102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25">
      <style:text-properties fo:color="#333333" fo:font-size="12.0pt" style:font-name="휴먼명조" style:font-name-asian="휴먼명조" style:font-size-asian="12.0pt"/>
    </style:style>
    <style:style style:family="text" style:name="T102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27">
      <style:text-properties fo:color="#333333" fo:font-size="12.0pt" style:font-name="휴먼명조" style:font-name-asian="휴먼명조" style:font-size-asian="12.0pt"/>
    </style:style>
    <style:style style:family="text" style:name="T102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29">
      <style:text-properties fo:color="#333333" fo:font-size="12.0pt" style:font-name="휴먼명조" style:font-name-asian="휴먼명조" style:font-size-asian="12.0pt"/>
    </style:style>
    <style:style style:family="text" style:name="T103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31">
      <style:text-properties fo:color="#333333" fo:font-size="12.0pt" style:font-name="휴먼명조" style:font-name-asian="휴먼명조" style:font-size-asian="12.0pt"/>
    </style:style>
    <style:style style:family="text" style:name="T103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33">
      <style:text-properties fo:color="#333333" fo:font-size="12.0pt" style:font-name="휴먼명조" style:font-name-asian="휴먼명조" style:font-size-asian="12.0pt"/>
    </style:style>
    <style:style style:family="text" style:name="T103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35">
      <style:text-properties fo:color="#333333" fo:font-size="12.0pt" style:font-name="휴먼명조" style:font-name-asian="휴먼명조" style:font-size-asian="12.0pt"/>
    </style:style>
    <style:style style:family="text" style:name="T103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37">
      <style:text-properties fo:color="#333333" fo:font-size="12.0pt" style:font-name="휴먼명조" style:font-name-asian="휴먼명조" style:font-size-asian="12.0pt"/>
    </style:style>
    <style:style style:family="text" style:name="T103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39">
      <style:text-properties fo:color="#333333" fo:font-size="12.0pt" style:font-name="휴먼명조" style:font-name-asian="휴먼명조" style:font-size-asian="12.0pt"/>
    </style:style>
    <style:style style:family="text" style:name="T104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41">
      <style:text-properties fo:color="#333333" fo:font-size="12.0pt" style:font-name="휴먼명조" style:font-name-asian="휴먼명조" style:font-size-asian="12.0pt"/>
    </style:style>
    <style:style style:family="text" style:name="T104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43">
      <style:text-properties fo:color="#333333" fo:font-size="12.0pt" style:font-name="휴먼명조" style:font-name-asian="휴먼명조" style:font-size-asian="12.0pt"/>
    </style:style>
    <style:style style:family="paragraph" style:name="P504" style:parent-style-name="0">
      <style:paragraph-properties fo:line-height="3.881cm" style:snap-to-layout-grid="false"/>
    </style:style>
    <style:style style:family="paragraph" style:name="P505" style:parent-style-name="0">
      <style:paragraph-properties fo:line-height="3.881cm" style:snap-to-layout-grid="false"/>
    </style:style>
    <style:style style:family="text" style:name="T1044">
      <style:text-properties fo:color="#333333" fo:font-size="12.0pt" style:font-name="휴먼명조" style:font-name-asian="휴먼명조" style:font-size-asian="12.0pt"/>
    </style:style>
    <style:style style:family="text" style:name="T104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46">
      <style:text-properties fo:color="#333333" fo:font-size="12.0pt" style:font-name="휴먼명조" style:font-name-asian="휴먼명조" style:font-size-asian="12.0pt"/>
    </style:style>
    <style:style style:family="text" style:name="T104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48">
      <style:text-properties fo:color="#333333" fo:font-size="12.0pt" style:font-name="휴먼명조" style:font-name-asian="휴먼명조" style:font-size-asian="12.0pt"/>
    </style:style>
    <style:style style:family="paragraph" style:name="P506" style:parent-style-name="0">
      <style:paragraph-properties fo:line-height="3.881cm" style:snap-to-layout-grid="false"/>
    </style:style>
    <style:style style:family="paragraph" style:name="P507" style:parent-style-name="0">
      <style:paragraph-properties fo:line-height="3.881cm" style:snap-to-layout-grid="false"/>
    </style:style>
    <style:style style:family="text" style:name="T1049">
      <style:text-properties fo:color="#333333" fo:font-size="12.0pt" style:font-name="휴먼명조" style:font-name-asian="휴먼명조" style:font-size-asian="12.0pt"/>
    </style:style>
    <style:style style:family="text" style:name="T105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51">
      <style:text-properties fo:color="#333333" fo:font-size="12.0pt" style:font-name="휴먼명조" style:font-name-asian="휴먼명조" style:font-size-asian="12.0pt"/>
    </style:style>
    <style:style style:family="text" style:name="T105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53">
      <style:text-properties fo:color="#333333" fo:font-size="12.0pt" style:font-name="휴먼명조" style:font-name-asian="휴먼명조" style:font-size-asian="12.0pt"/>
    </style:style>
    <style:style style:family="text" style:name="T105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55">
      <style:text-properties fo:color="#333333" fo:font-size="12.0pt" style:font-name="휴먼명조" style:font-name-asian="휴먼명조" style:font-size-asian="12.0pt"/>
    </style:style>
    <style:style style:family="text" style:name="T105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57">
      <style:text-properties fo:color="#333333" fo:font-size="12.0pt" style:font-name="휴먼명조" style:font-name-asian="휴먼명조" style:font-size-asian="12.0pt"/>
    </style:style>
    <style:style style:family="text" style:name="T105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59">
      <style:text-properties fo:color="#333333" fo:font-size="12.0pt" style:font-name="휴먼명조" style:font-name-asian="휴먼명조" style:font-size-asian="12.0pt"/>
    </style:style>
    <style:style style:family="text" style:name="T106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61">
      <style:text-properties fo:color="#333333" fo:font-size="12.0pt" style:font-name="휴먼명조" style:font-name-asian="휴먼명조" style:font-size-asian="12.0pt"/>
    </style:style>
    <style:style style:family="text" style:name="T106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63">
      <style:text-properties fo:color="#333333" fo:font-size="12.0pt" style:font-name="휴먼명조" style:font-name-asian="휴먼명조" style:font-size-asian="12.0pt"/>
    </style:style>
    <style:style style:family="text" style:name="T106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65">
      <style:text-properties fo:color="#333333" fo:font-size="12.0pt" style:font-name="휴먼명조" style:font-name-asian="휴먼명조" style:font-size-asian="12.0pt"/>
    </style:style>
    <style:style style:family="text" style:name="T106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67">
      <style:text-properties fo:color="#333333" fo:font-size="12.0pt" style:font-name="휴먼명조" style:font-name-asian="휴먼명조" style:font-size-asian="12.0pt"/>
    </style:style>
    <style:style style:family="text" style:name="T106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69">
      <style:text-properties fo:color="#333333" fo:font-size="12.0pt" style:font-name="휴먼명조" style:font-name-asian="휴먼명조" style:font-size-asian="12.0pt"/>
    </style:style>
    <style:style style:family="text" style:name="T107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71">
      <style:text-properties fo:color="#333333" fo:font-size="12.0pt" style:font-name="휴먼명조" style:font-name-asian="휴먼명조" style:font-size-asian="12.0pt"/>
    </style:style>
    <style:style style:family="text" style:name="T107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73">
      <style:text-properties fo:color="#333333" fo:font-size="12.0pt" style:font-name="휴먼명조" style:font-name-asian="휴먼명조" style:font-size-asian="12.0pt"/>
    </style:style>
    <style:style style:family="text" style:name="T107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75">
      <style:text-properties fo:color="#333333" fo:font-size="12.0pt" style:font-name="휴먼명조" style:font-name-asian="휴먼명조" style:font-size-asian="12.0pt"/>
    </style:style>
    <style:style style:family="text" style:name="T107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77">
      <style:text-properties fo:color="#333333" fo:font-size="12.0pt" style:font-name="휴먼명조" style:font-name-asian="휴먼명조" style:font-size-asian="12.0pt"/>
    </style:style>
    <style:style style:family="text" style:name="T107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079">
      <style:text-properties fo:color="#333333" fo:font-size="12.0pt" style:font-name="휴먼명조" style:font-name-asian="휴먼명조" style:font-size-asian="12.0pt"/>
    </style:style>
    <style:style style:family="paragraph" style:name="P508" style:parent-style-name="0">
      <style:paragraph-properties fo:line-height="3.881cm" style:snap-to-layout-grid="false"/>
    </style:style>
    <style:style style:family="paragraph" style:name="P509" style:parent-style-name="0">
      <style:paragraph-properties fo:line-height="3.881cm" style:snap-to-layout-grid="false"/>
    </style:style>
    <style:style style:family="text" style:name="T1080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text" style:name="T1081">
      <style:text-properties fo:color="#333333" fo:font-size="13.0pt" fo:font-weight="bold" style:font-name="휴먼명조" style:font-name-asian="휴먼명조" style:font-size-asian="13.0pt" style:font-weight-asian="bold"/>
    </style:style>
    <style:style style:family="text" style:name="T1082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paragraph" style:name="P510" style:parent-style-name="0">
      <style:paragraph-properties fo:line-height="3.881cm" style:snap-to-layout-grid="false"/>
    </style:style>
    <style:style style:family="table" style:name="T4">
      <style:table-properties style:width="0.000cm" table:border-model="collapsing"/>
    </style:style>
    <style:style style:family="graphic" style:name="fr6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4.C81">
      <style:table-column-properties style:column-width="2.908cm"/>
    </style:style>
    <style:style style:family="table-column" style:name="T4.C82">
      <style:table-column-properties style:column-width="4.605cm"/>
    </style:style>
    <style:style style:family="table-column" style:name="T4.C83">
      <style:table-column-properties style:column-width="6.003cm"/>
    </style:style>
    <style:style style:family="paragraph" style:name="P511" style:parent-style-name="14">
      <style:paragraph-properties fo:text-align="center" style:snap-to-layout-grid="false"/>
    </style:style>
    <style:style style:family="text" style:name="T1083">
      <style:text-properties style:font-name="바탕" style:font-name-asian="나눔바른고딕"/>
    </style:style>
    <style:style style:family="table-cell" style:name="T4.R1_C0">
      <style:table-cell-properties fo:background-color="#b2b2b2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12" style:parent-style-name="14">
      <style:paragraph-properties fo:text-align="center" style:snap-to-layout-grid="false"/>
    </style:style>
    <style:style style:family="text" style:name="T1084">
      <style:text-properties style:font-name="바탕" style:font-name-asian="나눔바른고딕"/>
    </style:style>
    <style:style style:family="table-cell" style:name="T4.R1_C1">
      <style:table-cell-properties fo:background-color="#b2b2b2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13" style:parent-style-name="14">
      <style:paragraph-properties fo:text-align="center" style:snap-to-layout-grid="false"/>
    </style:style>
    <style:style style:family="text" style:name="T1085">
      <style:text-properties style:font-name="나눔바른고딕" style:font-name-asian="나눔바른고딕"/>
    </style:style>
    <style:style style:family="text" style:name="T1086">
      <style:text-properties style:font-name="바탕" style:font-name-asian="나눔바른고딕"/>
    </style:style>
    <style:style style:family="text" style:name="T1087">
      <style:text-properties style:font-name="나눔바른고딕" style:font-name-asian="나눔바른고딕"/>
    </style:style>
    <style:style style:family="text" style:name="T1088">
      <style:text-properties style:font-name="바탕" style:font-name-asian="나눔바른고딕"/>
    </style:style>
    <style:style style:family="text" style:name="T1089">
      <style:text-properties style:font-name="나눔바른고딕" style:font-name-asian="나눔바른고딕"/>
    </style:style>
    <style:style style:family="table-cell" style:name="T4.R1_C2">
      <style:table-cell-properties fo:background-color="#b2b2b2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1">
      <style:table-row-properties style:min-row-height="0.587cm"/>
    </style:style>
    <style:style style:family="paragraph" style:name="P514" style:parent-style-name="14">
      <style:paragraph-properties fo:text-align="center" style:snap-to-layout-grid="false"/>
    </style:style>
    <style:style style:family="text" style:name="T1090">
      <style:text-properties style:font-name="나눔바른고딕" style:font-name-asian="나눔바른고딕"/>
    </style:style>
    <style:style style:family="table-cell" style:name="T4.R2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15" style:parent-style-name="15">
      <style:paragraph-properties style:snap-to-layout-grid="false"/>
    </style:style>
    <style:style style:family="text" style:name="T1091">
      <style:text-properties fo:font-size="11.0pt" style:font-name="바탕" style:font-name-asian="나눔바른고딕" style:font-size-asian="11.0pt"/>
    </style:style>
    <style:style style:family="table-cell" style:name="T4.R2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16" style:parent-style-name="16">
      <style:paragraph-properties fo:margin-right="1.391cm" fo:text-align="end" style:snap-to-layout-grid="false"/>
    </style:style>
    <style:style style:family="text" style:name="T1092">
      <style:text-properties style:font-name="나눔바른고딕" style:font-name-asian="나눔바른고딕"/>
    </style:style>
    <style:style style:family="table-cell" style:name="T4.R2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2">
      <style:table-row-properties style:min-row-height="0.587cm"/>
    </style:style>
    <style:style style:family="paragraph" style:name="P517" style:parent-style-name="14">
      <style:paragraph-properties fo:text-align="center" style:snap-to-layout-grid="false"/>
    </style:style>
    <style:style style:family="text" style:name="T1093">
      <style:text-properties style:font-name="나눔바른고딕" style:font-name-asian="나눔바른고딕"/>
    </style:style>
    <style:style style:family="table-cell" style:name="T4.R3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18" style:parent-style-name="15">
      <style:paragraph-properties style:snap-to-layout-grid="false"/>
    </style:style>
    <style:style style:family="text" style:name="T1094">
      <style:text-properties fo:font-size="11.0pt" style:font-name="바탕" style:font-name-asian="나눔바른고딕" style:font-size-asian="11.0pt"/>
    </style:style>
    <style:style style:family="table-cell" style:name="T4.R3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19" style:parent-style-name="17">
      <style:paragraph-properties fo:margin-right="1.391cm" fo:text-align="end" style:snap-to-layout-grid="false"/>
    </style:style>
    <style:style style:family="text" style:name="T1095">
      <style:text-properties style:font-name="나눔바른고딕" style:font-name-asian="나눔바른고딕"/>
    </style:style>
    <style:style style:family="table-cell" style:name="T4.R3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3">
      <style:table-row-properties style:min-row-height="0.587cm"/>
    </style:style>
    <style:style style:family="paragraph" style:name="P520" style:parent-style-name="14">
      <style:paragraph-properties fo:text-align="center" style:snap-to-layout-grid="false"/>
    </style:style>
    <style:style style:family="text" style:name="T1096">
      <style:text-properties style:font-name="나눔바른고딕" style:font-name-asian="나눔바른고딕"/>
    </style:style>
    <style:style style:family="table-cell" style:name="T4.R4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21" style:parent-style-name="0">
      <style:paragraph-properties fo:text-align="center" style:snap-to-layout-grid="false"/>
    </style:style>
    <style:style style:family="text" style:name="T1097">
      <style:text-properties fo:font-size="11.0pt" style:font-name="나눔바른고딕" style:font-name-asian="나눔바른고딕" style:font-size-asian="11.0pt"/>
    </style:style>
    <style:style style:family="text" style:name="T1098">
      <style:text-properties fo:font-size="11.0pt" style:font-name="바탕" style:font-name-asian="나눔바른고딕" style:font-size-asian="11.0pt"/>
    </style:style>
    <style:style style:family="table-cell" style:name="T4.R4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22" style:parent-style-name="17">
      <style:paragraph-properties fo:margin-right="1.391cm" fo:text-align="end" style:snap-to-layout-grid="false"/>
    </style:style>
    <style:style style:family="text" style:name="T1099">
      <style:text-properties style:font-name="나눔바른고딕" style:font-name-asian="나눔바른고딕"/>
    </style:style>
    <style:style style:family="table-cell" style:name="T4.R4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4">
      <style:table-row-properties style:min-row-height="0.587cm"/>
    </style:style>
    <style:style style:family="paragraph" style:name="P523" style:parent-style-name="14">
      <style:paragraph-properties fo:text-align="center" style:snap-to-layout-grid="false"/>
    </style:style>
    <style:style style:family="text" style:name="T1100">
      <style:text-properties style:font-name="나눔바른고딕" style:font-name-asian="나눔바른고딕"/>
    </style:style>
    <style:style style:family="table-cell" style:name="T4.R5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24" style:parent-style-name="15">
      <style:paragraph-properties style:snap-to-layout-grid="false"/>
    </style:style>
    <style:style style:family="text" style:name="T1101">
      <style:text-properties fo:font-size="11.0pt" style:font-name="바탕" style:font-name-asian="나눔바른고딕" style:font-size-asian="11.0pt"/>
    </style:style>
    <style:style style:family="table-cell" style:name="T4.R5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25" style:parent-style-name="17">
      <style:paragraph-properties fo:margin-right="1.391cm" fo:text-align="end" style:snap-to-layout-grid="false"/>
    </style:style>
    <style:style style:family="text" style:name="T1102">
      <style:text-properties style:font-name="나눔바른고딕" style:font-name-asian="나눔바른고딕"/>
    </style:style>
    <style:style style:family="table-cell" style:name="T4.R5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5">
      <style:table-row-properties style:min-row-height="0.587cm"/>
    </style:style>
    <style:style style:family="paragraph" style:name="P526" style:parent-style-name="14">
      <style:paragraph-properties fo:text-align="center" style:snap-to-layout-grid="false"/>
    </style:style>
    <style:style style:family="text" style:name="T1103">
      <style:text-properties style:font-name="나눔바른고딕" style:font-name-asian="나눔바른고딕"/>
    </style:style>
    <style:style style:family="table-cell" style:name="T4.R6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27" style:parent-style-name="15">
      <style:paragraph-properties style:snap-to-layout-grid="false"/>
    </style:style>
    <style:style style:family="text" style:name="T1104">
      <style:text-properties fo:font-size="11.0pt" style:font-name="바탕" style:font-name-asian="나눔바른고딕" style:font-size-asian="11.0pt"/>
    </style:style>
    <style:style style:family="text" style:name="T1105">
      <style:text-properties fo:font-size="11.0pt" style:font-name="나눔바른고딕" style:font-name-asian="나눔바른고딕" style:font-size-asian="11.0pt"/>
    </style:style>
    <style:style style:family="text" style:name="T1106">
      <style:text-properties fo:font-size="11.0pt" style:font-name="바탕" style:font-name-asian="나눔바른고딕" style:font-size-asian="11.0pt"/>
    </style:style>
    <style:style style:family="text" style:name="T1107">
      <style:text-properties fo:font-size="11.0pt" style:font-name="나눔바른고딕" style:font-name-asian="나눔바른고딕" style:font-size-asian="11.0pt"/>
    </style:style>
    <style:style style:family="text" style:name="T1108">
      <style:text-properties fo:font-size="11.0pt" style:font-name="바탕" style:font-name-asian="나눔바른고딕" style:font-size-asian="11.0pt"/>
    </style:style>
    <style:style style:family="table-cell" style:name="T4.R6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28" style:parent-style-name="17">
      <style:paragraph-properties fo:margin-right="1.391cm" fo:text-align="end" style:snap-to-layout-grid="false"/>
    </style:style>
    <style:style style:family="text" style:name="T1109">
      <style:text-properties style:font-name="나눔바른고딕" style:font-name-asian="나눔바른고딕"/>
    </style:style>
    <style:style style:family="table-cell" style:name="T4.R6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6">
      <style:table-row-properties style:min-row-height="0.587cm"/>
    </style:style>
    <style:style style:family="paragraph" style:name="P529" style:parent-style-name="14">
      <style:paragraph-properties fo:text-align="center" style:snap-to-layout-grid="false"/>
    </style:style>
    <style:style style:family="text" style:name="T1110">
      <style:text-properties style:font-name="나눔바른고딕" style:font-name-asian="나눔바른고딕"/>
    </style:style>
    <style:style style:family="table-cell" style:name="T4.R7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30" style:parent-style-name="15">
      <style:paragraph-properties style:snap-to-layout-grid="false"/>
    </style:style>
    <style:style style:family="text" style:name="T1111">
      <style:text-properties fo:font-size="11.0pt" style:font-name="바탕" style:font-name-asian="나눔바른고딕" style:font-size-asian="11.0pt"/>
    </style:style>
    <style:style style:family="table-cell" style:name="T4.R7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31" style:parent-style-name="17">
      <style:paragraph-properties fo:margin-right="1.391cm" fo:text-align="end" style:snap-to-layout-grid="false"/>
    </style:style>
    <style:style style:family="text" style:name="T1112">
      <style:text-properties style:font-name="나눔바른고딕" style:font-name-asian="나눔바른고딕"/>
    </style:style>
    <style:style style:family="table-cell" style:name="T4.R7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7">
      <style:table-row-properties style:min-row-height="0.587cm"/>
    </style:style>
    <style:style style:family="paragraph" style:name="P532" style:parent-style-name="14">
      <style:paragraph-properties fo:text-align="center" style:snap-to-layout-grid="false"/>
    </style:style>
    <style:style style:family="text" style:name="T1113">
      <style:text-properties style:font-name="나눔바른고딕" style:font-name-asian="나눔바른고딕"/>
    </style:style>
    <style:style style:family="table-cell" style:name="T4.R8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33" style:parent-style-name="15">
      <style:paragraph-properties style:snap-to-layout-grid="false"/>
    </style:style>
    <style:style style:family="text" style:name="T1114">
      <style:text-properties fo:font-size="11.0pt" style:font-name="바탕" style:font-name-asian="나눔바른고딕" style:font-size-asian="11.0pt"/>
    </style:style>
    <style:style style:family="table-cell" style:name="T4.R8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34" style:parent-style-name="17">
      <style:paragraph-properties fo:margin-right="1.391cm" fo:text-align="end" style:snap-to-layout-grid="false"/>
    </style:style>
    <style:style style:family="text" style:name="T1115">
      <style:text-properties style:font-name="나눔바른고딕" style:font-name-asian="나눔바른고딕"/>
    </style:style>
    <style:style style:family="table-cell" style:name="T4.R8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8">
      <style:table-row-properties style:min-row-height="0.587cm"/>
    </style:style>
    <style:style style:family="paragraph" style:name="P535" style:parent-style-name="14">
      <style:paragraph-properties fo:text-align="center" style:snap-to-layout-grid="false"/>
    </style:style>
    <style:style style:family="text" style:name="T1116">
      <style:text-properties style:font-name="나눔바른고딕" style:font-name-asian="나눔바른고딕"/>
    </style:style>
    <style:style style:family="table-cell" style:name="T4.R9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36" style:parent-style-name="15">
      <style:paragraph-properties style:snap-to-layout-grid="false"/>
    </style:style>
    <style:style style:family="text" style:name="T1117">
      <style:text-properties fo:font-size="11.0pt" style:font-name="바탕" style:font-name-asian="나눔바른고딕" style:font-size-asian="11.0pt"/>
    </style:style>
    <style:style style:family="text" style:name="T1118">
      <style:text-properties fo:font-size="11.0pt" style:font-name="나눔바른고딕" style:font-name-asian="나눔바른고딕" style:font-size-asian="11.0pt"/>
    </style:style>
    <style:style style:family="text" style:name="T1119">
      <style:text-properties fo:font-size="11.0pt" style:font-name="바탕" style:font-name-asian="나눔바른고딕" style:font-size-asian="11.0pt"/>
    </style:style>
    <style:style style:family="table-cell" style:name="T4.R9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37" style:parent-style-name="17">
      <style:paragraph-properties fo:margin-right="1.391cm" fo:text-align="end" style:snap-to-layout-grid="false"/>
    </style:style>
    <style:style style:family="text" style:name="T1120">
      <style:text-properties style:font-name="나눔바른고딕" style:font-name-asian="나눔바른고딕"/>
    </style:style>
    <style:style style:family="table-cell" style:name="T4.R9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9">
      <style:table-row-properties style:min-row-height="0.587cm"/>
    </style:style>
    <style:style style:family="paragraph" style:name="P538" style:parent-style-name="14">
      <style:paragraph-properties fo:text-align="center" style:snap-to-layout-grid="false"/>
    </style:style>
    <style:style style:family="text" style:name="T1121">
      <style:text-properties style:font-name="나눔바른고딕" style:font-name-asian="나눔바른고딕"/>
    </style:style>
    <style:style style:family="table-cell" style:name="T4.R10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39" style:parent-style-name="0">
      <style:paragraph-properties fo:text-align="center" style:snap-to-layout-grid="false"/>
    </style:style>
    <style:style style:family="text" style:name="T1122">
      <style:text-properties fo:font-size="11.0pt" style:font-name="나눔바른고딕" style:font-name-asian="나눔바른고딕" style:font-size-asian="11.0pt"/>
    </style:style>
    <style:style style:family="text" style:name="T1123">
      <style:text-properties fo:font-size="11.0pt" style:font-name="바탕" style:font-name-asian="나눔바른고딕" style:font-size-asian="11.0pt"/>
    </style:style>
    <style:style style:family="table-cell" style:name="T4.R10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40" style:parent-style-name="17">
      <style:paragraph-properties fo:margin-right="1.391cm" fo:text-align="end" style:snap-to-layout-grid="false"/>
    </style:style>
    <style:style style:family="text" style:name="T1124">
      <style:text-properties style:font-name="나눔바른고딕" style:font-name-asian="나눔바른고딕"/>
    </style:style>
    <style:style style:family="table-cell" style:name="T4.R10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10">
      <style:table-row-properties style:min-row-height="0.587cm"/>
    </style:style>
    <style:style style:family="paragraph" style:name="P541" style:parent-style-name="14">
      <style:paragraph-properties fo:text-align="center" style:snap-to-layout-grid="false"/>
    </style:style>
    <style:style style:family="text" style:name="T1125">
      <style:text-properties style:font-name="나눔바른고딕" style:font-name-asian="나눔바른고딕"/>
    </style:style>
    <style:style style:family="table-cell" style:name="T4.R11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42" style:parent-style-name="15">
      <style:paragraph-properties style:snap-to-layout-grid="false"/>
    </style:style>
    <style:style style:family="text" style:name="T1126">
      <style:text-properties fo:font-size="11.0pt" style:font-name="바탕" style:font-name-asian="나눔바른고딕" style:font-size-asian="11.0pt"/>
    </style:style>
    <style:style style:family="table-cell" style:name="T4.R11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43" style:parent-style-name="17">
      <style:paragraph-properties fo:margin-right="1.391cm" fo:text-align="end" style:snap-to-layout-grid="false"/>
    </style:style>
    <style:style style:family="text" style:name="T1127">
      <style:text-properties style:font-name="나눔바른고딕" style:font-name-asian="나눔바른고딕"/>
    </style:style>
    <style:style style:family="table-cell" style:name="T4.R11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11">
      <style:table-row-properties style:min-row-height="0.587cm"/>
    </style:style>
    <style:style style:family="paragraph" style:name="P544" style:parent-style-name="14">
      <style:paragraph-properties fo:text-align="center" style:snap-to-layout-grid="false"/>
    </style:style>
    <style:style style:family="text" style:name="T1128">
      <style:text-properties style:font-name="나눔바른고딕" style:font-name-asian="나눔바른고딕"/>
    </style:style>
    <style:style style:family="table-cell" style:name="T4.R12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45" style:parent-style-name="15">
      <style:paragraph-properties style:snap-to-layout-grid="false"/>
    </style:style>
    <style:style style:family="text" style:name="T1129">
      <style:text-properties fo:font-size="11.0pt" style:font-name="바탕" style:font-name-asian="나눔바른고딕" style:font-size-asian="11.0pt"/>
    </style:style>
    <style:style style:family="table-cell" style:name="T4.R12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46" style:parent-style-name="14">
      <style:paragraph-properties fo:margin-right="1.391cm" fo:text-align="end" style:snap-to-layout-grid="false"/>
    </style:style>
    <style:style style:family="text" style:name="T1130">
      <style:text-properties style:font-name="나눔바른고딕" style:font-name-asian="나눔바른고딕"/>
    </style:style>
    <style:style style:family="table-cell" style:name="T4.R12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12">
      <style:table-row-properties style:min-row-height="0.587cm"/>
    </style:style>
    <style:style style:family="paragraph" style:name="P547" style:parent-style-name="14">
      <style:paragraph-properties fo:text-align="center" style:snap-to-layout-grid="false"/>
    </style:style>
    <style:style style:family="text" style:name="T1131">
      <style:text-properties style:font-name="나눔바른고딕" style:font-name-asian="나눔바른고딕"/>
    </style:style>
    <style:style style:family="table-cell" style:name="T4.R13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48" style:parent-style-name="15">
      <style:paragraph-properties style:snap-to-layout-grid="false"/>
    </style:style>
    <style:style style:family="text" style:name="T1132">
      <style:text-properties fo:font-size="11.0pt" style:font-name="바탕" style:font-name-asian="나눔바른고딕" style:font-size-asian="11.0pt"/>
    </style:style>
    <style:style style:family="table-cell" style:name="T4.R13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49" style:parent-style-name="17">
      <style:paragraph-properties fo:margin-right="1.391cm" fo:text-align="end" style:snap-to-layout-grid="false"/>
    </style:style>
    <style:style style:family="text" style:name="T1133">
      <style:text-properties style:font-name="나눔바른고딕" style:font-name-asian="나눔바른고딕"/>
    </style:style>
    <style:style style:family="table-cell" style:name="T4.R13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13">
      <style:table-row-properties style:min-row-height="0.587cm"/>
    </style:style>
    <style:style style:family="paragraph" style:name="P550" style:parent-style-name="14">
      <style:paragraph-properties fo:text-align="center" style:snap-to-layout-grid="false"/>
    </style:style>
    <style:style style:family="text" style:name="T1134">
      <style:text-properties style:font-name="나눔바른고딕" style:font-name-asian="나눔바른고딕"/>
    </style:style>
    <style:style style:family="table-cell" style:name="T4.R14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51" style:parent-style-name="15">
      <style:paragraph-properties style:snap-to-layout-grid="false"/>
    </style:style>
    <style:style style:family="text" style:name="T1135">
      <style:text-properties fo:font-size="11.0pt" style:font-name="바탕" style:font-name-asian="나눔바른고딕" style:font-size-asian="11.0pt"/>
    </style:style>
    <style:style style:family="table-cell" style:name="T4.R14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52" style:parent-style-name="16">
      <style:paragraph-properties fo:margin-right="1.391cm" fo:text-align="end" style:snap-to-layout-grid="false"/>
    </style:style>
    <style:style style:family="text" style:name="T1136">
      <style:text-properties style:font-name="나눔바른고딕" style:font-name-asian="나눔바른고딕"/>
    </style:style>
    <style:style style:family="table-cell" style:name="T4.R14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14">
      <style:table-row-properties style:min-row-height="0.587cm"/>
    </style:style>
    <style:style style:family="paragraph" style:name="P553" style:parent-style-name="14">
      <style:paragraph-properties fo:text-align="center" style:snap-to-layout-grid="false"/>
    </style:style>
    <style:style style:family="text" style:name="T1137">
      <style:text-properties style:font-name="나눔바른고딕" style:font-name-asian="나눔바른고딕"/>
    </style:style>
    <style:style style:family="table-cell" style:name="T4.R15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54" style:parent-style-name="15">
      <style:paragraph-properties style:snap-to-layout-grid="false"/>
    </style:style>
    <style:style style:family="text" style:name="T1138">
      <style:text-properties fo:font-size="11.0pt" style:font-name="바탕" style:font-name-asian="나눔바른고딕" style:font-size-asian="11.0pt"/>
    </style:style>
    <style:style style:family="table-cell" style:name="T4.R15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55" style:parent-style-name="17">
      <style:paragraph-properties fo:margin-right="1.391cm" fo:text-align="end" style:snap-to-layout-grid="false"/>
    </style:style>
    <style:style style:family="text" style:name="T1139">
      <style:text-properties style:font-name="나눔바른고딕" style:font-name-asian="나눔바른고딕"/>
    </style:style>
    <style:style style:family="table-cell" style:name="T4.R15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15">
      <style:table-row-properties style:min-row-height="0.587cm"/>
    </style:style>
    <style:style style:family="paragraph" style:name="P556" style:parent-style-name="14">
      <style:paragraph-properties fo:text-align="center" style:snap-to-layout-grid="false"/>
    </style:style>
    <style:style style:family="text" style:name="T1140">
      <style:text-properties style:font-name="나눔바른고딕" style:font-name-asian="나눔바른고딕"/>
    </style:style>
    <style:style style:family="table-cell" style:name="T4.R16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57" style:parent-style-name="15">
      <style:paragraph-properties style:snap-to-layout-grid="false"/>
    </style:style>
    <style:style style:family="text" style:name="T1141">
      <style:text-properties fo:font-size="11.0pt" style:font-name="바탕" style:font-name-asian="나눔바른고딕" style:font-size-asian="11.0pt"/>
    </style:style>
    <style:style style:family="table-cell" style:name="T4.R16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58" style:parent-style-name="14">
      <style:paragraph-properties fo:margin-right="1.391cm" fo:text-align="end" style:snap-to-layout-grid="false"/>
    </style:style>
    <style:style style:family="text" style:name="T1142">
      <style:text-properties style:font-name="나눔바른고딕" style:font-name-asian="나눔바른고딕"/>
    </style:style>
    <style:style style:family="table-cell" style:name="T4.R16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16">
      <style:table-row-properties style:min-row-height="0.587cm"/>
    </style:style>
    <style:style style:family="paragraph" style:name="P559" style:parent-style-name="14">
      <style:paragraph-properties fo:text-align="center" style:snap-to-layout-grid="false"/>
    </style:style>
    <style:style style:family="text" style:name="T1143">
      <style:text-properties style:font-name="나눔바른고딕" style:font-name-asian="나눔바른고딕"/>
    </style:style>
    <style:style style:family="table-cell" style:name="T4.R17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60" style:parent-style-name="15">
      <style:paragraph-properties style:snap-to-layout-grid="false"/>
    </style:style>
    <style:style style:family="text" style:name="T1144">
      <style:text-properties fo:font-size="11.0pt" style:font-name="바탕" style:font-name-asian="나눔바른고딕" style:font-size-asian="11.0pt"/>
    </style:style>
    <style:style style:family="table-cell" style:name="T4.R17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61" style:parent-style-name="14">
      <style:paragraph-properties fo:margin-right="1.391cm" fo:text-align="end" style:snap-to-layout-grid="false"/>
    </style:style>
    <style:style style:family="text" style:name="T1145">
      <style:text-properties style:font-name="나눔바른고딕" style:font-name-asian="나눔바른고딕"/>
    </style:style>
    <style:style style:family="table-cell" style:name="T4.R17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17">
      <style:table-row-properties style:min-row-height="0.587cm"/>
    </style:style>
    <style:style style:family="paragraph" style:name="P562" style:parent-style-name="14">
      <style:paragraph-properties fo:text-align="center" style:snap-to-layout-grid="false"/>
    </style:style>
    <style:style style:family="text" style:name="T1146">
      <style:text-properties style:font-name="나눔바른고딕" style:font-name-asian="나눔바른고딕"/>
    </style:style>
    <style:style style:family="table-cell" style:name="T4.R18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63" style:parent-style-name="15">
      <style:paragraph-properties style:snap-to-layout-grid="false"/>
    </style:style>
    <style:style style:family="text" style:name="T1147">
      <style:text-properties fo:font-size="11.0pt" style:font-name="바탕" style:font-name-asian="나눔바른고딕" style:font-size-asian="11.0pt"/>
    </style:style>
    <style:style style:family="table-cell" style:name="T4.R18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64" style:parent-style-name="17">
      <style:paragraph-properties fo:margin-right="1.391cm" fo:text-align="end" style:snap-to-layout-grid="false"/>
    </style:style>
    <style:style style:family="text" style:name="T1148">
      <style:text-properties style:font-name="나눔바른고딕" style:font-name-asian="나눔바른고딕"/>
    </style:style>
    <style:style style:family="table-cell" style:name="T4.R18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18">
      <style:table-row-properties style:min-row-height="0.587cm"/>
    </style:style>
    <style:style style:family="paragraph" style:name="P565" style:parent-style-name="14">
      <style:paragraph-properties fo:text-align="center" style:snap-to-layout-grid="false"/>
    </style:style>
    <style:style style:family="text" style:name="T1149">
      <style:text-properties style:font-name="나눔바른고딕" style:font-name-asian="나눔바른고딕"/>
    </style:style>
    <style:style style:family="table-cell" style:name="T4.R19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66" style:parent-style-name="15">
      <style:paragraph-properties style:snap-to-layout-grid="false"/>
    </style:style>
    <style:style style:family="text" style:name="T1150">
      <style:text-properties fo:font-size="11.0pt" style:font-name="바탕" style:font-name-asian="나눔바른고딕" style:font-size-asian="11.0pt"/>
    </style:style>
    <style:style style:family="table-cell" style:name="T4.R19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67" style:parent-style-name="17">
      <style:paragraph-properties fo:margin-right="1.391cm" fo:text-align="end" style:snap-to-layout-grid="false"/>
    </style:style>
    <style:style style:family="text" style:name="T1151">
      <style:text-properties style:font-name="나눔바른고딕" style:font-name-asian="나눔바른고딕"/>
    </style:style>
    <style:style style:family="table-cell" style:name="T4.R19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19">
      <style:table-row-properties style:min-row-height="0.587cm"/>
    </style:style>
    <style:style style:family="paragraph" style:name="P568" style:parent-style-name="14">
      <style:paragraph-properties fo:text-align="center" style:snap-to-layout-grid="false"/>
    </style:style>
    <style:style style:family="text" style:name="T1152">
      <style:text-properties style:font-name="나눔바른고딕" style:font-name-asian="나눔바른고딕"/>
    </style:style>
    <style:style style:family="table-cell" style:name="T4.R20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69" style:parent-style-name="15">
      <style:paragraph-properties style:snap-to-layout-grid="false"/>
    </style:style>
    <style:style style:family="text" style:name="T1153">
      <style:text-properties fo:font-size="11.0pt" style:font-name="바탕" style:font-name-asian="나눔바른고딕" style:font-size-asian="11.0pt"/>
    </style:style>
    <style:style style:family="table-cell" style:name="T4.R20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70" style:parent-style-name="14">
      <style:paragraph-properties fo:margin-right="1.391cm" fo:text-align="end" style:snap-to-layout-grid="false"/>
    </style:style>
    <style:style style:family="text" style:name="T1154">
      <style:text-properties style:font-name="나눔바른고딕" style:font-name-asian="나눔바른고딕"/>
    </style:style>
    <style:style style:family="table-cell" style:name="T4.R20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20">
      <style:table-row-properties style:min-row-height="0.587cm"/>
    </style:style>
    <style:style style:family="paragraph" style:name="P571" style:parent-style-name="14">
      <style:paragraph-properties fo:text-align="center" style:snap-to-layout-grid="false"/>
    </style:style>
    <style:style style:family="text" style:name="T1155">
      <style:text-properties style:font-name="나눔바른고딕" style:font-name-asian="나눔바른고딕"/>
    </style:style>
    <style:style style:family="table-cell" style:name="T4.R21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72" style:parent-style-name="15">
      <style:paragraph-properties style:snap-to-layout-grid="false"/>
    </style:style>
    <style:style style:family="text" style:name="T1156">
      <style:text-properties fo:font-size="11.0pt" style:font-name="바탕" style:font-name-asian="나눔바른고딕" style:font-size-asian="11.0pt"/>
    </style:style>
    <style:style style:family="table-cell" style:name="T4.R21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73" style:parent-style-name="17">
      <style:paragraph-properties fo:margin-right="1.391cm" fo:text-align="end" style:snap-to-layout-grid="false"/>
    </style:style>
    <style:style style:family="text" style:name="T1157">
      <style:text-properties style:font-name="나눔바른고딕" style:font-name-asian="나눔바른고딕"/>
    </style:style>
    <style:style style:family="table-cell" style:name="T4.R21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21">
      <style:table-row-properties style:min-row-height="0.587cm"/>
    </style:style>
    <style:style style:family="paragraph" style:name="P574" style:parent-style-name="14">
      <style:paragraph-properties fo:text-align="center" style:snap-to-layout-grid="false"/>
    </style:style>
    <style:style style:family="text" style:name="T1158">
      <style:text-properties style:font-name="나눔바른고딕" style:font-name-asian="나눔바른고딕"/>
    </style:style>
    <style:style style:family="table-cell" style:name="T4.R22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75" style:parent-style-name="15">
      <style:paragraph-properties style:snap-to-layout-grid="false"/>
    </style:style>
    <style:style style:family="text" style:name="T1159">
      <style:text-properties fo:font-size="11.0pt" style:font-name="바탕" style:font-name-asian="나눔바른고딕" style:font-size-asian="11.0pt"/>
    </style:style>
    <style:style style:family="table-cell" style:name="T4.R22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76" style:parent-style-name="17">
      <style:paragraph-properties fo:margin-right="1.391cm" fo:text-align="end" style:snap-to-layout-grid="false"/>
    </style:style>
    <style:style style:family="text" style:name="T1160">
      <style:text-properties style:font-name="나눔바른고딕" style:font-name-asian="나눔바른고딕"/>
    </style:style>
    <style:style style:family="table-cell" style:name="T4.R22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22">
      <style:table-row-properties style:min-row-height="0.587cm"/>
    </style:style>
    <style:style style:family="paragraph" style:name="P577" style:parent-style-name="14">
      <style:paragraph-properties fo:text-align="center" style:snap-to-layout-grid="false"/>
    </style:style>
    <style:style style:family="text" style:name="T1161">
      <style:text-properties style:font-name="나눔바른고딕" style:font-name-asian="나눔바른고딕"/>
    </style:style>
    <style:style style:family="table-cell" style:name="T4.R23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78" style:parent-style-name="15">
      <style:paragraph-properties style:snap-to-layout-grid="false"/>
    </style:style>
    <style:style style:family="text" style:name="T1162">
      <style:text-properties fo:font-size="11.0pt" style:font-name="바탕" style:font-name-asian="나눔바른고딕" style:font-size-asian="11.0pt"/>
    </style:style>
    <style:style style:family="table-cell" style:name="T4.R23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79" style:parent-style-name="17">
      <style:paragraph-properties fo:margin-right="1.391cm" fo:text-align="end" style:snap-to-layout-grid="false"/>
    </style:style>
    <style:style style:family="text" style:name="T1163">
      <style:text-properties style:font-name="나눔바른고딕" style:font-name-asian="나눔바른고딕"/>
    </style:style>
    <style:style style:family="table-cell" style:name="T4.R23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23">
      <style:table-row-properties style:min-row-height="0.587cm"/>
    </style:style>
    <style:style style:family="paragraph" style:name="P580" style:parent-style-name="14">
      <style:paragraph-properties fo:text-align="center" style:snap-to-layout-grid="false"/>
    </style:style>
    <style:style style:family="text" style:name="T1164">
      <style:text-properties style:font-name="나눔바른고딕" style:font-name-asian="나눔바른고딕"/>
    </style:style>
    <style:style style:family="table-cell" style:name="T4.R24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81" style:parent-style-name="15">
      <style:paragraph-properties style:snap-to-layout-grid="false"/>
    </style:style>
    <style:style style:family="text" style:name="T1165">
      <style:text-properties fo:font-size="11.0pt" style:font-name="바탕" style:font-name-asian="나눔바른고딕" style:font-size-asian="11.0pt"/>
    </style:style>
    <style:style style:family="table-cell" style:name="T4.R24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82" style:parent-style-name="17">
      <style:paragraph-properties fo:margin-right="1.391cm" fo:text-align="end" style:snap-to-layout-grid="false"/>
    </style:style>
    <style:style style:family="text" style:name="T1166">
      <style:text-properties style:font-name="나눔바른고딕" style:font-name-asian="나눔바른고딕"/>
    </style:style>
    <style:style style:family="table-cell" style:name="T4.R24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24">
      <style:table-row-properties style:min-row-height="0.587cm"/>
    </style:style>
    <style:style style:family="paragraph" style:name="P583" style:parent-style-name="14">
      <style:paragraph-properties fo:text-align="center" style:snap-to-layout-grid="false"/>
    </style:style>
    <style:style style:family="text" style:name="T1167">
      <style:text-properties style:font-name="나눔바른고딕" style:font-name-asian="나눔바른고딕"/>
    </style:style>
    <style:style style:family="table-cell" style:name="T4.R25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84" style:parent-style-name="15">
      <style:paragraph-properties style:snap-to-layout-grid="false"/>
    </style:style>
    <style:style style:family="text" style:name="T1168">
      <style:text-properties fo:font-size="11.0pt" style:font-name="바탕" style:font-name-asian="나눔바른고딕" style:font-size-asian="11.0pt"/>
    </style:style>
    <style:style style:family="table-cell" style:name="T4.R25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85" style:parent-style-name="16">
      <style:paragraph-properties fo:margin-right="1.391cm" fo:text-align="end" style:snap-to-layout-grid="false"/>
    </style:style>
    <style:style style:family="text" style:name="T1169">
      <style:text-properties style:font-name="나눔바른고딕" style:font-name-asian="나눔바른고딕"/>
    </style:style>
    <style:style style:family="table-cell" style:name="T4.R25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25">
      <style:table-row-properties style:min-row-height="0.587cm"/>
    </style:style>
    <style:style style:family="paragraph" style:name="P586" style:parent-style-name="14">
      <style:paragraph-properties fo:text-align="center" style:snap-to-layout-grid="false"/>
    </style:style>
    <style:style style:family="text" style:name="T1170">
      <style:text-properties style:font-name="나눔바른고딕" style:font-name-asian="나눔바른고딕"/>
    </style:style>
    <style:style style:family="table-cell" style:name="T4.R26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87" style:parent-style-name="0">
      <style:paragraph-properties fo:text-align="center" style:snap-to-layout-grid="false"/>
    </style:style>
    <style:style style:family="text" style:name="T1171">
      <style:text-properties fo:font-size="11.0pt" style:font-name="나눔바른고딕" style:font-name-asian="나눔바른고딕" style:font-size-asian="11.0pt"/>
    </style:style>
    <style:style style:family="text" style:name="T1172">
      <style:text-properties fo:font-size="11.0pt" style:font-name="바탕" style:font-name-asian="나눔바른고딕" style:font-size-asian="11.0pt"/>
    </style:style>
    <style:style style:family="table-cell" style:name="T4.R26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88" style:parent-style-name="17">
      <style:paragraph-properties fo:margin-right="1.391cm" fo:text-align="end" style:snap-to-layout-grid="false"/>
    </style:style>
    <style:style style:family="text" style:name="T1173">
      <style:text-properties style:font-name="나눔바른고딕" style:font-name-asian="나눔바른고딕"/>
    </style:style>
    <style:style style:family="table-cell" style:name="T4.R26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26">
      <style:table-row-properties style:min-row-height="0.587cm"/>
    </style:style>
    <style:style style:family="paragraph" style:name="P589" style:parent-style-name="14">
      <style:paragraph-properties fo:text-align="center" style:snap-to-layout-grid="false"/>
    </style:style>
    <style:style style:family="text" style:name="T1174">
      <style:text-properties style:font-name="나눔바른고딕" style:font-name-asian="나눔바른고딕"/>
    </style:style>
    <style:style style:family="table-cell" style:name="T4.R27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90" style:parent-style-name="15">
      <style:paragraph-properties style:snap-to-layout-grid="false"/>
    </style:style>
    <style:style style:family="text" style:name="T1175">
      <style:text-properties fo:font-size="11.0pt" style:font-name="바탕" style:font-name-asian="나눔바른고딕" style:font-size-asian="11.0pt"/>
    </style:style>
    <style:style style:family="table-cell" style:name="T4.R27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91" style:parent-style-name="14">
      <style:paragraph-properties fo:margin-right="1.391cm" fo:text-align="end" style:snap-to-layout-grid="false"/>
    </style:style>
    <style:style style:family="text" style:name="T1176">
      <style:text-properties style:font-name="나눔바른고딕" style:font-name-asian="나눔바른고딕"/>
    </style:style>
    <style:style style:family="table-cell" style:name="T4.R27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27">
      <style:table-row-properties style:min-row-height="0.587cm"/>
    </style:style>
    <style:style style:family="paragraph" style:name="P592" style:parent-style-name="14">
      <style:paragraph-properties fo:text-align="center" style:snap-to-layout-grid="false"/>
    </style:style>
    <style:style style:family="text" style:name="T1177">
      <style:text-properties style:font-name="나눔바른고딕" style:font-name-asian="나눔바른고딕"/>
    </style:style>
    <style:style style:family="table-cell" style:name="T4.R28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93" style:parent-style-name="15">
      <style:paragraph-properties style:snap-to-layout-grid="false"/>
    </style:style>
    <style:style style:family="text" style:name="T1178">
      <style:text-properties fo:font-size="11.0pt" style:font-name="바탕" style:font-name-asian="나눔바른고딕" style:font-size-asian="11.0pt"/>
    </style:style>
    <style:style style:family="table-cell" style:name="T4.R28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94" style:parent-style-name="17">
      <style:paragraph-properties fo:margin-right="1.391cm" fo:text-align="end" style:snap-to-layout-grid="false"/>
    </style:style>
    <style:style style:family="text" style:name="T1179">
      <style:text-properties style:font-name="나눔바른고딕" style:font-name-asian="나눔바른고딕"/>
    </style:style>
    <style:style style:family="table-cell" style:name="T4.R28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28">
      <style:table-row-properties style:min-row-height="0.587cm"/>
    </style:style>
    <style:style style:family="paragraph" style:name="P595" style:parent-style-name="14">
      <style:paragraph-properties fo:text-align="center" style:snap-to-layout-grid="false"/>
    </style:style>
    <style:style style:family="text" style:name="T1180">
      <style:text-properties style:font-name="나눔바른고딕" style:font-name-asian="나눔바른고딕"/>
    </style:style>
    <style:style style:family="table-cell" style:name="T4.R29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96" style:parent-style-name="15">
      <style:paragraph-properties style:snap-to-layout-grid="false"/>
    </style:style>
    <style:style style:family="text" style:name="T1181">
      <style:text-properties fo:font-size="11.0pt" style:font-name="바탕" style:font-name-asian="나눔바른고딕" style:font-size-asian="11.0pt"/>
    </style:style>
    <style:style style:family="table-cell" style:name="T4.R29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97" style:parent-style-name="14">
      <style:paragraph-properties fo:margin-right="1.391cm" fo:text-align="end" style:snap-to-layout-grid="false"/>
    </style:style>
    <style:style style:family="text" style:name="T1182">
      <style:text-properties style:font-name="나눔바른고딕" style:font-name-asian="나눔바른고딕"/>
    </style:style>
    <style:style style:family="table-cell" style:name="T4.R29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29">
      <style:table-row-properties style:min-row-height="0.587cm"/>
    </style:style>
    <style:style style:family="paragraph" style:name="P598" style:parent-style-name="14">
      <style:paragraph-properties fo:text-align="center" style:snap-to-layout-grid="false"/>
    </style:style>
    <style:style style:family="text" style:name="T1183">
      <style:text-properties style:font-name="나눔바른고딕" style:font-name-asian="나눔바른고딕"/>
    </style:style>
    <style:style style:family="table-cell" style:name="T4.R30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599" style:parent-style-name="15">
      <style:paragraph-properties style:snap-to-layout-grid="false"/>
    </style:style>
    <style:style style:family="text" style:name="T1184">
      <style:text-properties fo:font-size="11.0pt" style:font-name="바탕" style:font-name-asian="나눔바른고딕" style:font-size-asian="11.0pt"/>
    </style:style>
    <style:style style:family="table-cell" style:name="T4.R30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600" style:parent-style-name="17">
      <style:paragraph-properties fo:margin-right="1.391cm" fo:text-align="end" style:snap-to-layout-grid="false"/>
    </style:style>
    <style:style style:family="text" style:name="T1185">
      <style:text-properties style:font-name="나눔바른고딕" style:font-name-asian="나눔바른고딕"/>
    </style:style>
    <style:style style:family="table-cell" style:name="T4.R30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30">
      <style:table-row-properties style:min-row-height="0.587cm"/>
    </style:style>
    <style:style style:family="paragraph" style:name="P601" style:parent-style-name="14">
      <style:paragraph-properties fo:text-align="center" style:snap-to-layout-grid="false"/>
    </style:style>
    <style:style style:family="text" style:name="T1186">
      <style:text-properties style:font-name="나눔바른고딕" style:font-name-asian="나눔바른고딕"/>
    </style:style>
    <style:style style:family="table-cell" style:name="T4.R31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602" style:parent-style-name="15">
      <style:paragraph-properties style:snap-to-layout-grid="false"/>
    </style:style>
    <style:style style:family="text" style:name="T1187">
      <style:text-properties fo:font-size="11.0pt" style:font-name="바탕" style:font-name-asian="나눔바른고딕" style:font-size-asian="11.0pt"/>
    </style:style>
    <style:style style:family="table-cell" style:name="T4.R31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603" style:parent-style-name="17">
      <style:paragraph-properties fo:margin-right="1.391cm" fo:text-align="end" style:snap-to-layout-grid="false"/>
    </style:style>
    <style:style style:family="text" style:name="T1188">
      <style:text-properties style:font-name="나눔바른고딕" style:font-name-asian="나눔바른고딕"/>
    </style:style>
    <style:style style:family="table-cell" style:name="T4.R31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31">
      <style:table-row-properties style:min-row-height="0.587cm"/>
    </style:style>
    <style:style style:family="paragraph" style:name="P604" style:parent-style-name="14">
      <style:paragraph-properties fo:text-align="center" style:snap-to-layout-grid="false"/>
    </style:style>
    <style:style style:family="text" style:name="T1189">
      <style:text-properties style:font-name="나눔바른고딕" style:font-name-asian="나눔바른고딕"/>
    </style:style>
    <style:style style:family="table-cell" style:name="T4.R32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605" style:parent-style-name="0">
      <style:paragraph-properties fo:text-align="center" style:snap-to-layout-grid="false"/>
    </style:style>
    <style:style style:family="text" style:name="T1190">
      <style:text-properties fo:font-size="11.0pt" style:font-name="나눔바른고딕" style:font-name-asian="나눔바른고딕" style:font-size-asian="11.0pt"/>
    </style:style>
    <style:style style:family="table-cell" style:name="T4.R32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606" style:parent-style-name="17">
      <style:paragraph-properties fo:margin-right="1.391cm" fo:text-align="end" style:snap-to-layout-grid="false"/>
    </style:style>
    <style:style style:family="text" style:name="T1191">
      <style:text-properties style:font-name="나눔바른고딕" style:font-name-asian="나눔바른고딕"/>
    </style:style>
    <style:style style:family="table-cell" style:name="T4.R32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32">
      <style:table-row-properties style:min-row-height="0.587cm"/>
    </style:style>
    <style:style style:family="paragraph" style:name="P607" style:parent-style-name="14">
      <style:paragraph-properties fo:text-align="center" style:snap-to-layout-grid="false"/>
    </style:style>
    <style:style style:family="text" style:name="T1192">
      <style:text-properties style:font-name="나눔바른고딕" style:font-name-asian="나눔바른고딕"/>
    </style:style>
    <style:style style:family="table-cell" style:name="T4.R33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608" style:parent-style-name="15">
      <style:paragraph-properties style:snap-to-layout-grid="false"/>
    </style:style>
    <style:style style:family="text" style:name="T1193">
      <style:text-properties fo:font-size="11.0pt" style:font-name="바탕" style:font-name-asian="나눔바른고딕" style:font-size-asian="11.0pt"/>
    </style:style>
    <style:style style:family="table-cell" style:name="T4.R33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609" style:parent-style-name="17">
      <style:paragraph-properties fo:margin-right="1.391cm" fo:text-align="end" style:snap-to-layout-grid="false"/>
    </style:style>
    <style:style style:family="text" style:name="T1194">
      <style:text-properties style:font-name="나눔바른고딕" style:font-name-asian="나눔바른고딕"/>
    </style:style>
    <style:style style:family="table-cell" style:name="T4.R33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33">
      <style:table-row-properties style:min-row-height="0.587cm"/>
    </style:style>
    <style:style style:family="paragraph" style:name="P610" style:parent-style-name="14">
      <style:paragraph-properties fo:text-align="center" style:snap-to-layout-grid="false"/>
    </style:style>
    <style:style style:family="text" style:name="T1195">
      <style:text-properties style:font-name="나눔바른고딕" style:font-name-asian="나눔바른고딕"/>
    </style:style>
    <style:style style:family="table-cell" style:name="T4.R34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611" style:parent-style-name="15">
      <style:paragraph-properties style:snap-to-layout-grid="false"/>
    </style:style>
    <style:style style:family="text" style:name="T1196">
      <style:text-properties fo:font-size="11.0pt" style:font-name="바탕" style:font-name-asian="나눔바른고딕" style:font-size-asian="11.0pt"/>
    </style:style>
    <style:style style:family="table-cell" style:name="T4.R34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612" style:parent-style-name="16">
      <style:paragraph-properties fo:margin-right="1.391cm" fo:text-align="end" style:snap-to-layout-grid="false"/>
    </style:style>
    <style:style style:family="text" style:name="T1197">
      <style:text-properties style:font-name="나눔바른고딕" style:font-name-asian="나눔바른고딕"/>
    </style:style>
    <style:style style:family="table-cell" style:name="T4.R34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4.R34">
      <style:table-row-properties style:min-row-height="0.587cm"/>
    </style:style>
    <style:style style:family="paragraph" style:name="P613" style:parent-style-name="0">
      <style:paragraph-properties fo:line-height="3.881cm" style:snap-to-layout-grid="false"/>
    </style:style>
    <style:style style:family="paragraph" style:name="P614" style:parent-style-name="0">
      <style:paragraph-properties fo:line-height="3.881cm" style:snap-to-layout-grid="false"/>
    </style:style>
    <style:style style:family="text" style:name="T1198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1199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paragraph" style:name="P615" style:parent-style-name="0">
      <style:paragraph-properties fo:line-height="3.881cm" style:snap-to-layout-grid="false"/>
    </style:style>
    <style:style style:family="paragraph" style:name="P616" style:parent-style-name="0">
      <style:paragraph-properties fo:line-height="3.881cm" style:snap-to-layout-grid="false"/>
    </style:style>
    <style:style style:family="text" style:name="T1200">
      <style:text-properties fo:color="#333333" fo:font-size="12.0pt" style:font-name="휴먼명조" style:font-name-asian="휴먼명조" style:font-size-asian="12.0pt"/>
    </style:style>
    <style:style style:family="text" style:name="T120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02">
      <style:text-properties fo:color="#333333" fo:font-size="12.0pt" style:font-name="휴먼명조" style:font-name-asian="휴먼명조" style:font-size-asian="12.0pt"/>
    </style:style>
    <style:style style:family="text" style:name="T120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04">
      <style:text-properties fo:color="#333333" fo:font-size="12.0pt" style:font-name="휴먼명조" style:font-name-asian="휴먼명조" style:font-size-asian="12.0pt"/>
    </style:style>
    <style:style style:family="text" style:name="T120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06">
      <style:text-properties fo:color="#333333" fo:font-size="12.0pt" style:font-name="휴먼명조" style:font-name-asian="휴먼명조" style:font-size-asian="12.0pt"/>
    </style:style>
    <style:style style:family="paragraph" style:name="P617" style:parent-style-name="0">
      <style:paragraph-properties fo:line-height="3.881cm" style:snap-to-layout-grid="false"/>
    </style:style>
    <style:style style:family="paragraph" style:name="P618" style:parent-style-name="0">
      <style:paragraph-properties fo:line-height="3.881cm" style:snap-to-layout-grid="false"/>
    </style:style>
    <style:style style:family="text" style:name="T1207">
      <style:text-properties fo:color="#333333" fo:font-size="12.0pt" style:font-name="휴먼명조" style:font-name-asian="휴먼명조" style:font-size-asian="12.0pt"/>
    </style:style>
    <style:style style:family="text" style:name="T120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09">
      <style:text-properties fo:color="#333333" fo:font-size="12.0pt" style:font-name="휴먼명조" style:font-name-asian="휴먼명조" style:font-size-asian="12.0pt"/>
    </style:style>
    <style:style style:family="text" style:name="T121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11">
      <style:text-properties fo:color="#333333" fo:font-size="12.0pt" style:font-name="휴먼명조" style:font-name-asian="휴먼명조" style:font-size-asian="12.0pt"/>
    </style:style>
    <style:style style:family="text" style:name="T121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13">
      <style:text-properties fo:color="#333333" fo:font-size="12.0pt" style:font-name="휴먼명조" style:font-name-asian="휴먼명조" style:font-size-asian="12.0pt"/>
    </style:style>
    <style:style style:family="text" style:name="T121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15">
      <style:text-properties fo:color="#333333" fo:font-size="12.0pt" style:font-name="휴먼명조" style:font-name-asian="휴먼명조" style:font-size-asian="12.0pt"/>
    </style:style>
    <style:style style:family="text" style:name="T121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17">
      <style:text-properties fo:color="#333333" fo:font-size="12.0pt" style:font-name="휴먼명조" style:font-name-asian="휴먼명조" style:font-size-asian="12.0pt"/>
    </style:style>
    <style:style style:family="text" style:name="T121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19">
      <style:text-properties fo:color="#333333" fo:font-size="12.0pt" style:font-name="휴먼명조" style:font-name-asian="휴먼명조" style:font-size-asian="12.0pt"/>
    </style:style>
    <style:style style:family="text" style:name="T122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21">
      <style:text-properties fo:color="#333333" fo:font-size="12.0pt" style:font-name="휴먼명조" style:font-name-asian="휴먼명조" style:font-size-asian="12.0pt"/>
    </style:style>
    <style:style style:family="text" style:name="T122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23">
      <style:text-properties fo:color="#333333" fo:font-size="12.0pt" style:font-name="휴먼명조" style:font-name-asian="휴먼명조" style:font-size-asian="12.0pt"/>
    </style:style>
    <style:style style:family="text" style:name="T122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25">
      <style:text-properties fo:color="#333333" fo:font-size="12.0pt" style:font-name="휴먼명조" style:font-name-asian="휴먼명조" style:font-size-asian="12.0pt"/>
    </style:style>
    <style:style style:family="text" style:name="T122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27">
      <style:text-properties fo:color="#333333" fo:font-size="12.0pt" style:font-name="휴먼명조" style:font-name-asian="휴먼명조" style:font-size-asian="12.0pt"/>
    </style:style>
    <style:style style:family="text" style:name="T122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29">
      <style:text-properties fo:color="#333333" fo:font-size="12.0pt" style:font-name="휴먼명조" style:font-name-asian="휴먼명조" style:font-size-asian="12.0pt"/>
    </style:style>
    <style:style style:family="text" style:name="T123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619" style:parent-style-name="0">
      <style:paragraph-properties fo:line-height="3.881cm" style:snap-to-layout-grid="false"/>
    </style:style>
    <style:style style:family="paragraph" style:name="P620" style:parent-style-name="0">
      <style:paragraph-properties fo:line-height="3.881cm" style:snap-to-layout-grid="false"/>
    </style:style>
    <style:style style:family="text" style:name="T1231">
      <style:text-properties fo:color="#333333" fo:font-size="12.0pt" style:font-name="휴먼명조" style:font-name-asian="휴먼명조" style:font-size-asian="12.0pt"/>
    </style:style>
    <style:style style:family="text" style:name="T123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33">
      <style:text-properties fo:color="#333333" fo:font-size="12.0pt" style:font-name="휴먼명조" style:font-name-asian="휴먼명조" style:font-size-asian="12.0pt"/>
    </style:style>
    <style:style style:family="text" style:name="T123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35">
      <style:text-properties fo:color="#333333" fo:font-size="12.0pt" style:font-name="휴먼명조" style:font-name-asian="휴먼명조" style:font-size-asian="12.0pt"/>
    </style:style>
    <style:style style:family="text" style:name="T123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37">
      <style:text-properties fo:color="#333333" fo:font-size="12.0pt" style:font-name="휴먼명조" style:font-name-asian="휴먼명조" style:font-size-asian="12.0pt"/>
    </style:style>
    <style:style style:family="text" style:name="T123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39">
      <style:text-properties fo:color="#333333" fo:font-size="12.0pt" style:font-name="휴먼명조" style:font-name-asian="휴먼명조" style:font-size-asian="12.0pt"/>
    </style:style>
    <style:style style:family="text" style:name="T124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41">
      <style:text-properties fo:color="#333333" fo:font-size="12.0pt" style:font-name="휴먼명조" style:font-name-asian="휴먼명조" style:font-size-asian="12.0pt"/>
    </style:style>
    <style:style style:family="text" style:name="T124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243">
      <style:text-properties fo:color="#333333" fo:font-size="12.0pt" style:font-name="휴먼명조" style:font-name-asian="휴먼명조" style:font-size-asian="12.0pt"/>
    </style:style>
    <style:style style:family="paragraph" style:name="P621" style:parent-style-name="0">
      <style:paragraph-properties fo:line-height="3.881cm" style:snap-to-layout-grid="false"/>
    </style:style>
    <style:style style:family="paragraph" style:name="P622" style:parent-style-name="0">
      <style:paragraph-properties fo:line-height="3.881cm" style:snap-to-layout-grid="false"/>
    </style:style>
    <style:style style:family="graphic" style:name="fr7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graphic" style:name="gr7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623" style:parent-style-name="0">
      <style:paragraph-properties fo:line-height="3.881cm" fo:text-align="end" style:snap-to-layout-grid="false"/>
    </style:style>
    <style:style style:family="text" style:name="T1244">
      <style:text-properties fo:color="#333333" fo:font-size="13.0pt" style:font-name="휴먼명조" style:font-name-asian="휴먼명조" style:font-size-asian="13.0pt"/>
    </style:style>
    <style:style style:family="text" style:name="T1245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text" style:name="T1246">
      <style:text-properties fo:color="#333333" fo:font-size="13.0pt" style:font-name="휴먼명조" style:font-name-asian="휴먼명조" style:font-size-asian="13.0pt"/>
    </style:style>
    <style:style style:family="text" style:name="T1247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text" style:name="T1248">
      <style:text-properties fo:color="#333333" fo:font-size="13.0pt" style:font-name="휴먼명조" style:font-name-asian="휴먼명조" style:font-size-asian="13.0pt"/>
    </style:style>
    <style:style style:family="text" style:name="T1249">
      <style:text-properties fo:color="#333333" fo:font-size="13.0pt" fo:font-weight="bold" fo:letter-spacing="-0.7pt" style:font-name="바탕" style:font-name-asian="휴먼명조" style:font-size-asian="13.0pt" style:font-weight-asian="bold"/>
    </style:style>
    <style:style style:family="text" style:name="T1250">
      <style:text-properties fo:color="#333333" fo:font-size="13.0pt" style:font-name="휴먼명조" style:font-name-asian="휴먼명조" style:font-size-asian="13.0pt"/>
    </style:style>
    <style:style style:family="paragraph" style:name="P624" style:parent-style-name="0">
      <style:paragraph-properties style:snap-to-layout-grid="false"/>
    </style:style>
    <style:style style:family="paragraph" style:name="P625" style:parent-style-name="0">
      <style:paragraph-properties style:snap-to-layout-grid="false"/>
    </style:style>
    <style:style style:family="text" style:name="T1251">
      <style:text-properties fo:font-size="12.0pt" style:font-name="바탕" style:font-name-asian="휴먼명조" style:font-size-asian="12.0pt"/>
    </style:style>
    <style:style style:family="text" style:name="T12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53">
      <style:text-properties fo:font-size="12.0pt" style:font-name="휴먼명조" style:font-name-asian="휴먼명조" style:font-size-asian="12.0pt"/>
    </style:style>
    <style:style style:family="text" style:name="T12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626" style:parent-style-name="0">
      <style:paragraph-properties style:snap-to-layout-grid="false"/>
    </style:style>
    <style:style style:family="paragraph" style:name="P627" style:parent-style-name="0">
      <style:paragraph-properties style:snap-to-layout-grid="false"/>
    </style:style>
    <style:style style:family="text" style:name="T1255">
      <style:text-properties fo:font-size="12.0pt" style:font-name="휴먼명조" style:font-name-asian="휴먼명조" style:font-size-asian="12.0pt"/>
    </style:style>
    <style:style style:family="text" style:name="T12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57">
      <style:text-properties fo:font-size="12.0pt" style:font-name="휴먼명조" style:font-name-asian="휴먼명조" style:font-size-asian="12.0pt"/>
    </style:style>
    <style:style style:family="text" style:name="T12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59">
      <style:text-properties fo:font-size="12.0pt" style:font-name="휴먼명조" style:font-name-asian="휴먼명조" style:font-size-asian="12.0pt"/>
    </style:style>
    <style:style style:family="text" style:name="T12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61">
      <style:text-properties fo:font-size="12.0pt" style:font-name="휴먼명조" style:font-name-asian="휴먼명조" style:font-size-asian="12.0pt"/>
    </style:style>
    <style:style style:family="text" style:name="T12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63">
      <style:text-properties fo:font-size="12.0pt" style:font-name="휴먼명조" style:font-name-asian="휴먼명조" style:font-size-asian="12.0pt"/>
    </style:style>
    <style:style style:family="paragraph" style:name="P628" style:parent-style-name="0">
      <style:paragraph-properties style:snap-to-layout-grid="false"/>
    </style:style>
    <style:style style:family="paragraph" style:name="P629" style:parent-style-name="0">
      <style:paragraph-properties style:snap-to-layout-grid="false"/>
    </style:style>
    <style:style style:family="text" style:name="T1264">
      <style:text-properties fo:font-size="12.0pt" style:font-name="휴먼명조" style:font-name-asian="휴먼명조" style:font-size-asian="12.0pt"/>
    </style:style>
    <style:style style:family="text" style:name="T12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66">
      <style:text-properties fo:font-size="12.0pt" style:font-name="휴먼명조" style:font-name-asian="휴먼명조" style:font-size-asian="12.0pt"/>
    </style:style>
    <style:style style:family="text" style:name="T12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68">
      <style:text-properties fo:font-size="12.0pt" style:font-name="휴먼명조" style:font-name-asian="휴먼명조" style:font-size-asian="12.0pt"/>
    </style:style>
    <style:style style:family="text" style:name="T12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70">
      <style:text-properties fo:font-size="12.0pt" style:font-name="휴먼명조" style:font-name-asian="휴먼명조" style:font-size-asian="12.0pt"/>
    </style:style>
    <style:style style:family="text" style:name="T12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72">
      <style:text-properties fo:font-size="12.0pt" style:font-name="휴먼명조" style:font-name-asian="휴먼명조" style:font-size-asian="12.0pt"/>
    </style:style>
    <style:style style:family="text" style:name="T12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74">
      <style:text-properties fo:font-size="12.0pt" style:font-name="휴먼명조" style:font-name-asian="휴먼명조" style:font-size-asian="12.0pt"/>
    </style:style>
    <style:style style:family="text" style:name="T12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630" style:parent-style-name="0">
      <style:paragraph-properties style:snap-to-layout-grid="false"/>
    </style:style>
    <style:style style:family="paragraph" style:name="P631" style:parent-style-name="0">
      <style:paragraph-properties style:snap-to-layout-grid="false"/>
    </style:style>
    <style:style style:family="text" style:name="T1276">
      <style:text-properties fo:font-size="12.0pt" style:font-name="휴먼명조" style:font-name-asian="휴먼명조" style:font-size-asian="12.0pt"/>
    </style:style>
    <style:style style:family="text" style:name="T12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78">
      <style:text-properties fo:font-size="12.0pt" style:font-name="휴먼명조" style:font-name-asian="휴먼명조" style:font-size-asian="12.0pt"/>
    </style:style>
    <style:style style:family="text" style:name="T12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80">
      <style:text-properties fo:font-size="12.0pt" style:font-name="휴먼명조" style:font-name-asian="휴먼명조" style:font-size-asian="12.0pt"/>
    </style:style>
    <style:style style:family="text" style:name="T12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82">
      <style:text-properties fo:font-size="12.0pt" style:font-name="휴먼명조" style:font-name-asian="휴먼명조" style:font-size-asian="12.0pt"/>
    </style:style>
    <style:style style:family="text" style:name="T128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84">
      <style:text-properties fo:font-size="12.0pt" style:font-name="휴먼명조" style:font-name-asian="휴먼명조" style:font-size-asian="12.0pt"/>
    </style:style>
    <style:style style:family="text" style:name="T128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86">
      <style:text-properties fo:font-size="12.0pt" style:font-name="휴먼명조" style:font-name-asian="휴먼명조" style:font-size-asian="12.0pt"/>
    </style:style>
    <style:style style:family="text" style:name="T12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88">
      <style:text-properties fo:font-size="12.0pt" style:font-name="휴먼명조" style:font-name-asian="휴먼명조" style:font-size-asian="12.0pt"/>
    </style:style>
    <style:style style:family="text" style:name="T12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90">
      <style:text-properties fo:font-size="12.0pt" style:font-name="휴먼명조" style:font-name-asian="휴먼명조" style:font-size-asian="12.0pt"/>
    </style:style>
    <style:style style:family="text" style:name="T12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92">
      <style:text-properties fo:font-size="12.0pt" style:font-name="휴먼명조" style:font-name-asian="휴먼명조" style:font-size-asian="12.0pt"/>
    </style:style>
    <style:style style:family="text" style:name="T12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94">
      <style:text-properties fo:font-size="12.0pt" style:font-name="휴먼명조" style:font-name-asian="휴먼명조" style:font-size-asian="12.0pt"/>
    </style:style>
    <style:style style:family="text" style:name="T12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96">
      <style:text-properties fo:font-size="12.0pt" style:font-name="휴먼명조" style:font-name-asian="휴먼명조" style:font-size-asian="12.0pt"/>
    </style:style>
    <style:style style:family="text" style:name="T12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98">
      <style:text-properties fo:font-size="12.0pt" style:font-name="휴먼명조" style:font-name-asian="휴먼명조" style:font-size-asian="12.0pt"/>
    </style:style>
    <style:style style:family="text" style:name="T12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00">
      <style:text-properties fo:font-size="12.0pt" style:font-name="휴먼명조" style:font-name-asian="휴먼명조" style:font-size-asian="12.0pt"/>
    </style:style>
    <style:style style:family="text" style:name="T13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02">
      <style:text-properties fo:font-size="12.0pt" style:font-name="휴먼명조" style:font-name-asian="휴먼명조" style:font-size-asian="12.0pt"/>
    </style:style>
    <style:style style:family="text" style:name="T13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04">
      <style:text-properties fo:font-size="12.0pt" style:font-name="휴먼명조" style:font-name-asian="휴먼명조" style:font-size-asian="12.0pt"/>
    </style:style>
    <style:style style:family="text" style:name="T13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06">
      <style:text-properties fo:font-size="12.0pt" style:font-name="휴먼명조" style:font-name-asian="휴먼명조" style:font-size-asian="12.0pt"/>
    </style:style>
    <style:style style:family="text" style:name="T13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08">
      <style:text-properties fo:font-size="12.0pt" style:font-name="휴먼명조" style:font-name-asian="휴먼명조" style:font-size-asian="12.0pt"/>
    </style:style>
    <style:style style:family="paragraph" style:name="P632" style:parent-style-name="0">
      <style:paragraph-properties style:snap-to-layout-grid="false"/>
    </style:style>
    <style:style style:family="paragraph" style:name="P633" style:parent-style-name="0">
      <style:paragraph-properties style:snap-to-layout-grid="false"/>
    </style:style>
    <style:style style:family="text" style:name="T1309">
      <style:text-properties fo:font-size="12.0pt" style:font-name="휴먼명조" style:font-name-asian="휴먼명조" style:font-size-asian="12.0pt"/>
    </style:style>
    <style:style style:family="text" style:name="T13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11">
      <style:text-properties fo:font-size="12.0pt" style:font-name="휴먼명조" style:font-name-asian="휴먼명조" style:font-size-asian="12.0pt"/>
    </style:style>
    <style:style style:family="text" style:name="T13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13">
      <style:text-properties fo:font-size="12.0pt" style:font-name="휴먼명조" style:font-name-asian="휴먼명조" style:font-size-asian="12.0pt"/>
    </style:style>
    <style:style style:family="text" style:name="T13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15">
      <style:text-properties fo:font-size="12.0pt" style:font-name="휴먼명조" style:font-name-asian="휴먼명조" style:font-size-asian="12.0pt"/>
    </style:style>
    <style:style style:family="text" style:name="T13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17">
      <style:text-properties fo:font-size="12.0pt" style:font-name="휴먼명조" style:font-name-asian="휴먼명조" style:font-size-asian="12.0pt"/>
    </style:style>
    <style:style style:family="text" style:name="T13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19">
      <style:text-properties fo:font-size="12.0pt" style:font-name="휴먼명조" style:font-name-asian="휴먼명조" style:font-size-asian="12.0pt"/>
    </style:style>
    <style:style style:family="text" style:name="T13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21">
      <style:text-properties fo:font-size="12.0pt" style:font-name="휴먼명조" style:font-name-asian="휴먼명조" style:font-size-asian="12.0pt"/>
    </style:style>
    <style:style style:family="text" style:name="T13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23">
      <style:text-properties fo:font-size="12.0pt" style:font-name="휴먼명조" style:font-name-asian="휴먼명조" style:font-size-asian="12.0pt"/>
    </style:style>
    <style:style style:family="text" style:name="T13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25">
      <style:text-properties fo:font-size="12.0pt" style:font-name="휴먼명조" style:font-name-asian="휴먼명조" style:font-size-asian="12.0pt"/>
    </style:style>
    <style:style style:family="text" style:name="T13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27">
      <style:text-properties fo:font-size="12.0pt" style:font-name="휴먼명조" style:font-name-asian="휴먼명조" style:font-size-asian="12.0pt"/>
    </style:style>
    <style:style style:family="text" style:name="T13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29">
      <style:text-properties fo:font-size="12.0pt" style:font-name="휴먼명조" style:font-name-asian="휴먼명조" style:font-size-asian="12.0pt"/>
    </style:style>
    <style:style style:family="text" style:name="T13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31">
      <style:text-properties fo:font-size="12.0pt" style:font-name="휴먼명조" style:font-name-asian="휴먼명조" style:font-size-asian="12.0pt"/>
    </style:style>
    <style:style style:family="paragraph" style:name="P634" style:parent-style-name="0">
      <style:paragraph-properties style:snap-to-layout-grid="false"/>
    </style:style>
    <style:style style:family="paragraph" style:name="P635" style:parent-style-name="0">
      <style:paragraph-properties style:snap-to-layout-grid="false"/>
    </style:style>
    <style:style style:family="text" style:name="T1332">
      <style:text-properties fo:font-size="12.0pt" style:font-name="휴먼명조" style:font-name-asian="휴먼명조" style:font-size-asian="12.0pt"/>
    </style:style>
    <style:style style:family="text" style:name="T13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34">
      <style:text-properties fo:font-size="12.0pt" style:font-name="휴먼명조" style:font-name-asian="휴먼명조" style:font-size-asian="12.0pt"/>
    </style:style>
    <style:style style:family="text" style:name="T13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36">
      <style:text-properties fo:font-size="12.0pt" style:font-name="휴먼명조" style:font-name-asian="휴먼명조" style:font-size-asian="12.0pt"/>
    </style:style>
    <style:style style:family="text" style:name="T13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38">
      <style:text-properties fo:font-size="12.0pt" style:font-name="휴먼명조" style:font-name-asian="휴먼명조" style:font-size-asian="12.0pt"/>
    </style:style>
    <style:style style:family="text" style:name="T13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40">
      <style:text-properties fo:font-size="12.0pt" style:font-name="휴먼명조" style:font-name-asian="휴먼명조" style:font-size-asian="12.0pt"/>
    </style:style>
    <style:style style:family="text" style:name="T13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42">
      <style:text-properties fo:font-size="12.0pt" style:font-name="휴먼명조" style:font-name-asian="휴먼명조" style:font-size-asian="12.0pt"/>
    </style:style>
    <style:style style:family="paragraph" style:name="P636" style:parent-style-name="0">
      <style:paragraph-properties style:snap-to-layout-grid="false"/>
    </style:style>
    <style:style style:family="paragraph" style:name="P637" style:parent-style-name="0">
      <style:paragraph-properties style:snap-to-layout-grid="false"/>
    </style:style>
    <style:style style:family="text" style:name="T1343">
      <style:text-properties fo:font-size="12.0pt" style:font-name="휴먼명조" style:font-name-asian="휴먼명조" style:font-size-asian="12.0pt"/>
    </style:style>
    <style:style style:family="text" style:name="T13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45">
      <style:text-properties fo:font-size="12.0pt" style:font-name="휴먼명조" style:font-name-asian="휴먼명조" style:font-size-asian="12.0pt"/>
    </style:style>
    <style:style style:family="text" style:name="T13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638" style:parent-style-name="0">
      <style:paragraph-properties fo:line-height="3.881cm" style:snap-to-layout-grid="false"/>
    </style:style>
    <style:style style:family="paragraph" style:name="P639" style:parent-style-name="0">
      <style:paragraph-properties fo:line-height="3.881cm" style:snap-to-layout-grid="false"/>
    </style:style>
    <style:style style:family="text" style:name="T1347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1348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paragraph" style:name="P640" style:parent-style-name="0">
      <style:paragraph-properties fo:line-height="3.881cm" style:snap-to-layout-grid="false"/>
    </style:style>
    <style:style style:family="paragraph" style:name="P641" style:parent-style-name="0">
      <style:paragraph-properties fo:line-height="3.881cm" style:snap-to-layout-grid="false"/>
    </style:style>
    <style:style style:family="text" style:name="T1349">
      <style:text-properties fo:color="#333333" fo:font-size="12.0pt" style:font-name="바탕" style:font-name-asian="휴먼명조" style:font-size-asian="12.0pt"/>
    </style:style>
    <style:style style:family="text" style:name="T135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51">
      <style:text-properties fo:color="#333333" fo:font-size="12.0pt" style:font-name="휴먼명조" style:font-name-asian="휴먼명조" style:font-size-asian="12.0pt"/>
    </style:style>
    <style:style style:family="text" style:name="T135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53">
      <style:text-properties fo:color="#333333" fo:font-size="12.0pt" style:font-name="휴먼명조" style:font-name-asian="휴먼명조" style:font-size-asian="12.0pt"/>
    </style:style>
    <style:style style:family="paragraph" style:name="P642" style:parent-style-name="0">
      <style:paragraph-properties fo:line-height="3.881cm" style:snap-to-layout-grid="false"/>
    </style:style>
    <style:style style:family="text" style:name="T1354">
      <style:text-properties fo:color="#333333" fo:font-size="12.0pt" style:font-name="휴먼명조" style:font-name-asian="휴먼명조" style:font-size-asian="12.0pt"/>
    </style:style>
    <style:style style:family="text" style:name="T135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56">
      <style:text-properties fo:color="#333333" fo:font-size="12.0pt" style:font-name="휴먼명조" style:font-name-asian="휴먼명조" style:font-size-asian="12.0pt"/>
    </style:style>
    <style:style style:family="text" style:name="T135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58">
      <style:text-properties fo:color="#333333" fo:font-size="12.0pt" style:font-name="휴먼명조" style:font-name-asian="휴먼명조" style:font-size-asian="12.0pt"/>
    </style:style>
    <style:style style:family="text" style:name="T135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643" style:parent-style-name="0">
      <style:paragraph-properties fo:line-height="3.881cm" style:snap-to-layout-grid="false"/>
    </style:style>
    <style:style style:family="text" style:name="T1360">
      <style:text-properties fo:color="#333333" fo:font-size="12.0pt" style:font-name="휴먼명조" style:font-name-asian="휴먼명조" style:font-size-asian="12.0pt"/>
    </style:style>
    <style:style style:family="text" style:name="T136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62">
      <style:text-properties fo:color="#333333" fo:font-size="12.0pt" style:font-name="휴먼명조" style:font-name-asian="휴먼명조" style:font-size-asian="12.0pt"/>
    </style:style>
    <style:style style:family="text" style:name="T136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64">
      <style:text-properties fo:color="#333333" fo:font-size="12.0pt" style:font-name="휴먼명조" style:font-name-asian="휴먼명조" style:font-size-asian="12.0pt"/>
    </style:style>
    <style:style style:family="text" style:name="T136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66">
      <style:text-properties fo:color="#333333" fo:font-size="12.0pt" style:font-name="휴먼명조" style:font-name-asian="휴먼명조" style:font-size-asian="12.0pt"/>
    </style:style>
    <style:style style:family="text" style:name="T136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68">
      <style:text-properties fo:color="#333333" fo:font-size="12.0pt" style:font-name="휴먼명조" style:font-name-asian="휴먼명조" style:font-size-asian="12.0pt"/>
    </style:style>
    <style:style style:family="text" style:name="T136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70">
      <style:text-properties fo:color="#333333" fo:font-size="12.0pt" style:font-name="휴먼명조" style:font-name-asian="휴먼명조" style:font-size-asian="12.0pt"/>
    </style:style>
    <style:style style:family="text" style:name="T137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72">
      <style:text-properties fo:color="#333333" fo:font-size="12.0pt" style:font-name="휴먼명조" style:font-name-asian="휴먼명조" style:font-size-asian="12.0pt"/>
    </style:style>
    <style:style style:family="text" style:name="T137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74">
      <style:text-properties fo:color="#333333" fo:font-size="12.0pt" style:font-name="휴먼명조" style:font-name-asian="휴먼명조" style:font-size-asian="12.0pt"/>
    </style:style>
    <style:style style:family="text" style:name="T137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76">
      <style:text-properties fo:color="#333333" fo:font-size="12.0pt" style:font-name="휴먼명조" style:font-name-asian="휴먼명조" style:font-size-asian="12.0pt"/>
    </style:style>
    <style:style style:family="text" style:name="T137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78">
      <style:text-properties fo:color="#333333" fo:font-size="12.0pt" style:font-name="휴먼명조" style:font-name-asian="휴먼명조" style:font-size-asian="12.0pt"/>
    </style:style>
    <style:style style:family="text" style:name="T137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80">
      <style:text-properties fo:color="#333333" fo:font-size="12.0pt" style:font-name="휴먼명조" style:font-name-asian="휴먼명조" style:font-size-asian="12.0pt"/>
    </style:style>
    <style:style style:family="text" style:name="T138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644" style:parent-style-name="0">
      <style:paragraph-properties fo:line-height="3.881cm" style:snap-to-layout-grid="false"/>
    </style:style>
    <style:style style:family="text" style:name="T1382">
      <style:text-properties fo:color="#333333" fo:font-size="12.0pt" style:font-name="휴먼명조" style:font-name-asian="휴먼명조" style:font-size-asian="12.0pt"/>
    </style:style>
    <style:style style:family="text" style:name="T138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84">
      <style:text-properties fo:color="#333333" fo:font-size="12.0pt" style:font-name="휴먼명조" style:font-name-asian="휴먼명조" style:font-size-asian="12.0pt"/>
    </style:style>
    <style:style style:family="text" style:name="T138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86">
      <style:text-properties fo:color="#333333" fo:font-size="12.0pt" style:font-name="휴먼명조" style:font-name-asian="휴먼명조" style:font-size-asian="12.0pt"/>
    </style:style>
    <style:style style:family="text" style:name="T138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88">
      <style:text-properties fo:color="#333333" fo:font-size="12.0pt" style:font-name="휴먼명조" style:font-name-asian="휴먼명조" style:font-size-asian="12.0pt"/>
    </style:style>
    <style:style style:family="text" style:name="T138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645" style:parent-style-name="0">
      <style:paragraph-properties fo:line-height="3.881cm" style:snap-to-layout-grid="false"/>
    </style:style>
    <style:style style:family="text" style:name="T1390">
      <style:text-properties fo:color="#333333" fo:font-size="12.0pt" style:font-name="휴먼명조" style:font-name-asian="휴먼명조" style:font-size-asian="12.0pt"/>
    </style:style>
    <style:style style:family="text" style:name="T139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92">
      <style:text-properties fo:color="#333333" fo:font-size="12.0pt" style:font-name="휴먼명조" style:font-name-asian="휴먼명조" style:font-size-asian="12.0pt"/>
    </style:style>
    <style:style style:family="text" style:name="T139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94">
      <style:text-properties fo:color="#333333" fo:font-size="12.0pt" style:font-name="휴먼명조" style:font-name-asian="휴먼명조" style:font-size-asian="12.0pt"/>
    </style:style>
    <style:style style:family="text" style:name="T139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646" style:parent-style-name="0">
      <style:paragraph-properties fo:line-height="3.881cm" style:snap-to-layout-grid="false"/>
    </style:style>
    <style:style style:family="text" style:name="T1396">
      <style:text-properties fo:color="#333333" fo:font-size="12.0pt" style:font-name="휴먼명조" style:font-name-asian="휴먼명조" style:font-size-asian="12.0pt"/>
    </style:style>
    <style:style style:family="text" style:name="T139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398">
      <style:text-properties fo:color="#333333" fo:font-size="12.0pt" style:font-name="휴먼명조" style:font-name-asian="휴먼명조" style:font-size-asian="12.0pt"/>
    </style:style>
    <style:style style:family="text" style:name="T139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00">
      <style:text-properties fo:color="#333333" fo:font-size="12.0pt" style:font-name="휴먼명조" style:font-name-asian="휴먼명조" style:font-size-asian="12.0pt"/>
    </style:style>
    <style:style style:family="text" style:name="T140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647" style:parent-style-name="0">
      <style:paragraph-properties fo:line-height="3.881cm" style:snap-to-layout-grid="false"/>
    </style:style>
    <style:style style:family="paragraph" style:name="P648" style:parent-style-name="0">
      <style:paragraph-properties fo:line-height="3.881cm" style:snap-to-layout-grid="false"/>
    </style:style>
    <style:style style:family="text" style:name="T1402">
      <style:text-properties fo:color="#333333" fo:font-size="12.0pt" style:font-name="바탕" style:font-name-asian="휴먼명조" style:font-size-asian="12.0pt"/>
    </style:style>
    <style:style style:family="text" style:name="T140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04">
      <style:text-properties fo:color="#333333" fo:font-size="12.0pt" style:font-name="휴먼명조" style:font-name-asian="휴먼명조" style:font-size-asian="12.0pt"/>
    </style:style>
    <style:style style:family="text" style:name="T140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06">
      <style:text-properties fo:color="#333333" fo:font-size="12.0pt" style:font-name="휴먼명조" style:font-name-asian="휴먼명조" style:font-size-asian="12.0pt"/>
    </style:style>
    <style:style style:family="text" style:name="T140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08">
      <style:text-properties fo:color="#333333" fo:font-size="12.0pt" style:font-name="휴먼명조" style:font-name-asian="휴먼명조" style:font-size-asian="12.0pt"/>
    </style:style>
    <style:style style:family="paragraph" style:name="P649" style:parent-style-name="0">
      <style:paragraph-properties fo:line-height="3.881cm" style:snap-to-layout-grid="false"/>
    </style:style>
    <style:style style:family="text" style:name="T1409">
      <style:text-properties fo:color="#333333" fo:font-size="12.0pt" style:font-name="휴먼명조" style:font-name-asian="휴먼명조" style:font-size-asian="12.0pt"/>
    </style:style>
    <style:style style:family="text" style:name="T141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11">
      <style:text-properties fo:color="#333333" fo:font-size="12.0pt" style:font-name="휴먼명조" style:font-name-asian="휴먼명조" style:font-size-asian="12.0pt"/>
    </style:style>
    <style:style style:family="text" style:name="T141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13">
      <style:text-properties fo:color="#333333" fo:font-size="12.0pt" style:font-name="휴먼명조" style:font-name-asian="휴먼명조" style:font-size-asian="12.0pt"/>
    </style:style>
    <style:style style:family="text" style:name="T141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15">
      <style:text-properties fo:color="#333333" fo:font-size="12.0pt" style:font-name="휴먼명조" style:font-name-asian="휴먼명조" style:font-size-asian="12.0pt"/>
    </style:style>
    <style:style style:family="text" style:name="T141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17">
      <style:text-properties fo:color="#333333" fo:font-size="12.0pt" style:font-name="휴먼명조" style:font-name-asian="휴먼명조" style:font-size-asian="12.0pt"/>
    </style:style>
    <style:style style:family="text" style:name="T141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650" style:parent-style-name="0">
      <style:paragraph-properties fo:line-height="3.881cm" style:snap-to-layout-grid="false"/>
    </style:style>
    <style:style style:family="text" style:name="T1419">
      <style:text-properties fo:color="#333333" fo:font-size="12.0pt" style:font-name="휴먼명조" style:font-name-asian="휴먼명조" style:font-size-asian="12.0pt"/>
    </style:style>
    <style:style style:family="text" style:name="T142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21">
      <style:text-properties fo:color="#333333" fo:font-size="12.0pt" style:font-name="휴먼명조" style:font-name-asian="휴먼명조" style:font-size-asian="12.0pt"/>
    </style:style>
    <style:style style:family="text" style:name="T142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23">
      <style:text-properties fo:color="#333333" fo:font-size="12.0pt" style:font-name="휴먼명조" style:font-name-asian="휴먼명조" style:font-size-asian="12.0pt"/>
    </style:style>
    <style:style style:family="text" style:name="T142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651" style:parent-style-name="0">
      <style:paragraph-properties fo:line-height="3.881cm" style:snap-to-layout-grid="false"/>
    </style:style>
    <style:style style:family="text" style:name="T1425">
      <style:text-properties fo:color="#333333" fo:font-size="12.0pt" style:font-name="휴먼명조" style:font-name-asian="휴먼명조" style:font-size-asian="12.0pt"/>
    </style:style>
    <style:style style:family="text" style:name="T142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27">
      <style:text-properties fo:color="#333333" fo:font-size="12.0pt" style:font-name="휴먼명조" style:font-name-asian="휴먼명조" style:font-size-asian="12.0pt"/>
    </style:style>
    <style:style style:family="text" style:name="T142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652" style:parent-style-name="0">
      <style:paragraph-properties fo:line-height="3.881cm" style:snap-to-layout-grid="false"/>
    </style:style>
    <style:style style:family="paragraph" style:name="P653" style:parent-style-name="0">
      <style:paragraph-properties fo:line-height="3.881cm" style:snap-to-layout-grid="false"/>
    </style:style>
    <style:style style:family="text" style:name="T1429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1430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paragraph" style:name="P654" style:parent-style-name="0">
      <style:paragraph-properties fo:line-height="3.881cm" style:snap-to-layout-grid="false"/>
    </style:style>
    <style:style style:family="paragraph" style:name="P655" style:parent-style-name="0">
      <style:paragraph-properties fo:line-height="3.881cm" style:snap-to-layout-grid="false"/>
    </style:style>
    <style:style style:family="text" style:name="T1431">
      <style:text-properties fo:color="#333333" fo:font-size="12.0pt" style:font-name="휴먼명조" style:font-name-asian="휴먼명조" style:font-size-asian="12.0pt"/>
    </style:style>
    <style:style style:family="text" style:name="T143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33">
      <style:text-properties fo:color="#333333" fo:font-size="12.0pt" style:font-name="휴먼명조" style:font-name-asian="휴먼명조" style:font-size-asian="12.0pt"/>
    </style:style>
    <style:style style:family="text" style:name="T143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35">
      <style:text-properties fo:color="#333333" fo:font-size="12.0pt" style:font-name="휴먼명조" style:font-name-asian="휴먼명조" style:font-size-asian="12.0pt"/>
    </style:style>
    <style:style style:family="text" style:name="T143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37">
      <style:text-properties fo:color="#333333" fo:font-size="12.0pt" style:font-name="휴먼명조" style:font-name-asian="휴먼명조" style:font-size-asian="12.0pt"/>
    </style:style>
    <style:style style:family="text" style:name="T143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39">
      <style:text-properties fo:color="#333333" fo:font-size="12.0pt" style:font-name="휴먼명조" style:font-name-asian="휴먼명조" style:font-size-asian="12.0pt"/>
    </style:style>
    <style:style style:family="text" style:name="T144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41">
      <style:text-properties fo:color="#333333" fo:font-size="12.0pt" style:font-name="휴먼명조" style:font-name-asian="휴먼명조" style:font-size-asian="12.0pt"/>
    </style:style>
    <style:style style:family="paragraph" style:name="P656" style:parent-style-name="0">
      <style:paragraph-properties fo:line-height="3.881cm" style:snap-to-layout-grid="false"/>
    </style:style>
    <style:style style:family="text" style:name="T1442">
      <style:text-properties fo:color="#333333" fo:font-size="12.0pt" style:font-name="휴먼명조" style:font-name-asian="휴먼명조" style:font-size-asian="12.0pt"/>
    </style:style>
    <style:style style:family="text" style:name="T144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44">
      <style:text-properties fo:color="#333333" fo:font-size="12.0pt" style:font-name="휴먼명조" style:font-name-asian="휴먼명조" style:font-size-asian="12.0pt"/>
    </style:style>
    <style:style style:family="text" style:name="T144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46">
      <style:text-properties fo:color="#333333" fo:font-size="12.0pt" style:font-name="휴먼명조" style:font-name-asian="휴먼명조" style:font-size-asian="12.0pt"/>
    </style:style>
    <style:style style:family="text" style:name="T144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48">
      <style:text-properties fo:color="#333333" fo:font-size="12.0pt" style:font-name="휴먼명조" style:font-name-asian="휴먼명조" style:font-size-asian="12.0pt"/>
    </style:style>
    <style:style style:family="text" style:name="T144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50">
      <style:text-properties fo:color="#333333" fo:font-size="12.0pt" style:font-name="휴먼명조" style:font-name-asian="휴먼명조" style:font-size-asian="12.0pt"/>
    </style:style>
    <style:style style:family="paragraph" style:name="P657" style:parent-style-name="0">
      <style:paragraph-properties fo:line-height="4.762cm" style:snap-to-layout-grid="false"/>
    </style:style>
    <style:style style:family="paragraph" style:name="P658" style:parent-style-name="0">
      <style:paragraph-properties fo:line-height="4.762cm" style:snap-to-layout-grid="false"/>
    </style:style>
    <style:style style:family="paragraph" style:name="P659" style:parent-style-name="0">
      <style:paragraph-properties fo:line-height="4.762cm" style:snap-to-layout-grid="false"/>
    </style:style>
    <style:style style:family="paragraph" style:name="P660" style:parent-style-name="0">
      <style:paragraph-properties fo:line-height="4.762cm" style:snap-to-layout-grid="false"/>
    </style:style>
    <style:style style:family="paragraph" style:name="P661" style:parent-style-name="0">
      <style:paragraph-properties fo:line-height="4.762cm" style:snap-to-layout-grid="false"/>
    </style:style>
    <style:style style:family="paragraph" style:name="P662" style:parent-style-name="0">
      <style:paragraph-properties fo:line-height="4.762cm" style:snap-to-layout-grid="false"/>
    </style:style>
    <style:style style:family="paragraph" style:name="P663" style:parent-style-name="0">
      <style:paragraph-properties fo:line-height="4.762cm" style:snap-to-layout-grid="false"/>
    </style:style>
    <style:style style:family="paragraph" style:name="P664" style:parent-style-name="0">
      <style:paragraph-properties fo:line-height="4.762cm" style:snap-to-layout-grid="false"/>
    </style:style>
    <style:style style:family="paragraph" style:name="P665" style:parent-style-name="0">
      <style:paragraph-properties fo:line-height="4.762cm" style:snap-to-layout-grid="false"/>
    </style:style>
    <style:style style:family="paragraph" style:name="P666" style:parent-style-name="0">
      <style:paragraph-properties fo:line-height="4.762cm" style:snap-to-layout-grid="false"/>
    </style:style>
    <style:style style:family="paragraph" style:name="P667" style:parent-style-name="0">
      <style:paragraph-properties fo:line-height="4.762cm" style:snap-to-layout-grid="false"/>
    </style:style>
    <style:style style:family="paragraph" style:name="P668" style:parent-style-name="0">
      <style:paragraph-properties fo:line-height="4.762cm" style:snap-to-layout-grid="false"/>
    </style:style>
    <style:style style:family="paragraph" style:name="P669" style:parent-style-name="0">
      <style:paragraph-properties fo:line-height="4.762cm" style:snap-to-layout-grid="false"/>
    </style:style>
    <style:style style:family="paragraph" style:name="P670" style:parent-style-name="0">
      <style:paragraph-properties fo:line-height="4.762cm" style:snap-to-layout-grid="false"/>
    </style:style>
    <style:style style:family="paragraph" style:name="P671" style:parent-style-name="0">
      <style:paragraph-properties fo:line-height="5.644cm" style:snap-to-layout-grid="false"/>
    </style:style>
    <style:style style:family="text" style:name="T1451">
      <style:text-properties fo:color="#333333" fo:font-size="24.0pt" fo:font-weight="bold" style:font-name="바탕" style:font-name-asian="나눔바른고딕" style:font-size-asian="24.0pt" style:font-weight-asian="bold"/>
    </style:style>
    <style:style style:family="text" style:name="T1452">
      <style:text-properties fo:color="#333333" fo:font-size="24.0pt" fo:font-weight="bold" fo:letter-spacing="-1.2pt" style:font-name="바탕" style:font-name-asian="나눔바른고딕" style:font-size-asian="24.0pt" style:font-weight-asian="bold"/>
    </style:style>
    <style:style style:family="paragraph" style:name="P672" style:parent-style-name="0">
      <style:paragraph-properties fo:line-height="5.644cm" style:snap-to-layout-grid="false"/>
    </style:style>
    <style:style style:family="text" style:name="T1453">
      <style:text-properties fo:color="#333333" fo:font-size="12.0pt" style:font-name="휴먼명조" style:font-name-asian="휴먼명조" style:font-size-asian="12.0pt"/>
    </style:style>
    <style:style style:family="text" style:name="T145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55">
      <style:text-properties fo:color="#333333" fo:font-size="12.0pt" style:font-name="휴먼명조" style:font-name-asian="휴먼명조" style:font-size-asian="12.0pt"/>
    </style:style>
    <style:style style:family="paragraph" style:name="P673" style:parent-style-name="0">
      <style:paragraph-properties fo:line-height="3.175cm" style:snap-to-layout-grid="false"/>
    </style:style>
    <style:style style:family="text" style:name="T1456">
      <style:text-properties fo:color="#333333" fo:font-size="15.0pt" fo:font-weight="bold" fo:letter-spacing="-0.8pt" style:font-name="바탕" style:font-name-asian="휴먼명조" style:font-size-asian="15.0pt" style:font-weight-asian="bold"/>
    </style:style>
    <style:style style:family="paragraph" style:name="P674" style:parent-style-name="0">
      <style:paragraph-properties fo:line-height="3.175cm" style:snap-to-layout-grid="false"/>
    </style:style>
    <style:style style:family="text" style:name="T1457">
      <style:text-properties fo:color="#333333" fo:font-size="15.0pt" fo:font-weight="bold" fo:letter-spacing="-0.8pt" style:font-name="바탕" style:font-name-asian="휴먼명조" style:font-size-asian="15.0pt" style:font-weight-asian="bold"/>
    </style:style>
    <style:style style:family="text" style:name="T1458">
      <style:text-properties fo:color="#333333" fo:font-size="15.0pt" fo:font-weight="bold" style:font-name="휴먼명조" style:font-name-asian="휴먼명조" style:font-size-asian="15.0pt" style:font-weight-asian="bold"/>
    </style:style>
    <style:style style:family="paragraph" style:name="P675" style:parent-style-name="0">
      <style:paragraph-properties fo:line-height="5.644cm" style:snap-to-layout-grid="false"/>
    </style:style>
    <style:style style:family="paragraph" style:name="P676" style:parent-style-name="0">
      <style:paragraph-properties fo:line-height="3.175cm" style:snap-to-layout-grid="false"/>
    </style:style>
    <style:style style:family="text" style:name="T145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60">
      <style:text-properties fo:color="#333333" fo:font-size="12.0pt" style:font-name="휴먼명조" style:font-name-asian="휴먼명조" style:font-size-asian="12.0pt"/>
    </style:style>
    <style:style style:family="text" style:name="T146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62">
      <style:text-properties fo:color="#333333" fo:font-size="12.0pt" style:font-name="휴먼명조" style:font-name-asian="휴먼명조" style:font-size-asian="12.0pt"/>
    </style:style>
    <style:style style:family="text" style:name="T146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64">
      <style:text-properties fo:color="#333333" fo:font-size="12.0pt" style:font-name="휴먼명조" style:font-name-asian="휴먼명조" style:font-size-asian="12.0pt"/>
    </style:style>
    <style:style style:family="text" style:name="T146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66">
      <style:text-properties fo:color="#333333" fo:font-size="12.0pt" style:font-name="휴먼명조" style:font-name-asian="휴먼명조" style:font-size-asian="12.0pt"/>
    </style:style>
    <style:style style:family="text" style:name="T146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68">
      <style:text-properties fo:color="#333333" fo:font-size="12.0pt" style:font-name="휴먼명조" style:font-name-asian="휴먼명조" style:font-size-asian="12.0pt"/>
    </style:style>
    <style:style style:family="text" style:name="T146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70">
      <style:text-properties fo:color="#333333" fo:font-size="12.0pt" style:font-name="휴먼명조" style:font-name-asian="휴먼명조" style:font-size-asian="12.0pt"/>
    </style:style>
    <style:style style:family="text" style:name="T147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72">
      <style:text-properties fo:color="#333333" fo:font-size="12.0pt" style:font-name="휴먼명조" style:font-name-asian="휴먼명조" style:font-size-asian="12.0pt"/>
    </style:style>
    <style:style style:family="text" style:name="T147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74">
      <style:text-properties fo:color="#333333" fo:font-size="12.0pt" style:font-name="휴먼명조" style:font-name-asian="휴먼명조" style:font-size-asian="12.0pt"/>
    </style:style>
    <style:style style:family="text" style:name="T147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76">
      <style:text-properties fo:color="#333333" fo:font-size="12.0pt" style:font-name="휴먼명조" style:font-name-asian="휴먼명조" style:font-size-asian="12.0pt"/>
    </style:style>
    <style:style style:family="text" style:name="T147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78">
      <style:text-properties fo:color="#333333" fo:font-size="12.0pt" style:font-name="휴먼명조" style:font-name-asian="휴먼명조" style:font-size-asian="12.0pt"/>
    </style:style>
    <style:style style:family="text" style:name="T147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80">
      <style:text-properties fo:color="#333333" fo:font-size="12.0pt" style:font-name="휴먼명조" style:font-name-asian="휴먼명조" style:font-size-asian="12.0pt"/>
    </style:style>
    <style:style style:family="text" style:name="T148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82">
      <style:text-properties fo:color="#333333" fo:font-size="12.0pt" style:font-name="휴먼명조" style:font-name-asian="휴먼명조" style:font-size-asian="12.0pt"/>
    </style:style>
    <style:style style:family="text" style:name="T148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84">
      <style:text-properties fo:color="#333333" fo:font-size="12.0pt" style:font-name="휴먼명조" style:font-name-asian="휴먼명조" style:font-size-asian="12.0pt"/>
    </style:style>
    <style:style style:family="text" style:name="T148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86">
      <style:text-properties fo:color="#333333" fo:font-size="12.0pt" style:font-name="휴먼명조" style:font-name-asian="휴먼명조" style:font-size-asian="12.0pt"/>
    </style:style>
    <style:style style:family="text" style:name="T148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88">
      <style:text-properties fo:color="#333333" fo:font-size="12.0pt" style:font-name="휴먼명조" style:font-name-asian="휴먼명조" style:font-size-asian="12.0pt"/>
    </style:style>
    <style:style style:family="text" style:name="T148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90">
      <style:text-properties fo:color="#333333" fo:font-size="12.0pt" style:font-name="휴먼명조" style:font-name-asian="휴먼명조" style:font-size-asian="12.0pt"/>
    </style:style>
    <style:style style:family="paragraph" style:name="P677" style:parent-style-name="0">
      <style:paragraph-properties fo:line-height="3.175cm" style:snap-to-layout-grid="false"/>
    </style:style>
    <style:style style:family="paragraph" style:name="P678" style:parent-style-name="0">
      <style:paragraph-properties fo:line-height="3.175cm" style:snap-to-layout-grid="false"/>
    </style:style>
    <style:style style:family="text" style:name="T149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92">
      <style:text-properties fo:color="#333333" fo:font-size="12.0pt" style:font-name="휴먼명조" style:font-name-asian="휴먼명조" style:font-size-asian="12.0pt"/>
    </style:style>
    <style:style style:family="text" style:name="T149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94">
      <style:text-properties fo:color="#333333" fo:font-size="12.0pt" style:font-name="휴먼명조" style:font-name-asian="휴먼명조" style:font-size-asian="12.0pt"/>
    </style:style>
    <style:style style:family="text" style:name="T149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96">
      <style:text-properties fo:color="#333333" fo:font-size="12.0pt" style:font-name="휴먼명조" style:font-name-asian="휴먼명조" style:font-size-asian="12.0pt"/>
    </style:style>
    <style:style style:family="text" style:name="T149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498">
      <style:text-properties fo:color="#333333" fo:font-size="12.0pt" style:font-name="휴먼명조" style:font-name-asian="휴먼명조" style:font-size-asian="12.0pt"/>
    </style:style>
    <style:style style:family="text" style:name="T149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00">
      <style:text-properties fo:color="#333333" fo:font-size="12.0pt" style:font-name="휴먼명조" style:font-name-asian="휴먼명조" style:font-size-asian="12.0pt"/>
    </style:style>
    <style:style style:family="text" style:name="T150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02">
      <style:text-properties fo:color="#333333" fo:font-size="12.0pt" style:font-name="휴먼명조" style:font-name-asian="휴먼명조" style:font-size-asian="12.0pt"/>
    </style:style>
    <style:style style:family="text" style:name="T150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04">
      <style:text-properties fo:color="#333333" fo:font-size="12.0pt" style:font-name="휴먼명조" style:font-name-asian="휴먼명조" style:font-size-asian="12.0pt"/>
    </style:style>
    <style:style style:family="text" style:name="T150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06">
      <style:text-properties fo:color="#333333" fo:font-size="12.0pt" style:font-name="휴먼명조" style:font-name-asian="휴먼명조" style:font-size-asian="12.0pt"/>
    </style:style>
    <style:style style:family="text" style:name="T150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08">
      <style:text-properties fo:color="#333333" fo:font-size="12.0pt" style:font-name="휴먼명조" style:font-name-asian="휴먼명조" style:font-size-asian="12.0pt"/>
    </style:style>
    <style:style style:family="text" style:name="T150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10">
      <style:text-properties fo:color="#333333" fo:font-size="12.0pt" style:font-name="휴먼명조" style:font-name-asian="휴먼명조" style:font-size-asian="12.0pt"/>
    </style:style>
    <style:style style:family="text" style:name="T151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12">
      <style:text-properties fo:color="#333333" fo:font-size="12.0pt" style:font-name="휴먼명조" style:font-name-asian="휴먼명조" style:font-size-asian="12.0pt"/>
    </style:style>
    <style:style style:family="text" style:name="T151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14">
      <style:text-properties fo:color="#333333" fo:font-size="12.0pt" style:font-name="휴먼명조" style:font-name-asian="휴먼명조" style:font-size-asian="12.0pt"/>
    </style:style>
    <style:style style:family="text" style:name="T151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16">
      <style:text-properties fo:color="#333333" fo:font-size="12.0pt" style:font-name="휴먼명조" style:font-name-asian="휴먼명조" style:font-size-asian="12.0pt"/>
    </style:style>
    <style:style style:family="text" style:name="T151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18">
      <style:text-properties fo:color="#333333" fo:font-size="12.0pt" style:font-name="휴먼명조" style:font-name-asian="휴먼명조" style:font-size-asian="12.0pt"/>
    </style:style>
    <style:style style:family="text" style:name="T151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20">
      <style:text-properties fo:color="#333333" fo:font-size="12.0pt" style:font-name="휴먼명조" style:font-name-asian="휴먼명조" style:font-size-asian="12.0pt"/>
    </style:style>
    <style:style style:family="text" style:name="T152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22">
      <style:text-properties fo:color="#333333" fo:font-size="12.0pt" style:font-name="휴먼명조" style:font-name-asian="휴먼명조" style:font-size-asian="12.0pt"/>
    </style:style>
    <style:style style:family="text" style:name="T152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24">
      <style:text-properties fo:color="#333333" fo:font-size="12.0pt" style:font-name="휴먼명조" style:font-name-asian="휴먼명조" style:font-size-asian="12.0pt"/>
    </style:style>
    <style:style style:family="text" style:name="T152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26">
      <style:text-properties fo:color="#333333" fo:font-size="12.0pt" style:font-name="휴먼명조" style:font-name-asian="휴먼명조" style:font-size-asian="12.0pt"/>
    </style:style>
    <style:style style:family="text" style:name="T152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28">
      <style:text-properties fo:color="#333333" fo:font-size="12.0pt" style:font-name="휴먼명조" style:font-name-asian="휴먼명조" style:font-size-asian="12.0pt"/>
    </style:style>
    <style:style style:family="text" style:name="T152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30">
      <style:text-properties fo:color="#333333" fo:font-size="12.0pt" style:font-name="휴먼명조" style:font-name-asian="휴먼명조" style:font-size-asian="12.0pt"/>
    </style:style>
    <style:style style:family="text" style:name="T153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32">
      <style:text-properties fo:color="#333333" fo:font-size="12.0pt" style:font-name="휴먼명조" style:font-name-asian="휴먼명조" style:font-size-asian="12.0pt"/>
    </style:style>
    <style:style style:family="text" style:name="T153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34">
      <style:text-properties fo:color="#333333" fo:font-size="12.0pt" style:font-name="휴먼명조" style:font-name-asian="휴먼명조" style:font-size-asian="12.0pt"/>
    </style:style>
    <style:style style:family="text" style:name="T153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36">
      <style:text-properties fo:color="#333333" fo:font-size="12.0pt" style:font-name="휴먼명조" style:font-name-asian="휴먼명조" style:font-size-asian="12.0pt"/>
    </style:style>
    <style:style style:family="text" style:name="T153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38">
      <style:text-properties fo:color="#333333" fo:font-size="12.0pt" style:font-name="휴먼명조" style:font-name-asian="휴먼명조" style:font-size-asian="12.0pt"/>
    </style:style>
    <style:style style:family="text" style:name="T153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40">
      <style:text-properties fo:color="#333333" fo:font-size="12.0pt" style:font-name="휴먼명조" style:font-name-asian="휴먼명조" style:font-size-asian="12.0pt"/>
    </style:style>
    <style:style style:family="text" style:name="T154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42">
      <style:text-properties fo:color="#333333" fo:font-size="12.0pt" style:font-name="휴먼명조" style:font-name-asian="휴먼명조" style:font-size-asian="12.0pt"/>
    </style:style>
    <style:style style:family="text" style:name="T154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44">
      <style:text-properties fo:color="#333333" fo:font-size="12.0pt" style:font-name="휴먼명조" style:font-name-asian="휴먼명조" style:font-size-asian="12.0pt"/>
    </style:style>
    <style:style style:family="text" style:name="T154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46">
      <style:text-properties fo:color="#333333" fo:font-size="12.0pt" style:font-name="휴먼명조" style:font-name-asian="휴먼명조" style:font-size-asian="12.0pt"/>
    </style:style>
    <style:style style:family="text" style:name="T154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48">
      <style:text-properties fo:color="#333333" fo:font-size="12.0pt" style:font-name="휴먼명조" style:font-name-asian="휴먼명조" style:font-size-asian="12.0pt"/>
    </style:style>
    <style:style style:family="text" style:name="T154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50">
      <style:text-properties fo:color="#333333" fo:font-size="12.0pt" style:font-name="휴먼명조" style:font-name-asian="휴먼명조" style:font-size-asian="12.0pt"/>
    </style:style>
    <style:style style:family="text" style:name="T155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52">
      <style:text-properties fo:color="#333333" fo:font-size="12.0pt" style:font-name="휴먼명조" style:font-name-asian="휴먼명조" style:font-size-asian="12.0pt"/>
    </style:style>
    <style:style style:family="text" style:name="T155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54">
      <style:text-properties fo:color="#333333" fo:font-size="12.0pt" style:font-name="휴먼명조" style:font-name-asian="휴먼명조" style:font-size-asian="12.0pt"/>
    </style:style>
    <style:style style:family="text" style:name="T155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56">
      <style:text-properties fo:color="#333333" fo:font-size="12.0pt" style:font-name="휴먼명조" style:font-name-asian="휴먼명조" style:font-size-asian="12.0pt"/>
    </style:style>
    <style:style style:family="text" style:name="T155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58">
      <style:text-properties fo:color="#333333" fo:font-size="12.0pt" style:font-name="휴먼명조" style:font-name-asian="휴먼명조" style:font-size-asian="12.0pt"/>
    </style:style>
    <style:style style:family="text" style:name="T155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60">
      <style:text-properties fo:color="#333333" fo:font-size="12.0pt" style:font-name="휴먼명조" style:font-name-asian="휴먼명조" style:font-size-asian="12.0pt"/>
    </style:style>
    <style:style style:family="text" style:name="T156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62">
      <style:text-properties fo:color="#333333" fo:font-size="12.0pt" style:font-name="휴먼명조" style:font-name-asian="휴먼명조" style:font-size-asian="12.0pt"/>
    </style:style>
    <style:style style:family="text" style:name="T156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64">
      <style:text-properties fo:color="#333333" fo:font-size="12.0pt" style:font-name="휴먼명조" style:font-name-asian="휴먼명조" style:font-size-asian="12.0pt"/>
    </style:style>
    <style:style style:family="text" style:name="T156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66">
      <style:text-properties fo:color="#333333" fo:font-size="12.0pt" style:font-name="휴먼명조" style:font-name-asian="휴먼명조" style:font-size-asian="12.0pt"/>
    </style:style>
    <style:style style:family="text" style:name="T156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68">
      <style:text-properties fo:color="#333333" fo:font-size="12.0pt" style:font-name="휴먼명조" style:font-name-asian="휴먼명조" style:font-size-asian="12.0pt"/>
    </style:style>
    <style:style style:family="text" style:name="T156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70">
      <style:text-properties fo:color="#333333" fo:font-size="12.0pt" style:font-name="휴먼명조" style:font-name-asian="휴먼명조" style:font-size-asian="12.0pt"/>
    </style:style>
    <style:style style:family="text" style:name="T157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72">
      <style:text-properties fo:color="#333333" fo:font-size="12.0pt" style:font-name="휴먼명조" style:font-name-asian="휴먼명조" style:font-size-asian="12.0pt"/>
    </style:style>
    <style:style style:family="paragraph" style:name="P679" style:parent-style-name="0">
      <style:paragraph-properties fo:line-height="3.175cm" style:snap-to-layout-grid="false"/>
    </style:style>
    <style:style style:family="paragraph" style:name="P680" style:parent-style-name="0">
      <style:paragraph-properties fo:line-height="3.175cm" style:snap-to-layout-grid="false"/>
    </style:style>
    <style:style style:family="text" style:name="T157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74">
      <style:text-properties fo:color="#333333" fo:font-size="12.0pt" style:font-name="휴먼명조" style:font-name-asian="휴먼명조" style:font-size-asian="12.0pt"/>
    </style:style>
    <style:style style:family="text" style:name="T157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76">
      <style:text-properties fo:color="#333333" fo:font-size="12.0pt" style:font-name="휴먼명조" style:font-name-asian="휴먼명조" style:font-size-asian="12.0pt"/>
    </style:style>
    <style:style style:family="text" style:name="T157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78">
      <style:text-properties fo:color="#333333" fo:font-size="12.0pt" style:font-name="휴먼명조" style:font-name-asian="휴먼명조" style:font-size-asian="12.0pt"/>
    </style:style>
    <style:style style:family="text" style:name="T157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80">
      <style:text-properties fo:color="#333333" fo:font-size="12.0pt" style:font-name="휴먼명조" style:font-name-asian="휴먼명조" style:font-size-asian="12.0pt"/>
    </style:style>
    <style:style style:family="text" style:name="T158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82">
      <style:text-properties fo:color="#333333" fo:font-size="12.0pt" style:font-name="휴먼명조" style:font-name-asian="휴먼명조" style:font-size-asian="12.0pt"/>
    </style:style>
    <style:style style:family="text" style:name="T158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84">
      <style:text-properties fo:color="#333333" fo:font-size="12.0pt" style:font-name="휴먼명조" style:font-name-asian="휴먼명조" style:font-size-asian="12.0pt"/>
    </style:style>
    <style:style style:family="text" style:name="T158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86">
      <style:text-properties fo:color="#333333" fo:font-size="12.0pt" style:font-name="휴먼명조" style:font-name-asian="휴먼명조" style:font-size-asian="12.0pt"/>
    </style:style>
    <style:style style:family="text" style:name="T158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88">
      <style:text-properties fo:color="#333333" fo:font-size="12.0pt" style:font-name="휴먼명조" style:font-name-asian="휴먼명조" style:font-size-asian="12.0pt"/>
    </style:style>
    <style:style style:family="text" style:name="T158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90">
      <style:text-properties fo:color="#333333" fo:font-size="12.0pt" style:font-name="휴먼명조" style:font-name-asian="휴먼명조" style:font-size-asian="12.0pt"/>
    </style:style>
    <style:style style:family="text" style:name="T159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92">
      <style:text-properties fo:color="#333333" fo:font-size="12.0pt" style:font-name="휴먼명조" style:font-name-asian="휴먼명조" style:font-size-asian="12.0pt"/>
    </style:style>
    <style:style style:family="text" style:name="T159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94">
      <style:text-properties fo:color="#333333" fo:font-size="12.0pt" style:font-name="휴먼명조" style:font-name-asian="휴먼명조" style:font-size-asian="12.0pt"/>
    </style:style>
    <style:style style:family="text" style:name="T159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96">
      <style:text-properties fo:color="#333333" fo:font-size="12.0pt" style:font-name="휴먼명조" style:font-name-asian="휴먼명조" style:font-size-asian="12.0pt"/>
    </style:style>
    <style:style style:family="text" style:name="T159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598">
      <style:text-properties fo:color="#333333" fo:font-size="12.0pt" style:font-name="휴먼명조" style:font-name-asian="휴먼명조" style:font-size-asian="12.0pt"/>
    </style:style>
    <style:style style:family="text" style:name="T159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00">
      <style:text-properties fo:color="#333333" fo:font-size="12.0pt" style:font-name="휴먼명조" style:font-name-asian="휴먼명조" style:font-size-asian="12.0pt"/>
    </style:style>
    <style:style style:family="text" style:name="T160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02">
      <style:text-properties fo:color="#333333" fo:font-size="12.0pt" style:font-name="휴먼명조" style:font-name-asian="휴먼명조" style:font-size-asian="12.0pt"/>
    </style:style>
    <style:style style:family="text" style:name="T160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04">
      <style:text-properties fo:color="#333333" fo:font-size="12.0pt" style:font-name="휴먼명조" style:font-name-asian="휴먼명조" style:font-size-asian="12.0pt"/>
    </style:style>
    <style:style style:family="text" style:name="T160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06">
      <style:text-properties fo:color="#333333" fo:font-size="12.0pt" style:font-name="휴먼명조" style:font-name-asian="휴먼명조" style:font-size-asian="12.0pt"/>
    </style:style>
    <style:style style:family="text" style:name="T160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08">
      <style:text-properties fo:color="#333333" fo:font-size="12.0pt" style:font-name="휴먼명조" style:font-name-asian="휴먼명조" style:font-size-asian="12.0pt"/>
    </style:style>
    <style:style style:family="text" style:name="T160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10">
      <style:text-properties fo:color="#333333" fo:font-size="12.0pt" style:font-name="휴먼명조" style:font-name-asian="휴먼명조" style:font-size-asian="12.0pt"/>
    </style:style>
    <style:style style:family="text" style:name="T161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12">
      <style:text-properties fo:color="#333333" fo:font-size="12.0pt" style:font-name="휴먼명조" style:font-name-asian="휴먼명조" style:font-size-asian="12.0pt"/>
    </style:style>
    <style:style style:family="text" style:name="T161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14">
      <style:text-properties fo:color="#333333" fo:font-size="12.0pt" style:font-name="휴먼명조" style:font-name-asian="휴먼명조" style:font-size-asian="12.0pt"/>
    </style:style>
    <style:style style:family="paragraph" style:name="P681" style:parent-style-name="0">
      <style:paragraph-properties fo:line-height="3.175cm" style:snap-to-layout-grid="false"/>
    </style:style>
    <style:style style:family="paragraph" style:name="P682" style:parent-style-name="0">
      <style:paragraph-properties fo:line-height="3.175cm" style:snap-to-layout-grid="false"/>
    </style:style>
    <style:style style:family="text" style:name="T161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1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17">
      <style:text-properties fo:color="#333333" fo:font-size="12.0pt" style:font-name="휴먼명조" style:font-name-asian="휴먼명조" style:font-size-asian="12.0pt"/>
    </style:style>
    <style:style style:family="text" style:name="T161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19">
      <style:text-properties fo:color="#333333" fo:font-size="12.0pt" style:font-name="휴먼명조" style:font-name-asian="휴먼명조" style:font-size-asian="12.0pt"/>
    </style:style>
    <style:style style:family="text" style:name="T162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21">
      <style:text-properties fo:color="#333333" fo:font-size="12.0pt" style:font-name="휴먼명조" style:font-name-asian="휴먼명조" style:font-size-asian="12.0pt"/>
    </style:style>
    <style:style style:family="text" style:name="T162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23">
      <style:text-properties fo:color="#333333" fo:font-size="12.0pt" style:font-name="휴먼명조" style:font-name-asian="휴먼명조" style:font-size-asian="12.0pt"/>
    </style:style>
    <style:style style:family="text" style:name="T162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25">
      <style:text-properties fo:color="#333333" fo:font-size="12.0pt" style:font-name="휴먼명조" style:font-name-asian="휴먼명조" style:font-size-asian="12.0pt"/>
    </style:style>
    <style:style style:family="text" style:name="T162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27">
      <style:text-properties fo:color="#333333" fo:font-size="12.0pt" style:font-name="휴먼명조" style:font-name-asian="휴먼명조" style:font-size-asian="12.0pt"/>
    </style:style>
    <style:style style:family="text" style:name="T162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29">
      <style:text-properties fo:color="#333333" fo:font-size="12.0pt" style:font-name="휴먼명조" style:font-name-asian="휴먼명조" style:font-size-asian="12.0pt"/>
    </style:style>
    <style:style style:family="text" style:name="T163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31">
      <style:text-properties fo:color="#333333" fo:font-size="12.0pt" style:font-name="휴먼명조" style:font-name-asian="휴먼명조" style:font-size-asian="12.0pt"/>
    </style:style>
    <style:style style:family="text" style:name="T163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33">
      <style:text-properties fo:color="#333333" fo:font-size="12.0pt" style:font-name="휴먼명조" style:font-name-asian="휴먼명조" style:font-size-asian="12.0pt"/>
    </style:style>
    <style:style style:family="text" style:name="T163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35">
      <style:text-properties fo:color="#333333" fo:font-size="12.0pt" style:font-name="휴먼명조" style:font-name-asian="휴먼명조" style:font-size-asian="12.0pt"/>
    </style:style>
    <style:style style:family="text" style:name="T163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37">
      <style:text-properties fo:color="#333333" fo:font-size="12.0pt" style:font-name="휴먼명조" style:font-name-asian="휴먼명조" style:font-size-asian="12.0pt"/>
    </style:style>
    <style:style style:family="text" style:name="T163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39">
      <style:text-properties fo:color="#333333" fo:font-size="12.0pt" style:font-name="휴먼명조" style:font-name-asian="휴먼명조" style:font-size-asian="12.0pt"/>
    </style:style>
    <style:style style:family="text" style:name="T164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41">
      <style:text-properties fo:color="#333333" fo:font-size="12.0pt" style:font-name="휴먼명조" style:font-name-asian="휴먼명조" style:font-size-asian="12.0pt"/>
    </style:style>
    <style:style style:family="text" style:name="T164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43">
      <style:text-properties fo:color="#333333" fo:font-size="12.0pt" style:font-name="휴먼명조" style:font-name-asian="휴먼명조" style:font-size-asian="12.0pt"/>
    </style:style>
    <style:style style:family="text" style:name="T164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45">
      <style:text-properties fo:color="#333333" fo:font-size="12.0pt" style:font-name="휴먼명조" style:font-name-asian="휴먼명조" style:font-size-asian="12.0pt"/>
    </style:style>
    <style:style style:family="text" style:name="T164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47">
      <style:text-properties fo:color="#333333" fo:font-size="12.0pt" style:font-name="휴먼명조" style:font-name-asian="휴먼명조" style:font-size-asian="12.0pt"/>
    </style:style>
    <style:style style:family="text" style:name="T164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49">
      <style:text-properties fo:color="#333333" fo:font-size="12.0pt" style:font-name="휴먼명조" style:font-name-asian="휴먼명조" style:font-size-asian="12.0pt"/>
    </style:style>
    <style:style style:family="text" style:name="T165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51">
      <style:text-properties fo:color="#333333" fo:font-size="12.0pt" style:font-name="휴먼명조" style:font-name-asian="휴먼명조" style:font-size-asian="12.0pt"/>
    </style:style>
    <style:style style:family="paragraph" style:name="P683" style:parent-style-name="0">
      <style:paragraph-properties fo:line-height="3.175cm" style:snap-to-layout-grid="false"/>
    </style:style>
    <style:style style:family="paragraph" style:name="P684" style:parent-style-name="0">
      <style:paragraph-properties fo:line-height="3.175cm" style:snap-to-layout-grid="false"/>
    </style:style>
    <style:style style:family="text" style:name="T165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5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54">
      <style:text-properties fo:color="#333333" fo:font-size="12.0pt" style:font-name="휴먼명조" style:font-name-asian="휴먼명조" style:font-size-asian="12.0pt"/>
    </style:style>
    <style:style style:family="text" style:name="T165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56">
      <style:text-properties fo:color="#333333" fo:font-size="12.0pt" style:font-name="휴먼명조" style:font-name-asian="휴먼명조" style:font-size-asian="12.0pt"/>
    </style:style>
    <style:style style:family="text" style:name="T165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58">
      <style:text-properties fo:color="#333333" fo:font-size="12.0pt" style:font-name="휴먼명조" style:font-name-asian="휴먼명조" style:font-size-asian="12.0pt"/>
    </style:style>
    <style:style style:family="text" style:name="T165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60">
      <style:text-properties fo:color="#333333" fo:font-size="12.0pt" style:font-name="휴먼명조" style:font-name-asian="휴먼명조" style:font-size-asian="12.0pt"/>
    </style:style>
    <style:style style:family="text" style:name="T166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62">
      <style:text-properties fo:color="#333333" fo:font-size="12.0pt" style:font-name="휴먼명조" style:font-name-asian="휴먼명조" style:font-size-asian="12.0pt"/>
    </style:style>
    <style:style style:family="text" style:name="T166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64">
      <style:text-properties fo:color="#333333" fo:font-size="12.0pt" style:font-name="휴먼명조" style:font-name-asian="휴먼명조" style:font-size-asian="12.0pt"/>
    </style:style>
    <style:style style:family="text" style:name="T166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66">
      <style:text-properties fo:color="#333333" fo:font-size="12.0pt" style:font-name="휴먼명조" style:font-name-asian="휴먼명조" style:font-size-asian="12.0pt"/>
    </style:style>
    <style:style style:family="text" style:name="T166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68">
      <style:text-properties fo:color="#333333" fo:font-size="12.0pt" style:font-name="휴먼명조" style:font-name-asian="휴먼명조" style:font-size-asian="12.0pt"/>
    </style:style>
    <style:style style:family="text" style:name="T166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70">
      <style:text-properties fo:color="#333333" fo:font-size="12.0pt" style:font-name="휴먼명조" style:font-name-asian="휴먼명조" style:font-size-asian="12.0pt"/>
    </style:style>
    <style:style style:family="text" style:name="T167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72">
      <style:text-properties fo:color="#333333" fo:font-size="12.0pt" style:font-name="휴먼명조" style:font-name-asian="휴먼명조" style:font-size-asian="12.0pt"/>
    </style:style>
    <style:style style:family="text" style:name="T167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74">
      <style:text-properties fo:color="#333333" fo:font-size="12.0pt" style:font-name="휴먼명조" style:font-name-asian="휴먼명조" style:font-size-asian="12.0pt"/>
    </style:style>
    <style:style style:family="text" style:name="T167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76">
      <style:text-properties fo:color="#333333" fo:font-size="12.0pt" style:font-name="휴먼명조" style:font-name-asian="휴먼명조" style:font-size-asian="12.0pt"/>
    </style:style>
    <style:style style:family="text" style:name="T167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78">
      <style:text-properties fo:color="#333333" fo:font-size="12.0pt" style:font-name="휴먼명조" style:font-name-asian="휴먼명조" style:font-size-asian="12.0pt"/>
    </style:style>
    <style:style style:family="text" style:name="T167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80">
      <style:text-properties fo:color="#333333" fo:font-size="12.0pt" style:font-name="휴먼명조" style:font-name-asian="휴먼명조" style:font-size-asian="12.0pt"/>
    </style:style>
    <style:style style:family="text" style:name="T168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82">
      <style:text-properties fo:color="#333333" fo:font-size="12.0pt" style:font-name="휴먼명조" style:font-name-asian="휴먼명조" style:font-size-asian="12.0pt"/>
    </style:style>
    <style:style style:family="text" style:name="T168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84">
      <style:text-properties fo:color="#333333" fo:font-size="12.0pt" style:font-name="휴먼명조" style:font-name-asian="휴먼명조" style:font-size-asian="12.0pt"/>
    </style:style>
    <style:style style:family="text" style:name="T168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86">
      <style:text-properties fo:color="#333333" fo:font-size="12.0pt" style:font-name="휴먼명조" style:font-name-asian="휴먼명조" style:font-size-asian="12.0pt"/>
    </style:style>
    <style:style style:family="text" style:name="T168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88">
      <style:text-properties fo:color="#333333" fo:font-size="12.0pt" style:font-name="휴먼명조" style:font-name-asian="휴먼명조" style:font-size-asian="12.0pt"/>
    </style:style>
    <style:style style:family="paragraph" style:name="P685" style:parent-style-name="0">
      <style:paragraph-properties fo:line-height="3.175cm" style:snap-to-layout-grid="false"/>
    </style:style>
    <style:style style:family="paragraph" style:name="P686" style:parent-style-name="0">
      <style:paragraph-properties fo:line-height="3.175cm" style:snap-to-layout-grid="false"/>
    </style:style>
    <style:style style:family="text" style:name="T168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9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91">
      <style:text-properties fo:color="#333333" fo:font-size="12.0pt" style:font-name="휴먼명조" style:font-name-asian="휴먼명조" style:font-size-asian="12.0pt"/>
    </style:style>
    <style:style style:family="text" style:name="T169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93">
      <style:text-properties fo:color="#333333" fo:font-size="12.0pt" style:font-name="휴먼명조" style:font-name-asian="휴먼명조" style:font-size-asian="12.0pt"/>
    </style:style>
    <style:style style:family="paragraph" style:name="P687" style:parent-style-name="0">
      <style:paragraph-properties fo:line-height="3.175cm" style:snap-to-layout-grid="false"/>
    </style:style>
    <style:style style:family="text" style:name="T169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9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96">
      <style:text-properties fo:color="#333333" fo:font-size="12.0pt" style:font-name="휴먼명조" style:font-name-asian="휴먼명조" style:font-size-asian="12.0pt"/>
    </style:style>
    <style:style style:family="text" style:name="T169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698">
      <style:text-properties fo:color="#333333" fo:font-size="12.0pt" style:font-name="휴먼명조" style:font-name-asian="휴먼명조" style:font-size-asian="12.0pt"/>
    </style:style>
    <style:style style:family="text" style:name="T1699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00">
      <style:text-properties fo:color="#333333" fo:font-size="12.0pt" style:font-name="휴먼명조" style:font-name-asian="휴먼명조" style:font-size-asian="12.0pt"/>
    </style:style>
    <style:style style:family="text" style:name="T1701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02">
      <style:text-properties fo:color="#333333" fo:font-size="12.0pt" style:font-name="휴먼명조" style:font-name-asian="휴먼명조" style:font-size-asian="12.0pt"/>
    </style:style>
    <style:style style:family="text" style:name="T170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04">
      <style:text-properties fo:color="#333333" fo:font-size="12.0pt" style:font-name="휴먼명조" style:font-name-asian="휴먼명조" style:font-size-asian="12.0pt"/>
    </style:style>
    <style:style style:family="text" style:name="T170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06">
      <style:text-properties fo:color="#333333" fo:font-size="12.0pt" style:font-name="휴먼명조" style:font-name-asian="휴먼명조" style:font-size-asian="12.0pt"/>
    </style:style>
    <style:style style:family="paragraph" style:name="P688" style:parent-style-name="0">
      <style:paragraph-properties fo:line-height="3.175cm" style:snap-to-layout-grid="false"/>
    </style:style>
    <style:style style:family="paragraph" style:name="P689" style:parent-style-name="0">
      <style:paragraph-properties fo:line-height="3.175cm" fo:text-align="center" style:snap-to-layout-grid="false"/>
    </style:style>
    <style:style style:family="paragraph" style:name="P690" style:parent-style-name="0">
      <style:paragraph-properties fo:line-height="3.175cm" fo:text-align="center" style:snap-to-layout-grid="false"/>
    </style:style>
    <style:style style:family="text" style:name="T1707">
      <style:text-properties fo:color="#333333" fo:font-size="12.0pt" style:font-name="휴먼명조" style:font-name-asian="휴먼명조" style:font-size-asian="12.0pt"/>
    </style:style>
    <style:style style:family="text" style:name="T170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09">
      <style:text-properties fo:color="#333333" fo:font-size="12.0pt" style:font-name="휴먼명조" style:font-name-asian="휴먼명조" style:font-size-asian="12.0pt"/>
    </style:style>
    <style:style style:family="text" style:name="T171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11">
      <style:text-properties fo:color="#333333" fo:font-size="12.0pt" style:font-name="휴먼명조" style:font-name-asian="휴먼명조" style:font-size-asian="12.0pt"/>
    </style:style>
    <style:style style:family="text" style:name="T171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691" style:parent-style-name="0">
      <style:paragraph-properties fo:line-height="3.175cm" fo:text-align="center" style:snap-to-layout-grid="false"/>
    </style:style>
    <style:style style:family="text" style:name="T1713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692" style:parent-style-name="0">
      <style:paragraph-properties fo:line-height="3.175cm" fo:text-align="center" style:snap-to-layout-grid="false"/>
    </style:style>
    <style:style style:family="text" style:name="T171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15">
      <style:text-properties fo:color="#333333" fo:font-size="12.0pt" style:font-name="휴먼명조" style:font-name-asian="휴먼명조" style:font-size-asian="12.0pt"/>
    </style:style>
    <style:style style:family="text" style:name="T171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17">
      <style:text-properties fo:color="#333333" fo:font-size="12.0pt" style:font-name="휴먼명조" style:font-name-asian="휴먼명조" style:font-size-asian="12.0pt"/>
    </style:style>
    <style:style style:family="text" style:name="T171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19">
      <style:text-properties fo:color="#333333" fo:font-size="12.0pt" style:font-name="휴먼명조" style:font-name-asian="휴먼명조" style:font-size-asian="12.0pt"/>
    </style:style>
    <style:style style:family="text" style:name="T172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21">
      <style:text-properties fo:color="#333333" fo:font-size="12.0pt" style:font-name="휴먼명조" style:font-name-asian="휴먼명조" style:font-size-asian="12.0pt"/>
    </style:style>
    <style:style style:family="text" style:name="T172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23">
      <style:text-properties fo:color="#333333" fo:font-size="12.0pt" style:font-name="휴먼명조" style:font-name-asian="휴먼명조" style:font-size-asian="12.0pt"/>
    </style:style>
    <style:style style:family="paragraph" style:name="P693" style:parent-style-name="0">
      <style:paragraph-properties fo:line-height="3.175cm" fo:text-align="center" style:snap-to-layout-grid="false"/>
    </style:style>
    <style:style style:family="text" style:name="T1724">
      <style:text-properties fo:color="#333333" fo:font-size="12.0pt" style:font-name="휴먼명조" style:font-name-asian="휴먼명조" style:font-size-asian="12.0pt"/>
    </style:style>
    <style:style style:family="text" style:name="T1725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1726">
      <style:text-properties fo:color="#333333" fo:font-size="12.0pt" style:font-name="휴먼명조" style:font-name-asian="휴먼명조" style:font-size-asian="12.0pt"/>
    </style:style>
    <style:style style:family="text" style:name="T1727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694" style:parent-style-name="0">
      <style:paragraph-properties fo:line-height="3.175cm" style:snap-to-layout-grid="false"/>
    </style:style>
    <style:style style:family="text" style:name="T172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695" style:parent-style-name="0">
      <style:paragraph-properties fo:line-height="5.644cm" style:snap-to-layout-grid="false"/>
    </style:style>
    <style:style style:family="paragraph" style:name="P696" style:parent-style-name="0">
      <style:paragraph-properties fo:line-height="5.644cm" style:snap-to-layout-grid="false"/>
    </style:style>
    <style:style style:family="paragraph" style:name="P697" style:parent-style-name="0">
      <style:paragraph-properties fo:line-height="5.644cm" style:snap-to-layout-grid="false"/>
    </style:style>
    <style:style style:family="paragraph" style:name="P698" style:parent-style-name="0">
      <style:paragraph-properties fo:line-height="5.644cm" style:snap-to-layout-grid="false"/>
    </style:style>
    <style:style style:family="paragraph" style:name="P699" style:parent-style-name="0">
      <style:paragraph-properties fo:line-height="5.644cm" style:snap-to-layout-grid="false"/>
    </style:style>
    <style:style style:family="text" style:name="T1729">
      <style:text-properties fo:color="#333333" fo:font-size="24.0pt" fo:font-weight="bold" style:font-name="바탕" style:font-name-asian="나눔바른고딕" style:font-size-asian="24.0pt" style:font-weight-asian="bold"/>
    </style:style>
    <style:style style:family="text" style:name="T1730">
      <style:text-properties fo:color="#333333" fo:font-size="24.0pt" fo:font-weight="bold" fo:letter-spacing="-1.2pt" style:font-name="바탕" style:font-name-asian="나눔바른고딕" style:font-size-asian="24.0pt" style:font-weight-asian="bold"/>
    </style:style>
    <style:style style:family="text" style:name="T1731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1732">
      <style:text-properties fo:color="#333333" fo:font-size="14.0pt" fo:font-weight="bold" fo:letter-spacing="-1.2pt" style:font-name="바탕" style:font-name-asian="휴먼명조" style:font-size-asian="14.0pt" style:font-weight-asian="bold"/>
    </style:style>
    <style:style style:family="paragraph" style:name="P700" style:parent-style-name="0">
      <style:paragraph-properties fo:line-height="4.762cm" style:snap-to-layout-grid="false"/>
    </style:style>
    <style:style style:family="paragraph" style:name="P701" style:parent-style-name="0">
      <style:paragraph-properties fo:line-height="4.762cm" style:snap-to-layout-grid="false"/>
    </style:style>
    <style:style style:family="text" style:name="T1733">
      <style:text-properties fo:color="#333333" fo:font-size="14.0pt" fo:font-weight="bold" style:font-name="휴먼명조" style:font-name-asian="휴먼명조" style:font-size-asian="14.0pt" style:font-weight-asian="bold"/>
    </style:style>
    <style:style style:family="text" style:name="T1734">
      <style:text-properties fo:color="#333333" fo:font-size="14.0pt" fo:font-weight="bold" fo:letter-spacing="-0.7pt" style:font-name="바탕" style:font-name-asian="휴먼명조" style:font-size-asian="14.0pt" style:font-weight-asian="bold"/>
    </style:style>
    <style:style style:family="paragraph" style:name="P702" style:parent-style-name="0">
      <style:paragraph-properties fo:margin-left="0.353cm" fo:text-indent="-0.353cm" style:snap-to-layout-grid="false"/>
    </style:style>
    <style:style style:family="paragraph" style:name="P703" style:parent-style-name="0">
      <style:paragraph-properties fo:margin-left="0.353cm" fo:text-indent="-0.353cm" style:snap-to-layout-grid="false"/>
    </style:style>
    <style:style style:family="text" style:name="T1735">
      <style:text-properties fo:font-size="12.0pt" fo:font-weight="bold" style:font-name="휴먼명조" style:font-name-asian="휴먼명조" style:font-size-asian="12.0pt" style:font-weight-asian="bold"/>
    </style:style>
    <style:style style:family="text" style:name="T173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37">
      <style:text-properties fo:font-size="12.0pt" fo:font-weight="bold" style:font-name="휴먼명조" style:font-name-asian="휴먼명조" style:font-size-asian="12.0pt" style:font-weight-asian="bold"/>
    </style:style>
    <style:style style:family="text" style:name="T173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39">
      <style:text-properties fo:font-size="12.0pt" fo:font-weight="bold" style:font-name="휴먼명조" style:font-name-asian="휴먼명조" style:font-size-asian="12.0pt" style:font-weight-asian="bold"/>
    </style:style>
    <style:style style:family="text" style:name="T17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41">
      <style:text-properties fo:font-size="12.0pt" fo:font-weight="bold" style:font-name="휴먼명조" style:font-name-asian="휴먼명조" style:font-size-asian="12.0pt" style:font-weight-asian="bold"/>
    </style:style>
    <style:style style:family="text" style:name="T17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43">
      <style:text-properties fo:font-size="12.0pt" fo:font-weight="bold" style:font-name="휴먼명조" style:font-name-asian="휴먼명조" style:font-size-asian="12.0pt" style:font-weight-asian="bold"/>
    </style:style>
    <style:style style:family="text" style:name="T17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04" style:parent-style-name="0">
      <style:paragraph-properties fo:margin-left="0.353cm" fo:text-indent="-0.353cm" style:snap-to-layout-grid="false"/>
    </style:style>
    <style:style style:family="paragraph" style:name="P705" style:parent-style-name="0">
      <style:paragraph-properties fo:margin-left="0.353cm" fo:text-indent="-0.353cm" style:snap-to-layout-grid="false"/>
    </style:style>
    <style:style style:family="text" style:name="T1745">
      <style:text-properties fo:font-size="12.0pt" style:font-name="휴먼명조" style:font-name-asian="휴먼명조" style:font-size-asian="12.0pt"/>
    </style:style>
    <style:style style:family="text" style:name="T17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47">
      <style:text-properties fo:font-size="12.0pt" style:font-name="휴먼명조" style:font-name-asian="휴먼명조" style:font-size-asian="12.0pt"/>
    </style:style>
    <style:style style:family="text" style:name="T17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49">
      <style:text-properties fo:font-size="12.0pt" style:font-name="휴먼명조" style:font-name-asian="휴먼명조" style:font-size-asian="12.0pt"/>
    </style:style>
    <style:style style:family="text" style:name="T17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51">
      <style:text-properties fo:font-size="12.0pt" style:font-name="휴먼명조" style:font-name-asian="휴먼명조" style:font-size-asian="12.0pt"/>
    </style:style>
    <style:style style:family="text" style:name="T17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53">
      <style:text-properties fo:font-size="12.0pt" style:font-name="휴먼명조" style:font-name-asian="휴먼명조" style:font-size-asian="12.0pt"/>
    </style:style>
    <style:style style:family="text" style:name="T17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55">
      <style:text-properties fo:font-size="12.0pt" style:font-name="휴먼명조" style:font-name-asian="휴먼명조" style:font-size-asian="12.0pt"/>
    </style:style>
    <style:style style:family="text" style:name="T17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57">
      <style:text-properties fo:font-size="12.0pt" style:font-name="휴먼명조" style:font-name-asian="휴먼명조" style:font-size-asian="12.0pt"/>
    </style:style>
    <style:style style:family="text" style:name="T17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59">
      <style:text-properties fo:font-size="12.0pt" style:font-name="휴먼명조" style:font-name-asian="휴먼명조" style:font-size-asian="12.0pt"/>
    </style:style>
    <style:style style:family="text" style:name="T17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61">
      <style:text-properties fo:font-size="12.0pt" style:font-name="휴먼명조" style:font-name-asian="휴먼명조" style:font-size-asian="12.0pt"/>
    </style:style>
    <style:style style:family="text" style:name="T17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63">
      <style:text-properties fo:font-size="12.0pt" style:font-name="휴먼명조" style:font-name-asian="휴먼명조" style:font-size-asian="12.0pt"/>
    </style:style>
    <style:style style:family="text" style:name="T17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65">
      <style:text-properties fo:font-size="12.0pt" style:font-name="휴먼명조" style:font-name-asian="휴먼명조" style:font-size-asian="12.0pt"/>
    </style:style>
    <style:style style:family="paragraph" style:name="P706" style:parent-style-name="0">
      <style:paragraph-properties fo:margin-left="0.353cm" fo:text-indent="-0.353cm" style:snap-to-layout-grid="false"/>
    </style:style>
    <style:style style:family="paragraph" style:name="P707" style:parent-style-name="0">
      <style:paragraph-properties fo:margin-left="0.353cm" fo:text-indent="-0.353cm" style:snap-to-layout-grid="false"/>
    </style:style>
    <style:style style:family="text" style:name="T1766">
      <style:text-properties fo:font-size="12.0pt" style:font-name="휴먼명조" style:font-name-asian="휴먼명조" style:font-size-asian="12.0pt"/>
    </style:style>
    <style:style style:family="text" style:name="T17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68">
      <style:text-properties fo:font-size="12.0pt" style:font-name="휴먼명조" style:font-name-asian="휴먼명조" style:font-size-asian="12.0pt"/>
    </style:style>
    <style:style style:family="text" style:name="T17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70">
      <style:text-properties fo:font-size="12.0pt" style:font-name="휴먼명조" style:font-name-asian="휴먼명조" style:font-size-asian="12.0pt"/>
    </style:style>
    <style:style style:family="text" style:name="T17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72">
      <style:text-properties fo:font-size="12.0pt" style:font-name="휴먼명조" style:font-name-asian="휴먼명조" style:font-size-asian="12.0pt"/>
    </style:style>
    <style:style style:family="text" style:name="T17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74">
      <style:text-properties fo:font-size="12.0pt" style:font-name="휴먼명조" style:font-name-asian="휴먼명조" style:font-size-asian="12.0pt"/>
    </style:style>
    <style:style style:family="text" style:name="T17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76">
      <style:text-properties fo:font-size="12.0pt" style:font-name="휴먼명조" style:font-name-asian="휴먼명조" style:font-size-asian="12.0pt"/>
    </style:style>
    <style:style style:family="text" style:name="T17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78">
      <style:text-properties fo:font-size="12.0pt" style:font-name="휴먼명조" style:font-name-asian="휴먼명조" style:font-size-asian="12.0pt"/>
    </style:style>
    <style:style style:family="text" style:name="T17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80">
      <style:text-properties fo:font-size="12.0pt" style:font-name="휴먼명조" style:font-name-asian="휴먼명조" style:font-size-asian="12.0pt"/>
    </style:style>
    <style:style style:family="text" style:name="T17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82">
      <style:text-properties fo:font-size="12.0pt" style:font-name="휴먼명조" style:font-name-asian="휴먼명조" style:font-size-asian="12.0pt"/>
    </style:style>
    <style:style style:family="text" style:name="T178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84">
      <style:text-properties fo:font-size="12.0pt" style:font-name="휴먼명조" style:font-name-asian="휴먼명조" style:font-size-asian="12.0pt"/>
    </style:style>
    <style:style style:family="paragraph" style:name="P708" style:parent-style-name="0">
      <style:paragraph-properties fo:margin-left="0.353cm" fo:text-indent="-0.353cm" style:snap-to-layout-grid="false"/>
    </style:style>
    <style:style style:family="paragraph" style:name="P709" style:parent-style-name="0">
      <style:paragraph-properties fo:margin-left="0.353cm" fo:text-indent="-0.353cm" style:snap-to-layout-grid="false"/>
    </style:style>
    <style:style style:family="text" style:name="T1785">
      <style:text-properties fo:font-size="12.0pt" style:font-name="휴먼명조" style:font-name-asian="휴먼명조" style:font-size-asian="12.0pt"/>
    </style:style>
    <style:style style:family="text" style:name="T17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87">
      <style:text-properties fo:font-size="12.0pt" style:font-name="휴먼명조" style:font-name-asian="휴먼명조" style:font-size-asian="12.0pt"/>
    </style:style>
    <style:style style:family="text" style:name="T17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89">
      <style:text-properties fo:font-size="12.0pt" style:font-name="휴먼명조" style:font-name-asian="휴먼명조" style:font-size-asian="12.0pt"/>
    </style:style>
    <style:style style:family="text" style:name="T17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91">
      <style:text-properties fo:font-size="12.0pt" style:font-name="휴먼명조" style:font-name-asian="휴먼명조" style:font-size-asian="12.0pt"/>
    </style:style>
    <style:style style:family="text" style:name="T17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93">
      <style:text-properties fo:font-size="12.0pt" style:font-name="휴먼명조" style:font-name-asian="휴먼명조" style:font-size-asian="12.0pt"/>
    </style:style>
    <style:style style:family="text" style:name="T17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95">
      <style:text-properties fo:font-size="12.0pt" style:font-name="휴먼명조" style:font-name-asian="휴먼명조" style:font-size-asian="12.0pt"/>
    </style:style>
    <style:style style:family="text" style:name="T17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97">
      <style:text-properties fo:font-size="12.0pt" style:font-name="휴먼명조" style:font-name-asian="휴먼명조" style:font-size-asian="12.0pt"/>
    </style:style>
    <style:style style:family="text" style:name="T17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99">
      <style:text-properties fo:font-size="12.0pt" style:font-name="휴먼명조" style:font-name-asian="휴먼명조" style:font-size-asian="12.0pt"/>
    </style:style>
    <style:style style:family="text" style:name="T18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01">
      <style:text-properties fo:font-size="12.0pt" style:font-name="휴먼명조" style:font-name-asian="휴먼명조" style:font-size-asian="12.0pt"/>
    </style:style>
    <style:style style:family="text" style:name="T18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03">
      <style:text-properties fo:font-size="12.0pt" style:font-name="휴먼명조" style:font-name-asian="휴먼명조" style:font-size-asian="12.0pt"/>
    </style:style>
    <style:style style:family="text" style:name="T180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10" style:parent-style-name="0">
      <style:paragraph-properties fo:margin-left="0.353cm" fo:text-indent="-0.353cm" style:snap-to-layout-grid="false"/>
    </style:style>
    <style:style style:family="paragraph" style:name="P711" style:parent-style-name="0">
      <style:paragraph-properties fo:margin-left="0.353cm" fo:text-indent="-0.353cm" style:snap-to-layout-grid="false"/>
    </style:style>
    <style:style style:family="text" style:name="T1805">
      <style:text-properties fo:font-size="12.0pt" style:font-name="휴먼명조" style:font-name-asian="휴먼명조" style:font-size-asian="12.0pt"/>
    </style:style>
    <style:style style:family="text" style:name="T18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07">
      <style:text-properties fo:font-size="12.0pt" style:font-name="휴먼명조" style:font-name-asian="휴먼명조" style:font-size-asian="12.0pt"/>
    </style:style>
    <style:style style:family="text" style:name="T18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09">
      <style:text-properties fo:font-size="12.0pt" style:font-name="휴먼명조" style:font-name-asian="휴먼명조" style:font-size-asian="12.0pt"/>
    </style:style>
    <style:style style:family="text" style:name="T18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11">
      <style:text-properties fo:font-size="12.0pt" style:font-name="휴먼명조" style:font-name-asian="휴먼명조" style:font-size-asian="12.0pt"/>
    </style:style>
    <style:style style:family="text" style:name="T18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13">
      <style:text-properties fo:font-size="12.0pt" style:font-name="휴먼명조" style:font-name-asian="휴먼명조" style:font-size-asian="12.0pt"/>
    </style:style>
    <style:style style:family="text" style:name="T18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15">
      <style:text-properties fo:font-size="12.0pt" style:font-name="휴먼명조" style:font-name-asian="휴먼명조" style:font-size-asian="12.0pt"/>
    </style:style>
    <style:style style:family="text" style:name="T18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17">
      <style:text-properties fo:font-size="12.0pt" style:font-name="휴먼명조" style:font-name-asian="휴먼명조" style:font-size-asian="12.0pt"/>
    </style:style>
    <style:style style:family="text" style:name="T18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19">
      <style:text-properties fo:font-size="12.0pt" style:font-name="휴먼명조" style:font-name-asian="휴먼명조" style:font-size-asian="12.0pt"/>
    </style:style>
    <style:style style:family="text" style:name="T18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21">
      <style:text-properties fo:font-size="12.0pt" style:font-name="휴먼명조" style:font-name-asian="휴먼명조" style:font-size-asian="12.0pt"/>
    </style:style>
    <style:style style:family="text" style:name="T18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23">
      <style:text-properties fo:font-size="12.0pt" style:font-name="휴먼명조" style:font-name-asian="휴먼명조" style:font-size-asian="12.0pt"/>
    </style:style>
    <style:style style:family="paragraph" style:name="P712" style:parent-style-name="0">
      <style:paragraph-properties fo:margin-left="0.353cm" fo:text-indent="-0.353cm" style:snap-to-layout-grid="false"/>
    </style:style>
    <style:style style:family="paragraph" style:name="P713" style:parent-style-name="0">
      <style:paragraph-properties fo:margin-left="0.353cm" fo:text-indent="-0.353cm" style:snap-to-layout-grid="false"/>
    </style:style>
    <style:style style:family="text" style:name="T1824">
      <style:text-properties fo:font-size="12.0pt" style:font-name="휴먼명조" style:font-name-asian="휴먼명조" style:font-size-asian="12.0pt"/>
    </style:style>
    <style:style style:family="text" style:name="T18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26">
      <style:text-properties fo:font-size="12.0pt" style:font-name="휴먼명조" style:font-name-asian="휴먼명조" style:font-size-asian="12.0pt"/>
    </style:style>
    <style:style style:family="text" style:name="T18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28">
      <style:text-properties fo:font-size="12.0pt" style:font-name="휴먼명조" style:font-name-asian="휴먼명조" style:font-size-asian="12.0pt"/>
    </style:style>
    <style:style style:family="text" style:name="T18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30">
      <style:text-properties fo:font-size="12.0pt" style:font-name="휴먼명조" style:font-name-asian="휴먼명조" style:font-size-asian="12.0pt"/>
    </style:style>
    <style:style style:family="text" style:name="T18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32">
      <style:text-properties fo:font-size="12.0pt" style:font-name="휴먼명조" style:font-name-asian="휴먼명조" style:font-size-asian="12.0pt"/>
    </style:style>
    <style:style style:family="text" style:name="T18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34">
      <style:text-properties fo:font-size="12.0pt" style:font-name="휴먼명조" style:font-name-asian="휴먼명조" style:font-size-asian="12.0pt"/>
    </style:style>
    <style:style style:family="text" style:name="T18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36">
      <style:text-properties fo:font-size="12.0pt" style:font-name="휴먼명조" style:font-name-asian="휴먼명조" style:font-size-asian="12.0pt"/>
    </style:style>
    <style:style style:family="text" style:name="T18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38">
      <style:text-properties fo:font-size="12.0pt" style:font-name="휴먼명조" style:font-name-asian="휴먼명조" style:font-size-asian="12.0pt"/>
    </style:style>
    <style:style style:family="text" style:name="T18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40">
      <style:text-properties fo:font-size="12.0pt" style:font-name="휴먼명조" style:font-name-asian="휴먼명조" style:font-size-asian="12.0pt"/>
    </style:style>
    <style:style style:family="text" style:name="T18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42">
      <style:text-properties fo:font-size="12.0pt" style:font-name="휴먼명조" style:font-name-asian="휴먼명조" style:font-size-asian="12.0pt"/>
    </style:style>
    <style:style style:family="paragraph" style:name="P714" style:parent-style-name="0">
      <style:paragraph-properties fo:margin-left="0.353cm" fo:text-indent="-0.353cm" style:snap-to-layout-grid="false"/>
    </style:style>
    <style:style style:family="paragraph" style:name="P715" style:parent-style-name="0">
      <style:paragraph-properties fo:margin-left="0.353cm" fo:text-indent="-0.353cm" style:snap-to-layout-grid="false"/>
    </style:style>
    <style:style style:family="text" style:name="T1843">
      <style:text-properties fo:font-size="12.0pt" style:font-name="휴먼명조" style:font-name-asian="휴먼명조" style:font-size-asian="12.0pt"/>
    </style:style>
    <style:style style:family="text" style:name="T18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45">
      <style:text-properties fo:font-size="12.0pt" style:font-name="휴먼명조" style:font-name-asian="휴먼명조" style:font-size-asian="12.0pt"/>
    </style:style>
    <style:style style:family="text" style:name="T18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47">
      <style:text-properties fo:font-size="12.0pt" style:font-name="휴먼명조" style:font-name-asian="휴먼명조" style:font-size-asian="12.0pt"/>
    </style:style>
    <style:style style:family="text" style:name="T18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49">
      <style:text-properties fo:font-size="12.0pt" style:font-name="휴먼명조" style:font-name-asian="휴먼명조" style:font-size-asian="12.0pt"/>
    </style:style>
    <style:style style:family="text" style:name="T18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51">
      <style:text-properties fo:font-size="12.0pt" style:font-name="휴먼명조" style:font-name-asian="휴먼명조" style:font-size-asian="12.0pt"/>
    </style:style>
    <style:style style:family="text" style:name="T18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53">
      <style:text-properties fo:font-size="12.0pt" style:font-name="휴먼명조" style:font-name-asian="휴먼명조" style:font-size-asian="12.0pt"/>
    </style:style>
    <style:style style:family="text" style:name="T18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55">
      <style:text-properties fo:font-size="12.0pt" style:font-name="휴먼명조" style:font-name-asian="휴먼명조" style:font-size-asian="12.0pt"/>
    </style:style>
    <style:style style:family="text" style:name="T18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16" style:parent-style-name="0">
      <style:paragraph-properties fo:margin-left="0.353cm" fo:text-indent="-0.353cm" style:snap-to-layout-grid="false"/>
    </style:style>
    <style:style style:family="paragraph" style:name="P717" style:parent-style-name="0">
      <style:paragraph-properties fo:margin-left="0.353cm" fo:text-indent="-0.353cm" style:snap-to-layout-grid="false"/>
    </style:style>
    <style:style style:family="text" style:name="T1857">
      <style:text-properties fo:font-size="12.0pt" style:font-name="휴먼명조" style:font-name-asian="휴먼명조" style:font-size-asian="12.0pt"/>
    </style:style>
    <style:style style:family="text" style:name="T18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59">
      <style:text-properties fo:font-size="12.0pt" style:font-name="휴먼명조" style:font-name-asian="휴먼명조" style:font-size-asian="12.0pt"/>
    </style:style>
    <style:style style:family="text" style:name="T18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61">
      <style:text-properties fo:font-size="12.0pt" style:font-name="휴먼명조" style:font-name-asian="휴먼명조" style:font-size-asian="12.0pt"/>
    </style:style>
    <style:style style:family="text" style:name="T18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63">
      <style:text-properties fo:font-size="12.0pt" style:font-name="휴먼명조" style:font-name-asian="휴먼명조" style:font-size-asian="12.0pt"/>
    </style:style>
    <style:style style:family="text" style:name="T18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65">
      <style:text-properties fo:font-size="12.0pt" style:font-name="휴먼명조" style:font-name-asian="휴먼명조" style:font-size-asian="12.0pt"/>
    </style:style>
    <style:style style:family="text" style:name="T18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67">
      <style:text-properties fo:font-size="12.0pt" style:font-name="휴먼명조" style:font-name-asian="휴먼명조" style:font-size-asian="12.0pt"/>
    </style:style>
    <style:style style:family="text" style:name="T18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18" style:parent-style-name="0">
      <style:paragraph-properties fo:margin-left="0.353cm" fo:text-indent="-0.353cm" style:snap-to-layout-grid="false"/>
    </style:style>
    <style:style style:family="paragraph" style:name="P719" style:parent-style-name="0">
      <style:paragraph-properties fo:margin-left="0.353cm" fo:text-indent="-0.353cm" style:snap-to-layout-grid="false"/>
    </style:style>
    <style:style style:family="text" style:name="T18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20" style:parent-style-name="0">
      <style:paragraph-properties fo:text-align="center" style:snap-to-layout-grid="false"/>
    </style:style>
    <style:style style:family="text" style:name="T18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71">
      <style:text-properties fo:font-size="12.0pt" style:font-name="휴먼명조" style:font-name-asian="휴먼명조" style:font-size-asian="12.0pt"/>
    </style:style>
    <style:style style:family="text" style:name="T18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73">
      <style:text-properties fo:font-size="12.0pt" style:font-name="휴먼명조" style:font-name-asian="휴먼명조" style:font-size-asian="12.0pt"/>
    </style:style>
    <style:style style:family="text" style:name="T18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75">
      <style:text-properties fo:font-size="12.0pt" style:font-name="휴먼명조" style:font-name-asian="휴먼명조" style:font-size-asian="12.0pt"/>
    </style:style>
    <style:style style:family="paragraph" style:name="P721" style:parent-style-name="0">
      <style:paragraph-properties style:snap-to-layout-grid="false"/>
    </style:style>
    <style:style style:family="table" style:name="T5">
      <style:table-properties style:width="0.000cm" table:border-model="collapsing"/>
    </style:style>
    <style:style style:family="graphic" style:name="fr8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5.C84">
      <style:table-column-properties style:column-width="1.504cm"/>
    </style:style>
    <style:style style:family="table-column" style:name="T5.C85">
      <style:table-column-properties style:column-width="2.402cm"/>
    </style:style>
    <style:style style:family="table-column" style:name="T5.C86">
      <style:table-column-properties style:column-width="2.898cm"/>
    </style:style>
    <style:style style:family="table-column" style:name="T5.C87">
      <style:table-column-properties style:column-width="3.229cm"/>
    </style:style>
    <style:style style:family="table-column" style:name="T5.C88">
      <style:table-column-properties style:column-width="2.330cm"/>
    </style:style>
    <style:style style:family="table-column" style:name="T5.C89">
      <style:table-column-properties style:column-width="2.131cm"/>
    </style:style>
    <style:style style:family="paragraph" style:name="P722" style:parent-style-name="0">
      <style:paragraph-properties fo:text-align="center" style:snap-to-layout-grid="false"/>
    </style:style>
    <style:style style:family="text" style:name="T1876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5.R1_C0">
      <style:table-cell-properties fo:background-color="#c1d6ed" fo:border-bottom="0.010cm solid #000000" fo:border-left="0.010cm double #000000" fo:border-right="0.010cm solid #000000" fo:border-top="0.010cm solid #000000" fo:padding-bottom="0.050cm" fo:padding-left="0.180cm" fo:padding-right="0.180cm" fo:padding-top="0.050cm" style:border-line-width-left="0.002cm 0.035cm 0.002cm" style:vertical-align="middle"/>
    </style:style>
    <style:style style:family="paragraph" style:name="P723" style:parent-style-name="0">
      <style:paragraph-properties fo:text-align="center" style:snap-to-layout-grid="false"/>
    </style:style>
    <style:style style:family="text" style:name="T1877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1878">
      <style:text-properties fo:font-size="11.0pt" style:font-name="나눔바른고딕" style:font-name-asian="나눔바른고딕" style:font-size-asian="11.0pt"/>
    </style:style>
    <style:style style:family="text" style:name="T1879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1880">
      <style:text-properties fo:font-size="11.0pt" style:font-name="나눔바른고딕" style:font-name-asian="나눔바른고딕" style:font-size-asian="11.0pt"/>
    </style:style>
    <style:style style:family="text" style:name="T1881">
      <style:text-properties fo:font-size="11.0pt" style:font-name="바탕" style:font-name-asian="나눔바른고딕" style:font-size-asian="11.0pt"/>
    </style:style>
    <style:style style:family="table-cell" style:name="T5.R1_C1">
      <style:table-cell-properties fo:background-color="#c1d6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24" style:parent-style-name="0">
      <style:paragraph-properties style:snap-to-layout-grid="false"/>
    </style:style>
    <style:style style:family="text" style:name="T1882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1883">
      <style:text-properties fo:font-size="11.0pt" style:font-name="나눔바른고딕" style:font-name-asian="나눔바른고딕" style:font-size-asian="11.0pt"/>
    </style:style>
    <style:style style:family="text" style:name="T1884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1885">
      <style:text-properties fo:font-size="11.0pt" style:font-name="나눔바른고딕" style:font-name-asian="나눔바른고딕" style:font-size-asian="11.0pt"/>
    </style:style>
    <style:style style:family="text" style:name="T1886">
      <style:text-properties fo:font-size="11.0pt" style:font-name="바탕" style:font-name-asian="나눔바른고딕" style:font-size-asian="11.0pt"/>
    </style:style>
    <style:style style:family="table-cell" style:name="T5.R1_C2">
      <style:table-cell-properties fo:background-color="#c1d6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25" style:parent-style-name="0">
      <style:paragraph-properties fo:text-align="center" style:snap-to-layout-grid="false"/>
    </style:style>
    <style:style style:family="text" style:name="T1887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1888">
      <style:text-properties fo:font-size="11.0pt" style:font-name="나눔바른고딕" style:font-name-asian="나눔바른고딕" style:font-size-asian="11.0pt"/>
    </style:style>
    <style:style style:family="text" style:name="T1889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1890">
      <style:text-properties fo:font-size="11.0pt" style:font-name="나눔바른고딕" style:font-name-asian="나눔바른고딕" style:font-size-asian="11.0pt"/>
    </style:style>
    <style:style style:family="text" style:name="T1891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1892">
      <style:text-properties fo:font-size="11.0pt" style:font-name="나눔바른고딕" style:font-name-asian="나눔바른고딕" style:font-size-asian="11.0pt"/>
    </style:style>
    <style:style style:family="table-cell" style:name="T5.R1_C3">
      <style:table-cell-properties fo:background-color="#c1d6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26" style:parent-style-name="0">
      <style:paragraph-properties fo:text-align="center" style:snap-to-layout-grid="false"/>
    </style:style>
    <style:style style:family="text" style:name="T1893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1894">
      <style:text-properties fo:font-size="11.0pt" style:font-name="바탕" style:font-name-asian="나눔바른고딕" style:font-size-asian="11.0pt"/>
    </style:style>
    <style:style style:family="table-cell" style:name="T5.R1_C4">
      <style:table-cell-properties fo:background-color="#c1d6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27" style:parent-style-name="0">
      <style:paragraph-properties fo:text-align="center" style:snap-to-layout-grid="false"/>
    </style:style>
    <style:style style:family="text" style:name="T1895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1896">
      <style:text-properties fo:font-size="11.0pt" style:font-name="바탕" style:font-name-asian="나눔바른고딕" style:font-size-asian="11.0pt"/>
    </style:style>
    <style:style style:family="table-cell" style:name="T5.R1_C5">
      <style:table-cell-properties fo:background-color="#c1d6ed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">
      <style:table-row-properties style:min-row-height="1.108cm"/>
    </style:style>
    <style:style style:family="paragraph" style:name="P728" style:parent-style-name="0">
      <style:paragraph-properties fo:text-align="center" style:snap-to-layout-grid="false"/>
    </style:style>
    <style:style style:family="text" style:name="T1897">
      <style:text-properties fo:font-size="11.0pt" style:font-name="나눔바른고딕" style:font-name-asian="나눔바른고딕" style:font-size-asian="11.0pt"/>
    </style:style>
    <style:style style:family="table-cell" style:name="T5.R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29" style:parent-style-name="0">
      <style:paragraph-properties fo:text-align="center" style:snap-to-layout-grid="false"/>
    </style:style>
    <style:style style:family="text" style:name="T1898">
      <style:text-properties fo:font-size="11.0pt" style:font-name="나눔바른고딕" style:font-name-asian="나눔바른고딕" style:font-size-asian="11.0pt"/>
    </style:style>
    <style:style style:family="table-cell" style:name="T5.R2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30" style:parent-style-name="0">
      <style:paragraph-properties fo:text-align="center" style:snap-to-layout-grid="false"/>
    </style:style>
    <style:style style:family="text" style:name="T1899">
      <style:text-properties fo:font-size="11.0pt" style:font-name="나눔바른고딕" style:font-name-asian="나눔바른고딕" style:font-size-asian="11.0pt"/>
    </style:style>
    <style:style style:family="table-cell" style:name="T5.R2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31" style:parent-style-name="0">
      <style:paragraph-properties fo:text-align="center" style:snap-to-layout-grid="false"/>
    </style:style>
    <style:style style:family="text" style:name="T1900">
      <style:text-properties fo:font-size="11.0pt" style:font-name="나눔바른고딕" style:font-name-asian="나눔바른고딕" style:font-size-asian="11.0pt"/>
    </style:style>
    <style:style style:family="table-cell" style:name="T5.R2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32" style:parent-style-name="0">
      <style:paragraph-properties fo:text-align="end" style:snap-to-layout-grid="false"/>
    </style:style>
    <style:style style:family="text" style:name="T1901">
      <style:text-properties style:font-name="나눔바른고딕" style:font-name-asian="나눔바른고딕"/>
    </style:style>
    <style:style style:family="table-cell" style:name="T5.R2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33" style:parent-style-name="0">
      <style:paragraph-properties fo:text-align="end" style:snap-to-layout-grid="false"/>
    </style:style>
    <style:style style:family="text" style:name="T1902">
      <style:text-properties style:font-name="나눔바른고딕" style:font-name-asian="나눔바른고딕"/>
    </style:style>
    <style:style style:family="table-cell" style:name="T5.R2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2">
      <style:table-row-properties style:min-row-height="0.687cm"/>
    </style:style>
    <style:style style:family="paragraph" style:name="P734" style:parent-style-name="0">
      <style:paragraph-properties fo:text-align="center" style:snap-to-layout-grid="false"/>
    </style:style>
    <style:style style:family="text" style:name="T1903">
      <style:text-properties fo:font-size="11.0pt" style:font-name="나눔바른고딕" style:font-name-asian="나눔바른고딕" style:font-size-asian="11.0pt"/>
    </style:style>
    <style:style style:family="table-cell" style:name="T5.R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35" style:parent-style-name="0">
      <style:paragraph-properties fo:text-align="center" style:snap-to-layout-grid="false"/>
    </style:style>
    <style:style style:family="text" style:name="T1904">
      <style:text-properties fo:font-size="11.0pt" style:font-name="나눔바른고딕" style:font-name-asian="나눔바른고딕" style:font-size-asian="11.0pt"/>
    </style:style>
    <style:style style:family="table-cell" style:name="T5.R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36" style:parent-style-name="0">
      <style:paragraph-properties fo:text-align="center" style:snap-to-layout-grid="false"/>
    </style:style>
    <style:style style:family="text" style:name="T1905">
      <style:text-properties fo:font-size="11.0pt" style:font-name="나눔바른고딕" style:font-name-asian="나눔바른고딕" style:font-size-asian="11.0pt"/>
    </style:style>
    <style:style style:family="table-cell" style:name="T5.R3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37" style:parent-style-name="0">
      <style:paragraph-properties fo:text-align="center" style:snap-to-layout-grid="false"/>
    </style:style>
    <style:style style:family="text" style:name="T1906">
      <style:text-properties fo:font-size="11.0pt" style:font-name="나눔바른고딕" style:font-name-asian="나눔바른고딕" style:font-size-asian="11.0pt"/>
    </style:style>
    <style:style style:family="table-cell" style:name="T5.R3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38" style:parent-style-name="0">
      <style:paragraph-properties fo:text-align="end" style:snap-to-layout-grid="false"/>
    </style:style>
    <style:style style:family="text" style:name="T1907">
      <style:text-properties style:font-name="나눔바른고딕" style:font-name-asian="나눔바른고딕"/>
    </style:style>
    <style:style style:family="table-cell" style:name="T5.R3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39" style:parent-style-name="0">
      <style:paragraph-properties fo:text-align="end" style:snap-to-layout-grid="false"/>
    </style:style>
    <style:style style:family="text" style:name="T1908">
      <style:text-properties style:font-name="나눔바른고딕" style:font-name-asian="나눔바른고딕"/>
    </style:style>
    <style:style style:family="table-cell" style:name="T5.R3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3">
      <style:table-row-properties style:min-row-height="0.687cm"/>
    </style:style>
    <style:style style:family="paragraph" style:name="P740" style:parent-style-name="0">
      <style:paragraph-properties fo:text-align="center" style:snap-to-layout-grid="false"/>
    </style:style>
    <style:style style:family="text" style:name="T1909">
      <style:text-properties fo:font-size="11.0pt" style:font-name="나눔바른고딕" style:font-name-asian="나눔바른고딕" style:font-size-asian="11.0pt"/>
    </style:style>
    <style:style style:family="table-cell" style:name="T5.R4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41" style:parent-style-name="0">
      <style:paragraph-properties fo:text-align="center" style:snap-to-layout-grid="false"/>
    </style:style>
    <style:style style:family="text" style:name="T1910">
      <style:text-properties fo:font-size="11.0pt" style:font-name="나눔바른고딕" style:font-name-asian="나눔바른고딕" style:font-size-asian="11.0pt"/>
    </style:style>
    <style:style style:family="table-cell" style:name="T5.R4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42" style:parent-style-name="0">
      <style:paragraph-properties fo:text-align="center" style:snap-to-layout-grid="false"/>
    </style:style>
    <style:style style:family="text" style:name="T1911">
      <style:text-properties fo:font-size="11.0pt" style:font-name="나눔바른고딕" style:font-name-asian="나눔바른고딕" style:font-size-asian="11.0pt"/>
    </style:style>
    <style:style style:family="table-cell" style:name="T5.R4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43" style:parent-style-name="0">
      <style:paragraph-properties fo:text-align="center" style:snap-to-layout-grid="false"/>
    </style:style>
    <style:style style:family="text" style:name="T1912">
      <style:text-properties fo:font-size="11.0pt" style:font-name="나눔바른고딕" style:font-name-asian="나눔바른고딕" style:font-size-asian="11.0pt"/>
    </style:style>
    <style:style style:family="table-cell" style:name="T5.R4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44" style:parent-style-name="0">
      <style:paragraph-properties fo:text-align="end" style:snap-to-layout-grid="false"/>
    </style:style>
    <style:style style:family="text" style:name="T1913">
      <style:text-properties style:font-name="나눔바른고딕" style:font-name-asian="나눔바른고딕"/>
    </style:style>
    <style:style style:family="table-cell" style:name="T5.R4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45" style:parent-style-name="0">
      <style:paragraph-properties fo:text-align="end" style:snap-to-layout-grid="false"/>
    </style:style>
    <style:style style:family="text" style:name="T1914">
      <style:text-properties style:font-name="나눔바른고딕" style:font-name-asian="나눔바른고딕"/>
    </style:style>
    <style:style style:family="table-cell" style:name="T5.R4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4">
      <style:table-row-properties style:min-row-height="0.687cm"/>
    </style:style>
    <style:style style:family="paragraph" style:name="P746" style:parent-style-name="0">
      <style:paragraph-properties fo:text-align="center" style:snap-to-layout-grid="false"/>
    </style:style>
    <style:style style:family="text" style:name="T1915">
      <style:text-properties fo:font-size="11.0pt" style:font-name="나눔바른고딕" style:font-name-asian="나눔바른고딕" style:font-size-asian="11.0pt"/>
    </style:style>
    <style:style style:family="table-cell" style:name="T5.R5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47" style:parent-style-name="0">
      <style:paragraph-properties fo:text-align="center" style:snap-to-layout-grid="false"/>
    </style:style>
    <style:style style:family="text" style:name="T1916">
      <style:text-properties fo:font-size="11.0pt" style:font-name="나눔바른고딕" style:font-name-asian="나눔바른고딕" style:font-size-asian="11.0pt"/>
    </style:style>
    <style:style style:family="table-cell" style:name="T5.R5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48" style:parent-style-name="0">
      <style:paragraph-properties fo:text-align="center" style:snap-to-layout-grid="false"/>
    </style:style>
    <style:style style:family="text" style:name="T1917">
      <style:text-properties fo:font-size="11.0pt" style:font-name="나눔바른고딕" style:font-name-asian="나눔바른고딕" style:font-size-asian="11.0pt"/>
    </style:style>
    <style:style style:family="table-cell" style:name="T5.R5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49" style:parent-style-name="0">
      <style:paragraph-properties fo:text-align="center" style:snap-to-layout-grid="false"/>
    </style:style>
    <style:style style:family="text" style:name="T1918">
      <style:text-properties fo:font-size="11.0pt" style:font-name="나눔바른고딕" style:font-name-asian="나눔바른고딕" style:font-size-asian="11.0pt"/>
    </style:style>
    <style:style style:family="table-cell" style:name="T5.R5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50" style:parent-style-name="0">
      <style:paragraph-properties fo:text-align="end" style:snap-to-layout-grid="false"/>
    </style:style>
    <style:style style:family="text" style:name="T1919">
      <style:text-properties style:font-name="나눔바른고딕" style:font-name-asian="나눔바른고딕"/>
    </style:style>
    <style:style style:family="table-cell" style:name="T5.R5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51" style:parent-style-name="0">
      <style:paragraph-properties fo:text-align="end" style:snap-to-layout-grid="false"/>
    </style:style>
    <style:style style:family="text" style:name="T1920">
      <style:text-properties style:font-name="나눔바른고딕" style:font-name-asian="나눔바른고딕"/>
    </style:style>
    <style:style style:family="table-cell" style:name="T5.R5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5">
      <style:table-row-properties style:min-row-height="0.687cm"/>
    </style:style>
    <style:style style:family="paragraph" style:name="P752" style:parent-style-name="0">
      <style:paragraph-properties fo:text-align="center" style:snap-to-layout-grid="false"/>
    </style:style>
    <style:style style:family="text" style:name="T1921">
      <style:text-properties fo:font-size="11.0pt" style:font-name="나눔바른고딕" style:font-name-asian="나눔바른고딕" style:font-size-asian="11.0pt"/>
    </style:style>
    <style:style style:family="table-cell" style:name="T5.R6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53" style:parent-style-name="0">
      <style:paragraph-properties fo:text-align="center" style:snap-to-layout-grid="false"/>
    </style:style>
    <style:style style:family="text" style:name="T1922">
      <style:text-properties fo:font-size="11.0pt" style:font-name="나눔바른고딕" style:font-name-asian="나눔바른고딕" style:font-size-asian="11.0pt"/>
    </style:style>
    <style:style style:family="table-cell" style:name="T5.R6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54" style:parent-style-name="0">
      <style:paragraph-properties fo:text-align="center" style:snap-to-layout-grid="false"/>
    </style:style>
    <style:style style:family="text" style:name="T1923">
      <style:text-properties fo:font-size="11.0pt" style:font-name="나눔바른고딕" style:font-name-asian="나눔바른고딕" style:font-size-asian="11.0pt"/>
    </style:style>
    <style:style style:family="table-cell" style:name="T5.R6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55" style:parent-style-name="0">
      <style:paragraph-properties fo:text-align="center" style:snap-to-layout-grid="false"/>
    </style:style>
    <style:style style:family="text" style:name="T1924">
      <style:text-properties fo:font-size="11.0pt" style:font-name="나눔바른고딕" style:font-name-asian="나눔바른고딕" style:font-size-asian="11.0pt"/>
    </style:style>
    <style:style style:family="table-cell" style:name="T5.R6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56" style:parent-style-name="0">
      <style:paragraph-properties fo:text-align="end" style:snap-to-layout-grid="false"/>
    </style:style>
    <style:style style:family="text" style:name="T1925">
      <style:text-properties style:font-name="나눔바른고딕" style:font-name-asian="나눔바른고딕"/>
    </style:style>
    <style:style style:family="table-cell" style:name="T5.R6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57" style:parent-style-name="0">
      <style:paragraph-properties fo:text-align="end" style:snap-to-layout-grid="false"/>
    </style:style>
    <style:style style:family="text" style:name="T1926">
      <style:text-properties style:font-name="나눔바른고딕" style:font-name-asian="나눔바른고딕"/>
    </style:style>
    <style:style style:family="table-cell" style:name="T5.R6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6">
      <style:table-row-properties style:min-row-height="0.687cm"/>
    </style:style>
    <style:style style:family="paragraph" style:name="P758" style:parent-style-name="0">
      <style:paragraph-properties fo:text-align="center" style:snap-to-layout-grid="false"/>
    </style:style>
    <style:style style:family="text" style:name="T1927">
      <style:text-properties fo:font-size="11.0pt" style:font-name="나눔바른고딕" style:font-name-asian="나눔바른고딕" style:font-size-asian="11.0pt"/>
    </style:style>
    <style:style style:family="table-cell" style:name="T5.R7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59" style:parent-style-name="0">
      <style:paragraph-properties fo:text-align="center" style:snap-to-layout-grid="false"/>
    </style:style>
    <style:style style:family="text" style:name="T1928">
      <style:text-properties fo:font-size="11.0pt" style:font-name="나눔바른고딕" style:font-name-asian="나눔바른고딕" style:font-size-asian="11.0pt"/>
    </style:style>
    <style:style style:family="table-cell" style:name="T5.R7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60" style:parent-style-name="0">
      <style:paragraph-properties fo:text-align="center" style:snap-to-layout-grid="false"/>
    </style:style>
    <style:style style:family="text" style:name="T1929">
      <style:text-properties fo:font-size="11.0pt" style:font-name="나눔바른고딕" style:font-name-asian="나눔바른고딕" style:font-size-asian="11.0pt"/>
    </style:style>
    <style:style style:family="table-cell" style:name="T5.R7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61" style:parent-style-name="0">
      <style:paragraph-properties fo:text-align="center" style:snap-to-layout-grid="false"/>
    </style:style>
    <style:style style:family="text" style:name="T1930">
      <style:text-properties fo:font-size="11.0pt" style:font-name="나눔바른고딕" style:font-name-asian="나눔바른고딕" style:font-size-asian="11.0pt"/>
    </style:style>
    <style:style style:family="table-cell" style:name="T5.R7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62" style:parent-style-name="0">
      <style:paragraph-properties fo:text-align="end" style:snap-to-layout-grid="false"/>
    </style:style>
    <style:style style:family="text" style:name="T1931">
      <style:text-properties style:font-name="나눔바른고딕" style:font-name-asian="나눔바른고딕"/>
    </style:style>
    <style:style style:family="table-cell" style:name="T5.R7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63" style:parent-style-name="0">
      <style:paragraph-properties fo:text-align="end" style:snap-to-layout-grid="false"/>
    </style:style>
    <style:style style:family="text" style:name="T1932">
      <style:text-properties style:font-name="나눔바른고딕" style:font-name-asian="나눔바른고딕"/>
    </style:style>
    <style:style style:family="table-cell" style:name="T5.R7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7">
      <style:table-row-properties style:min-row-height="0.687cm"/>
    </style:style>
    <style:style style:family="paragraph" style:name="P764" style:parent-style-name="0">
      <style:paragraph-properties fo:text-align="center" style:snap-to-layout-grid="false"/>
    </style:style>
    <style:style style:family="text" style:name="T1933">
      <style:text-properties fo:font-size="11.0pt" style:font-name="나눔바른고딕" style:font-name-asian="나눔바른고딕" style:font-size-asian="11.0pt"/>
    </style:style>
    <style:style style:family="table-cell" style:name="T5.R8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65" style:parent-style-name="0">
      <style:paragraph-properties fo:text-align="center" style:snap-to-layout-grid="false"/>
    </style:style>
    <style:style style:family="text" style:name="T1934">
      <style:text-properties fo:font-size="11.0pt" style:font-name="나눔바른고딕" style:font-name-asian="나눔바른고딕" style:font-size-asian="11.0pt"/>
    </style:style>
    <style:style style:family="table-cell" style:name="T5.R8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66" style:parent-style-name="0">
      <style:paragraph-properties fo:text-align="center" style:snap-to-layout-grid="false"/>
    </style:style>
    <style:style style:family="text" style:name="T1935">
      <style:text-properties fo:font-size="11.0pt" style:font-name="나눔바른고딕" style:font-name-asian="나눔바른고딕" style:font-size-asian="11.0pt"/>
    </style:style>
    <style:style style:family="table-cell" style:name="T5.R8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67" style:parent-style-name="0">
      <style:paragraph-properties fo:text-align="center" style:snap-to-layout-grid="false"/>
    </style:style>
    <style:style style:family="text" style:name="T1936">
      <style:text-properties fo:font-size="11.0pt" style:font-name="나눔바른고딕" style:font-name-asian="나눔바른고딕" style:font-size-asian="11.0pt"/>
    </style:style>
    <style:style style:family="table-cell" style:name="T5.R8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68" style:parent-style-name="0">
      <style:paragraph-properties fo:text-align="end" style:snap-to-layout-grid="false"/>
    </style:style>
    <style:style style:family="text" style:name="T1937">
      <style:text-properties style:font-name="나눔바른고딕" style:font-name-asian="나눔바른고딕"/>
    </style:style>
    <style:style style:family="table-cell" style:name="T5.R8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69" style:parent-style-name="0">
      <style:paragraph-properties fo:text-align="end" style:snap-to-layout-grid="false"/>
    </style:style>
    <style:style style:family="text" style:name="T1938">
      <style:text-properties style:font-name="나눔바른고딕" style:font-name-asian="나눔바른고딕"/>
    </style:style>
    <style:style style:family="table-cell" style:name="T5.R8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8">
      <style:table-row-properties style:min-row-height="0.687cm"/>
    </style:style>
    <style:style style:family="paragraph" style:name="P770" style:parent-style-name="0">
      <style:paragraph-properties fo:text-align="center" style:snap-to-layout-grid="false"/>
    </style:style>
    <style:style style:family="text" style:name="T1939">
      <style:text-properties fo:font-size="11.0pt" style:font-name="나눔바른고딕" style:font-name-asian="나눔바른고딕" style:font-size-asian="11.0pt"/>
    </style:style>
    <style:style style:family="table-cell" style:name="T5.R9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71" style:parent-style-name="0">
      <style:paragraph-properties fo:text-align="center" style:snap-to-layout-grid="false"/>
    </style:style>
    <style:style style:family="text" style:name="T1940">
      <style:text-properties fo:font-size="11.0pt" style:font-name="나눔바른고딕" style:font-name-asian="나눔바른고딕" style:font-size-asian="11.0pt"/>
    </style:style>
    <style:style style:family="table-cell" style:name="T5.R9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72" style:parent-style-name="0">
      <style:paragraph-properties fo:text-align="center" style:snap-to-layout-grid="false"/>
    </style:style>
    <style:style style:family="text" style:name="T1941">
      <style:text-properties fo:font-size="11.0pt" style:font-name="나눔바른고딕" style:font-name-asian="나눔바른고딕" style:font-size-asian="11.0pt"/>
    </style:style>
    <style:style style:family="table-cell" style:name="T5.R9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73" style:parent-style-name="0">
      <style:paragraph-properties fo:text-align="center" style:snap-to-layout-grid="false"/>
    </style:style>
    <style:style style:family="text" style:name="T1942">
      <style:text-properties fo:font-size="11.0pt" style:font-name="나눔바른고딕" style:font-name-asian="나눔바른고딕" style:font-size-asian="11.0pt"/>
    </style:style>
    <style:style style:family="table-cell" style:name="T5.R9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74" style:parent-style-name="0">
      <style:paragraph-properties fo:text-align="end" style:snap-to-layout-grid="false"/>
    </style:style>
    <style:style style:family="text" style:name="T1943">
      <style:text-properties style:font-name="나눔바른고딕" style:font-name-asian="나눔바른고딕"/>
    </style:style>
    <style:style style:family="table-cell" style:name="T5.R9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75" style:parent-style-name="0">
      <style:paragraph-properties fo:text-align="end" style:snap-to-layout-grid="false"/>
    </style:style>
    <style:style style:family="text" style:name="T1944">
      <style:text-properties style:font-name="나눔바른고딕" style:font-name-asian="나눔바른고딕"/>
    </style:style>
    <style:style style:family="table-cell" style:name="T5.R9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9">
      <style:table-row-properties style:min-row-height="0.687cm"/>
    </style:style>
    <style:style style:family="paragraph" style:name="P776" style:parent-style-name="0">
      <style:paragraph-properties fo:text-align="center" style:snap-to-layout-grid="false"/>
    </style:style>
    <style:style style:family="text" style:name="T1945">
      <style:text-properties fo:font-size="11.0pt" style:font-name="나눔바른고딕" style:font-name-asian="나눔바른고딕" style:font-size-asian="11.0pt"/>
    </style:style>
    <style:style style:family="table-cell" style:name="T5.R10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77" style:parent-style-name="0">
      <style:paragraph-properties fo:text-align="center" style:snap-to-layout-grid="false"/>
    </style:style>
    <style:style style:family="text" style:name="T1946">
      <style:text-properties fo:font-size="11.0pt" style:font-name="나눔바른고딕" style:font-name-asian="나눔바른고딕" style:font-size-asian="11.0pt"/>
    </style:style>
    <style:style style:family="table-cell" style:name="T5.R10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78" style:parent-style-name="0">
      <style:paragraph-properties fo:text-align="center" style:snap-to-layout-grid="false"/>
    </style:style>
    <style:style style:family="text" style:name="T1947">
      <style:text-properties fo:font-size="11.0pt" style:font-name="나눔바른고딕" style:font-name-asian="나눔바른고딕" style:font-size-asian="11.0pt"/>
    </style:style>
    <style:style style:family="table-cell" style:name="T5.R10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79" style:parent-style-name="0">
      <style:paragraph-properties fo:text-align="center" style:snap-to-layout-grid="false"/>
    </style:style>
    <style:style style:family="text" style:name="T1948">
      <style:text-properties fo:font-size="11.0pt" style:font-name="나눔바른고딕" style:font-name-asian="나눔바른고딕" style:font-size-asian="11.0pt"/>
    </style:style>
    <style:style style:family="table-cell" style:name="T5.R10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80" style:parent-style-name="0">
      <style:paragraph-properties fo:text-align="end" style:snap-to-layout-grid="false"/>
    </style:style>
    <style:style style:family="text" style:name="T1949">
      <style:text-properties style:font-name="나눔바른고딕" style:font-name-asian="나눔바른고딕"/>
    </style:style>
    <style:style style:family="table-cell" style:name="T5.R10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81" style:parent-style-name="0">
      <style:paragraph-properties fo:text-align="end" style:snap-to-layout-grid="false"/>
    </style:style>
    <style:style style:family="text" style:name="T1950">
      <style:text-properties style:font-name="나눔바른고딕" style:font-name-asian="나눔바른고딕"/>
    </style:style>
    <style:style style:family="table-cell" style:name="T5.R10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0">
      <style:table-row-properties style:min-row-height="0.687cm"/>
    </style:style>
    <style:style style:family="paragraph" style:name="P782" style:parent-style-name="0">
      <style:paragraph-properties fo:text-align="center" style:snap-to-layout-grid="false"/>
    </style:style>
    <style:style style:family="text" style:name="T1951">
      <style:text-properties fo:font-size="11.0pt" style:font-name="나눔바른고딕" style:font-name-asian="나눔바른고딕" style:font-size-asian="11.0pt"/>
    </style:style>
    <style:style style:family="table-cell" style:name="T5.R1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83" style:parent-style-name="0">
      <style:paragraph-properties fo:text-align="center" style:snap-to-layout-grid="false"/>
    </style:style>
    <style:style style:family="text" style:name="T1952">
      <style:text-properties fo:font-size="11.0pt" style:font-name="나눔바른고딕" style:font-name-asian="나눔바른고딕" style:font-size-asian="11.0pt"/>
    </style:style>
    <style:style style:family="table-cell" style:name="T5.R11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84" style:parent-style-name="0">
      <style:paragraph-properties fo:text-align="center" style:snap-to-layout-grid="false"/>
    </style:style>
    <style:style style:family="text" style:name="T1953">
      <style:text-properties fo:font-size="11.0pt" style:font-name="나눔바른고딕" style:font-name-asian="나눔바른고딕" style:font-size-asian="11.0pt"/>
    </style:style>
    <style:style style:family="table-cell" style:name="T5.R11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85" style:parent-style-name="0">
      <style:paragraph-properties fo:text-align="center" style:snap-to-layout-grid="false"/>
    </style:style>
    <style:style style:family="text" style:name="T1954">
      <style:text-properties fo:font-size="11.0pt" style:font-name="나눔바른고딕" style:font-name-asian="나눔바른고딕" style:font-size-asian="11.0pt"/>
    </style:style>
    <style:style style:family="table-cell" style:name="T5.R11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86" style:parent-style-name="0">
      <style:paragraph-properties fo:text-align="end" style:snap-to-layout-grid="false"/>
    </style:style>
    <style:style style:family="text" style:name="T1955">
      <style:text-properties style:font-name="나눔바른고딕" style:font-name-asian="나눔바른고딕"/>
    </style:style>
    <style:style style:family="table-cell" style:name="T5.R11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87" style:parent-style-name="0">
      <style:paragraph-properties fo:text-align="end" style:snap-to-layout-grid="false"/>
    </style:style>
    <style:style style:family="text" style:name="T1956">
      <style:text-properties style:font-name="나눔바른고딕" style:font-name-asian="나눔바른고딕"/>
    </style:style>
    <style:style style:family="table-cell" style:name="T5.R11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1">
      <style:table-row-properties style:min-row-height="0.687cm"/>
    </style:style>
    <style:style style:family="paragraph" style:name="P788" style:parent-style-name="0">
      <style:paragraph-properties fo:text-align="center" style:snap-to-layout-grid="false"/>
    </style:style>
    <style:style style:family="text" style:name="T1957">
      <style:text-properties fo:font-size="11.0pt" style:font-name="나눔바른고딕" style:font-name-asian="나눔바른고딕" style:font-size-asian="11.0pt"/>
    </style:style>
    <style:style style:family="table-cell" style:name="T5.R1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89" style:parent-style-name="0">
      <style:paragraph-properties fo:text-align="center" style:snap-to-layout-grid="false"/>
    </style:style>
    <style:style style:family="text" style:name="T1958">
      <style:text-properties fo:font-size="11.0pt" style:font-name="나눔바른고딕" style:font-name-asian="나눔바른고딕" style:font-size-asian="11.0pt"/>
    </style:style>
    <style:style style:family="table-cell" style:name="T5.R12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90" style:parent-style-name="0">
      <style:paragraph-properties fo:text-align="center" style:snap-to-layout-grid="false"/>
    </style:style>
    <style:style style:family="text" style:name="T1959">
      <style:text-properties fo:font-size="11.0pt" style:font-name="나눔바른고딕" style:font-name-asian="나눔바른고딕" style:font-size-asian="11.0pt"/>
    </style:style>
    <style:style style:family="table-cell" style:name="T5.R12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91" style:parent-style-name="0">
      <style:paragraph-properties fo:text-align="center" style:snap-to-layout-grid="false"/>
    </style:style>
    <style:style style:family="text" style:name="T1960">
      <style:text-properties fo:font-size="11.0pt" style:font-name="나눔바른고딕" style:font-name-asian="나눔바른고딕" style:font-size-asian="11.0pt"/>
    </style:style>
    <style:style style:family="table-cell" style:name="T5.R12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92" style:parent-style-name="0">
      <style:paragraph-properties fo:text-align="end" style:snap-to-layout-grid="false"/>
    </style:style>
    <style:style style:family="text" style:name="T1961">
      <style:text-properties style:font-name="나눔바른고딕" style:font-name-asian="나눔바른고딕"/>
    </style:style>
    <style:style style:family="table-cell" style:name="T5.R12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93" style:parent-style-name="0">
      <style:paragraph-properties fo:text-align="end" style:snap-to-layout-grid="false"/>
    </style:style>
    <style:style style:family="text" style:name="T1962">
      <style:text-properties style:font-name="나눔바른고딕" style:font-name-asian="나눔바른고딕"/>
    </style:style>
    <style:style style:family="table-cell" style:name="T5.R12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2">
      <style:table-row-properties style:min-row-height="0.687cm"/>
    </style:style>
    <style:style style:family="paragraph" style:name="P794" style:parent-style-name="0">
      <style:paragraph-properties fo:text-align="center" style:snap-to-layout-grid="false"/>
    </style:style>
    <style:style style:family="text" style:name="T1963">
      <style:text-properties style:font-name="나눔바른고딕" style:font-name-asian="나눔바른고딕"/>
    </style:style>
    <style:style style:family="table-cell" style:name="T5.R1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95" style:parent-style-name="0">
      <style:paragraph-properties fo:text-align="center" style:snap-to-layout-grid="false"/>
    </style:style>
    <style:style style:family="text" style:name="T1964">
      <style:text-properties style:font-name="나눔바른고딕" style:font-name-asian="나눔바른고딕"/>
    </style:style>
    <style:style style:family="table-cell" style:name="T5.R1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96" style:parent-style-name="0">
      <style:paragraph-properties fo:text-align="center" style:snap-to-layout-grid="false"/>
    </style:style>
    <style:style style:family="text" style:name="T1965">
      <style:text-properties style:font-name="나눔바른고딕" style:font-name-asian="나눔바른고딕"/>
    </style:style>
    <style:style style:family="table-cell" style:name="T5.R13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97" style:parent-style-name="0">
      <style:paragraph-properties fo:text-align="center" style:snap-to-layout-grid="false"/>
    </style:style>
    <style:style style:family="text" style:name="T1966">
      <style:text-properties style:font-name="나눔바른고딕" style:font-name-asian="나눔바른고딕"/>
    </style:style>
    <style:style style:family="table-cell" style:name="T5.R13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98" style:parent-style-name="0">
      <style:paragraph-properties fo:text-align="end" style:snap-to-layout-grid="false"/>
    </style:style>
    <style:style style:family="text" style:name="T1967">
      <style:text-properties style:font-name="나눔바른고딕" style:font-name-asian="나눔바른고딕"/>
    </style:style>
    <style:style style:family="table-cell" style:name="T5.R13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99" style:parent-style-name="0">
      <style:paragraph-properties fo:text-align="end" style:snap-to-layout-grid="false"/>
    </style:style>
    <style:style style:family="text" style:name="T1968">
      <style:text-properties style:font-name="나눔바른고딕" style:font-name-asian="나눔바른고딕"/>
    </style:style>
    <style:style style:family="table-cell" style:name="T5.R13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3">
      <style:table-row-properties style:min-row-height="0.687cm"/>
    </style:style>
    <style:style style:family="paragraph" style:name="P800" style:parent-style-name="0">
      <style:paragraph-properties fo:text-align="center" style:snap-to-layout-grid="false"/>
    </style:style>
    <style:style style:family="text" style:name="T1969">
      <style:text-properties style:font-name="나눔바른고딕" style:font-name-asian="나눔바른고딕"/>
    </style:style>
    <style:style style:family="table-cell" style:name="T5.R14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01" style:parent-style-name="0">
      <style:paragraph-properties fo:text-align="center" style:snap-to-layout-grid="false"/>
    </style:style>
    <style:style style:family="text" style:name="T1970">
      <style:text-properties style:font-name="나눔바른고딕" style:font-name-asian="나눔바른고딕"/>
    </style:style>
    <style:style style:family="table-cell" style:name="T5.R14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02" style:parent-style-name="0">
      <style:paragraph-properties fo:text-align="center" style:snap-to-layout-grid="false"/>
    </style:style>
    <style:style style:family="text" style:name="T1971">
      <style:text-properties style:font-name="나눔바른고딕" style:font-name-asian="나눔바른고딕"/>
    </style:style>
    <style:style style:family="table-cell" style:name="T5.R14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03" style:parent-style-name="0">
      <style:paragraph-properties fo:text-align="center" style:snap-to-layout-grid="false"/>
    </style:style>
    <style:style style:family="text" style:name="T1972">
      <style:text-properties style:font-name="나눔바른고딕" style:font-name-asian="나눔바른고딕"/>
    </style:style>
    <style:style style:family="table-cell" style:name="T5.R14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04" style:parent-style-name="0">
      <style:paragraph-properties fo:text-align="end" style:snap-to-layout-grid="false"/>
    </style:style>
    <style:style style:family="text" style:name="T1973">
      <style:text-properties style:font-name="나눔바른고딕" style:font-name-asian="나눔바른고딕"/>
    </style:style>
    <style:style style:family="table-cell" style:name="T5.R14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05" style:parent-style-name="0">
      <style:paragraph-properties fo:text-align="end" style:snap-to-layout-grid="false"/>
    </style:style>
    <style:style style:family="table-cell" style:name="T5.R14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4">
      <style:table-row-properties style:min-row-height="0.687cm"/>
    </style:style>
    <style:style style:family="paragraph" style:name="P806" style:parent-style-name="0">
      <style:paragraph-properties fo:text-align="center" style:snap-to-layout-grid="false"/>
    </style:style>
    <style:style style:family="text" style:name="T1974">
      <style:text-properties style:font-name="나눔바른고딕" style:font-name-asian="나눔바른고딕"/>
    </style:style>
    <style:style style:family="table-cell" style:name="T5.R15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07" style:parent-style-name="0">
      <style:paragraph-properties fo:text-align="center" style:snap-to-layout-grid="false"/>
    </style:style>
    <style:style style:family="text" style:name="T1975">
      <style:text-properties style:font-name="나눔바른고딕" style:font-name-asian="나눔바른고딕"/>
    </style:style>
    <style:style style:family="table-cell" style:name="T5.R15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08" style:parent-style-name="0">
      <style:paragraph-properties fo:text-align="center" style:snap-to-layout-grid="false"/>
    </style:style>
    <style:style style:family="text" style:name="T1976">
      <style:text-properties style:font-name="나눔바른고딕" style:font-name-asian="나눔바른고딕"/>
    </style:style>
    <style:style style:family="table-cell" style:name="T5.R15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09" style:parent-style-name="0">
      <style:paragraph-properties fo:text-align="center" style:snap-to-layout-grid="false"/>
    </style:style>
    <style:style style:family="text" style:name="T1977">
      <style:text-properties style:font-name="나눔바른고딕" style:font-name-asian="나눔바른고딕"/>
    </style:style>
    <style:style style:family="table-cell" style:name="T5.R15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10" style:parent-style-name="0">
      <style:paragraph-properties fo:text-align="end" style:snap-to-layout-grid="false"/>
    </style:style>
    <style:style style:family="text" style:name="T1978">
      <style:text-properties style:font-name="나눔바른고딕" style:font-name-asian="나눔바른고딕"/>
    </style:style>
    <style:style style:family="table-cell" style:name="T5.R15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11" style:parent-style-name="0">
      <style:paragraph-properties fo:text-align="end" style:snap-to-layout-grid="false"/>
    </style:style>
    <style:style style:family="table-cell" style:name="T5.R15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5">
      <style:table-row-properties style:min-row-height="0.687cm"/>
    </style:style>
    <style:style style:family="paragraph" style:name="P812" style:parent-style-name="0">
      <style:paragraph-properties fo:text-align="center" style:snap-to-layout-grid="false"/>
    </style:style>
    <style:style style:family="text" style:name="T1979">
      <style:text-properties fo:font-size="13.0pt" fo:font-weight="bold" fo:letter-spacing="-1.3pt" style:font-name="바탕" style:font-name-asian="나눔바른고딕" style:font-size-asian="13.0pt" style:font-weight-asian="bold"/>
    </style:style>
    <style:style style:family="table-cell" style:name="T5.R16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13" style:parent-style-name="0">
      <style:paragraph-properties fo:text-align="center" style:snap-to-layout-grid="false"/>
    </style:style>
    <style:style style:family="text" style:name="T1980">
      <style:text-properties fo:font-size="13.0pt" fo:font-weight="bold" style:font-name="나눔바른고딕" style:font-name-asian="나눔바른고딕" style:font-size-asian="13.0pt" style:font-weight-asian="bold"/>
    </style:style>
    <style:style style:family="table-cell" style:name="T5.R16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14" style:parent-style-name="0">
      <style:paragraph-properties fo:text-align="center" style:snap-to-layout-grid="false"/>
    </style:style>
    <style:style style:family="text" style:name="T1981">
      <style:text-properties fo:font-size="13.0pt" fo:font-weight="bold" style:font-name="나눔바른고딕" style:font-name-asian="나눔바른고딕" style:font-size-asian="13.0pt" style:font-weight-asian="bold"/>
    </style:style>
    <style:style style:family="table-cell" style:name="T5.R16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15" style:parent-style-name="0">
      <style:paragraph-properties fo:text-align="center" style:snap-to-layout-grid="false"/>
    </style:style>
    <style:style style:family="text" style:name="T1982">
      <style:text-properties fo:font-size="13.0pt" fo:font-weight="bold" style:font-name="나눔바른고딕" style:font-name-asian="나눔바른고딕" style:font-size-asian="13.0pt" style:font-weight-asian="bold"/>
    </style:style>
    <style:style style:family="table-cell" style:name="T5.R16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16" style:parent-style-name="0">
      <style:paragraph-properties style:snap-to-layout-grid="false"/>
    </style:style>
    <style:style style:family="text" style:name="T1983">
      <style:text-properties fo:font-size="11.0pt" style:font-name="나눔바른고딕" style:font-name-asian="나눔바른고딕" style:font-size-asian="11.0pt" style:text-underline-style="solid"/>
    </style:style>
    <style:style style:family="text" style:name="T1984">
      <style:text-properties fo:font-size="11.0pt" fo:font-weight="bold" fo:letter-spacing="-1.1pt" style:font-name="바탕" style:font-name-asian="나눔바른고딕" style:font-size-asian="11.0pt" style:font-weight-asian="bold" style:text-underline-style="solid"/>
    </style:style>
    <style:style style:family="text" style:name="T1985">
      <style:text-properties fo:font-size="11.0pt" style:font-name="나눔바른고딕" style:font-name-asian="나눔바른고딕" style:font-size-asian="11.0pt" style:text-underline-style="solid"/>
    </style:style>
    <style:style style:family="text" style:name="T1986">
      <style:text-properties fo:font-size="11.0pt" fo:font-weight="bold" fo:letter-spacing="-1.1pt" style:font-name="바탕" style:font-name-asian="나눔바른고딕" style:font-size-asian="11.0pt" style:font-weight-asian="bold" style:text-underline-style="solid"/>
    </style:style>
    <style:style style:family="table-cell" style:name="T5.R16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6">
      <style:table-row-properties style:min-row-height="0.658cm"/>
    </style:style>
    <style:style style:family="paragraph" style:name="P817" style:parent-style-name="0">
      <style:paragraph-properties fo:text-align="center" style:snap-to-layout-grid="false"/>
    </style:style>
    <style:style style:family="text" style:name="T1987">
      <style:text-properties fo:font-size="13.0pt" fo:font-weight="bold" fo:letter-spacing="-1.3pt" style:font-name="바탕" style:font-name-asian="나눔바른고딕" style:font-size-asian="13.0pt" style:font-weight-asian="bold"/>
    </style:style>
    <style:style style:family="table-cell" style:name="T5.R17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18" style:parent-style-name="0">
      <style:paragraph-properties fo:text-align="center" style:snap-to-layout-grid="false"/>
    </style:style>
    <style:style style:family="text" style:name="T1988">
      <style:text-properties fo:font-size="13.0pt" fo:font-weight="bold" style:font-name="나눔바른고딕" style:font-name-asian="나눔바른고딕" style:font-size-asian="13.0pt" style:font-weight-asian="bold"/>
    </style:style>
    <style:style style:family="table-cell" style:name="T5.R17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19" style:parent-style-name="0">
      <style:paragraph-properties fo:text-align="center" style:snap-to-layout-grid="false"/>
    </style:style>
    <style:style style:family="text" style:name="T1989">
      <style:text-properties fo:font-size="13.0pt" fo:font-weight="bold" style:font-name="나눔바른고딕" style:font-name-asian="나눔바른고딕" style:font-size-asian="13.0pt" style:font-weight-asian="bold"/>
    </style:style>
    <style:style style:family="table-cell" style:name="T5.R17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20" style:parent-style-name="0">
      <style:paragraph-properties fo:text-align="center" style:snap-to-layout-grid="false"/>
    </style:style>
    <style:style style:family="text" style:name="T1990">
      <style:text-properties fo:font-size="13.0pt" fo:font-weight="bold" style:font-name="나눔바른고딕" style:font-name-asian="나눔바른고딕" style:font-size-asian="13.0pt" style:font-weight-asian="bold"/>
    </style:style>
    <style:style style:family="table-cell" style:name="T5.R17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7">
      <style:table-row-properties style:min-row-height="0.658cm"/>
    </style:style>
    <style:style style:family="paragraph" style:name="P821" style:parent-style-name="0">
      <style:paragraph-properties fo:margin-left="0.353cm" fo:text-indent="-0.353cm" style:snap-to-layout-grid="false"/>
    </style:style>
    <style:style style:family="text" style:name="T1991">
      <style:text-properties style:font-name="바탕" style:font-name-asian="바탕"/>
    </style:style>
    <style:style style:family="text" style:name="T1992">
      <style:text-properties style:font-name="바탕" style:font-name-asian="바탕"/>
    </style:style>
    <style:style style:family="text" style:name="T1993">
      <style:text-properties style:font-name="바탕" style:font-name-asian="바탕"/>
    </style:style>
    <style:style style:family="text" style:name="T1994">
      <style:text-properties style:font-name="바탕" style:font-name-asian="바탕"/>
    </style:style>
    <style:style style:family="text" style:name="T1995">
      <style:text-properties style:font-name="바탕" style:font-name-asian="바탕"/>
    </style:style>
    <style:style style:family="paragraph" style:name="P822" style:parent-style-name="0">
      <style:paragraph-properties fo:margin-left="0.353cm" fo:text-indent="-0.353cm" style:snap-to-layout-grid="false"/>
    </style:style>
    <style:style style:family="text" style:name="T1996">
      <style:text-properties style:font-name="바탕" style:font-name-asian="바탕"/>
    </style:style>
    <style:style style:family="text" style:name="T1997">
      <style:text-properties style:font-name="바탕" style:font-name-asian="바탕"/>
    </style:style>
    <style:style style:family="text" style:name="T1998">
      <style:text-properties style:font-name="바탕" style:font-name-asian="바탕"/>
    </style:style>
    <style:style style:family="text" style:name="T1999">
      <style:text-properties style:font-name="바탕" style:font-name-asian="바탕"/>
    </style:style>
    <style:style style:family="text" style:name="T2000">
      <style:text-properties style:font-name="바탕" style:font-name-asian="바탕"/>
    </style:style>
    <style:style style:family="text" style:name="T2001">
      <style:text-properties style:font-name="바탕" style:font-name-asian="바탕"/>
    </style:style>
    <style:style style:family="text" style:name="T2002">
      <style:text-properties style:font-name="바탕" style:font-name-asian="바탕"/>
    </style:style>
    <style:style style:family="paragraph" style:name="P823" style:parent-style-name="0">
      <style:paragraph-properties fo:margin-left="0.353cm" fo:text-indent="-0.353cm" style:snap-to-layout-grid="false"/>
    </style:style>
    <style:style style:family="text" style:name="T2003">
      <style:text-properties style:font-name="바탕" style:font-name-asian="바탕"/>
    </style:style>
    <style:style style:family="text" style:name="T2004">
      <style:text-properties style:font-name="바탕" style:font-name-asian="바탕"/>
    </style:style>
    <style:style style:family="text" style:name="T2005">
      <style:text-properties style:font-name="바탕" style:font-name-asian="바탕"/>
    </style:style>
    <style:style style:family="text" style:name="T2006">
      <style:text-properties style:font-name="바탕" style:font-name-asian="바탕"/>
    </style:style>
    <style:style style:family="text" style:name="T2007">
      <style:text-properties style:font-name="바탕" style:font-name-asian="바탕"/>
    </style:style>
    <style:style style:family="text" style:name="T2008">
      <style:text-properties style:font-name="바탕" style:font-name-asian="바탕"/>
    </style:style>
    <style:style style:family="paragraph" style:name="P824" style:parent-style-name="0">
      <style:paragraph-properties fo:margin-left="0.353cm" fo:text-indent="-0.353cm" style:snap-to-layout-grid="false"/>
    </style:style>
    <style:style style:family="text" style:name="T2009">
      <style:text-properties style:font-name="바탕" style:font-name-asian="바탕"/>
    </style:style>
    <style:style style:family="text" style:name="T2010">
      <style:text-properties style:font-name="바탕" style:font-name-asian="바탕"/>
    </style:style>
    <style:style style:family="paragraph" style:name="P825" style:parent-style-name="0">
      <style:paragraph-properties fo:break-before="page" fo:margin-left="0.353cm" fo:text-indent="-0.353cm" style:snap-to-layout-grid="false"/>
    </style:style>
    <style:style style:family="text" style:name="T2011">
      <style:text-properties fo:font-size="12.0pt" fo:font-weight="bold" style:font-name="휴먼명조" style:font-name-asian="휴먼명조" style:font-size-asian="12.0pt" style:font-weight-asian="bold"/>
    </style:style>
    <style:style style:family="text" style:name="T2012">
      <style:text-properties fo:font-size="12.0pt" fo:font-weight="bold" style:font-name="바탕" style:font-name-asian="휴먼명조" style:font-size-asian="12.0pt" style:font-weight-asian="bold"/>
    </style:style>
    <style:style style:family="text" style:name="T2013">
      <style:text-properties fo:font-size="12.0pt" fo:font-weight="bold" style:font-name="휴먼명조" style:font-name-asian="휴먼명조" style:font-size-asian="12.0pt" style:font-weight-asian="bold"/>
    </style:style>
    <style:style style:family="text" style:name="T2014">
      <style:text-properties fo:font-size="12.0pt" fo:font-weight="bold" style:font-name="바탕" style:font-name-asian="휴먼명조" style:font-size-asian="12.0pt" style:font-weight-asian="bold"/>
    </style:style>
    <style:style style:family="text" style:name="T2015">
      <style:text-properties fo:font-size="12.0pt" fo:font-weight="bold" style:font-name="휴먼명조" style:font-name-asian="휴먼명조" style:font-size-asian="12.0pt" style:font-weight-asian="bold"/>
    </style:style>
    <style:style style:family="text" style:name="T2016">
      <style:text-properties fo:font-size="12.0pt" fo:font-weight="bold" style:font-name="바탕" style:font-name-asian="휴먼명조" style:font-size-asian="12.0pt" style:font-weight-asian="bold"/>
    </style:style>
    <style:style style:family="paragraph" style:name="P826" style:parent-style-name="0">
      <style:paragraph-properties fo:margin-left="0.353cm" fo:text-indent="-0.353cm" style:snap-to-layout-grid="false"/>
    </style:style>
    <style:style style:family="paragraph" style:name="P827" style:parent-style-name="0">
      <style:paragraph-properties fo:margin-left="0.353cm" fo:text-indent="-0.353cm" style:snap-to-layout-grid="false"/>
    </style:style>
    <style:style style:family="text" style:name="T2017">
      <style:text-properties fo:font-size="12.0pt" style:font-name="휴먼명조" style:font-name-asian="휴먼명조" style:font-size-asian="12.0pt"/>
    </style:style>
    <style:style style:family="text" style:name="T20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19">
      <style:text-properties fo:font-size="12.0pt" style:font-name="휴먼명조" style:font-name-asian="휴먼명조" style:font-size-asian="12.0pt"/>
    </style:style>
    <style:style style:family="text" style:name="T20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21">
      <style:text-properties fo:font-size="12.0pt" style:font-name="휴먼명조" style:font-name-asian="휴먼명조" style:font-size-asian="12.0pt"/>
    </style:style>
    <style:style style:family="text" style:name="T20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828" style:parent-style-name="0">
      <style:paragraph-properties fo:margin-left="0.353cm" fo:text-indent="-0.353cm" style:snap-to-layout-grid="false"/>
    </style:style>
    <style:style style:family="text" style:name="T2023">
      <style:text-properties fo:font-size="12.0pt" style:font-name="휴먼명조" style:font-name-asian="휴먼명조" style:font-size-asian="12.0pt"/>
    </style:style>
    <style:style style:family="text" style:name="T20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25">
      <style:text-properties fo:font-size="12.0pt" style:font-name="휴먼명조" style:font-name-asian="휴먼명조" style:font-size-asian="12.0pt"/>
    </style:style>
    <style:style style:family="text" style:name="T20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27">
      <style:text-properties fo:font-size="12.0pt" style:font-name="휴먼명조" style:font-name-asian="휴먼명조" style:font-size-asian="12.0pt"/>
    </style:style>
    <style:style style:family="text" style:name="T20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29">
      <style:text-properties fo:font-size="12.0pt" style:font-name="휴먼명조" style:font-name-asian="휴먼명조" style:font-size-asian="12.0pt"/>
    </style:style>
    <style:style style:family="text" style:name="T20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31">
      <style:text-properties fo:font-size="12.0pt" style:font-name="휴먼명조" style:font-name-asian="휴먼명조" style:font-size-asian="12.0pt"/>
    </style:style>
    <style:style style:family="text" style:name="T203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33">
      <style:text-properties fo:font-size="12.0pt" style:font-name="휴먼명조" style:font-name-asian="휴먼명조" style:font-size-asian="12.0pt"/>
    </style:style>
    <style:style style:family="text" style:name="T203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35">
      <style:text-properties fo:font-size="12.0pt" style:font-name="휴먼명조" style:font-name-asian="휴먼명조" style:font-size-asian="12.0pt"/>
    </style:style>
    <style:style style:family="paragraph" style:name="P829" style:parent-style-name="0">
      <style:paragraph-properties fo:margin-left="0.353cm" fo:text-indent="-0.353cm" style:snap-to-layout-grid="false"/>
    </style:style>
    <style:style style:family="paragraph" style:name="P830" style:parent-style-name="0">
      <style:paragraph-properties fo:margin-left="0.353cm" fo:text-indent="-0.353cm" style:snap-to-layout-grid="false"/>
    </style:style>
    <style:style style:family="paragraph" style:name="P831" style:parent-style-name="0">
      <style:paragraph-properties fo:margin-left="0.353cm" fo:text-indent="-0.353cm" style:snap-to-layout-grid="false"/>
    </style:style>
    <style:style style:family="paragraph" style:name="P832" style:parent-style-name="0">
      <style:paragraph-properties fo:margin-left="0.353cm" fo:text-indent="-0.353cm" style:snap-to-layout-grid="false"/>
    </style:style>
    <style:style style:family="text" style:name="T2036">
      <style:text-properties style:font-name="나눔바른고딕" style:font-name-asian="나눔바른고딕"/>
    </style:style>
    <style:style style:family="text" style:name="T2037">
      <style:text-properties style:font-name="바탕" style:font-name-asian="나눔바른고딕"/>
    </style:style>
    <style:style style:family="text" style:name="T2038">
      <style:text-properties style:font-name="나눔바른고딕" style:font-name-asian="나눔바른고딕"/>
    </style:style>
    <style:style style:family="text" style:name="T2039">
      <style:text-properties style:font-name="바탕" style:font-name-asian="나눔바른고딕"/>
    </style:style>
    <style:style style:family="text" style:name="T2040">
      <style:text-properties style:font-name="나눔바른고딕" style:font-name-asian="나눔바른고딕"/>
    </style:style>
    <style:style style:family="text" style:name="T2041">
      <style:text-properties style:font-name="바탕" style:font-name-asian="나눔바른고딕"/>
    </style:style>
    <style:style style:family="text" style:name="T2042">
      <style:text-properties style:font-name="나눔바른고딕" style:font-name-asian="나눔바른고딕"/>
    </style:style>
    <style:style style:family="paragraph" style:name="P833" style:parent-style-name="9">
      <style:paragraph-properties style:snap-to-layout-grid="false"/>
    </style:style>
    <style:style style:family="text" style:name="T2043">
      <style:text-properties style:font-name="바탕" style:font-name-asian="나눔바른고딕"/>
    </style:style>
    <style:style style:family="text" style:name="T2044">
      <style:text-properties style:font-name="바탕" style:font-name-asian="나눔바른고딕"/>
    </style:style>
    <style:style style:family="text" style:name="T2045">
      <style:text-properties style:font-name="나눔바른고딕" style:font-name-asian="나눔바른고딕"/>
    </style:style>
    <style:style style:family="text" style:name="T2046">
      <style:text-properties style:font-name="바탕" style:font-name-asian="나눔바른고딕"/>
    </style:style>
    <style:style style:family="paragraph" style:name="P834" style:parent-style-name="0">
      <style:paragraph-properties fo:line-height="4.762cm" style:snap-to-layout-grid="false"/>
    </style:style>
    <style:style style:family="paragraph" style:name="P835" style:parent-style-name="0">
      <style:paragraph-properties fo:line-height="4.762cm" style:snap-to-layout-grid="false"/>
    </style:style>
    <style:style style:family="paragraph" style:name="P836" style:parent-style-name="0">
      <style:paragraph-properties fo:line-height="4.762cm" style:snap-to-layout-grid="false"/>
    </style:style>
    <style:style style:family="paragraph" style:name="P837" style:parent-style-name="0">
      <style:paragraph-properties fo:line-height="4.762cm" style:snap-to-layout-grid="false"/>
    </style:style>
    <style:style style:family="text" style:name="T2047">
      <style:text-properties fo:color="#333333" fo:font-size="14.0pt" fo:font-weight="bold" style:font-name="HY중고딕" style:font-name-asian="HY중고딕" style:font-size-asian="14.0pt" style:font-weight-asian="bold"/>
    </style:style>
    <style:style style:family="text" style:name="T2048">
      <style:text-properties fo:color="#333333" fo:font-size="14.0pt" fo:font-weight="bold" fo:letter-spacing="-0.7pt" style:font-name="바탕" style:font-name-asian="HY중고딕" style:font-size-asian="14.0pt" style:font-weight-asian="bold"/>
    </style:style>
    <style:style style:family="paragraph" style:name="P838" style:parent-style-name="0">
      <style:paragraph-properties fo:line-height="4.762cm" style:snap-to-layout-grid="false"/>
    </style:style>
    <style:style style:family="paragraph" style:name="P839" style:parent-style-name="0">
      <style:paragraph-properties fo:line-height="4.762cm" style:snap-to-layout-grid="false"/>
    </style:style>
    <style:style style:family="text" style:name="T2049">
      <style:text-properties fo:color="#333333" fo:font-size="12.0pt" style:font-name="휴먼명조" style:font-name-asian="휴먼명조" style:font-size-asian="12.0pt"/>
    </style:style>
    <style:style style:family="text" style:name="T205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051">
      <style:text-properties fo:color="#333333" fo:font-size="12.0pt" style:font-name="휴먼명조" style:font-name-asian="휴먼명조" style:font-size-asian="12.0pt"/>
    </style:style>
    <style:style style:family="text" style:name="T205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053">
      <style:text-properties fo:color="#333333" fo:font-size="12.0pt" style:font-name="휴먼명조" style:font-name-asian="휴먼명조" style:font-size-asian="12.0pt"/>
    </style:style>
    <style:style style:family="text" style:name="T205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840" style:parent-style-name="0">
      <style:paragraph-properties fo:line-height="4.762cm" style:snap-to-layout-grid="false"/>
    </style:style>
    <style:style style:family="text" style:name="T2055">
      <style:text-properties fo:color="#333333" fo:font-size="12.0pt" style:font-name="휴먼명조" style:font-name-asian="휴먼명조" style:font-size-asian="12.0pt"/>
    </style:style>
    <style:style style:family="text" style:name="T2056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057">
      <style:text-properties fo:color="#333333" fo:font-size="12.0pt" style:font-name="휴먼명조" style:font-name-asian="휴먼명조" style:font-size-asian="12.0pt"/>
    </style:style>
    <style:style style:family="text" style:name="T2058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paragraph" style:name="P841" style:parent-style-name="0">
      <style:paragraph-properties fo:line-height="4.762cm" style:snap-to-layout-grid="false"/>
    </style:style>
    <style:style style:family="text" style:name="T2059">
      <style:text-properties fo:color="#333333" fo:font-size="12.0pt" style:font-name="휴먼명조" style:font-name-asian="휴먼명조" style:font-size-asian="12.0pt"/>
    </style:style>
    <style:style style:family="text" style:name="T2060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061">
      <style:text-properties fo:color="#333333" fo:font-size="12.0pt" style:font-name="휴먼명조" style:font-name-asian="휴먼명조" style:font-size-asian="12.0pt"/>
    </style:style>
    <style:style style:family="text" style:name="T2062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063">
      <style:text-properties fo:color="#333333" fo:font-size="12.0pt" style:font-name="휴먼명조" style:font-name-asian="휴먼명조" style:font-size-asian="12.0pt"/>
    </style:style>
    <style:style style:family="text" style:name="T2064">
      <style:text-properties fo:color="#333333" fo:font-size="12.0pt" fo:font-weight="bold" fo:letter-spacing="-0.6pt" style:font-name="바탕" style:font-name-asian="휴먼명조" style:font-size-asian="12.0pt" style:font-weight-asian="bold"/>
    </style:style>
    <style:style style:family="text" style:name="T2065">
      <style:text-properties fo:color="#333333" fo:font-size="12.0pt" style:font-name="휴먼명조" style:font-name-asian="휴먼명조" style:font-size-asian="12.0pt"/>
    </style:style>
    <style:style style:family="paragraph" style:name="P842" style:parent-style-name="0">
      <style:paragraph-properties fo:line-height="4.762cm" style:snap-to-layout-grid="false"/>
    </style:style>
    <style:style style:family="table" style:name="T6">
      <style:table-properties style:width="0.000cm" table:border-model="collapsing"/>
    </style:style>
    <style:style style:family="graphic" style:name="fr9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6.C90">
      <style:table-column-properties style:column-width="2.537cm"/>
    </style:style>
    <style:style style:family="table-column" style:name="T6.C91">
      <style:table-column-properties style:column-width="3.365cm"/>
    </style:style>
    <style:style style:family="table-column" style:name="T6.C92">
      <style:table-column-properties style:column-width="3.864cm"/>
    </style:style>
    <style:style style:family="table-column" style:name="T6.C93">
      <style:table-column-properties style:column-width="4.933cm"/>
    </style:style>
    <style:style style:family="paragraph" style:name="P843" style:parent-style-name="0">
      <style:paragraph-properties fo:text-align="center" style:snap-to-layout-grid="false"/>
    </style:style>
    <style:style style:family="text" style:name="T2066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_C0">
      <style:table-cell-properties fo:background-color="#b2b2b2" fo:border-bottom="0.010cm solid #000000" fo:border-left="0.010cm double #000000" fo:border-right="0.010cm solid #000000" fo:border-top="0.010cm solid #000000" fo:padding-bottom="0.050cm" fo:padding-left="0.180cm" fo:padding-right="0.180cm" fo:padding-top="0.050cm" style:border-line-width-left="0.002cm 0.035cm 0.002cm" style:vertical-align="middle"/>
    </style:style>
    <style:style style:family="paragraph" style:name="P844" style:parent-style-name="0">
      <style:paragraph-properties fo:text-align="center" style:snap-to-layout-grid="false"/>
    </style:style>
    <style:style style:family="text" style:name="T2067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_C1">
      <style:table-cell-properties fo:background-color="#b2b2b2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45" style:parent-style-name="0">
      <style:paragraph-properties fo:text-align="center" style:snap-to-layout-grid="false"/>
    </style:style>
    <style:style style:family="text" style:name="T2068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_C2">
      <style:table-cell-properties fo:background-color="#b2b2b2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46" style:parent-style-name="0">
      <style:paragraph-properties fo:text-align="center" style:snap-to-layout-grid="false"/>
    </style:style>
    <style:style style:family="text" style:name="T2069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_C3">
      <style:table-cell-properties fo:background-color="#b2b2b2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1">
      <style:table-row-properties style:min-row-height="0.887cm"/>
    </style:style>
    <style:style style:family="paragraph" style:name="P847" style:parent-style-name="0">
      <style:paragraph-properties fo:text-align="center" style:snap-to-layout-grid="false"/>
    </style:style>
    <style:style style:family="text" style:name="T2070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071">
      <style:text-properties fo:font-size="11.0pt" style:font-name="나눔바른고딕" style:font-name-asian="나눔바른고딕" style:font-size-asian="11.0pt"/>
    </style:style>
    <style:style style:family="table-cell" style:name="T6.R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48" style:parent-style-name="0">
      <style:paragraph-properties fo:text-align="center" style:snap-to-layout-grid="false"/>
    </style:style>
    <style:style style:family="text" style:name="T2072">
      <style:text-properties fo:font-size="11.0pt" style:font-name="나눔바른고딕" style:font-name-asian="나눔바른고딕" style:font-size-asian="11.0pt"/>
    </style:style>
    <style:style style:family="text" style:name="T2073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2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49" style:parent-style-name="0">
      <style:paragraph-properties fo:text-align="center" style:snap-to-layout-grid="false"/>
    </style:style>
    <style:style style:family="text" style:name="T2074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2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50" style:parent-style-name="0">
      <style:paragraph-properties fo:text-align="center" style:snap-to-layout-grid="false"/>
    </style:style>
    <style:style style:family="text" style:name="T2075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076">
      <style:text-properties fo:font-size="11.0pt" style:font-name="나눔바른고딕" style:font-name-asian="나눔바른고딕" style:font-size-asian="11.0pt"/>
    </style:style>
    <style:style style:family="text" style:name="T2077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2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2">
      <style:table-row-properties style:min-row-height="0.909cm"/>
    </style:style>
    <style:style style:family="paragraph" style:name="P851" style:parent-style-name="0">
      <style:paragraph-properties fo:text-align="center" style:snap-to-layout-grid="false"/>
    </style:style>
    <style:style style:family="text" style:name="T2078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52" style:parent-style-name="0">
      <style:paragraph-properties fo:text-align="center" style:snap-to-layout-grid="false"/>
    </style:style>
    <style:style style:family="text" style:name="T2079">
      <style:text-properties fo:font-size="11.0pt" style:font-name="나눔바른고딕" style:font-name-asian="나눔바른고딕" style:font-size-asian="11.0pt"/>
    </style:style>
    <style:style style:family="text" style:name="T2080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53" style:parent-style-name="0">
      <style:paragraph-properties fo:text-align="center" style:snap-to-layout-grid="false"/>
    </style:style>
    <style:style style:family="text" style:name="T2081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3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54" style:parent-style-name="0">
      <style:paragraph-properties fo:text-align="center" style:snap-to-layout-grid="false"/>
    </style:style>
    <style:style style:family="text" style:name="T2082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083">
      <style:text-properties fo:font-size="11.0pt" style:font-name="나눔바른고딕" style:font-name-asian="나눔바른고딕" style:font-size-asian="11.0pt"/>
    </style:style>
    <style:style style:family="text" style:name="T2084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3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3">
      <style:table-row-properties style:min-row-height="0.909cm"/>
    </style:style>
    <style:style style:family="paragraph" style:name="P855" style:parent-style-name="0">
      <style:paragraph-properties fo:text-align="center" style:snap-to-layout-grid="false"/>
    </style:style>
    <style:style style:family="text" style:name="T2085">
      <style:text-properties fo:font-size="11.0pt" style:font-name="나눔바른고딕" style:font-name-asian="나눔바른고딕" style:font-size-asian="11.0pt"/>
    </style:style>
    <style:style style:family="text" style:name="T2086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4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56" style:parent-style-name="0">
      <style:paragraph-properties fo:text-align="center" style:snap-to-layout-grid="false"/>
    </style:style>
    <style:style style:family="text" style:name="T2087">
      <style:text-properties fo:font-size="11.0pt" style:font-name="나눔바른고딕" style:font-name-asian="나눔바른고딕" style:font-size-asian="11.0pt"/>
    </style:style>
    <style:style style:family="text" style:name="T2088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089">
      <style:text-properties fo:font-size="11.0pt" style:font-name="나눔바른고딕" style:font-name-asian="나눔바른고딕" style:font-size-asian="11.0pt"/>
    </style:style>
    <style:style style:family="text" style:name="T2090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4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57" style:parent-style-name="0">
      <style:paragraph-properties fo:text-align="center" style:snap-to-layout-grid="false"/>
    </style:style>
    <style:style style:family="text" style:name="T2091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4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58" style:parent-style-name="0">
      <style:paragraph-properties fo:text-align="center" style:snap-to-layout-grid="false"/>
    </style:style>
    <style:style style:family="text" style:name="T2092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4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4">
      <style:table-row-properties style:min-row-height="0.909cm"/>
    </style:style>
    <style:style style:family="paragraph" style:name="P859" style:parent-style-name="0">
      <style:paragraph-properties fo:text-align="center" style:snap-to-layout-grid="false"/>
    </style:style>
    <style:style style:family="text" style:name="T2093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5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60" style:parent-style-name="0">
      <style:paragraph-properties fo:text-align="center" style:snap-to-layout-grid="false"/>
    </style:style>
    <style:style style:family="text" style:name="T2094">
      <style:text-properties fo:font-size="11.0pt" style:font-name="나눔바른고딕" style:font-name-asian="나눔바른고딕" style:font-size-asian="11.0pt"/>
    </style:style>
    <style:style style:family="text" style:name="T2095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096">
      <style:text-properties fo:font-size="11.0pt" style:font-name="나눔바른고딕" style:font-name-asian="나눔바른고딕" style:font-size-asian="11.0pt"/>
    </style:style>
    <style:style style:family="text" style:name="T2097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5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61" style:parent-style-name="0">
      <style:paragraph-properties fo:text-align="center" style:snap-to-layout-grid="false"/>
    </style:style>
    <style:style style:family="text" style:name="T2098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5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62" style:parent-style-name="0">
      <style:paragraph-properties fo:text-align="center" style:snap-to-layout-grid="false"/>
    </style:style>
    <style:style style:family="text" style:name="T2099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5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5">
      <style:table-row-properties style:min-row-height="0.909cm"/>
    </style:style>
    <style:style style:family="paragraph" style:name="P863" style:parent-style-name="0">
      <style:paragraph-properties fo:text-align="center" style:snap-to-layout-grid="false"/>
    </style:style>
    <style:style style:family="text" style:name="T2100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6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64" style:parent-style-name="0">
      <style:paragraph-properties fo:text-align="center" style:snap-to-layout-grid="false"/>
    </style:style>
    <style:style style:family="text" style:name="T2101">
      <style:text-properties fo:font-size="11.0pt" style:font-name="나눔바른고딕" style:font-name-asian="나눔바른고딕" style:font-size-asian="11.0pt"/>
    </style:style>
    <style:style style:family="text" style:name="T2102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6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65" style:parent-style-name="0">
      <style:paragraph-properties fo:text-align="center" style:snap-to-layout-grid="false"/>
    </style:style>
    <style:style style:family="text" style:name="T2103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6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66" style:parent-style-name="0">
      <style:paragraph-properties fo:text-align="center" style:snap-to-layout-grid="false"/>
    </style:style>
    <style:style style:family="text" style:name="T2104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6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6">
      <style:table-row-properties style:min-row-height="0.909cm"/>
    </style:style>
    <style:style style:family="paragraph" style:name="P867" style:parent-style-name="0">
      <style:paragraph-properties fo:text-align="center" style:snap-to-layout-grid="false"/>
    </style:style>
    <style:style style:family="text" style:name="T2105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7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68" style:parent-style-name="0">
      <style:paragraph-properties fo:text-align="center" style:snap-to-layout-grid="false"/>
    </style:style>
    <style:style style:family="text" style:name="T2106">
      <style:text-properties fo:font-size="11.0pt" style:font-name="나눔바른고딕" style:font-name-asian="나눔바른고딕" style:font-size-asian="11.0pt"/>
    </style:style>
    <style:style style:family="text" style:name="T2107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108">
      <style:text-properties fo:font-size="11.0pt" style:font-name="나눔바른고딕" style:font-name-asian="나눔바른고딕" style:font-size-asian="11.0pt"/>
    </style:style>
    <style:style style:family="text" style:name="T2109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7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69" style:parent-style-name="0">
      <style:paragraph-properties fo:text-align="center" style:snap-to-layout-grid="false"/>
    </style:style>
    <style:style style:family="text" style:name="T2110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7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70" style:parent-style-name="0">
      <style:paragraph-properties fo:text-align="center" style:snap-to-layout-grid="false"/>
    </style:style>
    <style:style style:family="text" style:name="T2111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112">
      <style:text-properties fo:font-size="11.0pt" style:font-name="나눔바른고딕" style:font-name-asian="나눔바른고딕" style:font-size-asian="11.0pt"/>
    </style:style>
    <style:style style:family="text" style:name="T2113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114">
      <style:text-properties fo:font-size="11.0pt" style:font-name="나눔바른고딕" style:font-name-asian="나눔바른고딕" style:font-size-asian="11.0pt"/>
    </style:style>
    <style:style style:family="paragraph" style:name="P871" style:parent-style-name="0">
      <style:paragraph-properties fo:text-align="center" style:snap-to-layout-grid="false"/>
    </style:style>
    <style:style style:family="text" style:name="T2115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116">
      <style:text-properties fo:font-size="11.0pt" style:font-name="나눔바른고딕" style:font-name-asian="나눔바른고딕" style:font-size-asian="11.0pt"/>
    </style:style>
    <style:style style:family="text" style:name="T2117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7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7">
      <style:table-row-properties style:min-row-height="1.108cm"/>
    </style:style>
    <style:style style:family="paragraph" style:name="P872" style:parent-style-name="0">
      <style:paragraph-properties fo:line-height="140%" fo:text-align="center" style:snap-to-layout-grid="false"/>
    </style:style>
    <style:style style:family="text" style:name="T2118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8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73" style:parent-style-name="0">
      <style:paragraph-properties fo:line-height="140%" fo:text-align="center" style:snap-to-layout-grid="false"/>
    </style:style>
    <style:style style:family="text" style:name="T2119">
      <style:text-properties fo:font-size="11.0pt" style:font-name="나눔바른고딕" style:font-name-asian="나눔바른고딕" style:font-size-asian="11.0pt"/>
    </style:style>
    <style:style style:family="text" style:name="T2120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121">
      <style:text-properties fo:font-size="11.0pt" style:font-name="나눔바른고딕" style:font-name-asian="나눔바른고딕" style:font-size-asian="11.0pt"/>
    </style:style>
    <style:style style:family="text" style:name="T2122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8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74" style:parent-style-name="0">
      <style:paragraph-properties fo:line-height="140%" fo:text-align="center" style:snap-to-layout-grid="false"/>
    </style:style>
    <style:style style:family="text" style:name="T2123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8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75" style:parent-style-name="0">
      <style:paragraph-properties fo:line-height="140%" fo:text-align="center" style:snap-to-layout-grid="false"/>
    </style:style>
    <style:style style:family="text" style:name="T2124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8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8">
      <style:table-row-properties style:min-row-height="0.909cm"/>
    </style:style>
    <style:style style:family="paragraph" style:name="P876" style:parent-style-name="0">
      <style:paragraph-properties fo:line-height="140%" fo:text-align="center" style:snap-to-layout-grid="false"/>
    </style:style>
    <style:style style:family="text" style:name="T2125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9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77" style:parent-style-name="0">
      <style:paragraph-properties fo:line-height="140%" fo:text-align="center" style:snap-to-layout-grid="false"/>
    </style:style>
    <style:style style:family="text" style:name="T2126">
      <style:text-properties fo:font-size="11.0pt" style:font-name="나눔바른고딕" style:font-name-asian="나눔바른고딕" style:font-size-asian="11.0pt"/>
    </style:style>
    <style:style style:family="text" style:name="T2127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128">
      <style:text-properties fo:font-size="11.0pt" style:font-name="나눔바른고딕" style:font-name-asian="나눔바른고딕" style:font-size-asian="11.0pt"/>
    </style:style>
    <style:style style:family="text" style:name="T2129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9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78" style:parent-style-name="0">
      <style:paragraph-properties fo:line-height="140%" fo:text-align="center" style:snap-to-layout-grid="false"/>
    </style:style>
    <style:style style:family="text" style:name="T2130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131">
      <style:text-properties fo:font-size="11.0pt" style:font-name="나눔바른고딕" style:font-name-asian="나눔바른고딕" style:font-size-asian="11.0pt"/>
    </style:style>
    <style:style style:family="text" style:name="T2132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9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79" style:parent-style-name="0">
      <style:paragraph-properties fo:line-height="140%" fo:text-align="center" style:snap-to-layout-grid="false"/>
    </style:style>
    <style:style style:family="text" style:name="T2133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9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9">
      <style:table-row-properties style:min-row-height="0.909cm"/>
    </style:style>
    <style:style style:family="paragraph" style:name="P880" style:parent-style-name="0">
      <style:paragraph-properties fo:line-height="140%" fo:text-align="center" style:snap-to-layout-grid="false"/>
    </style:style>
    <style:style style:family="text" style:name="T2134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135">
      <style:text-properties fo:font-size="11.0pt" style:font-name="나눔바른고딕" style:font-name-asian="나눔바른고딕" style:font-size-asian="11.0pt"/>
    </style:style>
    <style:style style:family="table-cell" style:name="T6.R10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81" style:parent-style-name="0">
      <style:paragraph-properties fo:line-height="140%" fo:text-align="center" style:snap-to-layout-grid="false"/>
    </style:style>
    <style:style style:family="text" style:name="T2136">
      <style:text-properties fo:font-size="11.0pt" style:font-name="나눔바른고딕" style:font-name-asian="나눔바른고딕" style:font-size-asian="11.0pt"/>
    </style:style>
    <style:style style:family="text" style:name="T2137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0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82" style:parent-style-name="0">
      <style:paragraph-properties fo:line-height="140%" fo:text-align="center" style:snap-to-layout-grid="false"/>
    </style:style>
    <style:style style:family="text" style:name="T2138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0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83" style:parent-style-name="0">
      <style:paragraph-properties fo:line-height="140%" fo:text-align="center" style:snap-to-layout-grid="false"/>
    </style:style>
    <style:style style:family="text" style:name="T2139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paragraph" style:name="P884" style:parent-style-name="0">
      <style:paragraph-properties fo:line-height="140%" fo:text-align="center" style:snap-to-layout-grid="false"/>
    </style:style>
    <style:style style:family="text" style:name="T2140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0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10">
      <style:table-row-properties style:min-row-height="1.031cm"/>
    </style:style>
    <style:style style:family="paragraph" style:name="P885" style:parent-style-name="0">
      <style:paragraph-properties fo:line-height="140%" fo:text-align="center" style:snap-to-layout-grid="false"/>
    </style:style>
    <style:style style:family="text" style:name="T2141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86" style:parent-style-name="0">
      <style:paragraph-properties fo:line-height="140%" fo:text-align="center" style:snap-to-layout-grid="false"/>
    </style:style>
    <style:style style:family="text" style:name="T2142">
      <style:text-properties fo:font-size="11.0pt" style:font-name="나눔바른고딕" style:font-name-asian="나눔바른고딕" style:font-size-asian="11.0pt"/>
    </style:style>
    <style:style style:family="text" style:name="T2143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1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87" style:parent-style-name="0">
      <style:paragraph-properties fo:line-height="140%" fo:text-align="center" style:snap-to-layout-grid="false"/>
    </style:style>
    <style:style style:family="text" style:name="T2144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1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88" style:parent-style-name="0">
      <style:paragraph-properties fo:line-height="140%" fo:text-align="center" style:snap-to-layout-grid="false"/>
    </style:style>
    <style:style style:family="text" style:name="T2145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146">
      <style:text-properties fo:font-size="11.0pt" style:font-name="나눔바른고딕" style:font-name-asian="나눔바른고딕" style:font-size-asian="11.0pt"/>
    </style:style>
    <style:style style:family="text" style:name="T2147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1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11">
      <style:table-row-properties style:min-row-height="1.031cm"/>
    </style:style>
    <style:style style:family="paragraph" style:name="P889" style:parent-style-name="0">
      <style:paragraph-properties fo:line-height="140%" fo:text-align="center" style:snap-to-layout-grid="false"/>
    </style:style>
    <style:style style:family="text" style:name="T2148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90" style:parent-style-name="0">
      <style:paragraph-properties fo:line-height="140%" fo:text-align="center" style:snap-to-layout-grid="false"/>
    </style:style>
    <style:style style:family="text" style:name="T2149">
      <style:text-properties fo:font-size="11.0pt" style:font-name="나눔바른고딕" style:font-name-asian="나눔바른고딕" style:font-size-asian="11.0pt"/>
    </style:style>
    <style:style style:family="text" style:name="T2150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2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91" style:parent-style-name="0">
      <style:paragraph-properties fo:line-height="140%" fo:text-align="center" style:snap-to-layout-grid="false"/>
    </style:style>
    <style:style style:family="text" style:name="T2151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2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92" style:parent-style-name="0">
      <style:paragraph-properties fo:line-height="140%" fo:text-align="center" style:snap-to-layout-grid="false"/>
    </style:style>
    <style:style style:family="text" style:name="T2152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2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12">
      <style:table-row-properties style:min-row-height="1.031cm"/>
    </style:style>
    <style:style style:family="paragraph" style:name="P893" style:parent-style-name="0">
      <style:paragraph-properties fo:line-height="140%" fo:text-align="center" style:snap-to-layout-grid="false"/>
    </style:style>
    <style:style style:family="text" style:name="T2153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94" style:parent-style-name="0">
      <style:paragraph-properties fo:line-height="140%" fo:text-align="center" style:snap-to-layout-grid="false"/>
    </style:style>
    <style:style style:family="text" style:name="T2154">
      <style:text-properties fo:font-size="11.0pt" style:font-name="나눔바른고딕" style:font-name-asian="나눔바른고딕" style:font-size-asian="11.0pt"/>
    </style:style>
    <style:style style:family="text" style:name="T2155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95" style:parent-style-name="0">
      <style:paragraph-properties fo:line-height="140%" fo:text-align="center" style:snap-to-layout-grid="false"/>
    </style:style>
    <style:style style:family="text" style:name="T2156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3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96" style:parent-style-name="0">
      <style:paragraph-properties fo:line-height="140%" fo:text-align="center" style:snap-to-layout-grid="false"/>
    </style:style>
    <style:style style:family="text" style:name="T2157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158">
      <style:text-properties fo:font-size="11.0pt" style:font-name="나눔바른고딕" style:font-name-asian="나눔바른고딕" style:font-size-asian="11.0pt"/>
    </style:style>
    <style:style style:family="paragraph" style:name="P897" style:parent-style-name="0">
      <style:paragraph-properties fo:line-height="140%" fo:text-align="center" style:snap-to-layout-grid="false"/>
    </style:style>
    <style:style style:family="text" style:name="T2159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ext" style:name="T2160">
      <style:text-properties fo:font-size="11.0pt" style:font-name="나눔바른고딕" style:font-name-asian="나눔바른고딕" style:font-size-asian="11.0pt"/>
    </style:style>
    <style:style style:family="text" style:name="T2161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3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13">
      <style:table-row-properties style:min-row-height="1.031cm"/>
    </style:style>
    <style:style style:family="paragraph" style:name="P898" style:parent-style-name="0">
      <style:paragraph-properties fo:line-height="140%" fo:text-align="center" style:snap-to-layout-grid="false"/>
    </style:style>
    <style:style style:family="text" style:name="T2162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paragraph" style:name="P899" style:parent-style-name="0">
      <style:paragraph-properties fo:line-height="140%" fo:text-align="center" style:snap-to-layout-grid="false"/>
    </style:style>
    <style:style style:family="text" style:name="T2163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4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00" style:parent-style-name="0">
      <style:paragraph-properties fo:line-height="140%" fo:text-align="center" style:snap-to-layout-grid="false"/>
    </style:style>
    <style:style style:family="text" style:name="T2164">
      <style:text-properties fo:font-size="11.0pt" style:font-name="나눔바른고딕" style:font-name-asian="나눔바른고딕" style:font-size-asian="11.0pt"/>
    </style:style>
    <style:style style:family="text" style:name="T2165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4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01" style:parent-style-name="0">
      <style:paragraph-properties fo:line-height="140%" fo:text-align="center" style:snap-to-layout-grid="false"/>
    </style:style>
    <style:style style:family="text" style:name="T2166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4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02" style:parent-style-name="0">
      <style:paragraph-properties fo:line-height="140%" fo:text-align="center" style:snap-to-layout-grid="false"/>
    </style:style>
    <style:style style:family="text" style:name="T2167">
      <style:text-properties fo:font-size="11.0pt" fo:font-weight="bold" fo:letter-spacing="-1.1pt" style:font-name="바탕" style:font-name-asian="나눔바른고딕" style:font-size-asian="11.0pt" style:font-weight-asian="bold"/>
    </style:style>
    <style:style style:family="table-cell" style:name="T6.R14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14">
      <style:table-row-properties style:min-row-height="1.031cm"/>
    </style:style>
    <style:style style:family="paragraph" style:name="P903" style:parent-style-name="0">
      <style:paragraph-properties fo:line-height="4.762cm" style:snap-to-layout-grid="false"/>
    </style:style>
    <style:style style:family="text" style:name="T2168">
      <style:text-properties fo:color="#333333" fo:font-size="14.0pt" fo:font-weight="bold" style:font-name="HY중고딕" style:font-name-asian="HY중고딕" style:font-size-asian="14.0pt" style:font-weight-asian="bold"/>
    </style:style>
    <style:style style:family="text" style:name="T2169">
      <style:text-properties fo:color="#333333" fo:font-size="14.0pt" fo:font-weight="bold" fo:letter-spacing="-0.7pt" style:font-name="바탕" style:font-name-asian="HY중고딕" style:font-size-asian="14.0pt" style:font-weight-asian="bold"/>
    </style:style>
    <style:style style:family="paragraph" style:name="P904" style:parent-style-name="0">
      <style:paragraph-properties fo:margin-left="0.353cm" fo:text-indent="-0.353cm" style:snap-to-layout-grid="false"/>
    </style:style>
    <style:style style:family="text" style:name="T2170">
      <style:text-properties fo:font-size="12.0pt" style:font-name="휴먼명조" style:font-name-asian="휴먼명조" style:font-size-asian="12.0pt"/>
    </style:style>
    <style:style style:family="text" style:name="T21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72">
      <style:text-properties fo:font-size="12.0pt" style:font-name="휴먼명조" style:font-name-asian="휴먼명조" style:font-size-asian="12.0pt"/>
    </style:style>
    <style:style style:family="text" style:name="T21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74">
      <style:text-properties fo:font-size="12.0pt" style:font-name="휴먼명조" style:font-name-asian="휴먼명조" style:font-size-asian="12.0pt"/>
    </style:style>
    <style:style style:family="text" style:name="T21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76">
      <style:text-properties fo:font-size="12.0pt" style:font-name="휴먼명조" style:font-name-asian="휴먼명조" style:font-size-asian="12.0pt"/>
    </style:style>
    <style:style style:family="text" style:name="T21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905" style:parent-style-name="0">
      <style:paragraph-properties fo:margin-left="0.353cm" fo:text-indent="-0.353cm" style:snap-to-layout-grid="false"/>
    </style:style>
    <style:style style:family="paragraph" style:name="P906" style:parent-style-name="0">
      <style:paragraph-properties fo:margin-left="0.353cm" fo:text-indent="-0.353cm" style:snap-to-layout-grid="false"/>
    </style:style>
    <style:style style:family="text" style:name="T2178">
      <style:text-properties fo:font-size="12.0pt" style:font-name="휴먼명조" style:font-name-asian="휴먼명조" style:font-size-asian="12.0pt"/>
    </style:style>
    <style:style style:family="text" style:name="T21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80">
      <style:text-properties fo:font-size="12.0pt" style:font-name="휴먼명조" style:font-name-asian="휴먼명조" style:font-size-asian="12.0pt"/>
    </style:style>
    <style:style style:family="text" style:name="T21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82">
      <style:text-properties fo:font-size="12.0pt" style:font-name="휴먼명조" style:font-name-asian="휴먼명조" style:font-size-asian="12.0pt"/>
    </style:style>
    <style:style style:family="text" style:name="T218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84">
      <style:text-properties fo:font-size="12.0pt" style:font-name="휴먼명조" style:font-name-asian="휴먼명조" style:font-size-asian="12.0pt"/>
    </style:style>
    <style:style style:family="text" style:name="T218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86">
      <style:text-properties fo:font-size="12.0pt" style:font-name="휴먼명조" style:font-name-asian="휴먼명조" style:font-size-asian="12.0pt"/>
    </style:style>
    <style:style style:family="text" style:name="T21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88">
      <style:text-properties fo:font-size="12.0pt" style:font-name="휴먼명조" style:font-name-asian="휴먼명조" style:font-size-asian="12.0pt"/>
    </style:style>
    <style:style style:family="text" style:name="T21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90">
      <style:text-properties fo:font-size="12.0pt" style:font-name="휴먼명조" style:font-name-asian="휴먼명조" style:font-size-asian="12.0pt"/>
    </style:style>
    <style:style style:family="text" style:name="T21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92">
      <style:text-properties fo:font-size="12.0pt" style:font-name="휴먼명조" style:font-name-asian="휴먼명조" style:font-size-asian="12.0pt"/>
    </style:style>
    <style:style style:family="text" style:name="T21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94">
      <style:text-properties fo:font-size="12.0pt" style:font-name="휴먼명조" style:font-name-asian="휴먼명조" style:font-size-asian="12.0pt"/>
    </style:style>
    <style:style style:family="paragraph" style:name="P907" style:parent-style-name="0">
      <style:paragraph-properties fo:margin-left="0.353cm" fo:text-indent="-0.353cm" style:snap-to-layout-grid="false"/>
    </style:style>
    <style:style style:family="paragraph" style:name="P908" style:parent-style-name="0">
      <style:paragraph-properties fo:margin-left="0.353cm" fo:text-align="end" fo:text-indent="-0.353cm" style:snap-to-layout-grid="false"/>
    </style:style>
    <style:style style:family="table" style:name="T7">
      <style:table-properties style:width="0.000cm" table:border-model="collapsing"/>
    </style:style>
    <style:style style:family="graphic" style:name="fr10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7.C94">
      <style:table-column-properties style:column-width="1.706cm"/>
    </style:style>
    <style:style style:family="table-column" style:name="T7.C95">
      <style:table-column-properties style:column-width="2.105cm"/>
    </style:style>
    <style:style style:family="table-column" style:name="T7.C96">
      <style:table-column-properties style:column-width="4.397cm"/>
    </style:style>
    <style:style style:family="table-column" style:name="T7.C97">
      <style:table-column-properties style:column-width="6.594cm"/>
    </style:style>
    <style:style style:family="paragraph" style:name="P909" style:parent-style-name="0">
      <style:paragraph-properties fo:text-align="center" style:snap-to-layout-grid="false"/>
    </style:style>
    <style:style style:family="text" style:name="T2195">
      <style:text-properties fo:font-size="11.0pt" style:font-name="바탕" style:font-name-asian="나눔바른고딕" style:font-size-asian="11.0pt"/>
    </style:style>
    <style:style style:family="table-cell" style:name="T7.R1_C0">
      <style:table-cell-properties fo:background-color="#b2b2b2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10" style:parent-style-name="0">
      <style:paragraph-properties fo:text-align="center" style:snap-to-layout-grid="false"/>
    </style:style>
    <style:style style:family="text" style:name="T2196">
      <style:text-properties fo:font-size="11.0pt" style:font-name="바탕" style:font-name-asian="나눔바른고딕" style:font-size-asian="11.0pt"/>
    </style:style>
    <style:style style:family="table-cell" style:name="T7.R1_C1">
      <style:table-cell-properties fo:background-color="#b2b2b2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11" style:parent-style-name="0">
      <style:paragraph-properties fo:text-align="center" style:snap-to-layout-grid="false"/>
    </style:style>
    <style:style style:family="text" style:name="T2197">
      <style:text-properties fo:font-size="11.0pt" style:font-name="바탕" style:font-name-asian="나눔바른고딕" style:font-size-asian="11.0pt"/>
    </style:style>
    <style:style style:family="table-cell" style:name="T7.R1_C2">
      <style:table-cell-properties fo:background-color="#b2b2b2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12" style:parent-style-name="0">
      <style:paragraph-properties fo:text-align="center" style:snap-to-layout-grid="false"/>
    </style:style>
    <style:style style:family="text" style:name="T2198">
      <style:text-properties fo:font-size="11.0pt" style:font-name="바탕" style:font-name-asian="나눔바른고딕" style:font-size-asian="11.0pt"/>
    </style:style>
    <style:style style:family="table-cell" style:name="T7.R1_C3">
      <style:table-cell-properties fo:background-color="#b2b2b2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7.R1">
      <style:table-row-properties style:min-row-height="0.652cm"/>
    </style:style>
    <style:style style:family="paragraph" style:name="P913" style:parent-style-name="0">
      <style:paragraph-properties fo:text-align="center" style:snap-to-layout-grid="false"/>
    </style:style>
    <style:style style:family="text" style:name="T2199">
      <style:text-properties fo:font-size="11.0pt" style:font-name="바탕" style:font-name-asian="나눔바른고딕" style:font-size-asian="11.0pt"/>
    </style:style>
    <style:style style:family="table-cell" style:name="T7.R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14" style:parent-style-name="0">
      <style:paragraph-properties fo:text-align="center" style:snap-to-layout-grid="false"/>
    </style:style>
    <style:style style:family="text" style:name="T2200">
      <style:text-properties fo:font-size="11.0pt" style:font-name="나눔바른고딕" style:font-name-asian="나눔바른고딕" style:font-size-asian="11.0pt"/>
    </style:style>
    <style:style style:family="table-cell" style:name="T7.R2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15" style:parent-style-name="0">
      <style:paragraph-properties fo:text-align="center" style:snap-to-layout-grid="false"/>
    </style:style>
    <style:style style:family="text" style:name="T2201">
      <style:text-properties fo:font-size="11.0pt" style:font-name="나눔바른고딕" style:font-name-asian="나눔바른고딕" style:font-size-asian="11.0pt"/>
    </style:style>
    <style:style style:family="text" style:name="T2202">
      <style:text-properties fo:font-size="11.0pt" style:font-name="바탕" style:font-name-asian="나눔바른고딕" style:font-size-asian="11.0pt"/>
    </style:style>
    <style:style style:family="text" style:name="T2203">
      <style:text-properties fo:font-size="11.0pt" style:font-name="나눔바른고딕" style:font-name-asian="나눔바른고딕" style:font-size-asian="11.0pt"/>
    </style:style>
    <style:style style:family="table-cell" style:name="T7.R2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16" style:parent-style-name="0">
      <style:paragraph-properties fo:text-align="center" style:snap-to-layout-grid="false"/>
    </style:style>
    <style:style style:family="text" style:name="T2204">
      <style:text-properties fo:font-size="11.0pt" style:font-name="바탕" style:font-name-asian="나눔바른고딕" style:font-size-asian="11.0pt"/>
    </style:style>
    <style:style style:family="text" style:name="T2205">
      <style:text-properties fo:font-size="11.0pt" style:font-name="나눔바른고딕" style:font-name-asian="나눔바른고딕" style:font-size-asian="11.0pt"/>
    </style:style>
    <style:style style:family="text" style:name="T2206">
      <style:text-properties fo:font-size="11.0pt" style:font-name="바탕" style:font-name-asian="나눔바른고딕" style:font-size-asian="11.0pt"/>
    </style:style>
    <style:style style:family="text" style:name="T2207">
      <style:text-properties fo:font-size="11.0pt" style:font-name="나눔바른고딕" style:font-name-asian="나눔바른고딕" style:font-size-asian="11.0pt"/>
    </style:style>
    <style:style style:family="text" style:name="T2208">
      <style:text-properties fo:font-size="11.0pt" style:font-name="바탕" style:font-name-asian="나눔바른고딕" style:font-size-asian="11.0pt"/>
    </style:style>
    <style:style style:family="table-cell" style:name="T7.R2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7.R2">
      <style:table-row-properties style:min-row-height="1.216cm"/>
    </style:style>
    <style:style style:family="paragraph" style:name="P917" style:parent-style-name="0">
      <style:paragraph-properties fo:text-align="center" style:snap-to-layout-grid="false"/>
    </style:style>
    <style:style style:family="text" style:name="T2209">
      <style:text-properties fo:font-size="11.0pt" style:font-name="바탕" style:font-name-asian="나눔바른고딕" style:font-size-asian="11.0pt"/>
    </style:style>
    <style:style style:family="table-cell" style:name="T7.R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18" style:parent-style-name="0">
      <style:paragraph-properties fo:text-align="center" style:snap-to-layout-grid="false"/>
    </style:style>
    <style:style style:family="text" style:name="T2210">
      <style:text-properties fo:font-size="11.0pt" style:font-name="나눔바른고딕" style:font-name-asian="나눔바른고딕" style:font-size-asian="11.0pt"/>
    </style:style>
    <style:style style:family="table-cell" style:name="T7.R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19" style:parent-style-name="0">
      <style:paragraph-properties fo:text-align="center" style:snap-to-layout-grid="false"/>
    </style:style>
    <style:style style:family="text" style:name="T2211">
      <style:text-properties fo:font-size="11.0pt" style:font-name="나눔바른고딕" style:font-name-asian="나눔바른고딕" style:font-size-asian="11.0pt"/>
    </style:style>
    <style:style style:family="text" style:name="T2212">
      <style:text-properties fo:font-size="11.0pt" style:font-name="바탕" style:font-name-asian="나눔바른고딕" style:font-size-asian="11.0pt"/>
    </style:style>
    <style:style style:family="text" style:name="T2213">
      <style:text-properties fo:font-size="11.0pt" style:font-name="나눔바른고딕" style:font-name-asian="나눔바른고딕" style:font-size-asian="11.0pt"/>
    </style:style>
    <style:style style:family="table-cell" style:name="T7.R3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20" style:parent-style-name="0">
      <style:paragraph-properties fo:text-align="center" style:snap-to-layout-grid="false"/>
    </style:style>
    <style:style style:family="text" style:name="T2214">
      <style:text-properties fo:font-size="11.0pt" style:font-name="바탕" style:font-name-asian="나눔바른고딕" style:font-size-asian="11.0pt"/>
    </style:style>
    <style:style style:family="text" style:name="T2215">
      <style:text-properties fo:font-size="11.0pt" style:font-name="나눔바른고딕" style:font-name-asian="나눔바른고딕" style:font-size-asian="11.0pt"/>
    </style:style>
    <style:style style:family="text" style:name="T2216">
      <style:text-properties fo:font-size="11.0pt" style:font-name="바탕" style:font-name-asian="나눔바른고딕" style:font-size-asian="11.0pt"/>
    </style:style>
    <style:style style:family="text" style:name="T2217">
      <style:text-properties fo:font-size="11.0pt" style:font-name="나눔바른고딕" style:font-name-asian="나눔바른고딕" style:font-size-asian="11.0pt"/>
    </style:style>
    <style:style style:family="table-cell" style:name="T7.R3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7.R3">
      <style:table-row-properties style:min-row-height="1.108cm"/>
    </style:style>
    <style:style style:family="paragraph" style:name="P921" style:parent-style-name="0">
      <style:paragraph-properties fo:text-align="center" style:snap-to-layout-grid="false"/>
    </style:style>
    <style:style style:family="text" style:name="T2218">
      <style:text-properties fo:font-size="11.0pt" style:font-name="바탕" style:font-name-asian="나눔바른고딕" style:font-size-asian="11.0pt"/>
    </style:style>
    <style:style style:family="table-cell" style:name="T7.R4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22" style:parent-style-name="0">
      <style:paragraph-properties fo:text-align="center" style:snap-to-layout-grid="false"/>
    </style:style>
    <style:style style:family="text" style:name="T2219">
      <style:text-properties fo:font-size="11.0pt" style:font-name="나눔바른고딕" style:font-name-asian="나눔바른고딕" style:font-size-asian="11.0pt"/>
    </style:style>
    <style:style style:family="table-cell" style:name="T7.R4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23" style:parent-style-name="0">
      <style:paragraph-properties fo:text-align="center" style:snap-to-layout-grid="false"/>
    </style:style>
    <style:style style:family="text" style:name="T2220">
      <style:text-properties fo:font-size="11.0pt" style:font-name="나눔바른고딕" style:font-name-asian="나눔바른고딕" style:font-size-asian="11.0pt"/>
    </style:style>
    <style:style style:family="text" style:name="T2221">
      <style:text-properties fo:font-size="11.0pt" style:font-name="바탕" style:font-name-asian="나눔바른고딕" style:font-size-asian="11.0pt"/>
    </style:style>
    <style:style style:family="text" style:name="T2222">
      <style:text-properties fo:font-size="11.0pt" style:font-name="나눔바른고딕" style:font-name-asian="나눔바른고딕" style:font-size-asian="11.0pt"/>
    </style:style>
    <style:style style:family="paragraph" style:name="P924" style:parent-style-name="0">
      <style:paragraph-properties fo:text-align="center" style:snap-to-layout-grid="false"/>
    </style:style>
    <style:style style:family="text" style:name="T2223">
      <style:text-properties fo:font-size="11.0pt" style:font-name="나눔바른고딕" style:font-name-asian="나눔바른고딕" style:font-size-asian="11.0pt"/>
    </style:style>
    <style:style style:family="text" style:name="T2224">
      <style:text-properties fo:font-size="11.0pt" style:font-name="바탕" style:font-name-asian="나눔바른고딕" style:font-size-asian="11.0pt"/>
    </style:style>
    <style:style style:family="text" style:name="T2225">
      <style:text-properties fo:font-size="11.0pt" style:font-name="나눔바른고딕" style:font-name-asian="나눔바른고딕" style:font-size-asian="11.0pt"/>
    </style:style>
    <style:style style:family="table-cell" style:name="T7.R4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25" style:parent-style-name="0">
      <style:paragraph-properties fo:text-align="center" style:snap-to-layout-grid="false"/>
    </style:style>
    <style:style style:family="text" style:name="T2226">
      <style:text-properties fo:font-size="11.0pt" style:font-name="바탕" style:font-name-asian="나눔바른고딕" style:font-size-asian="11.0pt"/>
    </style:style>
    <style:style style:family="text" style:name="T2227">
      <style:text-properties fo:font-size="11.0pt" style:font-name="나눔바른고딕" style:font-name-asian="나눔바른고딕" style:font-size-asian="11.0pt"/>
    </style:style>
    <style:style style:family="text" style:name="T2228">
      <style:text-properties fo:font-size="11.0pt" style:font-name="바탕" style:font-name-asian="나눔바른고딕" style:font-size-asian="11.0pt"/>
    </style:style>
    <style:style style:family="text" style:name="T2229">
      <style:text-properties fo:font-size="11.0pt" style:font-name="나눔바른고딕" style:font-name-asian="나눔바른고딕" style:font-size-asian="11.0pt"/>
    </style:style>
    <style:style style:family="text" style:name="T2230">
      <style:text-properties fo:font-size="11.0pt" style:font-name="바탕" style:font-name-asian="나눔바른고딕" style:font-size-asian="11.0pt"/>
    </style:style>
    <style:style style:family="table-cell" style:name="T7.R4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7.R4">
      <style:table-row-properties style:min-row-height="1.216cm"/>
    </style:style>
    <style:style style:family="text" style:name="T2231">
      <style:text-properties fo:font-weight="bold" fo:letter-spacing="-1.1pt" style:font-name="바탕" style:font-name-asian="돋움체" style:font-weight-asian="bold"/>
    </style:style>
    <style:style style:family="paragraph" style:name="P926" style:parent-style-name="0">
      <style:paragraph-properties fo:margin-left="0.353cm" fo:text-indent="-0.353cm" style:snap-to-layout-grid="false"/>
    </style:style>
    <style:style style:family="paragraph" style:name="P927" style:parent-style-name="0">
      <style:paragraph-properties fo:break-before="page" fo:line-height="4.762cm" style:snap-to-layout-grid="false"/>
    </style:style>
    <style:style style:family="text" style:name="T2232">
      <style:text-properties fo:color="#333333" fo:font-size="14.0pt" fo:font-weight="bold" style:font-name="HY중고딕" style:font-name-asian="HY중고딕" style:font-size-asian="14.0pt" style:font-weight-asian="bold"/>
    </style:style>
    <style:style style:family="text" style:name="T2233">
      <style:text-properties fo:color="#333333" fo:font-size="14.0pt" fo:font-weight="bold" fo:letter-spacing="-0.7pt" style:font-name="바탕" style:font-name-asian="HY중고딕" style:font-size-asian="14.0pt" style:font-weight-asian="bold"/>
    </style:style>
    <style:style style:family="paragraph" style:name="P928" style:parent-style-name="0">
      <style:paragraph-properties fo:line-height="4.762cm" style:snap-to-layout-grid="false"/>
    </style:style>
    <style:style style:family="paragraph" style:name="P929" style:parent-style-name="0">
      <style:paragraph-properties fo:line-height="4.762cm" style:snap-to-layout-grid="false"/>
    </style:style>
    <style:style style:family="text" style:name="T2234">
      <style:text-properties fo:color="#333333" fo:font-size="14.0pt" fo:font-weight="bold" style:font-name="HY중고딕" style:font-name-asian="HY중고딕" style:font-size-asian="14.0pt" style:font-weight-asian="bold"/>
    </style:style>
    <style:style style:family="text" style:name="T2235">
      <style:text-properties fo:color="#333333" fo:font-size="14.0pt" fo:font-weight="bold" fo:letter-spacing="-0.7pt" style:font-name="바탕" style:font-name-asian="HY중고딕" style:font-size-asian="14.0pt" style:font-weight-asian="bold"/>
    </style:style>
    <style:style style:family="text" style:name="T2236">
      <style:text-properties fo:color="#333333" fo:font-size="14.0pt" fo:font-weight="bold" style:font-name="HY중고딕" style:font-name-asian="HY중고딕" style:font-size-asian="14.0pt" style:font-weight-asian="bold"/>
    </style:style>
    <style:style style:family="paragraph" style:name="P930" style:parent-style-name="0">
      <style:paragraph-properties fo:line-height="4.762cm" style:snap-to-layout-grid="false"/>
    </style:style>
    <style:style style:family="paragraph" style:name="P931" style:parent-style-name="0">
      <style:paragraph-properties fo:line-height="180%" style:snap-to-layout-grid="false"/>
    </style:style>
    <style:style style:family="text" style:name="T2237">
      <style:text-properties fo:font-size="12.0pt" fo:font-weight="bold" fo:letter-spacing="-0.4pt" style:font-name="바탕" style:font-name-asian="바탕" style:font-size-asian="12.0pt" style:font-weight-asian="bold"/>
    </style:style>
    <style:style style:family="paragraph" style:name="P932" style:parent-style-name="0">
      <style:paragraph-properties fo:line-height="180%" style:snap-to-layout-grid="false"/>
    </style:style>
    <style:style style:family="text" style:name="T2238">
      <style:text-properties fo:font-size="12.0pt" style:font-name="바탕" style:font-name-asian="바탕" style:font-size-asian="12.0pt"/>
    </style:style>
    <style:style style:family="text" style:name="T2239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40">
      <style:text-properties fo:font-size="12.0pt" style:font-name="바탕" style:font-name-asian="바탕" style:font-size-asian="12.0pt"/>
    </style:style>
    <style:style style:family="text" style:name="T2241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42">
      <style:text-properties fo:font-size="12.0pt" style:font-name="바탕" style:font-name-asian="바탕" style:font-size-asian="12.0pt"/>
    </style:style>
    <style:style style:family="text" style:name="T2243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44">
      <style:text-properties fo:font-size="12.0pt" style:font-name="바탕" style:font-name-asian="바탕" style:font-size-asian="12.0pt"/>
    </style:style>
    <style:style style:family="text" style:name="T2245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46">
      <style:text-properties fo:font-size="12.0pt" style:font-name="바탕" style:font-name-asian="바탕" style:font-size-asian="12.0pt"/>
    </style:style>
    <style:style style:family="text" style:name="T2247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48">
      <style:text-properties fo:font-size="12.0pt" style:font-name="바탕" style:font-name-asian="바탕" style:font-size-asian="12.0pt"/>
    </style:style>
    <style:style style:family="text" style:name="T2249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50">
      <style:text-properties fo:font-size="12.0pt" style:font-name="바탕" style:font-name-asian="바탕" style:font-size-asian="12.0pt"/>
    </style:style>
    <style:style style:family="text" style:name="T2251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52">
      <style:text-properties fo:font-size="12.0pt" style:font-name="바탕" style:font-name-asian="바탕" style:font-size-asian="12.0pt"/>
    </style:style>
    <style:style style:family="text" style:name="T2253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54">
      <style:text-properties fo:font-size="12.0pt" style:font-name="바탕" style:font-name-asian="바탕" style:font-size-asian="12.0pt"/>
    </style:style>
    <style:style style:family="text" style:name="T2255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56">
      <style:text-properties fo:font-size="12.0pt" style:font-name="바탕" style:font-name-asian="바탕" style:font-size-asian="12.0pt"/>
    </style:style>
    <style:style style:family="text" style:name="T2257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58">
      <style:text-properties fo:font-size="12.0pt" style:font-name="바탕" style:font-name-asian="바탕" style:font-size-asian="12.0pt"/>
    </style:style>
    <style:style style:family="text" style:name="T2259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60">
      <style:text-properties fo:font-size="12.0pt" style:font-name="바탕" style:font-name-asian="바탕" style:font-size-asian="12.0pt"/>
    </style:style>
    <style:style style:family="text" style:name="T2261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62">
      <style:text-properties fo:font-size="12.0pt" style:font-name="바탕" style:font-name-asian="바탕" style:font-size-asian="12.0pt"/>
    </style:style>
    <style:style style:family="text" style:name="T2263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64">
      <style:text-properties fo:font-size="12.0pt" style:font-name="바탕" style:font-name-asian="바탕" style:font-size-asian="12.0pt"/>
    </style:style>
    <style:style style:family="text" style:name="T2265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66">
      <style:text-properties fo:font-size="12.0pt" style:font-name="바탕" style:font-name-asian="바탕" style:font-size-asian="12.0pt"/>
    </style:style>
    <style:style style:family="text" style:name="T2267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68">
      <style:text-properties fo:font-size="12.0pt" style:font-name="바탕" style:font-name-asian="바탕" style:font-size-asian="12.0pt"/>
    </style:style>
    <style:style style:family="text" style:name="T2269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70">
      <style:text-properties fo:font-size="12.0pt" style:font-name="바탕" style:font-name-asian="바탕" style:font-size-asian="12.0pt"/>
    </style:style>
    <style:style style:family="text" style:name="T2271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72">
      <style:text-properties fo:font-size="12.0pt" style:font-name="바탕" style:font-name-asian="바탕" style:font-size-asian="12.0pt"/>
    </style:style>
    <style:style style:family="text" style:name="T2273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74">
      <style:text-properties fo:font-size="12.0pt" style:font-name="바탕" style:font-name-asian="바탕" style:font-size-asian="12.0pt"/>
    </style:style>
    <style:style style:family="text" style:name="T2275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76">
      <style:text-properties fo:font-size="12.0pt" style:font-name="바탕" style:font-name-asian="바탕" style:font-size-asian="12.0pt"/>
    </style:style>
    <style:style style:family="text" style:name="T2277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78">
      <style:text-properties fo:font-size="12.0pt" style:font-name="바탕" style:font-name-asian="바탕" style:font-size-asian="12.0pt"/>
    </style:style>
    <style:style style:family="text" style:name="T2279">
      <style:text-properties fo:font-size="12.0pt" fo:font-weight="bold" fo:letter-spacing="-0.4pt" style:font-name="바탕" style:font-name-asian="바탕" style:font-size-asian="12.0pt" style:font-weight-asian="bold"/>
    </style:style>
    <style:style style:family="paragraph" style:name="P933" style:parent-style-name="0">
      <style:paragraph-properties fo:line-height="4.762cm" style:snap-to-layout-grid="false"/>
    </style:style>
    <style:style style:family="text" style:name="T2280">
      <style:text-properties fo:color="#333333" fo:font-size="14.0pt" fo:font-weight="bold" fo:letter-spacing="-0.7pt" style:font-name="바탕" style:font-name-asian="HY중고딕" style:font-size-asian="14.0pt" style:font-weight-asian="bold"/>
    </style:style>
    <style:style style:family="paragraph" style:name="P934" style:parent-style-name="0">
      <style:paragraph-properties fo:line-height="180%" style:snap-to-layout-grid="false"/>
    </style:style>
    <style:style style:family="text" style:name="T2281">
      <style:text-properties fo:font-size="12.0pt" fo:font-weight="bold" fo:letter-spacing="-0.4pt" style:font-name="바탕" style:font-name-asian="바탕" style:font-size-asian="12.0pt" style:font-weight-asian="bold"/>
    </style:style>
    <style:style style:family="paragraph" style:name="P935" style:parent-style-name="0">
      <style:paragraph-properties fo:line-height="180%" style:snap-to-layout-grid="false"/>
    </style:style>
    <style:style style:family="text" style:name="T2282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83">
      <style:text-properties fo:font-size="12.0pt" style:font-name="바탕" style:font-name-asian="바탕" style:font-size-asian="12.0pt"/>
    </style:style>
    <style:style style:family="text" style:name="T2284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85">
      <style:text-properties fo:font-size="12.0pt" style:font-name="바탕" style:font-name-asian="바탕" style:font-size-asian="12.0pt"/>
    </style:style>
    <style:style style:family="paragraph" style:name="P936" style:parent-style-name="0">
      <style:paragraph-properties fo:line-height="180%" style:snap-to-layout-grid="false"/>
    </style:style>
    <style:style style:family="text" style:name="T2286">
      <style:text-properties fo:font-size="12.0pt" style:font-name="바탕" style:font-name-asian="바탕" style:font-size-asian="12.0pt"/>
    </style:style>
    <style:style style:family="text" style:name="T2287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88">
      <style:text-properties fo:font-size="12.0pt" style:font-name="바탕" style:font-name-asian="바탕" style:font-size-asian="12.0pt"/>
    </style:style>
    <style:style style:family="text" style:name="T2289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90">
      <style:text-properties fo:font-size="12.0pt" style:font-name="바탕" style:font-name-asian="바탕" style:font-size-asian="12.0pt"/>
    </style:style>
    <style:style style:family="text" style:name="T2291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92">
      <style:text-properties fo:font-size="12.0pt" style:font-name="바탕" style:font-name-asian="바탕" style:font-size-asian="12.0pt"/>
    </style:style>
    <style:style style:family="paragraph" style:name="P937" style:parent-style-name="0">
      <style:paragraph-properties fo:line-height="180%" style:snap-to-layout-grid="false"/>
    </style:style>
    <style:style style:family="text" style:name="T2293">
      <style:text-properties fo:font-size="12.0pt" style:font-name="바탕" style:font-name-asian="바탕" style:font-size-asian="12.0pt"/>
    </style:style>
    <style:style style:family="text" style:name="T2294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95">
      <style:text-properties fo:font-size="12.0pt" style:font-name="바탕" style:font-name-asian="바탕" style:font-size-asian="12.0pt"/>
    </style:style>
    <style:style style:family="text" style:name="T2296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97">
      <style:text-properties fo:font-size="12.0pt" style:font-name="바탕" style:font-name-asian="바탕" style:font-size-asian="12.0pt"/>
    </style:style>
    <style:style style:family="text" style:name="T2298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299">
      <style:text-properties fo:font-size="12.0pt" style:font-name="바탕" style:font-name-asian="바탕" style:font-size-asian="12.0pt"/>
    </style:style>
    <style:style style:family="text" style:name="T2300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01">
      <style:text-properties fo:font-size="12.0pt" style:font-name="바탕" style:font-name-asian="바탕" style:font-size-asian="12.0pt"/>
    </style:style>
    <style:style style:family="text" style:name="T2302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03">
      <style:text-properties fo:font-size="12.0pt" style:font-name="바탕" style:font-name-asian="바탕" style:font-size-asian="12.0pt"/>
    </style:style>
    <style:style style:family="text" style:name="T2304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05">
      <style:text-properties fo:font-size="12.0pt" style:font-name="바탕" style:font-name-asian="바탕" style:font-size-asian="12.0pt"/>
    </style:style>
    <style:style style:family="text" style:name="T2306">
      <style:text-properties fo:font-weight="bold" fo:letter-spacing="-1.9pt" style:font-name="바탕" style:font-name-asian="바탕" style:font-weight-asian="bold"/>
    </style:style>
    <style:style style:family="text" style:name="T2307">
      <style:text-properties style:font-name="바탕" style:font-name-asian="바탕"/>
    </style:style>
    <style:style style:family="text" style:name="T2308">
      <style:text-properties fo:font-weight="bold" fo:letter-spacing="-1.9pt" style:font-name="바탕" style:font-name-asian="바탕" style:font-weight-asian="bold"/>
    </style:style>
    <style:style style:family="text" style:name="T2309">
      <style:text-properties style:font-name="바탕" style:font-name-asian="바탕"/>
    </style:style>
    <style:style style:family="text" style:name="T2310">
      <style:text-properties fo:font-weight="bold" fo:letter-spacing="-1.9pt" style:font-name="바탕" style:font-name-asian="바탕" style:font-weight-asian="bold"/>
    </style:style>
    <style:style style:family="text" style:name="T2311">
      <style:text-properties style:font-name="바탕" style:font-name-asian="바탕"/>
    </style:style>
    <style:style style:family="text" style:name="T2312">
      <style:text-properties fo:font-weight="bold" fo:letter-spacing="-1.9pt" style:font-name="바탕" style:font-name-asian="바탕" style:font-weight-asian="bold"/>
    </style:style>
    <style:style style:family="text" style:name="T2313">
      <style:text-properties style:font-name="바탕" style:font-name-asian="바탕"/>
    </style:style>
    <style:style style:family="text" style:name="T2314">
      <style:text-properties fo:font-weight="bold" fo:letter-spacing="-1.9pt" style:font-name="바탕" style:font-name-asian="바탕" style:font-weight-asian="bold"/>
    </style:style>
    <style:style style:family="text" style:name="T2315">
      <style:text-properties style:font-name="바탕" style:font-name-asian="바탕"/>
    </style:style>
    <style:style style:family="text" style:name="T2316">
      <style:text-properties fo:font-weight="bold" fo:letter-spacing="-1.9pt" style:font-name="바탕" style:font-name-asian="바탕" style:font-weight-asian="bold"/>
    </style:style>
    <style:style style:family="text" style:name="T2317">
      <style:text-properties style:font-name="바탕" style:font-name-asian="바탕"/>
    </style:style>
    <style:style style:family="text" style:name="T2318">
      <style:text-properties fo:font-weight="bold" fo:letter-spacing="-1.9pt" style:font-name="바탕" style:font-name-asian="바탕" style:font-weight-asian="bold"/>
    </style:style>
    <style:style style:family="text" style:name="T2319">
      <style:text-properties style:font-name="바탕" style:font-name-asian="바탕"/>
    </style:style>
    <style:style style:family="text" style:name="T2320">
      <style:text-properties fo:font-weight="bold" fo:letter-spacing="-1.9pt" style:font-name="바탕" style:font-name-asian="바탕" style:font-weight-asian="bold"/>
    </style:style>
    <style:style style:family="text" style:name="T2321">
      <style:text-properties style:font-name="바탕" style:font-name-asian="바탕"/>
    </style:style>
    <style:style style:family="text" style:name="T2322">
      <style:text-properties fo:font-weight="bold" fo:letter-spacing="-1.9pt" style:font-name="바탕" style:font-name-asian="바탕" style:font-weight-asian="bold"/>
    </style:style>
    <style:style style:family="text" style:name="T2323">
      <style:text-properties style:font-name="바탕" style:font-name-asian="바탕"/>
    </style:style>
    <style:style style:family="text" style:name="T2324">
      <style:text-properties fo:font-weight="bold" fo:letter-spacing="-1.9pt" style:font-name="바탕" style:font-name-asian="바탕" style:font-weight-asian="bold"/>
    </style:style>
    <style:style style:family="text" style:name="T2325">
      <style:text-properties style:font-name="바탕" style:font-name-asian="바탕"/>
    </style:style>
    <style:style style:family="text" style:name="T2326">
      <style:text-properties fo:font-weight="bold" fo:letter-spacing="-1.9pt" style:font-name="바탕" style:font-name-asian="바탕" style:font-weight-asian="bold"/>
    </style:style>
    <style:style style:family="text" style:name="T2327">
      <style:text-properties style:font-name="바탕" style:font-name-asian="바탕"/>
    </style:style>
    <style:style style:family="text" style:name="T2328">
      <style:text-properties fo:font-weight="bold" fo:letter-spacing="-1.9pt" style:font-name="바탕" style:font-name-asian="바탕" style:font-weight-asian="bold"/>
    </style:style>
    <style:style style:family="text" style:name="T2329">
      <style:text-properties style:font-name="바탕" style:font-name-asian="바탕"/>
    </style:style>
    <style:style style:family="text" style:name="T2330">
      <style:text-properties fo:font-weight="bold" fo:letter-spacing="-1.9pt" style:font-name="바탕" style:font-name-asian="바탕" style:font-weight-asian="bold"/>
    </style:style>
    <style:style style:family="text" style:name="T2331">
      <style:text-properties style:font-name="바탕" style:font-name-asian="바탕"/>
    </style:style>
    <style:style style:family="text" style:name="T2332">
      <style:text-properties fo:font-weight="bold" fo:letter-spacing="-1.9pt" style:font-name="바탕" style:font-name-asian="바탕" style:font-weight-asian="bold"/>
    </style:style>
    <style:style style:family="text" style:name="T2333">
      <style:text-properties style:font-name="바탕" style:font-name-asian="바탕"/>
    </style:style>
    <style:style style:family="text" style:name="T2334">
      <style:text-properties fo:font-weight="bold" fo:letter-spacing="-1.9pt" style:font-name="바탕" style:font-name-asian="바탕" style:font-weight-asian="bold"/>
    </style:style>
    <style:style style:family="text" style:name="T2335">
      <style:text-properties style:font-name="바탕" style:font-name-asian="바탕"/>
    </style:style>
    <style:style style:family="text" style:name="T2336">
      <style:text-properties fo:font-weight="bold" fo:letter-spacing="-1.9pt" style:font-name="바탕" style:font-name-asian="바탕" style:font-weight-asian="bold"/>
    </style:style>
    <style:style style:family="text" style:name="T2337">
      <style:text-properties style:font-name="바탕" style:font-name-asian="바탕"/>
    </style:style>
    <style:style style:family="text" style:name="T2338">
      <style:text-properties fo:font-weight="bold" fo:letter-spacing="-1.9pt" style:font-name="바탕" style:font-name-asian="바탕" style:font-weight-asian="bold"/>
    </style:style>
    <style:style style:family="text" style:name="T2339">
      <style:text-properties style:font-name="바탕" style:font-name-asian="바탕"/>
    </style:style>
    <style:style style:family="text" style:name="T2340">
      <style:text-properties fo:font-weight="bold" fo:letter-spacing="-1.9pt" style:font-name="바탕" style:font-name-asian="바탕" style:font-weight-asian="bold"/>
    </style:style>
    <style:style style:family="text" style:name="T2341">
      <style:text-properties fo:font-size="12.0pt" style:font-name="바탕" style:font-name-asian="바탕" style:font-size-asian="12.0pt"/>
    </style:style>
    <style:style style:family="text" style:name="T2342">
      <style:text-properties fo:font-size="12.0pt" fo:font-weight="bold" fo:letter-spacing="-0.4pt" style:font-name="바탕" style:font-name-asian="바탕" style:font-size-asian="12.0pt" style:font-weight-asian="bold"/>
    </style:style>
    <style:style style:family="paragraph" style:name="P938" style:parent-style-name="0">
      <style:paragraph-properties fo:line-height="180%" style:snap-to-layout-grid="false"/>
    </style:style>
    <style:style style:family="text" style:name="T2343">
      <style:text-properties fo:font-size="12.0pt" style:font-name="바탕" style:font-name-asian="바탕" style:font-size-asian="12.0pt"/>
    </style:style>
    <style:style style:family="text" style:name="T2344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45">
      <style:text-properties fo:font-size="12.0pt" style:font-name="바탕" style:font-name-asian="바탕" style:font-size-asian="12.0pt"/>
    </style:style>
    <style:style style:family="text" style:name="T2346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47">
      <style:text-properties fo:font-size="12.0pt" style:font-name="바탕" style:font-name-asian="바탕" style:font-size-asian="12.0pt"/>
    </style:style>
    <style:style style:family="text" style:name="T2348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49">
      <style:text-properties fo:font-size="12.0pt" style:font-name="바탕" style:font-name-asian="바탕" style:font-size-asian="12.0pt"/>
    </style:style>
    <style:style style:family="text" style:name="T2350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51">
      <style:text-properties fo:font-size="12.0pt" style:font-name="바탕" style:font-name-asian="바탕" style:font-size-asian="12.0pt"/>
    </style:style>
    <style:style style:family="text" style:name="T2352">
      <style:text-properties fo:font-size="12.0pt" fo:font-weight="bold" fo:letter-spacing="-0.4pt" style:font-name="바탕" style:font-name-asian="바탕" style:font-size-asian="12.0pt" style:font-weight-asian="bold"/>
    </style:style>
    <style:style style:family="paragraph" style:name="P939" style:parent-style-name="0">
      <style:paragraph-properties fo:line-height="180%" style:snap-to-layout-grid="false"/>
    </style:style>
    <style:style style:family="text" style:name="T2353">
      <style:text-properties fo:font-size="12.0pt" style:font-name="바탕" style:font-name-asian="바탕" style:font-size-asian="12.0pt"/>
    </style:style>
    <style:style style:family="text" style:name="T2354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55">
      <style:text-properties fo:font-size="12.0pt" style:font-name="바탕" style:font-name-asian="바탕" style:font-size-asian="12.0pt"/>
    </style:style>
    <style:style style:family="text" style:name="T2356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57">
      <style:text-properties fo:font-size="12.0pt" style:font-name="바탕" style:font-name-asian="바탕" style:font-size-asian="12.0pt"/>
    </style:style>
    <style:style style:family="text" style:name="T2358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59">
      <style:text-properties fo:font-size="12.0pt" style:font-name="바탕" style:font-name-asian="바탕" style:font-size-asian="12.0pt"/>
    </style:style>
    <style:style style:family="text" style:name="T2360">
      <style:text-properties fo:font-size="12.0pt" fo:font-weight="bold" fo:letter-spacing="-0.4pt" style:font-name="바탕" style:font-name-asian="바탕" style:font-size-asian="12.0pt" style:font-weight-asian="bold"/>
    </style:style>
    <style:style style:family="paragraph" style:name="P940" style:parent-style-name="0">
      <style:paragraph-properties fo:line-height="180%" style:snap-to-layout-grid="false"/>
    </style:style>
    <style:style style:family="text" style:name="T2361">
      <style:text-properties fo:font-size="12.0pt" style:font-name="바탕" style:font-name-asian="바탕" style:font-size-asian="12.0pt"/>
    </style:style>
    <style:style style:family="text" style:name="T2362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63">
      <style:text-properties fo:font-size="12.0pt" style:font-name="바탕" style:font-name-asian="바탕" style:font-size-asian="12.0pt"/>
    </style:style>
    <style:style style:family="text" style:name="T2364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65">
      <style:text-properties fo:font-size="12.0pt" style:font-name="바탕" style:font-name-asian="바탕" style:font-size-asian="12.0pt"/>
    </style:style>
    <style:style style:family="text" style:name="T2366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67">
      <style:text-properties fo:font-size="12.0pt" style:font-name="바탕" style:font-name-asian="바탕" style:font-size-asian="12.0pt"/>
    </style:style>
    <style:style style:family="text" style:name="T2368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69">
      <style:text-properties fo:font-size="12.0pt" style:font-name="바탕" style:font-name-asian="바탕" style:font-size-asian="12.0pt"/>
    </style:style>
    <style:style style:family="text" style:name="T2370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71">
      <style:text-properties fo:font-size="12.0pt" style:font-name="바탕" style:font-name-asian="바탕" style:font-size-asian="12.0pt"/>
    </style:style>
    <style:style style:family="text" style:name="T2372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73">
      <style:text-properties fo:font-size="12.0pt" style:font-name="바탕" style:font-name-asian="바탕" style:font-size-asian="12.0pt"/>
    </style:style>
    <style:style style:family="text" style:name="T2374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75">
      <style:text-properties fo:font-size="12.0pt" style:font-name="바탕" style:font-name-asian="바탕" style:font-size-asian="12.0pt"/>
    </style:style>
    <style:style style:family="paragraph" style:name="P941" style:parent-style-name="0">
      <style:paragraph-properties fo:line-height="180%" style:snap-to-layout-grid="false"/>
    </style:style>
    <style:style style:family="text" style:name="T2376">
      <style:text-properties fo:font-size="12.0pt" style:font-name="바탕" style:font-name-asian="바탕" style:font-size-asian="12.0pt"/>
    </style:style>
    <style:style style:family="text" style:name="T2377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78">
      <style:text-properties fo:font-size="12.0pt" style:font-name="바탕" style:font-name-asian="바탕" style:font-size-asian="12.0pt"/>
    </style:style>
    <style:style style:family="text" style:name="T2379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80">
      <style:text-properties fo:font-size="12.0pt" style:font-name="바탕" style:font-name-asian="바탕" style:font-size-asian="12.0pt"/>
    </style:style>
    <style:style style:family="text" style:name="T2381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82">
      <style:text-properties fo:font-size="12.0pt" style:font-name="바탕" style:font-name-asian="바탕" style:font-size-asian="12.0pt"/>
    </style:style>
    <style:style style:family="text" style:name="T2383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84">
      <style:text-properties fo:font-size="12.0pt" style:font-name="바탕" style:font-name-asian="바탕" style:font-size-asian="12.0pt"/>
    </style:style>
    <style:style style:family="text" style:name="T2385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86">
      <style:text-properties fo:font-size="12.0pt" style:font-name="바탕" style:font-name-asian="바탕" style:font-size-asian="12.0pt"/>
    </style:style>
    <style:style style:family="text" style:name="T2387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88">
      <style:text-properties fo:font-size="12.0pt" style:font-name="바탕" style:font-name-asian="바탕" style:font-size-asian="12.0pt"/>
    </style:style>
    <style:style style:family="text" style:name="T2389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90">
      <style:text-properties fo:font-size="12.0pt" style:font-name="바탕" style:font-name-asian="바탕" style:font-size-asian="12.0pt"/>
    </style:style>
    <style:style style:family="text" style:name="T2391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92">
      <style:text-properties fo:font-size="12.0pt" style:font-name="바탕" style:font-name-asian="바탕" style:font-size-asian="12.0pt"/>
    </style:style>
    <style:style style:family="text" style:name="T2393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394">
      <style:text-properties fo:font-size="12.0pt" style:font-name="바탕" style:font-name-asian="바탕" style:font-size-asian="12.0pt"/>
    </style:style>
    <style:style style:family="paragraph" style:name="P942" style:parent-style-name="0">
      <style:paragraph-properties fo:line-height="4.762cm" style:snap-to-layout-grid="false"/>
    </style:style>
    <style:style style:family="paragraph" style:name="P943" style:parent-style-name="0">
      <style:paragraph-properties fo:line-height="4.762cm" style:snap-to-layout-grid="false"/>
    </style:style>
    <style:style style:family="paragraph" style:name="P944" style:parent-style-name="0">
      <style:paragraph-properties fo:line-height="4.762cm" style:snap-to-layout-grid="false"/>
    </style:style>
    <style:style style:family="paragraph" style:name="P945" style:parent-style-name="0">
      <style:paragraph-properties fo:line-height="4.762cm" style:snap-to-layout-grid="false"/>
    </style:style>
    <style:style style:family="text" style:name="T2395">
      <style:text-properties fo:color="#333333" fo:font-size="14.0pt" fo:font-weight="bold" style:font-name="HY중고딕" style:font-name-asian="HY중고딕" style:font-size-asian="14.0pt" style:font-weight-asian="bold"/>
    </style:style>
    <style:style style:family="text" style:name="T2396">
      <style:text-properties fo:color="#333333" fo:font-size="14.0pt" fo:font-weight="bold" fo:letter-spacing="-0.7pt" style:font-name="바탕" style:font-name-asian="HY중고딕" style:font-size-asian="14.0pt" style:font-weight-asian="bold"/>
    </style:style>
    <style:style style:family="text" style:name="T2397">
      <style:text-properties fo:color="#333333" fo:font-size="14.0pt" fo:font-weight="bold" style:font-name="HY중고딕" style:font-name-asian="HY중고딕" style:font-size-asian="14.0pt" style:font-weight-asian="bold"/>
    </style:style>
    <style:style style:family="paragraph" style:name="P946" style:parent-style-name="0">
      <style:paragraph-properties fo:line-height="180%" style:snap-to-layout-grid="false"/>
    </style:style>
    <style:style style:family="text" style:name="T2398">
      <style:text-properties fo:font-size="12.0pt" fo:font-weight="bold" style:font-name="바탕" style:font-name-asian="바탕" style:font-size-asian="12.0pt" style:font-weight-asian="bold"/>
    </style:style>
    <style:style style:family="text" style:name="T2399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00">
      <style:text-properties fo:font-size="12.0pt" fo:font-weight="bold" style:font-name="바탕" style:font-name-asian="바탕" style:font-size-asian="12.0pt" style:font-weight-asian="bold"/>
    </style:style>
    <style:style style:family="text" style:name="T2401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02">
      <style:text-properties fo:font-size="12.0pt" style:font-name="바탕" style:font-name-asian="바탕" style:font-size-asian="12.0pt"/>
    </style:style>
    <style:style style:family="text" style:name="T2403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04">
      <style:text-properties fo:font-size="12.0pt" style:font-name="바탕" style:font-name-asian="바탕" style:font-size-asian="12.0pt"/>
    </style:style>
    <style:style style:family="text" style:name="T2405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06">
      <style:text-properties fo:font-size="12.0pt" style:font-name="바탕" style:font-name-asian="바탕" style:font-size-asian="12.0pt"/>
    </style:style>
    <style:style style:family="text" style:name="T2407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08">
      <style:text-properties fo:font-size="12.0pt" style:font-name="바탕" style:font-name-asian="바탕" style:font-size-asian="12.0pt"/>
    </style:style>
    <style:style style:family="text" style:name="T2409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10">
      <style:text-properties fo:font-size="12.0pt" style:font-name="바탕" style:font-name-asian="바탕" style:font-size-asian="12.0pt"/>
    </style:style>
    <style:style style:family="text" style:name="T2411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12">
      <style:text-properties fo:font-size="12.0pt" style:font-name="바탕" style:font-name-asian="바탕" style:font-size-asian="12.0pt"/>
    </style:style>
    <style:style style:family="paragraph" style:name="P947" style:parent-style-name="0">
      <style:paragraph-properties fo:line-height="180%" style:snap-to-layout-grid="false"/>
    </style:style>
    <style:style style:family="paragraph" style:name="P948" style:parent-style-name="0">
      <style:paragraph-properties fo:line-height="180%" style:snap-to-layout-grid="false"/>
    </style:style>
    <style:style style:family="text" style:name="T2413">
      <style:text-properties fo:font-size="12.0pt" fo:font-weight="bold" style:font-name="바탕" style:font-name-asian="바탕" style:font-size-asian="12.0pt" style:font-weight-asian="bold"/>
    </style:style>
    <style:style style:family="text" style:name="T2414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15">
      <style:text-properties fo:font-size="12.0pt" fo:font-weight="bold" style:font-name="바탕" style:font-name-asian="바탕" style:font-size-asian="12.0pt" style:font-weight-asian="bold"/>
    </style:style>
    <style:style style:family="text" style:name="T2416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17">
      <style:text-properties fo:font-size="12.0pt" style:font-name="바탕" style:font-name-asian="바탕" style:font-size-asian="12.0pt"/>
    </style:style>
    <style:style style:family="text" style:name="T2418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19">
      <style:text-properties fo:font-size="12.0pt" style:font-name="바탕" style:font-name-asian="바탕" style:font-size-asian="12.0pt"/>
    </style:style>
    <style:style style:family="text" style:name="T2420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21">
      <style:text-properties fo:font-size="12.0pt" style:font-name="바탕" style:font-name-asian="바탕" style:font-size-asian="12.0pt"/>
    </style:style>
    <style:style style:family="text" style:name="T2422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23">
      <style:text-properties fo:font-size="12.0pt" fo:font-weight="bold" style:font-name="바탕" style:font-name-asian="바탕" style:font-size-asian="12.0pt" style:font-weight-asian="bold"/>
    </style:style>
    <style:style style:family="text" style:name="T2424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25">
      <style:text-properties fo:font-size="12.0pt" fo:font-weight="bold" style:font-name="바탕" style:font-name-asian="바탕" style:font-size-asian="12.0pt" style:font-weight-asian="bold"/>
    </style:style>
    <style:style style:family="text" style:name="T2426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27">
      <style:text-properties fo:font-size="12.0pt" fo:font-weight="bold" style:font-name="바탕" style:font-name-asian="바탕" style:font-size-asian="12.0pt" style:font-weight-asian="bold"/>
    </style:style>
    <style:style style:family="text" style:name="T2428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29">
      <style:text-properties fo:font-size="12.0pt" fo:font-weight="bold" style:font-name="바탕" style:font-name-asian="바탕" style:font-size-asian="12.0pt" style:font-weight-asian="bold"/>
    </style:style>
    <style:style style:family="text" style:name="T2430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31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32">
      <style:text-properties fo:font-size="12.0pt" style:font-name="바탕" style:font-name-asian="바탕" style:font-size-asian="12.0pt"/>
    </style:style>
    <style:style style:family="text" style:name="T2433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34">
      <style:text-properties fo:font-size="12.0pt" style:font-name="바탕" style:font-name-asian="바탕" style:font-size-asian="12.0pt"/>
    </style:style>
    <style:style style:family="paragraph" style:name="P949" style:parent-style-name="0">
      <style:paragraph-properties fo:line-height="4.762cm" style:snap-to-layout-grid="false"/>
    </style:style>
    <style:style style:family="paragraph" style:name="P950" style:parent-style-name="0">
      <style:paragraph-properties fo:line-height="4.762cm" style:snap-to-layout-grid="false"/>
    </style:style>
    <style:style style:family="text" style:name="T2435">
      <style:text-properties fo:color="#333333" fo:font-size="14.0pt" fo:font-weight="bold" style:font-name="HY중고딕" style:font-name-asian="HY중고딕" style:font-size-asian="14.0pt" style:font-weight-asian="bold"/>
    </style:style>
    <style:style style:family="text" style:name="T2436">
      <style:text-properties fo:color="#333333" fo:font-size="14.0pt" fo:font-weight="bold" fo:letter-spacing="-0.7pt" style:font-name="바탕" style:font-name-asian="HY중고딕" style:font-size-asian="14.0pt" style:font-weight-asian="bold"/>
    </style:style>
    <style:style style:family="text" style:name="T2437">
      <style:text-properties fo:color="#333333" fo:font-size="14.0pt" fo:font-weight="bold" style:font-name="HY중고딕" style:font-name-asian="HY중고딕" style:font-size-asian="14.0pt" style:font-weight-asian="bold"/>
    </style:style>
    <style:style style:family="paragraph" style:name="P951" style:parent-style-name="0">
      <style:paragraph-properties fo:line-height="180%" style:snap-to-layout-grid="false"/>
    </style:style>
    <style:style style:family="text" style:name="T2438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39">
      <style:text-properties fo:font-size="12.0pt" style:font-name="바탕" style:font-name-asian="바탕" style:font-size-asian="12.0pt"/>
    </style:style>
    <style:style style:family="text" style:name="T2440">
      <style:text-properties fo:font-size="12.0pt" fo:font-weight="bold" fo:letter-spacing="-0.4pt" style:font-name="바탕" style:font-name-asian="바탕" style:font-size-asian="12.0pt" style:font-weight-asian="bold"/>
    </style:style>
    <style:style style:family="paragraph" style:name="P952" style:parent-style-name="0">
      <style:paragraph-properties fo:line-height="180%" fo:margin-left="1.764cm" fo:text-indent="-0.529cm" style:snap-to-layout-grid="false"/>
    </style:style>
    <style:style style:family="text" style:name="T2441">
      <style:text-properties fo:font-size="12.0pt" style:font-name="바탕" style:font-name-asian="바탕" style:font-size-asian="12.0pt"/>
    </style:style>
    <style:style style:family="text" style:name="T2442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43">
      <style:text-properties fo:font-size="12.0pt" style:font-name="바탕" style:font-name-asian="바탕" style:font-size-asian="12.0pt"/>
    </style:style>
    <style:style style:family="paragraph" style:name="P953" style:parent-style-name="0">
      <style:paragraph-properties fo:line-height="180%" fo:margin-left="1.764cm" fo:text-indent="-0.529cm" style:snap-to-layout-grid="false"/>
    </style:style>
    <style:style style:family="text" style:name="T2444">
      <style:text-properties fo:font-size="12.0pt" style:font-name="바탕" style:font-name-asian="바탕" style:font-size-asian="12.0pt"/>
    </style:style>
    <style:style style:family="text" style:name="T2445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46">
      <style:text-properties fo:font-size="12.0pt" style:font-name="바탕" style:font-name-asian="바탕" style:font-size-asian="12.0pt"/>
    </style:style>
    <style:style style:family="text" style:name="T2447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48">
      <style:text-properties fo:font-size="12.0pt" style:font-name="바탕" style:font-name-asian="바탕" style:font-size-asian="12.0pt"/>
    </style:style>
    <style:style style:family="paragraph" style:name="P954" style:parent-style-name="0">
      <style:paragraph-properties fo:line-height="180%" fo:margin-left="1.764cm" fo:text-indent="-0.529cm" style:snap-to-layout-grid="false"/>
    </style:style>
    <style:style style:family="text" style:name="T2449">
      <style:text-properties fo:font-size="12.0pt" style:font-name="바탕" style:font-name-asian="바탕" style:font-size-asian="12.0pt"/>
    </style:style>
    <style:style style:family="text" style:name="T2450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51">
      <style:text-properties fo:font-size="12.0pt" style:font-name="바탕" style:font-name-asian="바탕" style:font-size-asian="12.0pt"/>
    </style:style>
    <style:style style:family="paragraph" style:name="P955" style:parent-style-name="0">
      <style:paragraph-properties fo:line-height="180%" fo:margin-left="1.764cm" fo:text-indent="-0.529cm" style:snap-to-layout-grid="false"/>
    </style:style>
    <style:style style:family="paragraph" style:name="P956" style:parent-style-name="0">
      <style:paragraph-properties fo:line-height="180%" style:snap-to-layout-grid="false"/>
    </style:style>
    <style:style style:family="text" style:name="T2452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53">
      <style:text-properties fo:font-size="12.0pt" style:font-name="바탕" style:font-name-asian="바탕" style:font-size-asian="12.0pt"/>
    </style:style>
    <style:style style:family="text" style:name="T2454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55">
      <style:text-properties fo:font-size="12.0pt" style:font-name="바탕" style:font-name-asian="바탕" style:font-size-asian="12.0pt"/>
    </style:style>
    <style:style style:family="text" style:name="T2456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57">
      <style:text-properties fo:font-size="12.0pt" style:font-name="바탕" style:font-name-asian="바탕" style:font-size-asian="12.0pt"/>
    </style:style>
    <style:style style:family="paragraph" style:name="P957" style:parent-style-name="0">
      <style:paragraph-properties fo:line-height="4.762cm" style:snap-to-layout-grid="false"/>
    </style:style>
    <style:style style:family="paragraph" style:name="P958" style:parent-style-name="0">
      <style:paragraph-properties fo:line-height="4.762cm" style:snap-to-layout-grid="false"/>
    </style:style>
    <style:style style:family="text" style:name="T2458">
      <style:text-properties fo:color="#333333" fo:font-size="14.0pt" fo:font-weight="bold" style:font-name="HY중고딕" style:font-name-asian="HY중고딕" style:font-size-asian="14.0pt" style:font-weight-asian="bold"/>
    </style:style>
    <style:style style:family="text" style:name="T2459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60">
      <style:text-properties fo:font-size="12.0pt" fo:font-weight="bold" style:font-name="바탕" style:font-name-asian="바탕" style:font-size-asian="12.0pt" style:font-weight-asian="bold"/>
    </style:style>
    <style:style style:family="text" style:name="T2461">
      <style:text-properties fo:color="#333333" fo:font-size="14.0pt" fo:font-weight="bold" fo:letter-spacing="-0.7pt" style:font-name="바탕" style:font-name-asian="HY중고딕" style:font-size-asian="14.0pt" style:font-weight-asian="bold"/>
    </style:style>
    <style:style style:family="paragraph" style:name="P959" style:parent-style-name="0">
      <style:paragraph-properties fo:line-height="180%" style:snap-to-layout-grid="false"/>
    </style:style>
    <style:style style:family="text" style:name="T2462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63">
      <style:text-properties fo:font-size="12.0pt" style:font-name="바탕" style:font-name-asian="바탕" style:font-size-asian="12.0pt"/>
    </style:style>
    <style:style style:family="text" style:name="T2464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65">
      <style:text-properties fo:font-size="12.0pt" style:font-name="바탕" style:font-name-asian="바탕" style:font-size-asian="12.0pt"/>
    </style:style>
    <style:style style:family="text" style:name="T2466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67">
      <style:text-properties fo:font-size="12.0pt" style:font-name="바탕" style:font-name-asian="바탕" style:font-size-asian="12.0pt"/>
    </style:style>
    <style:style style:family="text" style:name="T2468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69">
      <style:text-properties fo:font-size="12.0pt" style:font-name="바탕" style:font-name-asian="바탕" style:font-size-asian="12.0pt"/>
    </style:style>
    <style:style style:family="text" style:name="T2470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71">
      <style:text-properties fo:font-size="12.0pt" style:font-name="바탕" style:font-name-asian="바탕" style:font-size-asian="12.0pt"/>
    </style:style>
    <style:style style:family="paragraph" style:name="P960" style:parent-style-name="0">
      <style:paragraph-properties fo:line-height="180%" style:snap-to-layout-grid="false"/>
    </style:style>
    <style:style style:family="text" style:name="T2472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73">
      <style:text-properties fo:font-size="12.0pt" style:font-name="바탕" style:font-name-asian="바탕" style:font-size-asian="12.0pt"/>
    </style:style>
    <style:style style:family="text" style:name="T2474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75">
      <style:text-properties fo:font-size="12.0pt" style:font-name="바탕" style:font-name-asian="바탕" style:font-size-asian="12.0pt"/>
    </style:style>
    <style:style style:family="paragraph" style:name="P961" style:parent-style-name="0">
      <style:paragraph-properties fo:line-height="180%" style:snap-to-layout-grid="false"/>
    </style:style>
    <style:style style:family="text" style:name="T2476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77">
      <style:text-properties fo:font-size="12.0pt" style:font-name="바탕" style:font-name-asian="바탕" style:font-size-asian="12.0pt"/>
    </style:style>
    <style:style style:family="text" style:name="T2478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79">
      <style:text-properties fo:font-size="12.0pt" style:font-name="바탕" style:font-name-asian="바탕" style:font-size-asian="12.0pt"/>
    </style:style>
    <style:style style:family="text" style:name="T2480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81">
      <style:text-properties fo:font-size="12.0pt" style:font-name="바탕" style:font-name-asian="바탕" style:font-size-asian="12.0pt"/>
    </style:style>
    <style:style style:family="text" style:name="T2482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83">
      <style:text-properties fo:font-size="12.0pt" style:font-name="바탕" style:font-name-asian="바탕" style:font-size-asian="12.0pt"/>
    </style:style>
    <style:style style:family="text" style:name="T2484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85">
      <style:text-properties fo:font-size="12.0pt" style:font-name="바탕" style:font-name-asian="바탕" style:font-size-asian="12.0pt"/>
    </style:style>
    <style:style style:family="paragraph" style:name="P962" style:parent-style-name="0">
      <style:paragraph-properties fo:line-height="4.762cm" style:snap-to-layout-grid="false"/>
    </style:style>
    <style:style style:family="paragraph" style:name="P963" style:parent-style-name="0">
      <style:paragraph-properties fo:line-height="4.762cm" style:snap-to-layout-grid="false"/>
    </style:style>
    <style:style style:family="text" style:name="T2486">
      <style:text-properties fo:color="#333333" fo:font-size="14.0pt" fo:font-weight="bold" style:font-name="HY중고딕" style:font-name-asian="HY중고딕" style:font-size-asian="14.0pt" style:font-weight-asian="bold"/>
    </style:style>
    <style:style style:family="text" style:name="T2487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88">
      <style:text-properties fo:font-size="12.0pt" fo:font-weight="bold" style:font-name="바탕" style:font-name-asian="바탕" style:font-size-asian="12.0pt" style:font-weight-asian="bold"/>
    </style:style>
    <style:style style:family="text" style:name="T2489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90">
      <style:text-properties fo:font-size="12.0pt" fo:font-weight="bold" style:font-name="바탕" style:font-name-asian="바탕" style:font-size-asian="12.0pt" style:font-weight-asian="bold"/>
    </style:style>
    <style:style style:family="paragraph" style:name="P964" style:parent-style-name="0">
      <style:paragraph-properties fo:line-height="180%" style:snap-to-layout-grid="false"/>
    </style:style>
    <style:style style:family="text" style:name="T2491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92">
      <style:text-properties fo:font-size="12.0pt" style:font-name="바탕" style:font-name-asian="바탕" style:font-size-asian="12.0pt"/>
    </style:style>
    <style:style style:family="text" style:name="T2493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94">
      <style:text-properties fo:font-size="12.0pt" style:font-name="바탕" style:font-name-asian="바탕" style:font-size-asian="12.0pt"/>
    </style:style>
    <style:style style:family="text" style:name="T2495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96">
      <style:text-properties fo:font-size="12.0pt" style:font-name="바탕" style:font-name-asian="바탕" style:font-size-asian="12.0pt"/>
    </style:style>
    <style:style style:family="text" style:name="T2497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498">
      <style:text-properties fo:font-size="12.0pt" style:font-name="바탕" style:font-name-asian="바탕" style:font-size-asian="12.0pt"/>
    </style:style>
    <style:style style:family="text" style:name="T2499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500">
      <style:text-properties fo:font-size="12.0pt" style:font-name="바탕" style:font-name-asian="바탕" style:font-size-asian="12.0pt"/>
    </style:style>
    <style:style style:family="paragraph" style:name="P965" style:parent-style-name="0">
      <style:paragraph-properties fo:line-height="180%" style:snap-to-layout-grid="false"/>
    </style:style>
    <style:style style:family="text" style:name="T2501">
      <style:text-properties fo:font-size="12.0pt" fo:font-weight="bold" fo:letter-spacing="-0.4pt" style:font-name="바탕" style:font-name-asian="바탕" style:font-size-asian="12.0pt" style:font-weight-asian="bold"/>
    </style:style>
    <style:style style:family="text" style:name="T2502">
      <style:text-properties fo:font-size="12.0pt" style:font-name="바탕" style:font-name-asian="바탕" style:font-size-asian="12.0pt"/>
    </style:style>
  </office:automatic-styles>
  <office:body>
    <office:text>
      <text:p text:style-name="P1"><text:span text:style-name="T1">2016 </text:span><text:span text:style-name="T2">최악의 살인기업 선정식 </text:span></text:p>
      <text:p text:style-name="P2"><text:span text:style-name="T3"> </text:span></text:p>
      <text:p text:style-name="P3"><text:span text:style-name="T4"> </text:span><draw:frame draw:style-name="fr1" draw:z-index="0" svg:height="4.158cm" svg:width="15.000cm" svg:x="0.000cm" svg:y="0.000cm" text:anchor-type="paragraph"><draw:image draw:style-name="gr1" text:anchor-type="paragraph" xlink:actuate="onLoad" xlink:href="Pictures/00000.jpeg" xlink:show="embed" xlink:type="simple"/></draw:frame><draw:frame draw:style-name="fr2" draw:z-index="0" svg:height="3.609cm" svg:width="15.000cm" svg:x="0.000cm" svg:y="3.387cm" text:anchor-type="paragraph"><draw:image draw:style-name="gr2" text:anchor-type="paragraph" xlink:actuate="onLoad" xlink:href="Pictures/00001.jpeg" xlink:show="embed" xlink:type="simple"/></draw:frame></text:p>
      <text:p text:style-name="P4"><text:span text:style-name="T5"> </text:span><text:span text:style-name="T6">일 시</text:span><text:span text:style-name="T7">: 2016</text:span><text:span text:style-name="T8">년 </text:span><text:span text:style-name="T9">4</text:span><text:span text:style-name="T10">월 </text:span><text:span text:style-name="T11">27</text:span><text:span text:style-name="T12">일</text:span><text:span text:style-name="T13">(</text:span><text:span text:style-name="T14">수</text:span><text:span text:style-name="T15">) </text:span><text:span text:style-name="T16">오전 </text:span><text:span text:style-name="T17">11</text:span><text:span text:style-name="T18">시</text:span></text:p>
      <text:p text:style-name="P5"><text:span text:style-name="T19"> </text:span><text:span text:style-name="T20">장 소</text:span><text:span text:style-name="T21">: </text:span><text:span text:style-name="T22">청계광장 소라 탑 </text:span></text:p>
      <text:p text:style-name="P6"/>
      <text:p text:style-name="P7"/>
      <text:p text:style-name="P8"/>
      <text:p text:style-name="P9"><text:span text:style-name="T23">산재사망대책마련 공동캠페인단 </text:span></text:p>
      <text:p text:style-name="P10"><text:span text:style-name="T24">(</text:span><text:span text:style-name="T25">노동건강연대 </text:span><text:span text:style-name="T26">/ </text:span><text:span text:style-name="T27">매일노동뉴스 </text:span><text:span text:style-name="T28">/ </text:span><text:span text:style-name="T29">민주노총 </text:span><text:span text:style-name="T30">/ </text:span><text:span text:style-name="T31">한국노총</text:span><text:span text:style-name="T32">)</text:span></text:p>
      <text:p text:style-name="P11"><text:span text:style-name="T33">416</text:span><text:span text:style-name="T34">연대 안전사회위원회 중대재해 기업처벌법제정연대</text:span></text:p>
      <text:p text:style-name="P12"><text:span text:style-name="T35">□ </text:span><text:span text:style-name="T36">기 자 회 견 순 서</text:span></text:p>
      <text:p text:style-name="P13"/>
      <text:p text:style-name="P14"><text:span text:style-name="T37">2016 </text:span><text:span text:style-name="T38">최악의 살인기업 선정식 </text:span></text:p>
      <text:p text:style-name="P15"/>
      <text:p text:style-name="P16"><text:span text:style-name="T39">사    회 </text:span><text:span text:style-name="T40">:  </text:span><text:span text:style-name="T41">이상윤 </text:span><text:span text:style-name="T42">/ </text:span><text:span text:style-name="T43">노동건강연대 대표</text:span></text:p>
      <text:p text:style-name="P17"/>
      <text:p text:style-name="P18"/>
      <text:p text:style-name="P19"/>
      <text:p text:style-name="P20"><text:span text:style-name="T44">□ </text:span><text:span text:style-name="T45">발   언  </text:span><text:span text:style-name="T46">--------------------- </text:span><text:span text:style-name="T47">전국민주노동조합총연맹   김 경자 부위원장 </text:span></text:p>
      <text:p text:style-name="P21"/>
      <text:p text:style-name="P22"><text:span text:style-name="T48">□ </text:span><text:span text:style-name="T49">발   언  </text:span><text:span text:style-name="T50">----------------------</text:span><text:span text:style-name="T51">한국노동조합총연맹   이정식 사무처장     </text:span></text:p>
      <text:p text:style-name="P23"/>
      <text:p text:style-name="P24"/>
      <text:p text:style-name="P25"><text:span text:style-name="T52">□ </text:span><text:span text:style-name="T53">선정결과 발표 </text:span><text:span text:style-name="T54">: </text:span><text:span text:style-name="T55">사회자</text:span></text:p>
      <text:p text:style-name="P26"/>
      <text:p text:style-name="P27"><text:span text:style-name="T56">□ </text:span><text:span text:style-name="T57">최악의 살인기업과 특별상 선정 취지 </text:span></text:p>
      <text:p text:style-name="P28"><text:span text:style-name="T58">   </text:span><text:span text:style-name="T59">취지 발언  </text:span><text:span text:style-name="T60">---------------</text:span><text:span text:style-name="T61">중대재해 기업처벌법 제정연대 강 문대 집행위원장  </text:span></text:p>
      <text:p text:style-name="P29"/>
      <text:p text:style-name="P30"/>
      <text:p text:style-name="P31"><text:span text:style-name="T62">□ </text:span><text:span text:style-name="T63">기자회견문낭독 </text:span><text:span text:style-name="T64">: </text:span><text:span text:style-name="T65">매일노동뉴스 </text:span></text:p>
      <text:p text:style-name="P32"/>
      <text:p text:style-name="P33"><text:span text:style-name="T66">□ </text:span><text:span text:style-name="T67">퍼포먼스 </text:span></text:p>
      <text:p text:style-name="P34"/>
      <text:p text:style-name="P35"><text:span text:style-name="T68">□ </text:span><text:span text:style-name="T69">추  모  </text:span><text:span text:style-name="T70">: </text:span><text:span text:style-name="T71">국화꽃 헌화와 묵념</text:span></text:p>
      <text:p text:style-name="P36"/>
      <text:p text:style-name="P37"/>
      <text:p text:style-name="P38"><text:span text:style-name="T72">□ </text:span><text:span text:style-name="T73">2016 </text:span><text:span text:style-name="T74">최악의 살인기업 </text:span></text:p>
      <text:p text:style-name="P39"/>
      <text:p text:style-name="P40"><text:span text:style-name="T75">1. </text:span><text:span text:style-name="T76">우리는 왜 최악의 살인기업을 선정하는가</text:span><text:span text:style-name="T77">?</text:span></text:p>
      <text:p text:style-name="P41"/>
      <text:p text:style-name="P42"><text:span text:style-name="T78">1) ‘</text:span><text:span text:style-name="T79">최악의 살인기업</text:span><text:span text:style-name="T80">’</text:span><text:span text:style-name="T81">이란</text:span><text:span text:style-name="T82">?</text:span></text:p>
      <text:p text:style-name="P43"/>
      <text:p text:style-name="P44"><text:span text:style-name="T83">○ </text:span><text:span text:style-name="T84">매년 실시하는 노동부의 정기 안전감독 에서는 </text:span><text:span text:style-name="T85">90%</text:span><text:span text:style-name="T86">이상 사업장의 법 위반이 적발됩니다</text:span><text:span text:style-name="T87">. </text:span><text:span text:style-name="T88">또한</text:span><text:span text:style-name="T89">, </text:span><text:span text:style-name="T90">중대재해가 발생한 사업장에 대한 점검에서는 수천 건의 법 위반이 밝혀지고 있습니다</text:span><text:span text:style-name="T91">. </text:span></text:p>
      <text:p text:style-name="P45"/>
      <text:p text:style-name="P46"><text:span text:style-name="T92">○ </text:span><text:span text:style-name="T93">반복적인 산재사망은 </text:span><text:span text:style-name="T94">‘</text:span><text:span text:style-name="T95">노동자 과실에 의한 우연한 사고</text:span><text:span text:style-name="T96">’</text:span><text:span text:style-name="T97">가 아니라</text:span><text:span text:style-name="T98">, </text:span><text:span text:style-name="T99">이윤만을 추구하는 자본의 탐욕으로 인한 </text:span><text:span text:style-name="T100">“</text:span><text:span text:style-name="T101">기업의 구조적인 살인행위</text:span><text:span text:style-name="T102">”</text:span><text:span text:style-name="T103">입니다</text:span><text:span text:style-name="T104">. </text:span></text:p>
      <text:p text:style-name="P47"/>
      <text:p text:style-name="P48"><text:span text:style-name="T105">○ </text:span><text:span text:style-name="T106">영국</text:span><text:span text:style-name="T107">, </text:span><text:span text:style-name="T108">호주</text:span><text:span text:style-name="T109">, </text:span><text:span text:style-name="T110">캐나다 등에서는 산재사망은 충분히 예방 가능한 것이기에</text:span><text:span text:style-name="T111">, </text:span><text:span text:style-name="T112">산재사망은 </text:span></text:p>
      <text:p text:style-name="P49"><text:span text:style-name="T113"> </text:span><text:span text:style-name="T114">‘</text:span><text:span text:style-name="T115">기업에 의한 살인행위</text:span><text:span text:style-name="T116">’</text:span><text:span text:style-name="T117">로 규정하고 처벌을 강화하는 기업 살인법을 제정했습니다</text:span><text:span text:style-name="T118">. .  </text:span></text:p>
      <text:p text:style-name="P50"/>
      <text:p text:style-name="P51"><text:span text:style-name="T119">○</text:span><text:span text:style-name="T120">‘</text:span><text:span text:style-name="T121">최악의 살인기업</text:span><text:span text:style-name="T122">’</text:span><text:span text:style-name="T123">은 지난 한 해 동안 산재사망이 가장 많이 발생한 기업입니다</text:span><text:span text:style-name="T124">. </text:span></text:p>
      <text:p text:style-name="P52"/>
      <text:p text:style-name="P53"><text:span text:style-name="T125">2) </text:span><text:span text:style-name="T126">최악의 살인기업 선정 진행경과</text:span></text:p>
      <text:p text:style-name="P54"/>
      <text:p text:style-name="P55"><text:span text:style-name="T127">○ </text:span><text:span text:style-name="T128">2006</text:span><text:span text:style-name="T129">년부터 노동건강연대</text:span><text:span text:style-name="T130">, </text:span><text:span text:style-name="T131">매일노동뉴스</text:span><text:span text:style-name="T132">, </text:span><text:span text:style-name="T133">민주노총</text:span><text:span text:style-name="T134">, </text:span><text:span text:style-name="T135">한국노총은 반복적인 산재사망의 심각성을 알리고</text:span><text:span text:style-name="T136">, </text:span><text:span text:style-name="T137">기업의 책임과 처벌 강화를 위해 매년 산재사망 최악의 살인기업을 선정 발표해 왔습니다</text:span><text:span text:style-name="T138">.  </text:span></text:p>
      <text:p text:style-name="P56"/>
      <text:p text:style-name="P57"><text:span text:style-name="T139">○ </text:span><text:span text:style-name="T140">살인기업 선정 통계의 기초자료는 노동부 중대재해 발생보고 자료입니다</text:span><text:span text:style-name="T141">. </text:span><text:span text:style-name="T142">그러나</text:span><text:span text:style-name="T143">, </text:span><text:span text:style-name="T144">현행의 노동부 통계가 하청 산재 문제가 정리되어 있지 않기 때문에</text:span><text:span text:style-name="T145">. </text:span><text:span text:style-name="T146">하청산재를 원청산재로 합산하여 선정하고 있습니다</text:span><text:span text:style-name="T147">. </text:span><text:span text:style-name="T148">화학 산업단지</text:span><text:span text:style-name="T149">. </text:span><text:span text:style-name="T150">제철소</text:span><text:span text:style-name="T151">, </text:span><text:span text:style-name="T152">반도체 산업단지 등 실질적으로 발주처가 통제하는 현장의 재해는 발주처로 통합 합산하였습니다</text:span><text:span text:style-name="T153">. </text:span><text:span text:style-name="T154">또한</text:span><text:span text:style-name="T155">, </text:span><text:span text:style-name="T156">반복적인 산재사망의 구조적 원인을 밝히기 위해 특별상을 선정 발표해 왔습니다</text:span><text:span text:style-name="T157">. </text:span></text:p>
      <text:p text:style-name="P58"/>
      <text:p text:style-name="P59"><text:span text:style-name="T158">○ </text:span><text:span text:style-name="T159">세월호 참사 이후 </text:span><text:span text:style-name="T160">2015</text:span><text:span text:style-name="T161">년부터는 산재사망 뿐 아니라</text:span><text:span text:style-name="T162">, </text:span><text:span text:style-name="T163">시민재해도 포괄하여 살인기업 선정을 하고 있으며</text:span><text:span text:style-name="T164">, </text:span><text:span text:style-name="T165">주최단위도 산재사망 캠페인단과 </text:span><text:span text:style-name="T166">416</text:span><text:span text:style-name="T167">연대 안전사회 위원회</text:span><text:span text:style-name="T168">, </text:span><text:span text:style-name="T169">중대재해 기업처벌법 제정연대 등 </text:span><text:span text:style-name="T170">30</text:span><text:span text:style-name="T171">여개 단위로 확대되었습니다</text:span><text:span text:style-name="T172">. </text:span></text:p>
      <text:p text:style-name="P60"/>
      <text:p text:style-name="P61"><text:span text:style-name="T173">○ </text:span><text:span text:style-name="T174">2016</text:span><text:span text:style-name="T175">년은 산재사망과 시민재해를 나누어 진행합니다</text:span><text:span text:style-name="T176">. </text:span><text:span text:style-name="T177">시민재해 최악의 살인기업은 </text:span><text:span text:style-name="T178">4.16 </text:span><text:span text:style-name="T179">참사 </text:span><text:span text:style-name="T180">2</text:span><text:span text:style-name="T181">주기 추모주간인 지난 </text:span><text:span text:style-name="T182">4</text:span><text:span text:style-name="T183">월</text:span><text:span text:style-name="T184">15</text:span><text:span text:style-name="T185">일 진행했습니다</text:span><text:span text:style-name="T186">. </text:span><text:span text:style-name="T187">시민재해 최악의 살인기업으로는 메르스 사태의 주범인 </text:span><text:span text:style-name="T188">&lt;</text:span><text:span text:style-name="T189">삼성병원</text:span><text:span text:style-name="T190">&gt;</text:span><text:span text:style-name="T191">이 선정되었고</text:span><text:span text:style-name="T192">, </text:span><text:span text:style-name="T193">특별상으로는 </text:span><text:span text:style-name="T194">&lt;</text:span><text:span text:style-name="T195">질병관리본부</text:span><text:span text:style-name="T196">&gt;</text:span><text:span text:style-name="T197">와 </text:span><text:span text:style-name="T198">&lt;</text:span><text:span text:style-name="T199">가습기 살균 피해 양산 </text:span><text:span text:style-name="T200">9</text:span><text:span text:style-name="T201">개 기업</text:span><text:span text:style-name="T202">&gt;</text:span><text:span text:style-name="T203">을 선정한 바 있습니다</text:span><text:span text:style-name="T204">. </text:span></text:p>
      <text:p text:style-name="P62"/>
      <text:p text:style-name="P63"/>
      <text:p text:style-name="P64"><text:span text:style-name="T205">2. 2016</text:span><text:span text:style-name="T206">년 최악의 살인기업 </text:span></text:p>
      <text:p text:style-name="P65"/>
      <text:p text:style-name="P66"><text:span text:style-name="T207">1) </text:span><text:span text:style-name="T208">최악의 살인기업 </text:span><text:span text:style-name="T209">- “</text:span><text:span text:style-name="T210">한화 케미칼</text:span><text:span text:style-name="T211">” </text:span></text:p>
      <text:p text:style-name="P67"/>
      <text:p text:style-name="P68"><text:span text:style-name="T212">2) </text:span><text:span text:style-name="T213">선정근거 </text:span></text:p>
      <text:p text:style-name="P69"/>
      <text:p text:style-name="P70"><text:span text:style-name="T214">- </text:span><text:span text:style-name="T215">노동부가 국회 환경노동위원회 한 정애 의원실에 제출한 </text:span><text:span text:style-name="T216">&lt;</text:span><text:span text:style-name="T217">중대재해 보고</text:span><text:span text:style-name="T218">&gt; </text:span><text:span text:style-name="T219">자료에 의하면 한화 케미칼이 </text:span><text:span text:style-name="T220">6</text:span><text:span text:style-name="T221">명의 산재사망으로 가장 많은 산재사망이 발생함 기업임</text:span><text:span text:style-name="T222">. </text:span></text:p>
      <text:p text:style-name="P71"/>
      <text:p text:style-name="P72"><text:span text:style-name="T223">- 2015</text:span><text:span text:style-name="T224">년 </text:span><text:span text:style-name="T225">7</text:span><text:span text:style-name="T226">월</text:span><text:span text:style-name="T227">3</text:span><text:span text:style-name="T228">일 오전 한화케미칼 울산 공장에서 폐수 집수조 보수공사에서 폭발사로로 </text:span><text:span text:style-name="T229">20</text:span><text:span text:style-name="T230">대 청년 아르바이트 노동자등 용접 작업을 하던 하청 노동자 </text:span><text:span text:style-name="T231">6</text:span><text:span text:style-name="T232">명이 사망하고</text:span><text:span text:style-name="T233">, </text:span><text:span text:style-name="T234">인근에 있던 경비노동자 </text:span><text:span text:style-name="T235">1</text:span><text:span text:style-name="T236">명이 부상</text:span></text:p>
      <text:p text:style-name="P73"/>
      <text:p text:style-name="P74"><text:span text:style-name="T237">- </text:span><text:span text:style-name="T238">사고이후 진행된 조사에서 저장조 내부에 인화성이 강한 화학물질이 있었으나</text:span><text:span text:style-name="T239">, </text:span><text:span text:style-name="T240">중화하는 작업 없이 고열처리 작업을 진행함</text:span><text:span text:style-name="T241">. </text:span><text:span text:style-name="T242">하청 노동자들은 한화 케미칼에서 형식적인 가스 안전점검만 하고 </text:span><text:span text:style-name="T243">10</text:span><text:span text:style-name="T244">분 만에 발급한 작업허가서를 갖고 작업을 하다 집단 사망함</text:span><text:span text:style-name="T245">. </text:span><text:span text:style-name="T246">통상적으로 동일 작업의 경우 발주처인 한화 케미칼은 작업공정에 직접 관리 감독을 하게 되어 있으나</text:span><text:span text:style-name="T247">, </text:span><text:span text:style-name="T248">진행하지 않음</text:span><text:span text:style-name="T249">.  </text:span></text:p>
      <text:p text:style-name="P75"/>
      <text:p text:style-name="P76"><text:span text:style-name="T250">- </text:span><text:span text:style-name="T251">사고이후 진행된 점검에서는 안전관련 법 위반이 </text:span><text:span text:style-name="T252">300</text:span><text:span text:style-name="T253">여건이 적발되었으며</text:span><text:span text:style-name="T254">, </text:span><text:span text:style-name="T255">하도급을 준 업체는 면허대여를 통한 무자격 업체였음이 드러남</text:span><text:span text:style-name="T256">. </text:span><text:span text:style-name="T257">또한</text:span><text:span text:style-name="T258">, </text:span><text:span text:style-name="T259">한화 케미컬은 </text:span><text:span text:style-name="T260">1996</text:span><text:span text:style-name="T261">년 </text:span><text:span text:style-name="T262">&lt;</text:span><text:span text:style-name="T263">녹색기업</text:span><text:span text:style-name="T264">&gt; </text:span><text:span text:style-name="T265">으로 </text:span><text:span text:style-name="T266">19</text:span><text:span text:style-name="T267">년 동안 정부감독을 받지 않았던 사실이 밝혀짐</text:span><text:span text:style-name="T268">.   </text:span></text:p>
      <text:p text:style-name="P77"/>
      <text:p text:style-name="P78"><text:span text:style-name="T269">- </text:span><text:span text:style-name="T270">한화 케미칼은 </text:span><text:span text:style-name="T271">2015</text:span><text:span text:style-name="T272">년 </text:span><text:span text:style-name="T273">8</text:span><text:span text:style-name="T274">조</text:span><text:span text:style-name="T275">370</text:span><text:span text:style-name="T276">억의 매출과 </text:span><text:span text:style-name="T277">1,804</text:span><text:span text:style-name="T278">억의 당기 순이익을 자랑하는 한국의 대표적인 재벌 대기업임</text:span><text:span text:style-name="T279">. </text:span><text:span text:style-name="T280">또한</text:span><text:span text:style-name="T281">, </text:span><text:span text:style-name="T282">인권과 노동 등에 대하여 국제 협약인 </text:span><text:span text:style-name="T283">‘</text:span><text:span text:style-name="T284">유엔 글로법 컴펙트</text:span><text:span text:style-name="T285">&gt; </text:span><text:span text:style-name="T286">에 가입한 기업이며</text:span><text:span text:style-name="T287">, </text:span><text:span text:style-name="T288">각종 환경안전 인증을 받은 기업임</text:span><text:span text:style-name="T289">. </text:span></text:p>
      <text:p text:style-name="P79"/>
      <text:p text:style-name="P80"><text:span text:style-name="T290">- </text:span><text:span text:style-name="T291">그러나</text:span><text:span text:style-name="T292">, </text:span><text:span text:style-name="T293">실제로는 위험한 업무를 외주화로 진행하면서</text:span><text:span text:style-name="T294">, </text:span><text:span text:style-name="T295">각종 안전관련 법을 위반하고</text:span><text:span text:style-name="T296">, </text:span><text:span text:style-name="T297">최소한의 안전수칙도 지키지 않았음</text:span><text:span text:style-name="T298">. </text:span><text:span text:style-name="T299">이러한 조직관행이 </text:span><text:span text:style-name="T300">6</text:span><text:span text:style-name="T301">명이 사망하는 중대재해로 이어짐</text:span><text:span text:style-name="T302">. </text:span></text:p>
      <text:p text:style-name="P81"/>
      <text:p text:style-name="P82"><text:span text:style-name="T303">3) 2016</text:span><text:span text:style-name="T304">년 살인기업 순위</text:span></text:p>
      <text:p text:style-name="P83"><draw:frame draw:style-name="fr3" draw:z-index="0" svg:width="14.834cm" svg:x="0.000cm" svg:y="0.000cm" text:anchor-type="paragraph"><draw:text-box fo:min-height="14.002cm"><table:table table:name="T1" table:style-name="T1" text:anchor-type="paragraph"><table:table-column table:style-name="T1.C65"/><table:table-column table:style-name="T1.C66"/><table:table-column table:style-name="T1.C67"/><table:table-column table:style-name="T1.C68"/><table:table-row table:style-name="T1.R1"><table:table-cell table:style-name="T1.R1_C0"><text:p text:style-name="P84"><text:span text:style-name="T305">순위</text:span></text:p></table:table-cell><table:table-cell table:style-name="T1.R1_C1"><text:p text:style-name="P85"><text:span text:style-name="T306">기업명</text:span></text:p></table:table-cell><table:table-cell table:style-name="T1.R1_C2"><text:p text:style-name="P86"><text:span text:style-name="T307">사망자수</text:span></text:p></table:table-cell><table:table-cell table:style-name="T1.R1_C3"><text:p text:style-name="P87"><text:span text:style-name="T308">사고내역</text:span></text:p></table:table-cell></table:table-row><table:table-row table:style-name="T1.R2"><table:table-cell table:style-name="T1.R2_C0"><text:p text:style-name="P88"><text:span text:style-name="T309">1</text:span></text:p></table:table-cell><table:table-cell table:style-name="T1.R2_C1"><text:p text:style-name="P89"><text:span text:style-name="T310">한화케미칼</text:span></text:p></table:table-cell><table:table-cell table:style-name="T1.R2_C2"><text:p text:style-name="P90"><text:span text:style-name="T311">6</text:span><text:span text:style-name="T312">명</text:span></text:p></table:table-cell><table:table-cell table:style-name="T1.R2_C3"><text:p text:style-name="P91"><text:span text:style-name="T313">한화 케미칼 울산</text:span><text:span text:style-name="T314">2</text:span><text:span text:style-name="T315">공장에서 폐수처리장 시설 확충을 위한 용접작업 중 폭발사고로 </text:span><text:span text:style-name="T316">6</text:span><text:span text:style-name="T317">명 사망</text:span><text:span text:style-name="T318">, 1</text:span><text:span text:style-name="T319">명 부상</text:span></text:p><text:p text:style-name="P92"><text:span text:style-name="T320">한화 케미칼은 화재</text:span><text:span text:style-name="T321">·</text:span><text:span text:style-name="T322">폭발 위험이 있는 폐수 집수조를 환기시키지 않은 상태에서 공사업체 노동자들에게 화기작업을 허용</text:span><text:span text:style-name="T323">. </text:span><text:span text:style-name="T324">폐수 집수조에서 누출되는 가연성 가스를 측정하지 않았고</text:span><text:span text:style-name="T325">, </text:span><text:span text:style-name="T326">측정 장비도 없는 상태에서 화기 사용해 폭발사고 유발</text:span></text:p></table:table-cell></table:table-row><table:table-row table:style-name="T1.R3"><table:table-cell table:number-rows-spanned="4" table:style-name="T1.R3_C0"><text:p text:style-name="P93"><text:span text:style-name="T327">2</text:span></text:p></table:table-cell><table:table-cell table:style-name="T1.R3_C1"><text:p text:style-name="P94"><text:span text:style-name="T328">한국철도공사</text:span></text:p></table:table-cell><table:table-cell table:style-name="T1.R3_C2"><text:p text:style-name="P95"><text:span text:style-name="T329">5</text:span><text:span text:style-name="T330">명</text:span></text:p></table:table-cell><table:table-cell table:style-name="T1.R3_C3"><text:p text:style-name="P96"><text:span text:style-name="T331">철도공사 </text:span></text:p></table:table-cell></table:table-row><table:table-row table:style-name="T1.R4"><table:table-cell table:style-name="T1.R4_C0"><text:p text:style-name="P97"><text:span text:style-name="T332">대우조선해양</text:span></text:p></table:table-cell><table:table-cell table:style-name="T1.R4_C1"><text:p text:style-name="P98"><text:span text:style-name="T333">5</text:span><text:span text:style-name="T334">명</text:span></text:p></table:table-cell><table:table-cell table:style-name="T1.R4_C2"><text:p text:style-name="P99"><text:span text:style-name="T335">3</text:span><text:span text:style-name="T336">건 </text:span><text:span text:style-name="T337">: </text:span><text:span text:style-name="T338">화재 </text:span><text:span text:style-name="T339">2</text:span><text:span text:style-name="T340">건</text:span><text:span text:style-name="T341">, </text:span><text:span text:style-name="T342">각 </text:span><text:span text:style-name="T343">2</text:span><text:span text:style-name="T344">명 사망</text:span></text:p></table:table-cell></table:table-row><table:table-row table:style-name="T1.R5"><table:table-cell table:style-name="T1.R5_C0"><text:p text:style-name="P100"><text:span text:style-name="T345">포스코 건설</text:span></text:p></table:table-cell><table:table-cell table:style-name="T1.R5_C1"><text:p text:style-name="P101"><text:span text:style-name="T346">5</text:span><text:span text:style-name="T347">명</text:span></text:p></table:table-cell><table:table-cell table:style-name="T1.R5_C2"><text:p text:style-name="P102"><text:span text:style-name="T348">5</text:span><text:span text:style-name="T349">건</text:span></text:p></table:table-cell></table:table-row><table:table-row table:style-name="T1.R6"><table:table-cell table:style-name="T1.R6_C0"><text:p text:style-name="P103"><text:span text:style-name="T350">대우건설</text:span></text:p></table:table-cell><table:table-cell table:style-name="T1.R6_C1"><text:p text:style-name="P104"><text:span text:style-name="T351">5</text:span><text:span text:style-name="T352">명</text:span></text:p></table:table-cell><table:table-cell table:style-name="T1.R6_C2"><text:p text:style-name="P105"><text:span text:style-name="T353">5</text:span><text:span text:style-name="T354">건</text:span></text:p></table:table-cell></table:table-row><table:table-row table:style-name="T1.R7"><table:table-cell table:number-rows-spanned="4" table:style-name="T1.R7_C0"><text:p text:style-name="P106"><text:span text:style-name="T355">3</text:span></text:p></table:table-cell><table:table-cell table:style-name="T1.R7_C1"><text:p text:style-name="P107"><text:span text:style-name="T356">한국철도시설공단</text:span></text:p></table:table-cell><table:table-cell table:style-name="T1.R7_C2"><text:p text:style-name="P108"><text:span text:style-name="T357">4</text:span><text:span text:style-name="T358">명</text:span></text:p></table:table-cell><table:table-cell table:style-name="T1.R7_C3"><text:p text:style-name="P109"><text:span text:style-name="T359">용인 고속철도 </text:span><text:span text:style-name="T360">KTX </text:span><text:span text:style-name="T361">공사현장 붕괴 </text:span><text:span text:style-name="T362">2</text:span><text:span text:style-name="T363">명 사망</text:span></text:p><text:p text:style-name="P110"><text:span text:style-name="T364">순천철도시설 보수공사 하청 노동자 열차 충돌  </text:span><text:span text:style-name="T365">1</text:span><text:span text:style-name="T366">명사망</text:span></text:p></table:table-cell></table:table-row><table:table-row table:style-name="T1.R8"><table:table-cell table:style-name="T1.R8_C0"><text:p text:style-name="P111"><text:span text:style-name="T367">SK </text:span><text:span text:style-name="T368">하이닉스</text:span></text:p></table:table-cell><table:table-cell table:style-name="T1.R8_C1"><text:p text:style-name="P112"><text:span text:style-name="T369">4</text:span><text:span text:style-name="T370">명</text:span></text:p></table:table-cell><table:table-cell table:style-name="T1.R8_C2"><text:p text:style-name="P113"><text:span text:style-name="T371">시운전 일정을 무리하게 맞추기 위해 압축공기 대신 질소를 투입해 협력업체 노동자 </text:span><text:span text:style-name="T372">3</text:span><text:span text:style-name="T373">명 질식해 사망</text:span></text:p><text:p text:style-name="P114"><text:span text:style-name="T374">반도체 공장 증설공사에서 철근노동자 </text:span><text:span text:style-name="T375">1</text:span><text:span text:style-name="T376">명 추락사망 </text:span></text:p></table:table-cell></table:table-row><table:table-row table:style-name="T1.R9"><table:table-cell table:style-name="T1.R9_C0"><text:p text:style-name="P115"><text:span text:style-name="T377">아산금속</text:span></text:p></table:table-cell><table:table-cell table:style-name="T1.R9_C1"><text:p text:style-name="P116"><text:span text:style-name="T378">4</text:span><text:span text:style-name="T379">명</text:span></text:p></table:table-cell><table:table-cell table:style-name="T1.R9_C2"><text:p text:style-name="P117"><text:span text:style-name="T380">선박 건조용 </text:span><text:span text:style-name="T381">40t</text:span><text:span text:style-name="T382">급 크레인을 해체하는 작업 도중 크레인의 구조물 중 일부인 </text:span><text:span text:style-name="T383">'</text:span><text:span text:style-name="T384">무게추</text:span><text:span text:style-name="T385">'</text:span><text:span text:style-name="T386">가 추락하며 작업 중이던 노동자 </text:span><text:span text:style-name="T387">4</text:span><text:span text:style-name="T388">명 사망</text:span></text:p><text:p text:style-name="P118"><text:span text:style-name="T389">4</text:span><text:span text:style-name="T390">단계의 하도급으로 작업하면서 기본적인 안전장치도 없었고</text:span><text:span text:style-name="T391">, </text:span><text:span text:style-name="T392">관리 책임도 소홀</text:span></text:p></table:table-cell></table:table-row><table:table-row table:style-name="T1.R10"><table:table-cell table:style-name="T1.R10_C0"><text:p text:style-name="P119"><text:span text:style-name="T393">고려아연</text:span><text:span text:style-name="T394">(</text:span><text:span text:style-name="T395">주</text:span><text:span text:style-name="T396">)</text:span></text:p></table:table-cell><table:table-cell table:style-name="T1.R10_C1"><text:p text:style-name="P120"><text:span text:style-name="T397">4</text:span><text:span text:style-name="T398">명</text:span></text:p></table:table-cell><table:table-cell table:style-name="T1.R10_C2"><text:p text:style-name="P121"><text:span text:style-name="T399">4</text:span><text:span text:style-name="T400">건 </text:span><text:span text:style-name="T401">: </text:span><text:span text:style-name="T402">하청사고 포함</text:span></text:p></table:table-cell></table:table-row></table:table></draw:text-box></draw:frame></text:p>
      <text:p text:style-name="P122"/>
      <text:p text:style-name="P123"><text:span text:style-name="T403">○ </text:span><text:span text:style-name="T404">철도 사고의 심각성</text:span></text:p>
      <text:p text:style-name="P124"><text:span text:style-name="T405">- 2016</text:span><text:span text:style-name="T406">년의 노동자 사망사고에서 철도 유관 사고로 인한 산재사망이 </text:span><text:span text:style-name="T407">9</text:span><text:span text:style-name="T408">명에 달함</text:span><text:span text:style-name="T409">. </text:span></text:p>
      <text:p text:style-name="P125"/>
      <text:p text:style-name="P126"><text:span text:style-name="T410">- </text:span><text:span text:style-name="T411">철도공사</text:span><text:span text:style-name="T412">(5</text:span><text:span text:style-name="T413">명</text:span><text:span text:style-name="T414">), </text:span><text:span text:style-name="T415">철도 시설관리 공단</text:span><text:span text:style-name="T416">(4</text:span><text:span text:style-name="T417">명</text:span><text:span text:style-name="T418">) </text:span><text:span text:style-name="T419">으로 분리 되어 있으나</text:span><text:span text:style-name="T420">, </text:span><text:span text:style-name="T421">철도 유관 노동자 산재사망이 </text:span><text:span text:style-name="T422">9</text:span><text:span text:style-name="T423">명에 달한다는 것은 주목할 상황임</text:span><text:span text:style-name="T424">.  2015</text:span><text:span text:style-name="T425">년 진행한 </text:span><text:span text:style-name="T426">“10</text:span><text:span text:style-name="T427">년간 최악의 살인기업 </text:span><text:span text:style-name="T428">50</text:span><text:span text:style-name="T429">대기업</text:span><text:span text:style-name="T430">”</text:span><text:span text:style-name="T431">에서 철도사고는 </text:span><text:span text:style-name="T432">47</text:span><text:span text:style-name="T433">명의 사망으로 </text:span><text:span text:style-name="T434">13</text:span><text:span text:style-name="T435">위에 선정된 바 있음</text:span><text:span text:style-name="T436">. 2015</text:span><text:span text:style-name="T437">년 국토교통위 국정감사 자료에 따르면 철도 건설현장 사고로 매년 </text:span><text:span text:style-name="T438">10</text:span><text:span text:style-name="T439">명꼴로 산재사망이 반복되고 있으며 철도시설관리 공단 발주공사가 중대재해 발생률이 민간발주보다 높음 </text:span></text:p>
      <text:p text:style-name="P127"/>
      <text:p text:style-name="P128"><text:span text:style-name="T440">- </text:span><text:span text:style-name="T441">철도공사의 노후차량 운행</text:span><text:span text:style-name="T442">, </text:span><text:span text:style-name="T443">인력 부족</text:span><text:span text:style-name="T444">, </text:span><text:span text:style-name="T445">설비 보수 외주화등은 잦은 철도사고로 이어지고 있으나</text:span><text:span text:style-name="T446">, </text:span><text:span text:style-name="T447">구조적 원인은 도외시 한 체</text:span><text:span text:style-name="T448">. </text:span><text:span text:style-name="T449">철도 기관사 노동자들의 책임으로 몰고가는 조직문화도 심각한 상황임</text:span><text:span text:style-name="T450">. </text:span></text:p>
      <text:p text:style-name="P129"/>
      <text:p text:style-name="P130"><text:span text:style-name="T451">- 2013</text:span><text:span text:style-name="T452">년 경부선 대구 역 열차 충돌사고</text:span><text:span text:style-name="T453">, </text:span><text:span text:style-name="T454">울산항선 화물열차 건널목 사상사고</text:span><text:span text:style-name="T455">, 2014</text:span><text:span text:style-name="T456">년 오봉역 구내 사고</text:span><text:span text:style-name="T457">, </text:span><text:span text:style-name="T458">태백선 충돌사고</text:span><text:span text:style-name="T459">, </text:span><text:span text:style-name="T460">신길역 사고</text:span><text:span text:style-name="T461">, </text:span><text:span text:style-name="T462">정선선 충돌사고</text:span><text:span text:style-name="T463">, 2015</text:span><text:span text:style-name="T464">년 동해 남부선 선로전환기 사고</text:span><text:span text:style-name="T465">, </text:span><text:span text:style-name="T466">중앙선 서경주역 사고</text:span><text:span text:style-name="T467">, 2016</text:span><text:span text:style-name="T468">년 경의선 능곡역 사고등 수많은 철도사고에 대해 기관사나 노동자의 과실로만 집중 처벌되고 있음</text:span><text:span text:style-name="T469">. </text:span></text:p>
      <text:p text:style-name="P131"/>
      <text:p text:style-name="P132"><text:span text:style-name="T470">- 2015</text:span><text:span text:style-name="T471">년 </text:span><text:span text:style-name="T472">8</text:span><text:span text:style-name="T473">월 발생한 청량리역 화물열차 사고는 철도공사 내부 조사에 의해 노동자 과실 없음이 밝혀짐</text:span><text:span text:style-name="T474">. </text:span><text:span text:style-name="T475">그러나 철도경찰이 총 </text:span><text:span text:style-name="T476">7</text:span><text:span text:style-name="T477">차례에 걸친 강압수사 등으로 조사를 받던 노동자 </text:span><text:span text:style-name="T478">1</text:span><text:span text:style-name="T479">명이 자살에 이름</text:span><text:span text:style-name="T480">.   </text:span></text:p>
      <text:p text:style-name="P133"/>
      <text:p text:style-name="P134"/>
      <text:p text:style-name="P135"><text:span text:style-name="T481">3. </text:span><text:span text:style-name="T482">특별상 </text:span><text:span text:style-name="T483">: </text:span><text:span text:style-name="T484">전국경제인연합회 </text:span></text:p>
      <text:p text:style-name="P136"><text:span text:style-name="T485">1) </text:span><text:span text:style-name="T486">지난 </text:span><text:span text:style-name="T487">10</text:span><text:span text:style-name="T488">년간 산재사망 </text:span><text:span text:style-name="T489">50</text:span><text:span text:style-name="T490">대 기업 중 </text:span><text:span text:style-name="T491">39</text:span><text:span text:style-name="T492">개</text:span><text:span text:style-name="T493">, </text:span><text:span text:style-name="T494">전국경제인연합회 소속</text:span></text:p>
      <text:p text:style-name="P137"/>
      <text:p text:style-name="P138"><text:span text:style-name="T495">10</text:span><text:span text:style-name="T496">년간 산재사망 </text:span><text:span text:style-name="T497">50</text:span><text:span text:style-name="T498">대 기업 </text:span><text:span text:style-name="T499">(</text:span><text:span text:style-name="T500">회색이 전경련 소속 기업</text:span><text:span text:style-name="T501">)</text:span></text:p>
      <text:p text:style-name="P139"><draw:frame draw:style-name="fr4" draw:z-index="0" svg:width="14.790cm" svg:x="0.000cm" svg:y="0.063cm" text:anchor-type="paragraph"><draw:text-box fo:min-height="17.364cm"><table:table table:name="T2" table:style-name="T2" text:anchor-type="paragraph"><table:table-column table:style-name="T2.C69"/><table:table-column table:style-name="T2.C70"/><table:table-column table:style-name="T2.C71"/><table:table-column table:style-name="T2.C72"/><table:table-column table:style-name="T2.C73"/><table:table-column table:style-name="T2.C74"/><table:table-row table:style-name="T2.R1"><table:table-cell table:style-name="T2.R1_C0"><text:p text:style-name="P140"><text:span text:style-name="T502">순위</text:span></text:p></table:table-cell><table:table-cell table:style-name="T2.R1_C1"><text:p text:style-name="P141"><text:span text:style-name="T503">기업</text:span></text:p></table:table-cell><table:table-cell table:style-name="T2.R1_C2"><text:p text:style-name="P142"><text:span text:style-name="T504">사망자</text:span><text:span text:style-name="T505">(</text:span><text:span text:style-name="T506">명</text:span><text:span text:style-name="T507">)</text:span></text:p></table:table-cell><table:table-cell table:style-name="T2.R1_C3"><text:p text:style-name="P143"><text:span text:style-name="T508">순위</text:span></text:p></table:table-cell><table:table-cell table:style-name="T2.R1_C4"><text:p text:style-name="P144"><text:span text:style-name="T509">기업</text:span></text:p></table:table-cell><table:table-cell table:style-name="T2.R1_C5"><text:p text:style-name="P145"><text:span text:style-name="T510">사망자</text:span><text:span text:style-name="T511">(</text:span><text:span text:style-name="T512">명</text:span><text:span text:style-name="T513">)</text:span></text:p></table:table-cell></table:table-row><table:table-row table:style-name="T2.R2"><table:table-cell table:style-name="T2.R2_C0"><text:p text:style-name="P146"><text:span text:style-name="T514">1</text:span></text:p></table:table-cell><table:table-cell table:style-name="T2.R2_C1"><text:p text:style-name="P147"><text:span text:style-name="T515">현대건설</text:span></text:p></table:table-cell><table:table-cell table:style-name="T2.R2_C2"><text:p text:style-name="P148"><text:span text:style-name="T516">110</text:span></text:p></table:table-cell><table:table-cell table:style-name="T2.R2_C3"><text:p text:style-name="P149"><text:span text:style-name="T517">27</text:span></text:p></table:table-cell><table:table-cell table:style-name="T2.R2_C4"><text:p text:style-name="P150"><text:span text:style-name="T518">한화건설</text:span></text:p></table:table-cell><table:table-cell table:style-name="T2.R2_C5"><text:p text:style-name="P151"><text:span text:style-name="T519">27</text:span></text:p></table:table-cell></table:table-row><table:table-row table:style-name="T2.R3"><table:table-cell table:style-name="T2.R3_C0"><text:p text:style-name="P152"><text:span text:style-name="T520">2</text:span></text:p></table:table-cell><table:table-cell table:style-name="T2.R3_C1"><text:p text:style-name="P153"><text:span text:style-name="T521">대우건설</text:span></text:p></table:table-cell><table:table-cell table:style-name="T2.R3_C2"><text:p text:style-name="P154"><text:span text:style-name="T522">102</text:span></text:p></table:table-cell><table:table-cell table:style-name="T2.R3_C3"><text:p text:style-name="P155"><text:span text:style-name="T523">28</text:span></text:p></table:table-cell><table:table-cell table:style-name="T2.R3_C4"><text:p text:style-name="P156"><text:span text:style-name="T524">삼성중공업</text:span></text:p></table:table-cell><table:table-cell table:style-name="T2.R3_C5"><text:p text:style-name="P157"><text:span text:style-name="T525">27</text:span></text:p></table:table-cell></table:table-row><table:table-row table:style-name="T2.R4"><table:table-cell table:style-name="T2.R4_C0"><text:p text:style-name="P158"><text:span text:style-name="T526">3</text:span></text:p></table:table-cell><table:table-cell table:style-name="T2.R4_C1"><text:p text:style-name="P159"><text:span text:style-name="T527">GS </text:span><text:span text:style-name="T528">건설</text:span></text:p></table:table-cell><table:table-cell table:style-name="T2.R4_C2"><text:p text:style-name="P160"><text:span text:style-name="T529">101</text:span></text:p></table:table-cell><table:table-cell table:style-name="T2.R4_C3"><text:p text:style-name="P161"><text:span text:style-name="T530">29</text:span></text:p></table:table-cell><table:table-cell table:style-name="T2.R4_C4"><text:p text:style-name="P162"><text:span text:style-name="T531">금호산업건설</text:span></text:p></table:table-cell><table:table-cell table:style-name="T2.R4_C5"><text:p text:style-name="P163"><text:span text:style-name="T532">26</text:span></text:p></table:table-cell></table:table-row><table:table-row table:style-name="T2.R5"><table:table-cell table:style-name="T2.R5_C0"><text:p text:style-name="P164"><text:span text:style-name="T533">4</text:span></text:p></table:table-cell><table:table-cell table:style-name="T2.R5_C1"><text:p text:style-name="P165"><text:span text:style-name="T534">우정사업본부</text:span></text:p></table:table-cell><table:table-cell table:style-name="T2.R5_C2"><text:p text:style-name="P166"><text:span text:style-name="T535">75</text:span></text:p></table:table-cell><table:table-cell table:style-name="T2.R5_C3"><text:p text:style-name="P167"><text:span text:style-name="T536">29</text:span></text:p></table:table-cell><table:table-cell table:style-name="T2.R5_C4"><text:p text:style-name="P168"><text:span text:style-name="T537">삼성엔지니어링</text:span></text:p></table:table-cell><table:table-cell table:style-name="T2.R5_C5"><text:p text:style-name="P169"><text:span text:style-name="T538">28</text:span></text:p></table:table-cell></table:table-row><table:table-row table:style-name="T2.R6"><table:table-cell table:style-name="T2.R6_C0"><text:p text:style-name="P170"><text:span text:style-name="T539">5</text:span></text:p></table:table-cell><table:table-cell table:style-name="T2.R6_C1"><text:p text:style-name="P171"><text:span text:style-name="T540">현대중공업</text:span></text:p></table:table-cell><table:table-cell table:style-name="T2.R6_C2"><text:p text:style-name="P172"><text:span text:style-name="T541">74</text:span></text:p></table:table-cell><table:table-cell table:style-name="T2.R6_C3"><text:p text:style-name="P173"><text:span text:style-name="T542">31</text:span></text:p></table:table-cell><table:table-cell table:style-name="T2.R6_C4"><text:p text:style-name="P174"><text:span text:style-name="T543">한신공영</text:span></text:p></table:table-cell><table:table-cell table:style-name="T2.R6_C5"><text:p text:style-name="P175"><text:span text:style-name="T544">25</text:span></text:p></table:table-cell></table:table-row><table:table-row table:style-name="T2.R7"><table:table-cell table:style-name="T2.R7_C0"><text:p text:style-name="P176"><text:span text:style-name="T545">6</text:span></text:p></table:table-cell><table:table-cell table:style-name="T2.R7_C1"><text:p text:style-name="P177"><text:span text:style-name="T546">삼성물산</text:span><text:span text:style-name="T547">(</text:span><text:span text:style-name="T548">주</text:span><text:span text:style-name="T549">)</text:span><text:span text:style-name="T550">건설부문</text:span></text:p></table:table-cell><table:table-cell table:style-name="T2.R7_C2"><text:p text:style-name="P178"><text:span text:style-name="T551">69</text:span></text:p></table:table-cell><table:table-cell table:style-name="T2.R7_C3"><text:p text:style-name="P179"><text:span text:style-name="T552">32</text:span></text:p></table:table-cell><table:table-cell table:style-name="T2.R7_C4"><text:p text:style-name="P180"><text:span text:style-name="T553">LG</text:span><text:span text:style-name="T554">전자</text:span></text:p></table:table-cell><table:table-cell table:style-name="T2.R7_C5"><text:p text:style-name="P181"><text:span text:style-name="T555">25</text:span></text:p></table:table-cell></table:table-row><table:table-row table:style-name="T2.R8"><table:table-cell table:style-name="T2.R8_C0"><text:p text:style-name="P182"><text:span text:style-name="T556">7</text:span></text:p></table:table-cell><table:table-cell table:style-name="T2.R8_C1"><text:p text:style-name="P183"><text:span text:style-name="T557">대림산업</text:span></text:p></table:table-cell><table:table-cell table:style-name="T2.R8_C2"><text:p text:style-name="P184"><text:span text:style-name="T558">62</text:span></text:p></table:table-cell><table:table-cell table:style-name="T2.R8_C3"><text:p text:style-name="P185"><text:span text:style-name="T559">33</text:span></text:p></table:table-cell><table:table-cell table:style-name="T2.R8_C4"><text:p text:style-name="P186"><text:span text:style-name="T560">기아자동차</text:span></text:p></table:table-cell><table:table-cell table:style-name="T2.R8_C5"><text:p text:style-name="P187"><text:span text:style-name="T561">23</text:span></text:p></table:table-cell></table:table-row><table:table-row table:style-name="T2.R9"><table:table-cell table:style-name="T2.R9_C0"><text:p text:style-name="P188"><text:span text:style-name="T562">8</text:span></text:p></table:table-cell><table:table-cell table:style-name="T2.R9_C1"><text:p text:style-name="P189"><text:span text:style-name="T563">롯데건설</text:span></text:p></table:table-cell><table:table-cell table:style-name="T2.R9_C2"><text:p text:style-name="P190"><text:span text:style-name="T564">61</text:span></text:p></table:table-cell><table:table-cell table:style-name="T2.R9_C3"><text:p text:style-name="P191"><text:span text:style-name="T565">33</text:span></text:p></table:table-cell><table:table-cell table:style-name="T2.R9_C4"><text:p text:style-name="P192"><text:span text:style-name="T566">한전</text:span><text:span text:style-name="T567">KPS</text:span></text:p></table:table-cell><table:table-cell table:style-name="T2.R9_C5"><text:p text:style-name="P193"><text:span text:style-name="T568">23</text:span></text:p></table:table-cell></table:table-row><table:table-row table:style-name="T2.R10"><table:table-cell table:style-name="T2.R10_C0"><text:p text:style-name="P194"><text:span text:style-name="T569">9</text:span></text:p></table:table-cell><table:table-cell table:style-name="T2.R10_C1"><text:p text:style-name="P195"><text:span text:style-name="T570">포스코건설</text:span><text:span text:style-name="T571">/</text:span><text:span text:style-name="T572">건설일괄</text:span></text:p></table:table-cell><table:table-cell table:style-name="T2.R10_C2"><text:p text:style-name="P196"><text:span text:style-name="T573">59</text:span></text:p></table:table-cell><table:table-cell table:style-name="T2.R10_C3"><text:p text:style-name="P197"><text:span text:style-name="T574">35</text:span></text:p></table:table-cell><table:table-cell table:style-name="T2.R10_C4"><text:p text:style-name="P198"><text:span text:style-name="T575">코오롱글로벌</text:span></text:p></table:table-cell><table:table-cell table:style-name="T2.R10_C5"><text:p text:style-name="P199"><text:span text:style-name="T576">22</text:span></text:p></table:table-cell></table:table-row><table:table-row table:style-name="T2.R11"><table:table-cell table:style-name="T2.R11_C0"><text:p text:style-name="P200"><text:span text:style-name="T577">10</text:span></text:p></table:table-cell><table:table-cell table:style-name="T2.R11_C1"><text:p text:style-name="P201"><text:span text:style-name="T578">사조산업</text:span><text:span text:style-name="T579">(</text:span><text:span text:style-name="T580">오룡호</text:span><text:span text:style-name="T581">)</text:span></text:p></table:table-cell><table:table-cell table:style-name="T2.R11_C2"><text:p text:style-name="P202"><text:span text:style-name="T582">53</text:span></text:p></table:table-cell><table:table-cell table:style-name="T2.R11_C3"><text:p text:style-name="P203"><text:span text:style-name="T583">36</text:span></text:p></table:table-cell><table:table-cell table:style-name="T2.R11_C4"><text:p text:style-name="P204"><text:span text:style-name="T584">삼성전자</text:span></text:p></table:table-cell><table:table-cell table:style-name="T2.R11_C5"><text:p text:style-name="P205"><text:span text:style-name="T585">21</text:span></text:p></table:table-cell></table:table-row><table:table-row table:style-name="T2.R12"><table:table-cell table:style-name="T2.R12_C0"><text:p text:style-name="P206"><text:span text:style-name="T586">11</text:span></text:p></table:table-cell><table:table-cell table:style-name="T2.R12_C1"><text:p text:style-name="P207"><text:span text:style-name="T587">SK </text:span><text:span text:style-name="T588">건설</text:span></text:p></table:table-cell><table:table-cell table:style-name="T2.R12_C2"><text:p text:style-name="P208"><text:span text:style-name="T589">53</text:span></text:p></table:table-cell><table:table-cell table:style-name="T2.R12_C3"><text:p text:style-name="P209"><text:span text:style-name="T590">36</text:span></text:p></table:table-cell><table:table-cell table:style-name="T2.R12_C4"><text:p text:style-name="P210"><text:span text:style-name="T591">극동건설</text:span></text:p></table:table-cell><table:table-cell table:style-name="T2.R12_C5"><text:p text:style-name="P211"><text:span text:style-name="T592">21</text:span></text:p></table:table-cell></table:table-row><table:table-row table:style-name="T2.R13"><table:table-cell table:style-name="T2.R13_C0"><text:p text:style-name="P212"><text:span text:style-name="T593">12</text:span></text:p></table:table-cell><table:table-cell table:style-name="T2.R13_C1"><text:p text:style-name="P213"><text:span text:style-name="T594">원진레이온</text:span></text:p></table:table-cell><table:table-cell table:style-name="T2.R13_C2"><text:p text:style-name="P214"><text:span text:style-name="T595">50</text:span></text:p></table:table-cell><table:table-cell table:style-name="T2.R13_C3"><text:p text:style-name="P215"><text:span text:style-name="T596">38</text:span></text:p></table:table-cell><table:table-cell table:style-name="T2.R13_C4"><text:p text:style-name="P216"><text:span text:style-name="T597">KCC </text:span><text:span text:style-name="T598">건설</text:span></text:p></table:table-cell><table:table-cell table:style-name="T2.R13_C5"><text:p text:style-name="P217"><text:span text:style-name="T599">21</text:span></text:p></table:table-cell></table:table-row><table:table-row table:style-name="T2.R14"><table:table-cell table:style-name="T2.R14_C0"><text:p text:style-name="P218"><text:span text:style-name="T600">13</text:span></text:p></table:table-cell><table:table-cell table:style-name="T2.R14_C1"><text:p text:style-name="P219"><text:span text:style-name="T601">한국철도공사</text:span></text:p></table:table-cell><table:table-cell table:style-name="T2.R14_C2"><text:p text:style-name="P220"><text:span text:style-name="T602">47</text:span></text:p></table:table-cell><table:table-cell table:style-name="T2.R14_C3"><text:p text:style-name="P221"><text:span text:style-name="T603">39</text:span></text:p></table:table-cell><table:table-cell table:style-name="T2.R14_C4"><text:p text:style-name="P222"><text:span text:style-name="T604">계룡건설산업</text:span></text:p></table:table-cell><table:table-cell table:style-name="T2.R14_C5"><text:p text:style-name="P223"><text:span text:style-name="T605">20</text:span></text:p></table:table-cell></table:table-row><table:table-row table:style-name="T2.R15"><table:table-cell table:style-name="T2.R15_C0"><text:p text:style-name="P224"><text:span text:style-name="T606">14</text:span></text:p></table:table-cell><table:table-cell table:style-name="T2.R15_C1"><text:p text:style-name="P225"><text:span text:style-name="T607">현대산업개발</text:span></text:p></table:table-cell><table:table-cell table:style-name="T2.R15_C2"><text:p text:style-name="P226"><text:span text:style-name="T608">45</text:span></text:p></table:table-cell><table:table-cell table:style-name="T2.R15_C3"><text:p text:style-name="P227"><text:span text:style-name="T609">40</text:span></text:p></table:table-cell><table:table-cell table:style-name="T2.R15_C4"><text:p text:style-name="P228"><text:span text:style-name="T610">벽산건설</text:span></text:p></table:table-cell><table:table-cell table:style-name="T2.R15_C5"><text:p text:style-name="P229"><text:span text:style-name="T611">20</text:span></text:p></table:table-cell></table:table-row><table:table-row table:style-name="T2.R16"><table:table-cell table:style-name="T2.R16_C0"><text:p text:style-name="P230"><text:span text:style-name="T612">15</text:span></text:p></table:table-cell><table:table-cell table:style-name="T2.R16_C1"><text:p text:style-name="P231"><text:span text:style-name="T613">현대자동차</text:span></text:p></table:table-cell><table:table-cell table:style-name="T2.R16_C2"><text:p text:style-name="P232"><text:span text:style-name="T614">45</text:span></text:p></table:table-cell><table:table-cell table:style-name="T2.R16_C3"><text:p text:style-name="P233"><text:span text:style-name="T615">41</text:span></text:p></table:table-cell><table:table-cell table:style-name="T2.R16_C4"><text:p text:style-name="P234"><text:span text:style-name="T616">제일</text:span><text:span text:style-name="T617">E&amp;S</text:span></text:p></table:table-cell><table:table-cell table:style-name="T2.R16_C5"><text:p text:style-name="P235"><text:span text:style-name="T618">20</text:span></text:p></table:table-cell></table:table-row><table:table-row table:style-name="T2.R17"><table:table-cell table:style-name="T2.R17_C0"><text:p text:style-name="P236"><text:span text:style-name="T619">16</text:span></text:p></table:table-cell><table:table-cell table:style-name="T2.R17_C1"><text:p text:style-name="P237"><text:span text:style-name="T620">두산건설</text:span></text:p></table:table-cell><table:table-cell table:style-name="T2.R17_C2"><text:p text:style-name="P238"><text:span text:style-name="T621">44</text:span></text:p></table:table-cell><table:table-cell table:style-name="T2.R17_C3"><text:p text:style-name="P239"><text:span text:style-name="T622">42</text:span></text:p></table:table-cell><table:table-cell table:style-name="T2.R17_C4"><text:p text:style-name="P240"><text:span text:style-name="T623">태영건설</text:span></text:p></table:table-cell><table:table-cell table:style-name="T2.R17_C5"><text:p text:style-name="P241"><text:span text:style-name="T624">20</text:span></text:p></table:table-cell></table:table-row><table:table-row table:style-name="T2.R18"><table:table-cell table:style-name="T2.R18_C0"><text:p text:style-name="P242"><text:span text:style-name="T625">17</text:span></text:p></table:table-cell><table:table-cell table:style-name="T2.R18_C1"><text:p text:style-name="P243"><text:span text:style-name="T626">대우조선해양</text:span></text:p></table:table-cell><table:table-cell table:style-name="T2.R18_C2"><text:p text:style-name="P244"><text:span text:style-name="T627">39</text:span></text:p></table:table-cell><table:table-cell table:style-name="T2.R18_C3"><text:p text:style-name="P245"><text:span text:style-name="T628">43</text:span></text:p></table:table-cell><table:table-cell table:style-name="T2.R18_C4"><text:p text:style-name="P246"><text:span text:style-name="T629">쌍용건설</text:span></text:p></table:table-cell><table:table-cell table:style-name="T2.R18_C5"><text:p text:style-name="P247"><text:span text:style-name="T630">19</text:span></text:p></table:table-cell></table:table-row><table:table-row table:style-name="T2.R19"><table:table-cell table:style-name="T2.R19_C0"><text:p text:style-name="P248"><text:span text:style-name="T631">18</text:span></text:p></table:table-cell><table:table-cell table:style-name="T2.R19_C1"><text:p text:style-name="P249"><text:span text:style-name="T632">동부건설</text:span></text:p></table:table-cell><table:table-cell table:style-name="T2.R19_C2"><text:p text:style-name="P250"><text:span text:style-name="T633">38</text:span></text:p></table:table-cell><table:table-cell table:style-name="T2.R19_C3"><text:p text:style-name="P251"><text:span text:style-name="T634">43</text:span></text:p></table:table-cell><table:table-cell table:style-name="T2.R19_C4"><text:p text:style-name="P252"><text:span text:style-name="T635">한라건설</text:span></text:p></table:table-cell><table:table-cell table:style-name="T2.R19_C5"><text:p text:style-name="P253"><text:span text:style-name="T636">19</text:span></text:p></table:table-cell></table:table-row><table:table-row table:style-name="T2.R20"><table:table-cell table:style-name="T2.R20_C0"><text:p text:style-name="P254"><text:span text:style-name="T637">19</text:span></text:p></table:table-cell><table:table-cell table:style-name="T2.R20_C1"><text:p text:style-name="P255"><text:span text:style-name="T638">유성엔지니어링</text:span></text:p></table:table-cell><table:table-cell table:style-name="T2.R20_C2"><text:p text:style-name="P256"><text:span text:style-name="T639">37</text:span></text:p></table:table-cell><table:table-cell table:style-name="T2.R20_C3"><text:p text:style-name="P257"><text:span text:style-name="T640">45</text:span></text:p></table:table-cell><table:table-cell table:style-name="T2.R20_C4"><text:p text:style-name="P258"><text:span text:style-name="T641">KT</text:span></text:p></table:table-cell><table:table-cell table:style-name="T2.R20_C5"><text:p text:style-name="P259"><text:span text:style-name="T642">18</text:span></text:p></table:table-cell></table:table-row><table:table-row table:style-name="T2.R21"><table:table-cell table:style-name="T2.R21_C0"><text:p text:style-name="P260"><text:span text:style-name="T643">20</text:span></text:p></table:table-cell><table:table-cell table:style-name="T2.R21_C1"><text:p text:style-name="P261"><text:span text:style-name="T644">현대제철</text:span></text:p></table:table-cell><table:table-cell table:style-name="T2.R21_C2"><text:p text:style-name="P262"><text:span text:style-name="T645">37</text:span></text:p></table:table-cell><table:table-cell table:style-name="T2.R21_C3"><text:p text:style-name="P263"><text:span text:style-name="T646">45</text:span></text:p></table:table-cell><table:table-cell table:style-name="T2.R21_C4"><text:p text:style-name="P264"><text:span text:style-name="T647">한국타이어</text:span></text:p></table:table-cell><table:table-cell table:style-name="T2.R21_C5"><text:p text:style-name="P265"><text:span text:style-name="T648">18</text:span></text:p></table:table-cell></table:table-row><table:table-row table:style-name="T2.R22"><table:table-cell table:style-name="T2.R22_C0"><text:p text:style-name="P266"><text:span text:style-name="T649">21</text:span></text:p></table:table-cell><table:table-cell table:style-name="T2.R22_C1"><text:p text:style-name="P267"><text:span text:style-name="T650">포스코</text:span></text:p></table:table-cell><table:table-cell table:style-name="T2.R22_C2"><text:p text:style-name="P268"><text:span text:style-name="T651">36</text:span></text:p></table:table-cell><table:table-cell table:style-name="T2.R22_C3"><text:p text:style-name="P269"><text:span text:style-name="T652">45</text:span></text:p></table:table-cell><table:table-cell table:style-name="T2.R22_C4"><text:p text:style-name="P270"><text:span text:style-name="T653">교촌치킨</text:span></text:p></table:table-cell><table:table-cell table:style-name="T2.R22_C5"><text:p text:style-name="P271"><text:span text:style-name="T654">18</text:span></text:p></table:table-cell></table:table-row><table:table-row table:style-name="T2.R23"><table:table-cell table:style-name="T2.R23_C0"><text:p text:style-name="P272"><text:span text:style-name="T655">22</text:span></text:p></table:table-cell><table:table-cell table:style-name="T2.R23_C1"><text:p text:style-name="P273"><text:span text:style-name="T656">경남기업</text:span></text:p></table:table-cell><table:table-cell table:style-name="T2.R23_C2"><text:p text:style-name="P274"><text:span text:style-name="T657">35</text:span></text:p></table:table-cell><table:table-cell table:style-name="T2.R23_C3"><text:p text:style-name="P275"><text:span text:style-name="T658">45</text:span></text:p></table:table-cell><table:table-cell table:style-name="T2.R23_C4"><text:p text:style-name="P276"><text:span text:style-name="T659">LG </text:span><text:span text:style-name="T660">화학</text:span></text:p></table:table-cell><table:table-cell table:style-name="T2.R23_C5"><text:p text:style-name="P277"><text:span text:style-name="T661">18</text:span></text:p></table:table-cell></table:table-row><table:table-row table:style-name="T2.R24"><table:table-cell table:style-name="T2.R24_C0"><text:p text:style-name="P278"><text:span text:style-name="T662">23</text:span></text:p></table:table-cell><table:table-cell table:style-name="T2.R24_C1"><text:p text:style-name="P279"><text:span text:style-name="T663">CJ </text:span><text:span text:style-name="T664">대한통운</text:span></text:p></table:table-cell><table:table-cell table:style-name="T2.R24_C2"><text:p text:style-name="P280"><text:span text:style-name="T665">33</text:span></text:p></table:table-cell><table:table-cell table:style-name="T2.R24_C3"><text:p text:style-name="P281"><text:span text:style-name="T666">49</text:span></text:p></table:table-cell><table:table-cell table:style-name="T2.R24_C4"><text:p text:style-name="P282"><text:span text:style-name="T667">고려개발</text:span></text:p></table:table-cell><table:table-cell table:style-name="T2.R24_C5"><text:p text:style-name="P283"><text:span text:style-name="T668">16</text:span></text:p></table:table-cell></table:table-row><table:table-row table:style-name="T2.R25"><table:table-cell table:style-name="T2.R25_C0"><text:p text:style-name="P284"><text:span text:style-name="T669">24</text:span></text:p></table:table-cell><table:table-cell table:style-name="T2.R25_C1"><text:p text:style-name="P285"><text:span text:style-name="T670">한진중공업건설부문</text:span></text:p></table:table-cell><table:table-cell table:style-name="T2.R25_C2"><text:p text:style-name="P286"><text:span text:style-name="T671">32</text:span></text:p></table:table-cell><table:table-cell table:style-name="T2.R25_C3"><text:p text:style-name="P287"><text:span text:style-name="T672">49</text:span></text:p></table:table-cell><table:table-cell table:style-name="T2.R25_C4"><text:p text:style-name="P288"><text:span text:style-name="T673">삼부토건</text:span></text:p></table:table-cell><table:table-cell table:style-name="T2.R25_C5"><text:p text:style-name="P289"><text:span text:style-name="T674">16</text:span></text:p></table:table-cell></table:table-row><table:table-row table:style-name="T2.R26"><table:table-cell table:style-name="T2.R26_C0"><text:p text:style-name="P290"><text:span text:style-name="T675">25</text:span></text:p></table:table-cell><table:table-cell table:style-name="T2.R26_C1"><text:p text:style-name="P291"><text:span text:style-name="T676">서희건설</text:span></text:p></table:table-cell><table:table-cell table:style-name="T2.R26_C2"><text:p text:style-name="P292"><text:span text:style-name="T677">28</text:span></text:p></table:table-cell><table:table-cell table:style-name="T2.R26_C3"><text:p text:style-name="P293"><text:span text:style-name="T678">49</text:span></text:p></table:table-cell><table:table-cell table:style-name="T2.R26_C4"><text:p text:style-name="P294"><text:span text:style-name="T679">한라</text:span></text:p></table:table-cell><table:table-cell table:style-name="T2.R26_C5"><text:p text:style-name="P295"><text:span text:style-name="T680">16</text:span></text:p></table:table-cell></table:table-row><table:table-row table:style-name="T2.R27"><table:table-cell table:style-name="T2.R27_C0"><text:p text:style-name="P296"><text:span text:style-name="T681">26</text:span></text:p></table:table-cell><table:table-cell table:style-name="T2.R27_C1"><text:p text:style-name="P297"><text:span text:style-name="T682">두산중공업</text:span></text:p></table:table-cell><table:table-cell table:style-name="T2.R27_C2"><text:p text:style-name="P298"><text:span text:style-name="T683">28</text:span></text:p></table:table-cell><table:table-cell table:style-name="T2.R27_C3"><text:p text:style-name="P299"><text:span text:style-name="T684">49</text:span></text:p></table:table-cell><table:table-cell table:style-name="T2.R27_C4"><text:p text:style-name="P300"><text:span text:style-name="T685">한양</text:span></text:p></table:table-cell><table:table-cell table:style-name="T2.R27_C5"><text:p text:style-name="P301"><text:span text:style-name="T686">16</text:span></text:p></table:table-cell></table:table-row></table:table></draw:text-box></draw:frame></text:p>
      <text:p text:style-name="P302"><text:span text:style-name="T687"> </text:span></text:p>
      <text:p text:style-name="P303"><text:span text:style-name="T688"> </text:span><text:span text:style-name="T689">○ </text:span><text:span text:style-name="T690">대상 년도 </text:span><text:span text:style-name="T691">: 2005</text:span><text:span text:style-name="T692">년</text:span><text:span text:style-name="T693">- 2014</text:span><text:span text:style-name="T694">년 </text:span></text:p>
      <text:p text:style-name="P304"><text:span text:style-name="T695"> </text:span><text:span text:style-name="T696">○ </text:span><text:span text:style-name="T697">근거자료 </text:span><text:span text:style-name="T698">: </text:span><text:span text:style-name="T699">노동부 산재보험 통계</text:span><text:span text:style-name="T700">, </text:span><text:span text:style-name="T701">중대재해 보고 자료</text:span><text:span text:style-name="T702">, </text:span><text:span text:style-name="T703">공무원연금</text:span><text:span text:style-name="T704">, </text:span><text:span text:style-name="T705">해양경찰청 자료</text:span></text:p>
      <text:p text:style-name="P305"><text:span text:style-name="T706"> </text:span><text:span text:style-name="T707">○ </text:span><text:span text:style-name="T708">산재보험 통계는 산재승인일 기준</text:span><text:span text:style-name="T709">. </text:span><text:span text:style-name="T710">하청 산재는 원청으로 합산</text:span></text:p>
      <text:p text:style-name="P306"/>
      <text:p text:style-name="P307"><text:span text:style-name="T711">2) 2015</text:span><text:span text:style-name="T712">년에도 전경련 회원사에서 </text:span><text:span text:style-name="T713">104</text:span><text:span text:style-name="T714">명 사망</text:span></text:p>
      <text:p text:style-name="P308"><text:span text:style-name="T715">- 2015</text:span><text:span text:style-name="T716">년 중대재해 발생 </text:span><text:span text:style-name="T717">833</text:span><text:span text:style-name="T718">건 중 </text:span><text:span text:style-name="T719">100</text:span><text:span text:style-name="T720">건이 전경련 소속 회사를 원청으로 둠</text:span><text:span text:style-name="T721">.</text:span></text:p>
      <text:p text:style-name="P309"><text:span text:style-name="T722">- </text:span><text:span text:style-name="T723">전경련 회원사 </text:span><text:span text:style-name="T724">523</text:span><text:span text:style-name="T725">개 </text:span><text:span text:style-name="T726">(</text:span><text:span text:style-name="T727">명예회원 </text:span><text:span text:style-name="T728">4, </text:span><text:span text:style-name="T729">단체회원 </text:span><text:span text:style-name="T730">92</text:span><text:span text:style-name="T731">개 제외</text:span><text:span text:style-name="T732">) </text:span><text:span text:style-name="T733">중 </text:span><text:span text:style-name="T734">59</text:span><text:span text:style-name="T735">개 기업에서 </text:span><text:span text:style-name="T736">2015</text:span><text:span text:style-name="T737">년 산재 사망자 발생</text:span><text:span text:style-name="T738">, </text:span><text:span text:style-name="T739">이로 인해 </text:span><text:span text:style-name="T740">104</text:span><text:span text:style-name="T741">명이 사망</text:span><text:span text:style-name="T742">. </text:span></text:p>
      <text:p text:style-name="P310"/>
      <text:p text:style-name="P311"><text:span text:style-name="T743">2015</text:span><text:span text:style-name="T744">년 산재 사망 발생한 전경련 소속 기업 </text:span></text:p>
      <text:p text:style-name="P312"><draw:frame draw:style-name="fr5" draw:z-index="0" svg:width="14.872cm" svg:x="0.000cm" svg:y="0.000cm" text:anchor-type="paragraph"><draw:text-box fo:min-height="17.410cm"><table:table table:name="T3" table:style-name="T3" text:anchor-type="paragraph"><table:table-column table:style-name="T3.C75"/><table:table-column table:style-name="T3.C76"/><table:table-column table:style-name="T3.C77"/><table:table-column table:style-name="T3.C78"/><table:table-column table:style-name="T3.C79"/><table:table-column table:style-name="T3.C80"/><table:table-row table:style-name="T3.R1"><table:table-cell table:style-name="T3.R1_C0"><text:p text:style-name="P313"><text:span text:style-name="T745">연번</text:span></text:p></table:table-cell><table:table-cell table:style-name="T3.R1_C1"><text:p text:style-name="P314"><text:span text:style-name="T746">기업</text:span></text:p></table:table-cell><table:table-cell table:style-name="T3.R1_C2"><text:p text:style-name="P315"><text:span text:style-name="T747">사망자수</text:span></text:p></table:table-cell><table:table-cell table:style-name="T3.R1_C3"><text:p text:style-name="P316"><text:span text:style-name="T748">연번</text:span></text:p></table:table-cell><table:table-cell table:style-name="T3.R1_C4"><text:p text:style-name="P317"><text:span text:style-name="T749">기업</text:span></text:p></table:table-cell><table:table-cell table:style-name="T3.R1_C5"><text:p text:style-name="P318"><text:span text:style-name="T750">사망자수</text:span></text:p></table:table-cell></table:table-row><table:table-row table:style-name="T3.R2"><table:table-cell table:style-name="T3.R2_C0"><text:p text:style-name="P319"><text:span text:style-name="T751">1</text:span></text:p></table:table-cell><table:table-cell table:style-name="T3.R2_C1"><text:p text:style-name="P320"><text:span text:style-name="T752">대우조선해양</text:span><text:span text:style-name="T753">㈜</text:span></text:p></table:table-cell><table:table-cell table:style-name="T3.R2_C2"><text:p text:style-name="P321"><text:span text:style-name="T754">5</text:span></text:p></table:table-cell><table:table-cell table:style-name="T3.R2_C3"><text:p text:style-name="P322"><text:span text:style-name="T755">31</text:span></text:p></table:table-cell><table:table-cell table:style-name="T3.R2_C4"><text:p text:style-name="P323"><text:span text:style-name="T756">깨끗한나라</text:span><text:span text:style-name="T757">㈜</text:span></text:p></table:table-cell><table:table-cell table:style-name="T3.R2_C5"><text:p text:style-name="P324"><text:span text:style-name="T758">1</text:span></text:p></table:table-cell></table:table-row><table:table-row table:style-name="T3.R3"><table:table-cell table:style-name="T3.R3_C0"><text:p text:style-name="P325"><text:span text:style-name="T759">2</text:span></text:p></table:table-cell><table:table-cell table:style-name="T3.R3_C1"><text:p text:style-name="P326"><text:span text:style-name="T760">㈜</text:span><text:span text:style-name="T761">대우건설</text:span></text:p></table:table-cell><table:table-cell table:style-name="T3.R3_C2"><text:p text:style-name="P327"><text:span text:style-name="T762">5</text:span></text:p></table:table-cell><table:table-cell table:style-name="T3.R3_C3"><text:p text:style-name="P328"><text:span text:style-name="T763">32</text:span></text:p></table:table-cell><table:table-cell table:style-name="T3.R3_C4"><text:p text:style-name="P329"><text:span text:style-name="T764">노벨리스코리아</text:span><text:span text:style-name="T765">㈜</text:span></text:p></table:table-cell><table:table-cell table:style-name="T3.R3_C5"><text:p text:style-name="P330"><text:span text:style-name="T766">1</text:span></text:p></table:table-cell></table:table-row><table:table-row table:style-name="T3.R4"><table:table-cell table:style-name="T3.R4_C0"><text:p text:style-name="P331"><text:span text:style-name="T767">3</text:span></text:p></table:table-cell><table:table-cell table:style-name="T3.R4_C1"><text:p text:style-name="P332"><text:span text:style-name="T768">㈜</text:span><text:span text:style-name="T769">포스코건설</text:span></text:p></table:table-cell><table:table-cell table:style-name="T3.R4_C2"><text:p text:style-name="P333"><text:span text:style-name="T770">5</text:span></text:p></table:table-cell><table:table-cell table:style-name="T3.R4_C3"><text:p text:style-name="P334"><text:span text:style-name="T771">33</text:span></text:p></table:table-cell><table:table-cell table:style-name="T3.R4_C4"><text:p text:style-name="P335"><text:span text:style-name="T772">대림산업</text:span><text:span text:style-name="T773">㈜</text:span></text:p></table:table-cell><table:table-cell table:style-name="T3.R4_C5"><text:p text:style-name="P336"><text:span text:style-name="T774">1</text:span></text:p></table:table-cell></table:table-row><table:table-row table:style-name="T3.R5"><table:table-cell table:style-name="T3.R5_C0"><text:p text:style-name="P337"><text:span text:style-name="T775">4</text:span></text:p></table:table-cell><table:table-cell table:style-name="T3.R5_C1"><text:p text:style-name="P338"><text:span text:style-name="T776">GS</text:span><text:span text:style-name="T777">건설</text:span><text:span text:style-name="T778">(</text:span><text:span text:style-name="T779">주</text:span><text:span text:style-name="T780">)</text:span></text:p></table:table-cell><table:table-cell table:style-name="T3.R5_C2"><text:p text:style-name="P339"><text:span text:style-name="T781">4</text:span></text:p></table:table-cell><table:table-cell table:style-name="T3.R5_C3"><text:p text:style-name="P340"><text:span text:style-name="T782">34</text:span></text:p></table:table-cell><table:table-cell table:style-name="T3.R5_C4"><text:p text:style-name="P341"><text:span text:style-name="T783">동국제강</text:span><text:span text:style-name="T784">㈜</text:span></text:p></table:table-cell><table:table-cell table:style-name="T3.R5_C5"><text:p text:style-name="P342"><text:span text:style-name="T785">1</text:span></text:p></table:table-cell></table:table-row><table:table-row table:style-name="T3.R6"><table:table-cell table:style-name="T3.R6_C0"><text:p text:style-name="P343"><text:span text:style-name="T786">5</text:span></text:p></table:table-cell><table:table-cell table:style-name="T3.R6_C1"><text:p text:style-name="P344"><text:span text:style-name="T787">쌍용건설</text:span><text:span text:style-name="T788">㈜</text:span></text:p></table:table-cell><table:table-cell table:style-name="T3.R6_C2"><text:p text:style-name="P345"><text:span text:style-name="T789">4</text:span></text:p></table:table-cell><table:table-cell table:style-name="T3.R6_C3"><text:p text:style-name="P346"><text:span text:style-name="T790">35</text:span></text:p></table:table-cell><table:table-cell table:style-name="T3.R6_C4"><text:p text:style-name="P347"><text:span text:style-name="T791">동부제철</text:span><text:span text:style-name="T792">㈜</text:span></text:p></table:table-cell><table:table-cell table:style-name="T3.R6_C5"><text:p text:style-name="P348"><text:span text:style-name="T793">1</text:span></text:p></table:table-cell></table:table-row><table:table-row table:style-name="T3.R7"><table:table-cell table:style-name="T3.R7_C0"><text:p text:style-name="P349"><text:span text:style-name="T794">6</text:span></text:p></table:table-cell><table:table-cell table:style-name="T3.R7_C1"><text:p text:style-name="P350"><text:span text:style-name="T795">LG</text:span><text:span text:style-name="T796">디스플레이</text:span><text:span text:style-name="T797">㈜</text:span></text:p></table:table-cell><table:table-cell table:style-name="T3.R7_C2"><text:p text:style-name="P351"><text:span text:style-name="T798">3</text:span></text:p></table:table-cell><table:table-cell table:style-name="T3.R7_C3"><text:p text:style-name="P352"><text:span text:style-name="T799">36</text:span></text:p></table:table-cell><table:table-cell table:style-name="T3.R7_C4"><text:p text:style-name="P353"><text:span text:style-name="T800">동화기업</text:span><text:span text:style-name="T801">㈜</text:span></text:p></table:table-cell><table:table-cell table:style-name="T3.R7_C5"><text:p text:style-name="P354"><text:span text:style-name="T802">1</text:span></text:p></table:table-cell></table:table-row><table:table-row table:style-name="T3.R8"><table:table-cell table:style-name="T3.R8_C0"><text:p text:style-name="P355"><text:span text:style-name="T803">7</text:span></text:p></table:table-cell><table:table-cell table:style-name="T3.R8_C1"><text:p text:style-name="P356"><text:span text:style-name="T804">SK</text:span><text:span text:style-name="T805">건설</text:span><text:span text:style-name="T806">㈜</text:span></text:p></table:table-cell><table:table-cell table:style-name="T3.R8_C2"><text:p text:style-name="P357"><text:span text:style-name="T807">3</text:span></text:p></table:table-cell><table:table-cell table:style-name="T3.R8_C3"><text:p text:style-name="P358"><text:span text:style-name="T808">37</text:span></text:p></table:table-cell><table:table-cell table:style-name="T3.R8_C4"><text:p text:style-name="P359"><text:span text:style-name="T809">두산엔진</text:span><text:span text:style-name="T810">㈜</text:span></text:p></table:table-cell><table:table-cell table:style-name="T3.R8_C5"><text:p text:style-name="P360"><text:span text:style-name="T811">1</text:span></text:p></table:table-cell></table:table-row><table:table-row table:style-name="T3.R9"><table:table-cell table:style-name="T3.R9_C0"><text:p text:style-name="P361"><text:span text:style-name="T812">8</text:span></text:p></table:table-cell><table:table-cell table:style-name="T3.R9_C1"><text:p text:style-name="P362"><text:span text:style-name="T813">동부건설</text:span><text:span text:style-name="T814">㈜</text:span></text:p></table:table-cell><table:table-cell table:style-name="T3.R9_C2"><text:p text:style-name="P363"><text:span text:style-name="T815">3</text:span></text:p></table:table-cell><table:table-cell table:style-name="T3.R9_C3"><text:p text:style-name="P364"><text:span text:style-name="T816">38</text:span></text:p></table:table-cell><table:table-cell table:style-name="T3.R9_C4"><text:p text:style-name="P365"><text:span text:style-name="T817">두산인프라코어</text:span><text:span text:style-name="T818">㈜</text:span></text:p></table:table-cell><table:table-cell table:style-name="T3.R9_C5"><text:p text:style-name="P366"><text:span text:style-name="T819">1</text:span></text:p></table:table-cell></table:table-row><table:table-row table:style-name="T3.R10"><table:table-cell table:style-name="T3.R10_C0"><text:p text:style-name="P367"><text:span text:style-name="T820">9</text:span></text:p></table:table-cell><table:table-cell table:style-name="T3.R10_C1"><text:p text:style-name="P368"><text:span text:style-name="T821">롯데건설</text:span><text:span text:style-name="T822">㈜</text:span></text:p></table:table-cell><table:table-cell table:style-name="T3.R10_C2"><text:p text:style-name="P369"><text:span text:style-name="T823">3</text:span></text:p></table:table-cell><table:table-cell table:style-name="T3.R10_C3"><text:p text:style-name="P370"><text:span text:style-name="T824">39</text:span></text:p></table:table-cell><table:table-cell table:style-name="T3.R10_C4"><text:p text:style-name="P371"><text:span text:style-name="T825">두산중공업</text:span><text:span text:style-name="T826">㈜</text:span></text:p></table:table-cell><table:table-cell table:style-name="T3.R10_C5"><text:p text:style-name="P372"><text:span text:style-name="T827">1</text:span></text:p></table:table-cell></table:table-row><table:table-row table:style-name="T3.R11"><table:table-cell table:style-name="T3.R11_C0"><text:p text:style-name="P373"><text:span text:style-name="T828">10</text:span></text:p></table:table-cell><table:table-cell table:style-name="T3.R11_C1"><text:p text:style-name="P374"><text:span text:style-name="T829">㈜</text:span><text:span text:style-name="T830">부영주택</text:span></text:p></table:table-cell><table:table-cell table:style-name="T3.R11_C2"><text:p text:style-name="P375"><text:span text:style-name="T831">3</text:span></text:p></table:table-cell><table:table-cell table:style-name="T3.R11_C3"><text:p text:style-name="P376"><text:span text:style-name="T832">40</text:span></text:p></table:table-cell><table:table-cell table:style-name="T3.R11_C4"><text:p text:style-name="P377"><text:span text:style-name="T833">롯데제과</text:span><text:span text:style-name="T834">㈜</text:span></text:p></table:table-cell><table:table-cell table:style-name="T3.R11_C5"><text:p text:style-name="P378"><text:span text:style-name="T835">1</text:span></text:p></table:table-cell></table:table-row><table:table-row table:style-name="T3.R12"><table:table-cell table:style-name="T3.R12_C0"><text:p text:style-name="P379"><text:span text:style-name="T836">11</text:span></text:p></table:table-cell><table:table-cell table:style-name="T3.R12_C1"><text:p text:style-name="P380"><text:span text:style-name="T837">현대중공업</text:span><text:span text:style-name="T838">㈜</text:span></text:p></table:table-cell><table:table-cell table:style-name="T3.R12_C2"><text:p text:style-name="P381"><text:span text:style-name="T839">3</text:span></text:p></table:table-cell><table:table-cell table:style-name="T3.R12_C3"><text:p text:style-name="P382"><text:span text:style-name="T840">41</text:span></text:p></table:table-cell><table:table-cell table:style-name="T3.R12_C4"><text:p text:style-name="P383"><text:span text:style-name="T841">르노삼성자동차</text:span><text:span text:style-name="T842">㈜</text:span></text:p></table:table-cell><table:table-cell table:style-name="T3.R12_C5"><text:p text:style-name="P384"><text:span text:style-name="T843">1</text:span></text:p></table:table-cell></table:table-row><table:table-row table:style-name="T3.R13"><table:table-cell table:style-name="T3.R13_C0"><text:p text:style-name="P385"><text:span text:style-name="T844">12</text:span></text:p></table:table-cell><table:table-cell table:style-name="T3.R13_C1"><text:p text:style-name="P386"><text:span text:style-name="T845">STX</text:span><text:span text:style-name="T846">조선해양</text:span><text:span text:style-name="T847">㈜</text:span></text:p></table:table-cell><table:table-cell table:style-name="T3.R13_C2"><text:p text:style-name="P387"><text:span text:style-name="T848">2</text:span></text:p></table:table-cell><table:table-cell table:style-name="T3.R13_C3"><text:p text:style-name="P388"><text:span text:style-name="T849">42</text:span></text:p></table:table-cell><table:table-cell table:style-name="T3.R13_C4"><text:p text:style-name="P389"><text:span text:style-name="T850">삼성중공업</text:span><text:span text:style-name="T851">㈜</text:span></text:p></table:table-cell><table:table-cell table:style-name="T3.R13_C5"><text:p text:style-name="P390"><text:span text:style-name="T852">1</text:span></text:p></table:table-cell></table:table-row><table:table-row table:style-name="T3.R14"><table:table-cell table:style-name="T3.R14_C0"><text:p text:style-name="P391"><text:span text:style-name="T853">13</text:span></text:p></table:table-cell><table:table-cell table:style-name="T3.R14_C1"><text:p text:style-name="P392"><text:span text:style-name="T854">STX</text:span><text:span text:style-name="T855">중공업</text:span><text:span text:style-name="T856">㈜</text:span></text:p></table:table-cell><table:table-cell table:style-name="T3.R14_C2"><text:p text:style-name="P393"><text:span text:style-name="T857">2</text:span></text:p></table:table-cell><table:table-cell table:style-name="T3.R14_C3"><text:p text:style-name="P394"><text:span text:style-name="T858">43</text:span></text:p></table:table-cell><table:table-cell table:style-name="T3.R14_C4"><text:p text:style-name="P395"><text:span text:style-name="T859">세운철강</text:span><text:span text:style-name="T860">㈜</text:span></text:p></table:table-cell><table:table-cell table:style-name="T3.R14_C5"><text:p text:style-name="P396"><text:span text:style-name="T861">1</text:span></text:p></table:table-cell></table:table-row><table:table-row table:style-name="T3.R15"><table:table-cell table:style-name="T3.R15_C0"><text:p text:style-name="P397"><text:span text:style-name="T862">14</text:span></text:p></table:table-cell><table:table-cell table:style-name="T3.R15_C1"><text:p text:style-name="P398"><text:span text:style-name="T863">경남기업</text:span><text:span text:style-name="T864">㈜</text:span></text:p></table:table-cell><table:table-cell table:style-name="T3.R15_C2"><text:p text:style-name="P399"><text:span text:style-name="T865">2</text:span></text:p></table:table-cell><table:table-cell table:style-name="T3.R15_C3"><text:p text:style-name="P400"><text:span text:style-name="T866">44</text:span></text:p></table:table-cell><table:table-cell table:style-name="T3.R15_C4"><text:p text:style-name="P401"><text:span text:style-name="T867">신세계건설</text:span><text:span text:style-name="T868">㈜</text:span></text:p></table:table-cell><table:table-cell table:style-name="T3.R15_C5"><text:p text:style-name="P402"><text:span text:style-name="T869">1</text:span></text:p></table:table-cell></table:table-row><table:table-row table:style-name="T3.R16"><table:table-cell table:style-name="T3.R16_C0"><text:p text:style-name="P403"><text:span text:style-name="T870">15</text:span></text:p></table:table-cell><table:table-cell table:style-name="T3.R16_C1"><text:p text:style-name="P404"><text:span text:style-name="T871">고려개발</text:span><text:span text:style-name="T872">㈜</text:span></text:p></table:table-cell><table:table-cell table:style-name="T3.R16_C2"><text:p text:style-name="P405"><text:span text:style-name="T873">2</text:span></text:p></table:table-cell><table:table-cell table:style-name="T3.R16_C3"><text:p text:style-name="P406"><text:span text:style-name="T874">45</text:span></text:p></table:table-cell><table:table-cell table:style-name="T3.R16_C4"><text:p text:style-name="P407"><text:span text:style-name="T875">씨제이대한통운</text:span><text:span text:style-name="T876">㈜</text:span></text:p></table:table-cell><table:table-cell table:style-name="T3.R16_C5"><text:p text:style-name="P408"><text:span text:style-name="T877">1</text:span></text:p></table:table-cell></table:table-row><table:table-row table:style-name="T3.R17"><table:table-cell table:style-name="T3.R17_C0"><text:p text:style-name="P409"><text:span text:style-name="T878">16</text:span></text:p></table:table-cell><table:table-cell table:style-name="T3.R17_C1"><text:p text:style-name="P410"><text:span text:style-name="T879">두산건설</text:span><text:span text:style-name="T880">㈜</text:span></text:p></table:table-cell><table:table-cell table:style-name="T3.R17_C2"><text:p text:style-name="P411"><text:span text:style-name="T881">2</text:span></text:p></table:table-cell><table:table-cell table:style-name="T3.R17_C3"><text:p text:style-name="P412"><text:span text:style-name="T882">46</text:span></text:p></table:table-cell><table:table-cell table:style-name="T3.R17_C4"><text:p text:style-name="P413"><text:span text:style-name="T883">아이에서동서</text:span><text:span text:style-name="T884">㈜</text:span></text:p></table:table-cell><table:table-cell table:style-name="T3.R17_C5"><text:p text:style-name="P414"><text:span text:style-name="T885">1</text:span></text:p></table:table-cell></table:table-row><table:table-row table:style-name="T3.R18"><table:table-cell table:style-name="T3.R18_C0"><text:p text:style-name="P415"><text:span text:style-name="T886">17</text:span></text:p></table:table-cell><table:table-cell table:style-name="T3.R18_C1"><text:p text:style-name="P416"><text:span text:style-name="T887">삼부토건</text:span><text:span text:style-name="T888">㈜</text:span></text:p></table:table-cell><table:table-cell table:style-name="T3.R18_C2"><text:p text:style-name="P417"><text:span text:style-name="T889">2</text:span></text:p></table:table-cell><table:table-cell table:style-name="T3.R18_C3"><text:p text:style-name="P418"><text:span text:style-name="T890">47</text:span></text:p></table:table-cell><table:table-cell table:style-name="T3.R18_C4"><text:p text:style-name="P419"><text:span text:style-name="T891">㈜</text:span><text:span text:style-name="T892">LG</text:span><text:span text:style-name="T893">화학</text:span></text:p></table:table-cell><table:table-cell table:style-name="T3.R18_C5"><text:p text:style-name="P420"><text:span text:style-name="T894">1</text:span></text:p></table:table-cell></table:table-row><table:table-row table:style-name="T3.R19"><table:table-cell table:style-name="T3.R19_C0"><text:p text:style-name="P421"><text:span text:style-name="T895">18</text:span></text:p></table:table-cell><table:table-cell table:style-name="T3.R19_C1"><text:p text:style-name="P422"><text:span text:style-name="T896">㈜</text:span><text:span text:style-name="T897">한라</text:span></text:p></table:table-cell><table:table-cell table:style-name="T3.R19_C2"><text:p text:style-name="P423"><text:span text:style-name="T898">2</text:span></text:p></table:table-cell><table:table-cell table:style-name="T3.R19_C3"><text:p text:style-name="P424"><text:span text:style-name="T899">48</text:span></text:p></table:table-cell><table:table-cell table:style-name="T3.R19_C4"><text:p text:style-name="P425"><text:span text:style-name="T900">㈜</text:span><text:span text:style-name="T901">고려개발</text:span></text:p></table:table-cell><table:table-cell table:style-name="T3.R19_C5"><text:p text:style-name="P426"><text:span text:style-name="T902">1</text:span></text:p></table:table-cell></table:table-row><table:table-row table:style-name="T3.R20"><table:table-cell table:style-name="T3.R20_C0"><text:p text:style-name="P427"><text:span text:style-name="T903">19</text:span></text:p></table:table-cell><table:table-cell table:style-name="T3.R20_C1"><text:p text:style-name="P428"><text:span text:style-name="T904">㈜</text:span><text:span text:style-name="T905">한진중공업</text:span></text:p></table:table-cell><table:table-cell table:style-name="T3.R20_C2"><text:p text:style-name="P429"><text:span text:style-name="T906">2</text:span></text:p></table:table-cell><table:table-cell table:style-name="T3.R20_C3"><text:p text:style-name="P430"><text:span text:style-name="T907">49</text:span></text:p></table:table-cell><table:table-cell table:style-name="T3.R20_C4"><text:p text:style-name="P431"><text:span text:style-name="T908">㈜</text:span><text:span text:style-name="T909">동양</text:span></text:p></table:table-cell><table:table-cell table:style-name="T3.R20_C5"><text:p text:style-name="P432"><text:span text:style-name="T910">1</text:span></text:p></table:table-cell></table:table-row><table:table-row table:style-name="T3.R21"><table:table-cell table:style-name="T3.R21_C0"><text:p text:style-name="P433"><text:span text:style-name="T911">20</text:span></text:p></table:table-cell><table:table-cell table:style-name="T3.R21_C1"><text:p text:style-name="P434"><text:span text:style-name="T912">한국전력공사</text:span></text:p></table:table-cell><table:table-cell table:style-name="T3.R21_C2"><text:p text:style-name="P435"><text:span text:style-name="T913">2</text:span></text:p></table:table-cell><table:table-cell table:style-name="T3.R21_C3"><text:p text:style-name="P436"><text:span text:style-name="T914">50</text:span></text:p></table:table-cell><table:table-cell table:style-name="T3.R21_C4"><text:p text:style-name="P437"><text:span text:style-name="T915">㈜</text:span><text:span text:style-name="T916">삼호</text:span></text:p></table:table-cell><table:table-cell table:style-name="T3.R21_C5"><text:p text:style-name="P438"><text:span text:style-name="T917">1</text:span></text:p></table:table-cell></table:table-row><table:table-row table:style-name="T3.R22"><table:table-cell table:style-name="T3.R22_C0"><text:p text:style-name="P439"><text:span text:style-name="T918">21</text:span></text:p></table:table-cell><table:table-cell table:style-name="T3.R22_C1"><text:p text:style-name="P440"><text:span text:style-name="T919">한신공영</text:span><text:span text:style-name="T920">㈜</text:span></text:p></table:table-cell><table:table-cell table:style-name="T3.R22_C2"><text:p text:style-name="P441"><text:span text:style-name="T921">2</text:span></text:p></table:table-cell><table:table-cell table:style-name="T3.R22_C3"><text:p text:style-name="P442"><text:span text:style-name="T922">51</text:span></text:p></table:table-cell><table:table-cell table:style-name="T3.R22_C4"><text:p text:style-name="P443"><text:span text:style-name="T923">㈜</text:span><text:span text:style-name="T924">삼환까뮤</text:span></text:p></table:table-cell><table:table-cell table:style-name="T3.R22_C5"><text:p text:style-name="P444"><text:span text:style-name="T925">1</text:span></text:p></table:table-cell></table:table-row><table:table-row table:style-name="T3.R23"><table:table-cell table:style-name="T3.R23_C0"><text:p text:style-name="P445"><text:span text:style-name="T926">22</text:span></text:p></table:table-cell><table:table-cell table:style-name="T3.R23_C1"><text:p text:style-name="P446"><text:span text:style-name="T927">현대산업개발</text:span><text:span text:style-name="T928">㈜</text:span></text:p></table:table-cell><table:table-cell table:style-name="T3.R23_C2"><text:p text:style-name="P447"><text:span text:style-name="T929">2</text:span></text:p></table:table-cell><table:table-cell table:style-name="T3.R23_C3"><text:p text:style-name="P448"><text:span text:style-name="T930">52</text:span></text:p></table:table-cell><table:table-cell table:style-name="T3.R23_C4"><text:p text:style-name="P449"><text:span text:style-name="T931">㈜</text:span><text:span text:style-name="T932">티에스엠텍</text:span></text:p></table:table-cell><table:table-cell table:style-name="T3.R23_C5"><text:p text:style-name="P450"><text:span text:style-name="T933">1</text:span></text:p></table:table-cell></table:table-row><table:table-row table:style-name="T3.R24"><table:table-cell table:style-name="T3.R24_C0"><text:p text:style-name="P451"><text:span text:style-name="T934">23</text:span></text:p></table:table-cell><table:table-cell table:style-name="T3.R24_C1"><text:p text:style-name="P452"><text:span text:style-name="T935">현대삼호중공업</text:span><text:span text:style-name="T936">㈜</text:span></text:p></table:table-cell><table:table-cell table:style-name="T3.R24_C2"><text:p text:style-name="P453"><text:span text:style-name="T937">2</text:span></text:p></table:table-cell><table:table-cell table:style-name="T3.R24_C3"><text:p text:style-name="P454"><text:span text:style-name="T938">53</text:span></text:p></table:table-cell><table:table-cell table:style-name="T3.R24_C4"><text:p text:style-name="P455"><text:span text:style-name="T939">㈜</text:span><text:span text:style-name="T940">호반건설주택</text:span></text:p></table:table-cell><table:table-cell table:style-name="T3.R24_C5"><text:p text:style-name="P456"><text:span text:style-name="T941">1</text:span></text:p></table:table-cell></table:table-row><table:table-row table:style-name="T3.R25"><table:table-cell table:style-name="T3.R25_C0"><text:p text:style-name="P457"><text:span text:style-name="T942">24</text:span></text:p></table:table-cell><table:table-cell table:style-name="T3.R25_C1"><text:p text:style-name="P458"><text:span text:style-name="T943">현대엔지니어링</text:span><text:span text:style-name="T944">㈜</text:span></text:p></table:table-cell><table:table-cell table:style-name="T3.R25_C2"><text:p text:style-name="P459"><text:span text:style-name="T945">2</text:span></text:p></table:table-cell><table:table-cell table:style-name="T3.R25_C3"><text:p text:style-name="P460"><text:span text:style-name="T946">54</text:span></text:p></table:table-cell><table:table-cell table:style-name="T3.R25_C4"><text:p text:style-name="P461"><text:span text:style-name="T947">진흥기업</text:span><text:span text:style-name="T948">㈜</text:span></text:p></table:table-cell><table:table-cell table:style-name="T3.R25_C5"><text:p text:style-name="P462"><text:span text:style-name="T949">1</text:span></text:p></table:table-cell></table:table-row><table:table-row table:style-name="T3.R26"><table:table-cell table:style-name="T3.R26_C0"><text:p text:style-name="P463"><text:span text:style-name="T950">25</text:span></text:p></table:table-cell><table:table-cell table:style-name="T3.R26_C1"><text:p text:style-name="P464"><text:span text:style-name="T951">현대엘리베이터</text:span><text:span text:style-name="T952">㈜</text:span></text:p></table:table-cell><table:table-cell table:style-name="T3.R26_C2"><text:p text:style-name="P465"><text:span text:style-name="T953">2</text:span></text:p></table:table-cell><table:table-cell table:style-name="T3.R26_C3"><text:p text:style-name="P466"><text:span text:style-name="T954">55</text:span></text:p></table:table-cell><table:table-cell table:style-name="T3.R26_C4"><text:p text:style-name="P467"><text:span text:style-name="T955">코웨이</text:span><text:span text:style-name="T956">㈜</text:span></text:p></table:table-cell><table:table-cell table:style-name="T3.R26_C5"><text:p text:style-name="P468"><text:span text:style-name="T957">1</text:span></text:p></table:table-cell></table:table-row><table:table-row table:style-name="T3.R27"><table:table-cell table:style-name="T3.R27_C0"><text:p text:style-name="P469"><text:span text:style-name="T958">26</text:span></text:p></table:table-cell><table:table-cell table:style-name="T3.R27_C1"><text:p text:style-name="P470"><text:span text:style-name="T959">현대제철</text:span><text:span text:style-name="T960">㈜</text:span></text:p></table:table-cell><table:table-cell table:style-name="T3.R27_C2"><text:p text:style-name="P471"><text:span text:style-name="T961">2</text:span></text:p></table:table-cell><table:table-cell table:style-name="T3.R27_C3"><text:p text:style-name="P472"><text:span text:style-name="T962">56</text:span></text:p></table:table-cell><table:table-cell table:style-name="T3.R27_C4"><text:p text:style-name="P473"><text:span text:style-name="T963">태영건설</text:span></text:p></table:table-cell><table:table-cell table:style-name="T3.R27_C5"><text:p text:style-name="P474"><text:span text:style-name="T964">1</text:span></text:p></table:table-cell></table:table-row><table:table-row table:style-name="T3.R28"><table:table-cell table:style-name="T3.R28_C0"><text:p text:style-name="P475"><text:span text:style-name="T965">27</text:span></text:p></table:table-cell><table:table-cell table:style-name="T3.R28_C1"><text:p text:style-name="P476"><text:span text:style-name="T966">(</text:span><text:span text:style-name="T967">유</text:span><text:span text:style-name="T968">)</text:span><text:span text:style-name="T969">신원</text:span></text:p></table:table-cell><table:table-cell table:style-name="T3.R28_C2"><text:p text:style-name="P477"><text:span text:style-name="T970">1</text:span></text:p></table:table-cell><table:table-cell table:style-name="T3.R28_C3"><text:p text:style-name="P478"><text:span text:style-name="T971">57</text:span></text:p></table:table-cell><table:table-cell table:style-name="T3.R28_C4"><text:p text:style-name="P479"><text:span text:style-name="T972">한국공항</text:span><text:span text:style-name="T973">㈜</text:span></text:p></table:table-cell><table:table-cell table:style-name="T3.R28_C5"><text:p text:style-name="P480"><text:span text:style-name="T974">1</text:span></text:p></table:table-cell></table:table-row><table:table-row table:style-name="T3.R29"><table:table-cell table:style-name="T3.R29_C0"><text:p text:style-name="P481"><text:span text:style-name="T975">28</text:span></text:p></table:table-cell><table:table-cell table:style-name="T3.R29_C1"><text:p text:style-name="P482"><text:span text:style-name="T976">(</text:span><text:span text:style-name="T977">주</text:span><text:span text:style-name="T978">)</text:span><text:span text:style-name="T979">태영건설</text:span></text:p></table:table-cell><table:table-cell table:style-name="T3.R29_C2"><text:p text:style-name="P483"><text:span text:style-name="T980">1</text:span></text:p></table:table-cell><table:table-cell table:style-name="T3.R29_C3"><text:p text:style-name="P484"><text:span text:style-name="T981">58</text:span></text:p></table:table-cell><table:table-cell table:style-name="T3.R29_C4"><text:p text:style-name="P485"><text:span text:style-name="T982">한국항공우주산업</text:span><text:span text:style-name="T983">㈜</text:span></text:p></table:table-cell><table:table-cell table:style-name="T3.R29_C5"><text:p text:style-name="P486"><text:span text:style-name="T984">1</text:span></text:p></table:table-cell></table:table-row><table:table-row table:style-name="T3.R30"><table:table-cell table:style-name="T3.R30_C0"><text:p text:style-name="P487"><text:span text:style-name="T985">29</text:span></text:p></table:table-cell><table:table-cell table:style-name="T3.R30_C1"><text:p text:style-name="P488"><text:span text:style-name="T986">(</text:span><text:span text:style-name="T987">주</text:span><text:span text:style-name="T988">)</text:span><text:span text:style-name="T989">풍산</text:span></text:p></table:table-cell><table:table-cell table:style-name="T3.R30_C2"><text:p text:style-name="P489"><text:span text:style-name="T990">1</text:span></text:p></table:table-cell><table:table-cell table:style-name="T3.R30_C3"><text:p text:style-name="P490"><text:span text:style-name="T991">59</text:span></text:p></table:table-cell><table:table-cell table:style-name="T3.R30_C4"><text:p text:style-name="P491"><text:span text:style-name="T992">현대건설</text:span><text:span text:style-name="T993">㈜</text:span></text:p></table:table-cell><table:table-cell table:style-name="T3.R30_C5"><text:p text:style-name="P492"><text:span text:style-name="T994">1</text:span></text:p></table:table-cell></table:table-row><table:table-row table:style-name="T3.R31"><table:table-cell table:style-name="T3.R31_C0"><text:p text:style-name="P493"><text:span text:style-name="T995">30</text:span></text:p></table:table-cell><table:table-cell table:style-name="T3.R31_C1"><text:p text:style-name="P494"><text:span text:style-name="T996">금호산업</text:span><text:span text:style-name="T997">㈜</text:span></text:p></table:table-cell><table:table-cell table:style-name="T3.R31_C2"><text:p text:style-name="P495"><text:span text:style-name="T998">1</text:span></text:p></table:table-cell><table:table-cell table:style-name="T3.R31_C3"><text:p text:style-name="P496"/></table:table-cell><table:table-cell table:style-name="T3.R31_C4"><text:p text:style-name="P497"><text:span text:style-name="T999">계</text:span></text:p></table:table-cell><table:table-cell table:style-name="T3.R31_C5"><text:p text:style-name="P498"><text:span text:style-name="T1000">104</text:span></text:p></table:table-cell></table:table-row></table:table></draw:text-box></draw:frame></text:p>
      <text:p text:style-name="P499"><text:span text:style-name="T1001">3) </text:span><text:span text:style-name="T1002">그런데도 산재보험료 감면</text:span><text:span text:style-name="T1003">?</text:span></text:p>
      <text:p text:style-name="P500"/>
      <text:p text:style-name="P501"><text:span text:style-name="T1004">- </text:span><text:span text:style-name="T1005">그럼에도 대기업은 위험 업무를 하청업체에 외주화하면서</text:span><text:span text:style-name="T1006">, </text:span><text:span text:style-name="T1007">산재 발생 비율이 낮은 것처럼 가장</text:span><text:span text:style-name="T1008">. </text:span><text:span text:style-name="T1009">이에 따라</text:span><text:span text:style-name="T1010">, </text:span><text:span text:style-name="T1011">산재보험료까지 돌려받음</text:span><text:span text:style-name="T1012">.</text:span></text:p>
      <text:p text:style-name="P502"/>
      <text:p text:style-name="P503"><text:span text:style-name="T1013">- 2015</text:span><text:span text:style-name="T1014">년 </text:span><text:span text:style-name="T1015">9</text:span><text:span text:style-name="T1016">월 한 정애 의원이 제출한 자료에 따르면</text:span><text:span text:style-name="T1017">, </text:span><text:span text:style-name="T1018">산재보험료 특례 적용 상위 </text:span><text:span text:style-name="T1019">100</text:span><text:span text:style-name="T1020">개 대기업이 </text:span><text:span text:style-name="T1021">2014</text:span><text:span text:style-name="T1022">년 돌려받은 보험료는 총 </text:span><text:span text:style-name="T1023">4308</text:span><text:span text:style-name="T1024">억원</text:span><text:span text:style-name="T1025">. </text:span><text:span text:style-name="T1026">개별실적요율제가 적용돼 산재보험료 특례를 누린 상위 </text:span><text:span text:style-name="T1027">100</text:span><text:span text:style-name="T1028">개 대기업의 몫은 </text:span><text:span text:style-name="T1029">2012</text:span><text:span text:style-name="T1030">년 </text:span><text:span text:style-name="T1031">3899</text:span><text:span text:style-name="T1032">억원</text:span><text:span text:style-name="T1033">(31%)</text:span><text:span text:style-name="T1034">에서 </text:span><text:span text:style-name="T1035">2013</text:span><text:span text:style-name="T1036">년 </text:span><text:span text:style-name="T1037">4043</text:span><text:span text:style-name="T1038">억원</text:span><text:span text:style-name="T1039">(32%), </text:span><text:span text:style-name="T1040">지난해 </text:span><text:span text:style-name="T1041">4308</text:span><text:span text:style-name="T1042">억원으로 증가 추세임</text:span><text:span text:style-name="T1043">.</text:span></text:p>
      <text:p text:style-name="P504"/>
      <text:p text:style-name="P505"><text:span text:style-name="T1044">- </text:span><text:span text:style-name="T1045">위험의 외주화로 실제 사고 책임이 있는 대기업은 보험료를 덜고</text:span><text:span text:style-name="T1046">, </text:span><text:span text:style-name="T1047">중소기업의 부담은 늘어나는 구조임</text:span><text:span text:style-name="T1048">. </text:span></text:p>
      <text:p text:style-name="P506"/>
      <text:p text:style-name="P507"><text:span text:style-name="T1049">- </text:span><text:span text:style-name="T1050">지난 </text:span><text:span text:style-name="T1051">10</text:span><text:span text:style-name="T1052">년간 산재사망 </text:span><text:span text:style-name="T1053">50</text:span><text:span text:style-name="T1054">대 기업에 포함되는 전경련 회원 기업 </text:span><text:span text:style-name="T1055">39</text:span><text:span text:style-name="T1056">개 중 </text:span><text:span text:style-name="T1057">33</text:span><text:span text:style-name="T1058">개 기업이 한정애 의원이 </text:span><text:span text:style-name="T1059">2015</text:span><text:span text:style-name="T1060">년 </text:span><text:span text:style-name="T1061">9</text:span><text:span text:style-name="T1062">월 제출한 개별실적요율 인하 상위 </text:span><text:span text:style-name="T1063">100</text:span><text:span text:style-name="T1064">개소에 포함되어 </text:span><text:span text:style-name="T1065">2014</text:span><text:span text:style-name="T1066">년</text:span><text:span text:style-name="T1067">, </text:span><text:span text:style-name="T1068">한해 </text:span><text:span text:style-name="T1069">1</text:span><text:span text:style-name="T1070">개 기업 당 평균 </text:span><text:span text:style-name="T1071">7,917,745,390</text:span><text:span text:style-name="T1072">원</text:span><text:span text:style-name="T1073">(</text:span><text:span text:style-name="T1074">약 </text:span><text:span text:style-name="T1075">79</text:span><text:span text:style-name="T1076">억</text:span><text:span text:style-name="T1077">)</text:span><text:span text:style-name="T1078">의 산재보험료를 돌려받음</text:span><text:span text:style-name="T1079">.  </text:span></text:p>
      <text:p text:style-name="P508"/>
      <text:p text:style-name="P509"><text:span text:style-name="T1080">살인기업에 속한 전경련 소속 기업이 받은 </text:span><text:span text:style-name="T1081">2014</text:span><text:span text:style-name="T1082">년 산재보험료 감면액</text:span></text:p>
      <text:p text:style-name="P510"><draw:frame draw:style-name="fr6" draw:z-index="0" svg:width="13.516cm" svg:x="0.000cm" svg:y="0.000cm" text:anchor-type="paragraph"><draw:text-box fo:min-height="8.811cm"><table:table table:name="T4" table:style-name="T4" text:anchor-type="paragraph"><table:table-column table:style-name="T4.C81"/><table:table-column table:style-name="T4.C82"/><table:table-column table:style-name="T4.C83"/><table:table-row table:style-name="T4.R1"><table:table-cell table:style-name="T4.R1_C0"><text:p text:style-name="P511"><text:span text:style-name="T1083">연번호</text:span></text:p></table:table-cell><table:table-cell table:style-name="T4.R1_C1"><text:p text:style-name="P512"><text:span text:style-name="T1084">기업</text:span></text:p></table:table-cell><table:table-cell table:style-name="T4.R1_C2"><text:p text:style-name="P513"><text:span text:style-name="T1085">2014</text:span><text:span text:style-name="T1086">년 산재보험료 감면액</text:span><text:span text:style-name="T1087">(</text:span><text:span text:style-name="T1088">원</text:span><text:span text:style-name="T1089">)</text:span></text:p></table:table-cell></table:table-row><table:table-row table:style-name="T4.R2"><table:table-cell table:style-name="T4.R2_C0"><text:p text:style-name="P514"><text:span text:style-name="T1090">1</text:span></text:p></table:table-cell><table:table-cell table:style-name="T4.R2_C1"><text:p text:style-name="P515"><text:span text:style-name="T1091">현대건설</text:span></text:p></table:table-cell><table:table-cell table:style-name="T4.R2_C2"><text:p text:style-name="P516"><text:span text:style-name="T1092">13,440,100,970</text:span></text:p></table:table-cell></table:table-row><table:table-row table:style-name="T4.R3"><table:table-cell table:style-name="T4.R3_C0"><text:p text:style-name="P517"><text:span text:style-name="T1093">2</text:span></text:p></table:table-cell><table:table-cell table:style-name="T4.R3_C1"><text:p text:style-name="P518"><text:span text:style-name="T1094">대우건설</text:span></text:p></table:table-cell><table:table-cell table:style-name="T4.R3_C2"><text:p text:style-name="P519"><text:span text:style-name="T1095">16,552,043,870</text:span></text:p></table:table-cell></table:table-row><table:table-row table:style-name="T4.R4"><table:table-cell table:style-name="T4.R4_C0"><text:p text:style-name="P520"><text:span text:style-name="T1096">3</text:span></text:p></table:table-cell><table:table-cell table:style-name="T4.R4_C1"><text:p text:style-name="P521"><text:span text:style-name="T1097">GS</text:span><text:span text:style-name="T1098">건설</text:span></text:p></table:table-cell><table:table-cell table:style-name="T4.R4_C2"><text:p text:style-name="P522"><text:span text:style-name="T1099">10,998,466,970</text:span></text:p></table:table-cell></table:table-row><table:table-row table:style-name="T4.R5"><table:table-cell table:style-name="T4.R5_C0"><text:p text:style-name="P523"><text:span text:style-name="T1100">4</text:span></text:p></table:table-cell><table:table-cell table:style-name="T4.R5_C1"><text:p text:style-name="P524"><text:span text:style-name="T1101">현대중공업</text:span></text:p></table:table-cell><table:table-cell table:style-name="T4.R5_C2"><text:p text:style-name="P525"><text:span text:style-name="T1102">14,018,825,110</text:span></text:p></table:table-cell></table:table-row><table:table-row table:style-name="T4.R6"><table:table-cell table:style-name="T4.R6_C0"><text:p text:style-name="P526"><text:span text:style-name="T1103">5</text:span></text:p></table:table-cell><table:table-cell table:style-name="T4.R6_C1"><text:p text:style-name="P527"><text:span text:style-name="T1104">삼성물산</text:span><text:span text:style-name="T1105">(</text:span><text:span text:style-name="T1106">주</text:span><text:span text:style-name="T1107">)</text:span><text:span text:style-name="T1108">건설부문</text:span></text:p></table:table-cell><table:table-cell table:style-name="T4.R6_C2"><text:p text:style-name="P528"><text:span text:style-name="T1109">1,524,284,740</text:span></text:p></table:table-cell></table:table-row><table:table-row table:style-name="T4.R7"><table:table-cell table:style-name="T4.R7_C0"><text:p text:style-name="P529"><text:span text:style-name="T1110">6</text:span></text:p></table:table-cell><table:table-cell table:style-name="T4.R7_C1"><text:p text:style-name="P530"><text:span text:style-name="T1111">대림산업</text:span></text:p></table:table-cell><table:table-cell table:style-name="T4.R7_C2"><text:p text:style-name="P531"><text:span text:style-name="T1112">11,277,030,600</text:span></text:p></table:table-cell></table:table-row><table:table-row table:style-name="T4.R8"><table:table-cell table:style-name="T4.R8_C0"><text:p text:style-name="P532"><text:span text:style-name="T1113">7</text:span></text:p></table:table-cell><table:table-cell table:style-name="T4.R8_C1"><text:p text:style-name="P533"><text:span text:style-name="T1114">롯데건설</text:span></text:p></table:table-cell><table:table-cell table:style-name="T4.R8_C2"><text:p text:style-name="P534"><text:span text:style-name="T1115">13,905,960,710</text:span></text:p></table:table-cell></table:table-row><table:table-row table:style-name="T4.R9"><table:table-cell table:style-name="T4.R9_C0"><text:p text:style-name="P535"><text:span text:style-name="T1116">8</text:span></text:p></table:table-cell><table:table-cell table:style-name="T4.R9_C1"><text:p text:style-name="P536"><text:span text:style-name="T1117">포스코건설</text:span><text:span text:style-name="T1118">/</text:span><text:span text:style-name="T1119">건설일괄</text:span></text:p></table:table-cell><table:table-cell table:style-name="T4.R9_C2"><text:p text:style-name="P537"><text:span text:style-name="T1120">11,832,651,580</text:span></text:p></table:table-cell></table:table-row><table:table-row table:style-name="T4.R10"><table:table-cell table:style-name="T4.R10_C0"><text:p text:style-name="P538"><text:span text:style-name="T1121">9</text:span></text:p></table:table-cell><table:table-cell table:style-name="T4.R10_C1"><text:p text:style-name="P539"><text:span text:style-name="T1122">SK</text:span><text:span text:style-name="T1123">건설</text:span></text:p></table:table-cell><table:table-cell table:style-name="T4.R10_C2"><text:p text:style-name="P540"><text:span text:style-name="T1124">16,989,721,410</text:span></text:p></table:table-cell></table:table-row><table:table-row table:style-name="T4.R11"><table:table-cell table:style-name="T4.R11_C0"><text:p text:style-name="P541"><text:span text:style-name="T1125">10</text:span></text:p></table:table-cell><table:table-cell table:style-name="T4.R11_C1"><text:p text:style-name="P542"><text:span text:style-name="T1126">현대산업개발</text:span></text:p></table:table-cell><table:table-cell table:style-name="T4.R11_C2"><text:p text:style-name="P543"><text:span text:style-name="T1127">5,883,801,870</text:span></text:p></table:table-cell></table:table-row><table:table-row table:style-name="T4.R12"><table:table-cell table:style-name="T4.R12_C0"><text:p text:style-name="P544"><text:span text:style-name="T1128">11</text:span></text:p></table:table-cell><table:table-cell table:style-name="T4.R12_C1"><text:p text:style-name="P545"><text:span text:style-name="T1129">현대자동차</text:span></text:p></table:table-cell><table:table-cell table:style-name="T4.R12_C2"><text:p text:style-name="P546"><text:span text:style-name="T1130">23,042,041,020</text:span></text:p></table:table-cell></table:table-row><table:table-row table:style-name="T4.R13"><table:table-cell table:style-name="T4.R13_C0"><text:p text:style-name="P547"><text:span text:style-name="T1131">12</text:span></text:p></table:table-cell><table:table-cell table:style-name="T4.R13_C1"><text:p text:style-name="P548"><text:span text:style-name="T1132">두산건설</text:span></text:p></table:table-cell><table:table-cell table:style-name="T4.R13_C2"><text:p text:style-name="P549"><text:span text:style-name="T1133">3,508,563,910</text:span></text:p></table:table-cell></table:table-row><table:table-row table:style-name="T4.R14"><table:table-cell table:style-name="T4.R14_C0"><text:p text:style-name="P550"><text:span text:style-name="T1134">13</text:span></text:p></table:table-cell><table:table-cell table:style-name="T4.R14_C1"><text:p text:style-name="P551"><text:span text:style-name="T1135">대우조선해양</text:span></text:p></table:table-cell><table:table-cell table:style-name="T4.R14_C2"><text:p text:style-name="P552"><text:span text:style-name="T1136">6,277,391,840</text:span></text:p></table:table-cell></table:table-row><table:table-row table:style-name="T4.R15"><table:table-cell table:style-name="T4.R15_C0"><text:p text:style-name="P553"><text:span text:style-name="T1137">14</text:span></text:p></table:table-cell><table:table-cell table:style-name="T4.R15_C1"><text:p text:style-name="P554"><text:span text:style-name="T1138">동부건설</text:span></text:p></table:table-cell><table:table-cell table:style-name="T4.R15_C2"><text:p text:style-name="P555"><text:span text:style-name="T1139">2,272,144,780</text:span></text:p></table:table-cell></table:table-row><table:table-row table:style-name="T4.R16"><table:table-cell table:style-name="T4.R16_C0"><text:p text:style-name="P556"><text:span text:style-name="T1140">15</text:span></text:p></table:table-cell><table:table-cell table:style-name="T4.R16_C1"><text:p text:style-name="P557"><text:span text:style-name="T1141">현대제철</text:span></text:p></table:table-cell><table:table-cell table:style-name="T4.R16_C2"><text:p text:style-name="P558"><text:span text:style-name="T1142">3,945,738,850</text:span></text:p></table:table-cell></table:table-row><table:table-row table:style-name="T4.R17"><table:table-cell table:style-name="T4.R17_C0"><text:p text:style-name="P559"><text:span text:style-name="T1143">16</text:span></text:p></table:table-cell><table:table-cell table:style-name="T4.R17_C1"><text:p text:style-name="P560"><text:span text:style-name="T1144">포스코</text:span></text:p></table:table-cell><table:table-cell table:style-name="T4.R17_C2"><text:p text:style-name="P561"><text:span text:style-name="T1145">8,039,762,180</text:span></text:p></table:table-cell></table:table-row><table:table-row table:style-name="T4.R18"><table:table-cell table:style-name="T4.R18_C0"><text:p text:style-name="P562"><text:span text:style-name="T1146">17</text:span></text:p></table:table-cell><table:table-cell table:style-name="T4.R18_C1"><text:p text:style-name="P563"><text:span text:style-name="T1147">경남기업</text:span></text:p></table:table-cell><table:table-cell table:style-name="T4.R18_C2"><text:p text:style-name="P564"><text:span text:style-name="T1148">2,949,069,580</text:span></text:p></table:table-cell></table:table-row><table:table-row table:style-name="T4.R19"><table:table-cell table:style-name="T4.R19_C0"><text:p text:style-name="P565"><text:span text:style-name="T1149">18</text:span></text:p></table:table-cell><table:table-cell table:style-name="T4.R19_C1"><text:p text:style-name="P566"><text:span text:style-name="T1150">한진중공업건설부문</text:span></text:p></table:table-cell><table:table-cell table:style-name="T4.R19_C2"><text:p text:style-name="P567"><text:span text:style-name="T1151">2,954,767,040</text:span></text:p></table:table-cell></table:table-row><table:table-row table:style-name="T4.R20"><table:table-cell table:style-name="T4.R20_C0"><text:p text:style-name="P568"><text:span text:style-name="T1152">19</text:span></text:p></table:table-cell><table:table-cell table:style-name="T4.R20_C1"><text:p text:style-name="P569"><text:span text:style-name="T1153">두산중공업</text:span></text:p></table:table-cell><table:table-cell table:style-name="T4.R20_C2"><text:p text:style-name="P570"><text:span text:style-name="T1154">4,851,006,180</text:span></text:p></table:table-cell></table:table-row><table:table-row table:style-name="T4.R21"><table:table-cell table:style-name="T4.R21_C0"><text:p text:style-name="P571"><text:span text:style-name="T1155">20</text:span></text:p></table:table-cell><table:table-cell table:style-name="T4.R21_C1"><text:p text:style-name="P572"><text:span text:style-name="T1156">한화건설</text:span></text:p></table:table-cell><table:table-cell table:style-name="T4.R21_C2"><text:p text:style-name="P573"><text:span text:style-name="T1157">7,283,000,490</text:span></text:p></table:table-cell></table:table-row><table:table-row table:style-name="T4.R22"><table:table-cell table:style-name="T4.R22_C0"><text:p text:style-name="P574"><text:span text:style-name="T1158">21</text:span></text:p></table:table-cell><table:table-cell table:style-name="T4.R22_C1"><text:p text:style-name="P575"><text:span text:style-name="T1159">삼성중공업</text:span></text:p></table:table-cell><table:table-cell table:style-name="T4.R22_C2"><text:p text:style-name="P576"><text:span text:style-name="T1160">6,821,751,950</text:span></text:p></table:table-cell></table:table-row><table:table-row table:style-name="T4.R23"><table:table-cell table:style-name="T4.R23_C0"><text:p text:style-name="P577"><text:span text:style-name="T1161">22</text:span></text:p></table:table-cell><table:table-cell table:style-name="T4.R23_C1"><text:p text:style-name="P578"><text:span text:style-name="T1162">금호산업건설</text:span></text:p></table:table-cell><table:table-cell table:style-name="T4.R23_C2"><text:p text:style-name="P579"><text:span text:style-name="T1163">4,393,573,290</text:span></text:p></table:table-cell></table:table-row><table:table-row table:style-name="T4.R24"><table:table-cell table:style-name="T4.R24_C0"><text:p text:style-name="P580"><text:span text:style-name="T1164">23</text:span></text:p></table:table-cell><table:table-cell table:style-name="T4.R24_C1"><text:p text:style-name="P581"><text:span text:style-name="T1165">삼성엔지니어링</text:span></text:p></table:table-cell><table:table-cell table:style-name="T4.R24_C2"><text:p text:style-name="P582"><text:span text:style-name="T1166">1,584,398,650</text:span></text:p></table:table-cell></table:table-row><table:table-row table:style-name="T4.R25"><table:table-cell table:style-name="T4.R25_C0"><text:p text:style-name="P583"><text:span text:style-name="T1167">24</text:span></text:p></table:table-cell><table:table-cell table:style-name="T4.R25_C1"><text:p text:style-name="P584"><text:span text:style-name="T1168">한신공영</text:span></text:p></table:table-cell><table:table-cell table:style-name="T4.R25_C2"><text:p text:style-name="P585"><text:span text:style-name="T1169">2,626,128,490</text:span></text:p></table:table-cell></table:table-row><table:table-row table:style-name="T4.R26"><table:table-cell table:style-name="T4.R26_C0"><text:p text:style-name="P586"><text:span text:style-name="T1170">25</text:span></text:p></table:table-cell><table:table-cell table:style-name="T4.R26_C1"><text:p text:style-name="P587"><text:span text:style-name="T1171">LG</text:span><text:span text:style-name="T1172">전자</text:span></text:p></table:table-cell><table:table-cell table:style-name="T4.R26_C2"><text:p text:style-name="P588"><text:span text:style-name="T1173">1,738,826,870</text:span></text:p></table:table-cell></table:table-row><table:table-row table:style-name="T4.R27"><table:table-cell table:style-name="T4.R27_C0"><text:p text:style-name="P589"><text:span text:style-name="T1174">26</text:span></text:p></table:table-cell><table:table-cell table:style-name="T4.R27_C1"><text:p text:style-name="P590"><text:span text:style-name="T1175">기아자동차</text:span></text:p></table:table-cell><table:table-cell table:style-name="T4.R27_C2"><text:p text:style-name="P591"><text:span text:style-name="T1176">9,787,312,780</text:span></text:p></table:table-cell></table:table-row><table:table-row table:style-name="T4.R28"><table:table-cell table:style-name="T4.R28_C0"><text:p text:style-name="P592"><text:span text:style-name="T1177">27</text:span></text:p></table:table-cell><table:table-cell table:style-name="T4.R28_C1"><text:p text:style-name="P593"><text:span text:style-name="T1178">코오롱글로벌</text:span></text:p></table:table-cell><table:table-cell table:style-name="T4.R28_C2"><text:p text:style-name="P594"><text:span text:style-name="T1179">3,623,103,560</text:span></text:p></table:table-cell></table:table-row><table:table-row table:style-name="T4.R29"><table:table-cell table:style-name="T4.R29_C0"><text:p text:style-name="P595"><text:span text:style-name="T1180">28</text:span></text:p></table:table-cell><table:table-cell table:style-name="T4.R29_C1"><text:p text:style-name="P596"><text:span text:style-name="T1181">삼성전자</text:span></text:p></table:table-cell><table:table-cell table:style-name="T4.R29_C2"><text:p text:style-name="P597"><text:span text:style-name="T1182">32,095,319,070</text:span></text:p></table:table-cell></table:table-row><table:table-row table:style-name="T4.R30"><table:table-cell table:style-name="T4.R30_C0"><text:p text:style-name="P598"><text:span text:style-name="T1183">29</text:span></text:p></table:table-cell><table:table-cell table:style-name="T4.R30_C1"><text:p text:style-name="P599"><text:span text:style-name="T1184">태영건설</text:span></text:p></table:table-cell><table:table-cell table:style-name="T4.R30_C2"><text:p text:style-name="P600"><text:span text:style-name="T1185">3,478,869,140</text:span></text:p></table:table-cell></table:table-row><table:table-row table:style-name="T4.R31"><table:table-cell table:style-name="T4.R31_C0"><text:p text:style-name="P601"><text:span text:style-name="T1186">30</text:span></text:p></table:table-cell><table:table-cell table:style-name="T4.R31_C1"><text:p text:style-name="P602"><text:span text:style-name="T1187">쌍용건설</text:span></text:p></table:table-cell><table:table-cell table:style-name="T4.R31_C2"><text:p text:style-name="P603"><text:span text:style-name="T1188">2,394,777,440</text:span></text:p></table:table-cell></table:table-row><table:table-row table:style-name="T4.R32"><table:table-cell table:style-name="T4.R32_C0"><text:p text:style-name="P604"><text:span text:style-name="T1189">31</text:span></text:p></table:table-cell><table:table-cell table:style-name="T4.R32_C1"><text:p text:style-name="P605"><text:span text:style-name="T1190">KT</text:span></text:p></table:table-cell><table:table-cell table:style-name="T4.R32_C2"><text:p text:style-name="P606"><text:span text:style-name="T1191">5,674,331,180</text:span></text:p></table:table-cell></table:table-row><table:table-row table:style-name="T4.R33"><table:table-cell table:style-name="T4.R33_C0"><text:p text:style-name="P607"><text:span text:style-name="T1192">32</text:span></text:p></table:table-cell><table:table-cell table:style-name="T4.R33_C1"><text:p text:style-name="P608"><text:span text:style-name="T1193">고려개발</text:span></text:p></table:table-cell><table:table-cell table:style-name="T4.R33_C2"><text:p text:style-name="P609"><text:span text:style-name="T1194">2,210,041,710</text:span></text:p></table:table-cell></table:table-row><table:table-row table:style-name="T4.R34"><table:table-cell table:style-name="T4.R34_C0"><text:p text:style-name="P610"><text:span text:style-name="T1195">33</text:span></text:p></table:table-cell><table:table-cell table:style-name="T4.R34_C1"><text:p text:style-name="P611"><text:span text:style-name="T1196">한라</text:span></text:p></table:table-cell><table:table-cell table:style-name="T4.R34_C2"><text:p text:style-name="P612"><text:span text:style-name="T1197">3,310,790,050</text:span></text:p></table:table-cell></table:table-row></table:table></draw:text-box></draw:frame></text:p>
      <text:p text:style-name="P613"/>
      <text:p text:style-name="P614"><text:span text:style-name="T1198">4) </text:span><text:span text:style-name="T1199">안전규제완화의 선봉장 전경련</text:span></text:p>
      <text:p text:style-name="P615"/>
      <text:p text:style-name="P616"><text:span text:style-name="T1200">- </text:span><text:span text:style-name="T1201">노사정 합의라는 허울 속에 추진되는 일반해고</text:span><text:span text:style-name="T1202">, </text:span><text:span text:style-name="T1203">취업규칙 변경요건 완화 등 정부의 노동시장 구조개악이 전국경제인연합회 건의 사항이었음이 밝혀짐 </text:span><text:span text:style-name="T1204">(2015. 09 </text:span><text:span text:style-name="T1205">미디어 오늘</text:span><text:span text:style-name="T1206">)</text:span></text:p>
      <text:p text:style-name="P617"/>
      <text:p text:style-name="P618"><text:span text:style-name="T1207">- </text:span><text:span text:style-name="T1208">전경련의 </text:span><text:span text:style-name="T1209">2014 </text:span><text:span text:style-name="T1210">규제개혁 종합건의 제출</text:span><text:span text:style-name="T1211">. 2014</text:span><text:span text:style-name="T1212">년 </text:span><text:span text:style-name="T1213">7</text:span><text:span text:style-name="T1214">월 대통령 직속 규제개혁 위원회 접수</text:span><text:span text:style-name="T1215">.  2014</text:span><text:span text:style-name="T1216">년 </text:span><text:span text:style-name="T1217">11</text:span><text:span text:style-name="T1218">월 전경련</text:span><text:span text:style-name="T1219">, </text:span><text:span text:style-name="T1220">경총</text:span><text:span text:style-name="T1221">, </text:span><text:span text:style-name="T1222">대한상공회의소등 </text:span><text:span text:style-name="T1223">8</text:span><text:span text:style-name="T1224">개 단체로부터 총 </text:span><text:span text:style-name="T1225">153</text:span><text:span text:style-name="T1226">건의 </text:span><text:span text:style-name="T1227">‘</text:span><text:span text:style-name="T1228">규제기요틴 과제</text:span><text:span text:style-name="T1229">’</text:span><text:span text:style-name="T1230">로 정부에 별도 제출 </text:span></text:p>
      <text:p text:style-name="P619"/>
      <text:p text:style-name="P620"><text:span text:style-name="T1231">- </text:span><text:span text:style-name="T1232">이렇게 계획적이고 공격적인 비정규직</text:span><text:span text:style-name="T1233">, </text:span><text:span text:style-name="T1234">파견 규제 완화로 인해 점점 더 많은 하청노동자가 산재로 사망하고 있음</text:span><text:span text:style-name="T1235">. 2012</text:span><text:span text:style-name="T1236">년 </text:span><text:span text:style-name="T1237">37%, 2014</text:span><text:span text:style-name="T1238">년 </text:span><text:span text:style-name="T1239">38.6%</text:span><text:span text:style-name="T1240">로 중대재해 사망자중 하청 산재사망 증가 </text:span><text:span text:style-name="T1241">(2015. </text:span><text:span text:style-name="T1242">은수미의원실</text:span><text:span text:style-name="T1243">)</text:span></text:p>
      <text:p text:style-name="P621"/>
      <text:p text:style-name="P622"><draw:frame draw:style-name="fr7" draw:z-index="0" svg:height="17.073cm" svg:width="15.000cm" svg:x="0.000cm" svg:y="0.000cm" text:anchor-type="paragraph"><draw:image draw:style-name="gr7" text:anchor-type="paragraph" xlink:actuate="onLoad" xlink:href="Pictures/00002.jpeg" xlink:show="embed" xlink:type="simple"/></draw:frame></text:p>
      <text:p text:style-name="P623"><text:span text:style-name="T1244">[2014</text:span><text:span text:style-name="T1245">년 </text:span><text:span text:style-name="T1246">12</text:span><text:span text:style-name="T1247">월 규제 기요틴 민관합동회의 자료 </text:span><text:span text:style-name="T1248">/ 2015.09 </text:span><text:span text:style-name="T1249">미디어 오늘</text:span><text:span text:style-name="T1250">] </text:span></text:p>
      <text:p text:style-name="P624"/>
      <text:p text:style-name="P625"><text:span text:style-name="T1251">○ </text:span><text:span text:style-name="T1252">화학사고 처벌 강화 전경련</text:span><text:span text:style-name="T1253">, </text:span><text:span text:style-name="T1254">경총 항의에 후퇴 입법 </text:span></text:p>
      <text:p text:style-name="P626"/>
      <text:p text:style-name="P627"><text:span text:style-name="T1255">- </text:span><text:span text:style-name="T1256">구미 불산 누출사고와 연속적인 화학사고로 </text:span><text:span text:style-name="T1257">2013</text:span><text:span text:style-name="T1258">년 </text:span><text:span text:style-name="T1259">5</text:span><text:span text:style-name="T1260">월 화학사고 관련 안전관리를 위반한 기업에 매출액의 </text:span><text:span text:style-name="T1261">5%</text:span><text:span text:style-name="T1262">이내에 과징금 부여 법안이 환경노동위원회 통과</text:span><text:span text:style-name="T1263">. </text:span></text:p>
      <text:p text:style-name="P628"/>
      <text:p text:style-name="P629"><text:span text:style-name="T1264">- </text:span><text:span text:style-name="T1265">전경련</text:span><text:span text:style-name="T1266">, </text:span><text:span text:style-name="T1267">경총 등의 반발로 국회 법사위와 본회의 통과 시에는 과징금 부과 기준을 </text:span><text:span text:style-name="T1268">“</text:span><text:span text:style-name="T1269">전체 기업이 아니라 각각의 사업장별 기준으로 완화</text:span><text:span text:style-name="T1270">, </text:span><text:span text:style-name="T1271">단일 사업장의 경우에는 </text:span><text:span text:style-name="T1272">0.25% </text:span><text:span text:style-name="T1273">이내로 제한</text:span><text:span text:style-name="T1274">” </text:span><text:span text:style-name="T1275">통과</text:span></text:p>
      <text:p text:style-name="P630"/>
      <text:p text:style-name="P631"><text:span text:style-name="T1276">- </text:span><text:span text:style-name="T1277">전경련</text:span><text:span text:style-name="T1278">, </text:span><text:span text:style-name="T1279">경총은 이후에도 지속 항의</text:span><text:span text:style-name="T1280">. 2013</text:span><text:span text:style-name="T1281">년 </text:span><text:span text:style-name="T1282">9</text:span><text:span text:style-name="T1283">월 당정협의회를 통하여 환경부는 행정처분의 기준 </text:span><text:span text:style-name="T1284">(</text:span><text:span text:style-name="T1285">시행규칙 별표 </text:span><text:span text:style-name="T1286">7)</text:span><text:span text:style-name="T1287">을 개정하여 </text:span><text:span text:style-name="T1288">“</text:span><text:span text:style-name="T1289">최근 </text:span><text:span text:style-name="T1290">2</text:span><text:span text:style-name="T1291">년간 같은 위반행위를 한 경우</text:span><text:span text:style-name="T1292">”</text:span><text:span text:style-name="T1293">에만 적용</text:span><text:span text:style-name="T1294">. </text:span><text:span text:style-name="T1295">또한</text:span><text:span text:style-name="T1296">, 1</text:span><text:span text:style-name="T1297">차 위반행위에 대한 개선 명령을 이행한 것이 증명되면</text:span><text:span text:style-name="T1298">, </text:span><text:span text:style-name="T1299">같은 위반 행위로 보지 않도록 하고 있다</text:span><text:span text:style-name="T1300">. </text:span><text:span text:style-name="T1301">또</text:span><text:span text:style-name="T1302">, </text:span><text:span text:style-name="T1303">과징금 처분도 </text:span><text:span text:style-name="T1304">2</text:span><text:span text:style-name="T1305">분의</text:span><text:span text:style-name="T1306">1</text:span><text:span text:style-name="T1307">을 감경할 수 있게 하고 있음</text:span><text:span text:style-name="T1308">. </text:span></text:p>
      <text:p text:style-name="P632"/>
      <text:p text:style-name="P633"><text:span text:style-name="T1309">- </text:span><text:span text:style-name="T1310">화학물질 안전관리와 관련한 해당 조항 위반 시 영업정지를 내릴 수 있고</text:span><text:span text:style-name="T1311">, </text:span><text:span text:style-name="T1312">영업정지 처분을 과징금으로 갈음할 수 있도록 되어 있음</text:span><text:span text:style-name="T1313">. </text:span><text:span text:style-name="T1314">그러나</text:span><text:span text:style-name="T1315">, 14</text:span><text:span text:style-name="T1316">개에 달하는 조항 중 즉각적인 영업정지가 내려지는 조항은 </text:span><text:span text:style-name="T1317">2</text:span><text:span text:style-name="T1318">개이고</text:span><text:span text:style-name="T1319">, </text:span><text:span text:style-name="T1320">나머지는 전부 </text:span><text:span text:style-name="T1321">1</text:span><text:span text:style-name="T1322">차 혹은 </text:span><text:span text:style-name="T1323">2</text:span><text:span text:style-name="T1324">차까지 경고와 개선명령임</text:span><text:span text:style-name="T1325">.  3</text:span><text:span text:style-name="T1326">차와 </text:span><text:span text:style-name="T1327">4</text:span><text:span text:style-name="T1328">차에 걸쳐 위반이 되어야 최대 영업정지 </text:span><text:span text:style-name="T1329">1</text:span><text:span text:style-name="T1330">개월임</text:span><text:span text:style-name="T1331">. </text:span></text:p>
      <text:p text:style-name="P634"/>
      <text:p text:style-name="P635"><text:span text:style-name="T1332">- </text:span><text:span text:style-name="T1333">화학사고 발생 시에는 수차례의 위반이 있어 영업정지 처분을 받고</text:span><text:span text:style-name="T1334">, 2</text:span><text:span text:style-name="T1335">년 이내에 동일한 위반사항이 발생해야 하는 것임</text:span><text:span text:style-name="T1336">. </text:span><text:span text:style-name="T1337">그러나</text:span><text:span text:style-name="T1338">, </text:span><text:span text:style-name="T1339">노동부나 환경부의 점검실태를 보았을 때</text:span><text:span text:style-name="T1340">, 2</text:span><text:span text:style-name="T1341">년 이내 동일 사항의 적발은 거의 불가능함</text:span><text:span text:style-name="T1342">. </text:span></text:p>
      <text:p text:style-name="P636"/>
      <text:p text:style-name="P637"><text:span text:style-name="T1343">- </text:span><text:span text:style-name="T1344">화학사고 연속 발생으로 인한 처벌강화 법안이 전경련</text:span><text:span text:style-name="T1345">, </text:span><text:span text:style-name="T1346">경총의 압박으로 무력화되었음 </text:span></text:p>
      <text:p text:style-name="P638"/>
      <text:p text:style-name="P639"><text:span text:style-name="T1347">5) </text:span><text:span text:style-name="T1348">재벌에게 면죄부 주는 정부 </text:span></text:p>
      <text:p text:style-name="P640"/>
      <text:p text:style-name="P641"><text:span text:style-name="T1349">○ </text:span><text:span text:style-name="T1350">중대산업사고 사망자중 공정안전보고서 우수등급 사업장의 사망자가 </text:span><text:span text:style-name="T1351">70% (2015 </text:span><text:span text:style-name="T1352">은수미 의원실</text:span><text:span text:style-name="T1353">)</text:span></text:p>
      <text:p text:style-name="P642"><text:span text:style-name="T1354">- </text:span><text:span text:style-name="T1355">공정안전관리제도 </text:span><text:span text:style-name="T1356">(PSM) : </text:span><text:span text:style-name="T1357">중대산업사고 예방위해 유해위험설비 보유 사업주에게 공정안전보고서를 작성하게 하고</text:span><text:span text:style-name="T1358">, </text:span><text:span text:style-name="T1359">이행평가를 하는 제도</text:span></text:p>
      <text:p text:style-name="P643"><text:span text:style-name="T1360">- </text:span><text:span text:style-name="T1361">최근 </text:span><text:span text:style-name="T1362">3</text:span><text:span text:style-name="T1363">년간 중대산업사고 발생 사업장 </text:span><text:span text:style-name="T1364">23</text:span><text:span text:style-name="T1365">개소 중 </text:span><text:span text:style-name="T1366">P S </text:span><text:span text:style-name="T1367">등급 사업장이 </text:span><text:span text:style-name="T1368">13</text:span><text:span text:style-name="T1369">개소 </text:span><text:span text:style-name="T1370">(57%)</text:span><text:span text:style-name="T1371">였고</text:span><text:span text:style-name="T1372">, </text:span><text:span text:style-name="T1373">사망자 </text:span><text:span text:style-name="T1374">27</text:span><text:span text:style-name="T1375">명중 </text:span><text:span text:style-name="T1376">70%(19</text:span><text:span text:style-name="T1377">명</text:span><text:span text:style-name="T1378">)</text:span><text:span text:style-name="T1379">가 </text:span><text:span text:style-name="T1380">P S </text:span><text:span text:style-name="T1381">등급 사업장에서 발생 </text:span></text:p>
      <text:p text:style-name="P644"><text:span text:style-name="T1382">- P</text:span><text:span text:style-name="T1383">등급으로 사업장 점검 면제 받았던 삼성전자는 불산 누출사고가 </text:span><text:span text:style-name="T1384">2013</text:span><text:span text:style-name="T1385">년 </text:span><text:span text:style-name="T1386">1</text:span><text:span text:style-name="T1387">월과 </text:span><text:span text:style-name="T1388">5</text:span><text:span text:style-name="T1389">월 연속 발생 </text:span></text:p>
      <text:p text:style-name="P645"><text:span text:style-name="T1390">- 6</text:span><text:span text:style-name="T1391">명 사망과 </text:span><text:span text:style-name="T1392">11</text:span><text:span text:style-name="T1393">명 부상이 발생했던 여수 대림산업도 </text:span><text:span text:style-name="T1394">S </text:span><text:span text:style-name="T1395">등급 사업장 </text:span></text:p>
      <text:p text:style-name="P646"><text:span text:style-name="T1396">- 2014</text:span><text:span text:style-name="T1397">년 중부지방 노동청에서 공정안전관리 이행평가 매뉴얼을 대상 사업장의 협의체인 </text:span><text:span text:style-name="T1398">‘</text:span><text:span text:style-name="T1399">수도권공정안전협의회</text:span><text:span text:style-name="T1400">’</text:span><text:span text:style-name="T1401">에 유출해 평가를 잘 받기 위한 정보 제공을 했다는 의혹 제기</text:span></text:p>
      <text:p text:style-name="P647"/>
      <text:p text:style-name="P648"><text:span text:style-name="T1402">○ </text:span><text:span text:style-name="T1403">산재사망 발생 신세계</text:span><text:span text:style-name="T1404">, </text:span><text:span text:style-name="T1405">안전문화 대상 수상 </text:span><text:span text:style-name="T1406">(2015. </text:span><text:span text:style-name="T1407">한정애 의원실</text:span><text:span text:style-name="T1408">)</text:span></text:p>
      <text:p text:style-name="P649"><text:span text:style-name="T1409">- 2015</text:span><text:span text:style-name="T1410">년 </text:span><text:span text:style-name="T1411">2</text:span><text:span text:style-name="T1412">월 부산 신세계 센텀 시티 확장공사 현장에서 노동자 추락</text:span><text:span text:style-name="T1413">. 119</text:span><text:span text:style-name="T1414">를 부르지 않고 지정병원에 신고</text:span><text:span text:style-name="T1415">, </text:span><text:span text:style-name="T1416">행인이 </text:span><text:span text:style-name="T1417">119 </text:span><text:span text:style-name="T1418">신고 했으나 초동조치 미흡으로 사망</text:span></text:p>
      <text:p text:style-name="P650"><text:span text:style-name="T1419">- </text:span><text:span text:style-name="T1420">신세계 건설은 </text:span><text:span text:style-name="T1421">2015</text:span><text:span text:style-name="T1422">년 서울</text:span><text:span text:style-name="T1423">, </text:span><text:span text:style-name="T1424">대구 등에서도 안전사고 발생</text:span></text:p>
      <text:p text:style-name="P651"><text:span text:style-name="T1425">- </text:span><text:span text:style-name="T1426">발주처인 신세계 센텀 시티 점은 올해 </text:span><text:span text:style-name="T1427">6</text:span><text:span text:style-name="T1428">월 안전문화대상 수상</text:span></text:p>
      <text:p text:style-name="P652"/>
      <text:p text:style-name="P653"><text:span text:style-name="T1429">6) </text:span><text:span text:style-name="T1430">결론 </text:span></text:p>
      <text:p text:style-name="P654"/>
      <text:p text:style-name="P655"><text:span text:style-name="T1431">- </text:span><text:span text:style-name="T1432">이런 식으로</text:span><text:span text:style-name="T1433">, </text:span><text:span text:style-name="T1434">한국 사회에서 재벌 대기업은 노동자</text:span><text:span text:style-name="T1435">, </text:span><text:span text:style-name="T1436">시민의 생명에 대한 위협을 구조화하고</text:span><text:span text:style-name="T1437">, </text:span><text:span text:style-name="T1438">직접적이고 노골적으로 각종 안전규제를 완화하고 있으며</text:span><text:span text:style-name="T1439">, </text:span><text:span text:style-name="T1440">국민안전을 책임져야할 정부와 법 제도는 재벌 대기업의 탐욕을 보장해주고 있음</text:span><text:span text:style-name="T1441">.</text:span></text:p>
      <text:p text:style-name="P656"><text:span text:style-name="T1442">- </text:span><text:span text:style-name="T1443">따라서</text:span><text:span text:style-name="T1444">, </text:span><text:span text:style-name="T1445">자신들의 산재사망에 대해 제대로 책임지고 있지 않은 대기업을 대표하여</text:span><text:span text:style-name="T1446">, &lt;</text:span><text:span text:style-name="T1447">전국경제인연합회</text:span><text:span text:style-name="T1448">&gt;</text:span><text:span text:style-name="T1449">에 특별상을 수여함</text:span><text:span text:style-name="T1450">. </text:span></text:p>
      <text:p text:style-name="P657"/>
      <text:p text:style-name="P658"/>
      <text:p text:style-name="P659"/>
      <text:p text:style-name="P660"/>
      <text:p text:style-name="P661"/>
      <text:p text:style-name="P662"/>
      <text:p text:style-name="P663"/>
      <text:p text:style-name="P664"/>
      <text:p text:style-name="P665"/>
      <text:p text:style-name="P666"/>
      <text:p text:style-name="P667"/>
      <text:p text:style-name="P668"/>
      <text:p text:style-name="P669"/>
      <text:p text:style-name="P670"/>
      <text:p text:style-name="P671"><text:span text:style-name="T1451">□ </text:span><text:span text:style-name="T1452">기자회견문</text:span></text:p>
      <text:p text:style-name="P672"><text:span text:style-name="T1453">- </text:span><text:span text:style-name="T1454">세계 산재사망 노동자 추모의 날을 맞아 최악의 살인기업을 선정하며</text:span><text:span text:style-name="T1455">- </text:span></text:p>
      <text:p text:style-name="P673"><text:span text:style-name="T1456">반복적인 산재사망 </text:span></text:p>
      <text:p text:style-name="P674"><text:span text:style-name="T1457">규제완화 중단하고 중대재해 기업처벌법을 제정하라</text:span><text:span text:style-name="T1458">. </text:span></text:p>
      <text:p text:style-name="P675"/>
      <text:p text:style-name="P676"><text:span text:style-name="T1459">   </text:span><text:span text:style-name="T1460">4</text:span><text:span text:style-name="T1461">월</text:span><text:span text:style-name="T1462">28</text:span><text:span text:style-name="T1463">일은 세계 산재사망 노동자 추모의 날로</text:span><text:span text:style-name="T1464">, 13</text:span><text:span text:style-name="T1465">개 국가에서는 국가 지정 공식 기념일이다</text:span><text:span text:style-name="T1466">. </text:span><text:span text:style-name="T1467">미국 백악관에서는 대통령이 산재사망 추모의 뜻을 담아 </text:span><text:span text:style-name="T1468">“</text:span><text:span text:style-name="T1469">어느 누구도 집에 월급을 가져가기 위해 자신의 목숨을 걸지 않아야 한다</text:span><text:span text:style-name="T1470">”</text:span><text:span text:style-name="T1471">고 공식 성명을 발표하기도 한다</text:span><text:span text:style-name="T1472">. </text:span><text:span text:style-name="T1473">그러나</text:span><text:span text:style-name="T1474">, 2,400</text:span><text:span text:style-name="T1475">여명의 노동자가 해마다 산재사망으로 죽어 나가는</text:span><text:span text:style-name="T1476">, OECD </text:span><text:span text:style-name="T1477">산재사망 </text:span><text:span text:style-name="T1478">1</text:span><text:span text:style-name="T1479">위 국가</text:span><text:span text:style-name="T1480">.  </text:span><text:span text:style-name="T1481">한국의 현실은 참으로 암담하다</text:span><text:span text:style-name="T1482">. </text:span><text:span text:style-name="T1483">대통령은 불법파견 고용으로 </text:span><text:span text:style-name="T1484">20</text:span><text:span text:style-name="T1485">대 청년 노동자 </text:span><text:span text:style-name="T1486">5</text:span><text:span text:style-name="T1487">명이 메탄올 중독 실명위기에 처해도 파견노동 확대 입법을 포기하지 않는다</text:span><text:span text:style-name="T1488">. </text:span><text:span text:style-name="T1489">가학적 노무관리에 의한 노동자 자살이 이어져도 저성과자 해고를 위한 불법 지침을 강행하고 있다</text:span><text:span text:style-name="T1490">. </text:span></text:p>
      <text:p text:style-name="P677"/>
      <text:p text:style-name="P678"><text:span text:style-name="T1491">   </text:span><text:span text:style-name="T1492">2016</text:span><text:span text:style-name="T1493">년 최악의 살인기업으로 선정된 한화 케미칼은 </text:span><text:span text:style-name="T1494">2015</text:span><text:span text:style-name="T1495">년 </text:span><text:span text:style-name="T1496">7</text:span><text:span text:style-name="T1497">월 울산공장에서 폭발사고로 하청 노동자 </text:span><text:span text:style-name="T1498">6</text:span><text:span text:style-name="T1499">명이 사망했다</text:span><text:span text:style-name="T1500">. </text:span><text:span text:style-name="T1501">한화 케미칼은 </text:span><text:span text:style-name="T1502">2015</text:span><text:span text:style-name="T1503">년 </text:span><text:span text:style-name="T1504">8</text:span><text:span text:style-name="T1505">조</text:span><text:span text:style-name="T1506">3</text:span><text:span text:style-name="T1507">백</text:span><text:span text:style-name="T1508">7</text:span><text:span text:style-name="T1509">십억의 매출과 </text:span><text:span text:style-name="T1510">1,804</text:span><text:span text:style-name="T1511">억의 당기 순이익을 기록했고</text:span><text:span text:style-name="T1512">, </text:span><text:span text:style-name="T1513">유엔 글로벌 콤펙트에 가입한 재벌 대기업이다</text:span><text:span text:style-name="T1514">. </text:span><text:span text:style-name="T1515">그러나</text:span><text:span text:style-name="T1516">, 6</text:span><text:span text:style-name="T1517">명이 사망한 폭발사고를 통해 한화 케미칼이 무자격 하청업체에게 시공을 맡겼다는 사실이다</text:span><text:span text:style-name="T1518">. </text:span><text:span text:style-name="T1519">뿐 아니라</text:span><text:span text:style-name="T1520">, </text:span><text:span text:style-name="T1521">원청 업체로서 관리 감독 책임을 다하지 않고</text:span><text:span text:style-name="T1522">, </text:span><text:span text:style-name="T1523">형식적인 가스안전점검만 한 체 </text:span><text:span text:style-name="T1524">10</text:span><text:span text:style-name="T1525">분 만에 작업허가서를 발급하고 작업을 시켰다</text:span><text:span text:style-name="T1526">. </text:span><text:span text:style-name="T1527">사고이후 특별 근로감독을 통해 </text:span><text:span text:style-name="T1528">300</text:span><text:span text:style-name="T1529">건에 달하는 법 위반 사실이 적발되기도 했다</text:span><text:span text:style-name="T1530">. </text:span><text:span text:style-name="T1531">그러나</text:span><text:span text:style-name="T1532">, </text:span><text:span text:style-name="T1533">한화 케미컬은 </text:span><text:span text:style-name="T1534">‘</text:span><text:span text:style-name="T1535">녹색기업</text:span><text:span text:style-name="T1536">’</text:span><text:span text:style-name="T1537">이라는 안전인증으로 </text:span><text:span text:style-name="T1538">19</text:span><text:span text:style-name="T1539">년 동안 정부 감독을 받지 않았다</text:span><text:span text:style-name="T1540">. </text:span><text:span text:style-name="T1541">사고 이후 대표이사가 사과를 하고</text:span><text:span text:style-name="T1542">,  </text:span><text:span text:style-name="T1543">울산지검은 </text:span><text:span text:style-name="T1544">13</text:span><text:span text:style-name="T1545">명을 무더기 기소했다</text:span><text:span text:style-name="T1546">. </text:span><text:span text:style-name="T1547">그러나</text:span><text:span text:style-name="T1548">, </text:span><text:span text:style-name="T1549">결과는 어떠한가</text:span><text:span text:style-name="T1550">? </text:span><text:span text:style-name="T1551">한화 케미칼 공장장은 집행유예로 풀려나고</text:span><text:span text:style-name="T1552">, </text:span><text:span text:style-name="T1553">한화 케미칼 법인은 벌금 </text:span><text:span text:style-name="T1554">1,500</text:span><text:span text:style-name="T1555">만원을 받았을 뿐이다</text:span><text:span text:style-name="T1556">. </text:span><text:span text:style-name="T1557">그나마</text:span><text:span text:style-name="T1558">, </text:span><text:span text:style-name="T1559">유례없는 실형선고라고 하던 하급 책임자 </text:span><text:span text:style-name="T1560">2</text:span><text:span text:style-name="T1561">명에 대한 실형마저 올해 </text:span><text:span text:style-name="T1562">4</text:span><text:span text:style-name="T1563">월</text:span><text:span text:style-name="T1564">7</text:span><text:span text:style-name="T1565">일 열린 </text:span><text:span text:style-name="T1566">2</text:span><text:span text:style-name="T1567">심 재판에서 집행유예 선고를 받아 풀려났다</text:span><text:span text:style-name="T1568">. 300</text:span><text:span text:style-name="T1569">건에 달하는 법 위반과 </text:span><text:span text:style-name="T1570">6</text:span><text:span text:style-name="T1571">명의 노동자 사망에도 요란한 처벌강화의 목소리만 있었을 뿐 결과는 이전 사고와 다를 바 없다</text:span><text:span text:style-name="T1572">.  </text:span></text:p>
      <text:p text:style-name="P679"/>
      <text:p text:style-name="P680"><text:span text:style-name="T1573">   </text:span><text:span text:style-name="T1574">2016</text:span><text:span text:style-name="T1575">년 특별상을 수상하게 된 </text:span><text:span text:style-name="T1576">‘</text:span><text:span text:style-name="T1577">전국경제인 연합회</text:span><text:span text:style-name="T1578">’(</text:span><text:span text:style-name="T1579">이하 전경련</text:span><text:span text:style-name="T1580">) </text:span><text:span text:style-name="T1581">는 파견고용 확대</text:span><text:span text:style-name="T1582">, </text:span><text:span text:style-name="T1583">저성과자 해고 등 노동자를 죽음으로 몰아넣는 </text:span><text:span text:style-name="T1584">‘</text:span><text:span text:style-name="T1585">규제완화</text:span><text:span text:style-name="T1586">’</text:span><text:span text:style-name="T1587">를 강력하게 요구한 사업주 단체이다</text:span><text:span text:style-name="T1588">. </text:span><text:span text:style-name="T1589">지난 </text:span><text:span text:style-name="T1590">10</text:span><text:span text:style-name="T1591">년간 산재사망 </text:span><text:span text:style-name="T1592">50</text:span><text:span text:style-name="T1593">대 기업 중 </text:span><text:span text:style-name="T1594">80%</text:span><text:span text:style-name="T1595">가 전경련 소속이었고</text:span><text:span text:style-name="T1596">, 2015</text:span><text:span text:style-name="T1597">년 사고성 사망재해 발생 </text:span><text:span text:style-name="T1598">833</text:span><text:span text:style-name="T1599">건 중 </text:span><text:span text:style-name="T1600">100</text:span><text:span text:style-name="T1601">건이 전경련 소속의 재벌 대기업에서 발생했다</text:span><text:span text:style-name="T1602">. </text:span><text:span text:style-name="T1603">그러나</text:span><text:span text:style-name="T1604">, </text:span><text:span text:style-name="T1605">위험의 외주화로 받은 산재보험료 감면액은 전경련 소속 </text:span><text:span text:style-name="T1606">33</text:span><text:span text:style-name="T1607">개 기업에서 </text:span><text:span text:style-name="T1608">2</text:span><text:span text:style-name="T1609">천</text:span><text:span text:style-name="T1610">6</text:span><text:span text:style-name="T1611">백</text:span><text:span text:style-name="T1612">12</text:span><text:span text:style-name="T1613">억에 달했다</text:span><text:span text:style-name="T1614">.  </text:span></text:p>
      <text:p text:style-name="P681"/>
      <text:p text:style-name="P682"><text:span text:style-name="T1615">   </text:span><text:span text:style-name="T1616">전경련은 노동시장 구조개악뿐 아니라 </text:span><text:span text:style-name="T1617">&lt;</text:span><text:span text:style-name="T1618">안전규제완화</text:span><text:span text:style-name="T1619">&gt;</text:span><text:span text:style-name="T1620">에도 선봉장이었다</text:span><text:span text:style-name="T1621">. </text:span><text:span text:style-name="T1622">구미지역의 불산 누출에 이어 삼성</text:span><text:span text:style-name="T1623">, </text:span><text:span text:style-name="T1624">대림</text:span><text:span text:style-name="T1625">, </text:span><text:span text:style-name="T1626">당진 현대제철등 대기업의 연속적인 화학사고로 </text:span><text:span text:style-name="T1627">19</text:span><text:span text:style-name="T1628">대 국회 환경노동위원회는 관련 법 개정에 나섰다</text:span><text:span text:style-name="T1629">. </text:span><text:span text:style-name="T1630">화학사고 관련 하청관리를 포함하여 안전규제를 강화하고</text:span><text:span text:style-name="T1631">, </text:span><text:span text:style-name="T1632">이를 위반하여 발생한 화학사고에 대해서는 매출액 대비 과징금을 부여하는 화학물질 관리법을 통과시킨 것이다</text:span><text:span text:style-name="T1633">. </text:span><text:span text:style-name="T1634">그러나</text:span><text:span text:style-name="T1635">, </text:span><text:span text:style-name="T1636">전경련과 경총 등 사업주 단체는 노골적으로 법 개정을 반대하는 성명을 발표했다</text:span><text:span text:style-name="T1637">. </text:span><text:span text:style-name="T1638">또한</text:span><text:span text:style-name="T1639">, </text:span><text:span text:style-name="T1640">대책회의를 계속하여</text:span><text:span text:style-name="T1641">, </text:span><text:span text:style-name="T1642">국회 법사위 압박</text:span><text:span text:style-name="T1643">, </text:span><text:span text:style-name="T1644">환경부 압박을 노골적으로 진행했다</text:span><text:span text:style-name="T1645">. </text:span><text:span text:style-name="T1646">결과적으로 현재 화학물질 관리법은 하위 법령을 다 풀어 주어서 어떤 대기업도 화학사고로 처벌 받지 않는 휴지조각이 되었다</text:span><text:span text:style-name="T1647">. </text:span><text:span text:style-name="T1648">그 결과 화학사고는 해마다 증가하고 있고</text:span><text:span text:style-name="T1649">, </text:span><text:span text:style-name="T1650">결국 한화 케미칼에 대한 솜방망이 처벌로 돌아왔다</text:span><text:span text:style-name="T1651">. </text:span></text:p>
      <text:p text:style-name="P683"/>
      <text:p text:style-name="P684"><text:span text:style-name="T1652">   </text:span><text:span text:style-name="T1653">재벌 대기업의 사내 유보금이 </text:span><text:span text:style-name="T1654">1,000</text:span><text:span text:style-name="T1655">조를 넘어가고 있는 오늘의 한국에서 수 백건의 법 위반이 적발된 사망사고도 재벌 대기업이 받는 벌금은 사망노동자 </text:span><text:span text:style-name="T1656">1</text:span><text:span text:style-name="T1657">명당 </text:span><text:span text:style-name="T1658">250</text:span><text:span text:style-name="T1659">만원 수준이다</text:span><text:span text:style-name="T1660">.  </text:span><text:span text:style-name="T1661">이런 현실을 개선하지 않는 한 반복적인 산재사망은 계속 될 수밖에 없다</text:span><text:span text:style-name="T1662">. </text:span><text:span text:style-name="T1663">세월호 참사 이후 조 중 동을 비롯한 보수언론조차 한국에 기업살인법 도입이 필요하다고 목소리를 높였다</text:span><text:span text:style-name="T1664">. </text:span><text:span text:style-name="T1665">그러나</text:span><text:span text:style-name="T1666">, </text:span><text:span text:style-name="T1667">산재사망 처벌을 강화하는 각종 법안과 </text:span><text:span text:style-name="T1668">‘</text:span><text:span text:style-name="T1669">중대재해 기업처벌법</text:span><text:span text:style-name="T1670">’</text:span><text:span text:style-name="T1671">은 단 한 번의 심의도 없이 법안 폐기 운명에 처해있다</text:span><text:span text:style-name="T1672">. </text:span><text:span text:style-name="T1673">새롭게 개원하는 </text:span><text:span text:style-name="T1674">20</text:span><text:span text:style-name="T1675">대 국회는 노동자 시민의 사망사고의 심각성을 인식하고</text:span><text:span text:style-name="T1676">, </text:span><text:span text:style-name="T1677">현실을 개선하기 위한 법 제도개선 작업에 즉각 나서야 한다</text:span><text:span text:style-name="T1678">. </text:span><text:span text:style-name="T1679">또한</text:span><text:span text:style-name="T1680">, </text:span><text:span text:style-name="T1681">규제비용 총량제</text:span><text:span text:style-name="T1682">, </text:span><text:span text:style-name="T1683">규제일몰제등 무차별적으로 안전규제를 무너뜨리고 있는 박 근혜 대통령의 </text:span><text:span text:style-name="T1684">‘</text:span><text:span text:style-name="T1685">규제기요틴</text:span><text:span text:style-name="T1686">’</text:span><text:span text:style-name="T1687">은 전면 중단되어야 한다</text:span><text:span text:style-name="T1688">. </text:span></text:p>
      <text:p text:style-name="P685"/>
      <text:p text:style-name="P686"><text:span text:style-name="T1689">   </text:span><text:span text:style-name="T1690">생명과 안전이 우선이다 </text:span><text:span text:style-name="T1691">! </text:span><text:span text:style-name="T1692">살인기업 처벌하라</text:span><text:span text:style-name="T1693">! </text:span></text:p>
      <text:p text:style-name="P687"><text:span text:style-name="T1694">   </text:span><text:span text:style-name="T1695">오늘 우리는 </text:span><text:span text:style-name="T1696">“</text:span><text:span text:style-name="T1697">산재사망은 기업에 의한 구조적 살인</text:span><text:span text:style-name="T1698">”</text:span><text:span text:style-name="T1699">임을 다시한번 확인하고</text:span><text:span text:style-name="T1700">, </text:span><text:span text:style-name="T1701">생명과 안전에 대해 기업과 정부 관료에 조직적 책임을 묻는 </text:span><text:span text:style-name="T1702">“</text:span><text:span text:style-name="T1703">중대재해 기업처벌법</text:span><text:span text:style-name="T1704">” </text:span><text:span text:style-name="T1705">제정을 위해 더욱 더 힘차게 싸워 나갈 것이다</text:span><text:span text:style-name="T1706">.</text:span></text:p>
      <text:p text:style-name="P688"/>
      <text:p text:style-name="P689"/>
      <text:p text:style-name="P690"><text:span text:style-name="T1707">2016</text:span><text:span text:style-name="T1708">년 </text:span><text:span text:style-name="T1709">4</text:span><text:span text:style-name="T1710">월</text:span><text:span text:style-name="T1711">27</text:span><text:span text:style-name="T1712">일 </text:span></text:p>
      <text:p text:style-name="P691"><text:span text:style-name="T1713"> </text:span></text:p>
      <text:p text:style-name="P692"><text:span text:style-name="T1714">산재사망 대책마련 공동 캠페인단 </text:span><text:span text:style-name="T1715">(</text:span><text:span text:style-name="T1716">노동건강연대</text:span><text:span text:style-name="T1717">, </text:span><text:span text:style-name="T1718">매일노동뉴스</text:span><text:span text:style-name="T1719">. </text:span><text:span text:style-name="T1720">민주노총</text:span><text:span text:style-name="T1721">, </text:span><text:span text:style-name="T1722">한국노총</text:span><text:span text:style-name="T1723">)  </text:span></text:p>
      <text:p text:style-name="P693"><text:span text:style-name="T1724">416</text:span><text:span text:style-name="T1725">연대 안전사회 위원회</text:span><text:span text:style-name="T1726">. </text:span><text:span text:style-name="T1727">중대재해 기업처벌법 제정연대 </text:span></text:p>
      <text:p text:style-name="P694"><text:span text:style-name="T1728">    </text:span></text:p>
      <text:p text:style-name="P695"/>
      <text:p text:style-name="P696"/>
      <text:p text:style-name="P697"/>
      <text:p text:style-name="P698"/>
      <text:p text:style-name="P699"><text:span text:style-name="T1729">□ </text:span><text:span text:style-name="T1730">참고자료 </text:span><text:line-break/><text:span text:style-name="T1731">: </text:span><text:span text:style-name="T1732">산재사망과 중대재해 기업처벌법 </text:span></text:p>
      <text:p text:style-name="P700"/>
      <text:p text:style-name="P701"><text:span text:style-name="T1733">1. </text:span><text:span text:style-name="T1734">한국 산재사망의 심각성 </text:span></text:p>
      <text:p text:style-name="P702"/>
      <text:p text:style-name="P703"><text:span text:style-name="T1735">1) </text:span><text:span text:style-name="T1736">매년 </text:span><text:span text:style-name="T1737">2,400</text:span><text:span text:style-name="T1738">명 산재사망</text:span><text:span text:style-name="T1739">. 2000</text:span><text:span text:style-name="T1740">년 이후 경제적 손실 </text:span><text:span text:style-name="T1741">220</text:span><text:span text:style-name="T1742">조 </text:span><text:span text:style-name="T1743">7</text:span><text:span text:style-name="T1744">천억원</text:span></text:p>
      <text:p text:style-name="P704"/>
      <text:p text:style-name="P705"><text:span text:style-name="T1745">- 2001</text:span><text:span text:style-name="T1746">년</text:span><text:span text:style-name="T1747">~2014</text:span><text:span text:style-name="T1748">년까지 정부 통계로만 </text:span><text:span text:style-name="T1749">1</text:span><text:span text:style-name="T1750">백</text:span><text:span text:style-name="T1751">27</text:span><text:span text:style-name="T1752">만</text:span><text:span text:style-name="T1753">3</text:span><text:span text:style-name="T1754">천</text:span><text:span text:style-name="T1755">164</text:span><text:span text:style-name="T1756">명이 산재</text:span><text:span text:style-name="T1757">. </text:span><text:span text:style-name="T1758">산재사망은 </text:span><text:span text:style-name="T1759">3</text:span><text:span text:style-name="T1760">만</text:span><text:span text:style-name="T1761">3</text:span><text:span text:style-name="T1762">천</text:span><text:span text:style-name="T1763">902</text:span><text:span text:style-name="T1764">명에 달함</text:span><text:span text:style-name="T1765">. </text:span></text:p>
      <text:p text:style-name="P706"/>
      <text:p text:style-name="P707"><text:span text:style-name="T1766">- 2001</text:span><text:span text:style-name="T1767">년</text:span><text:span text:style-name="T1768">~2014</text:span><text:span text:style-name="T1769">년까지 정부 통계 산업재해 경제적 손실액은 </text:span><text:span text:style-name="T1770">220</text:span><text:span text:style-name="T1771">조 </text:span><text:span text:style-name="T1772">7,721</text:span><text:span text:style-name="T1773">억임</text:span><text:span text:style-name="T1774">. </text:span><text:span text:style-name="T1775">이는  </text:span><text:span text:style-name="T1776">2013</text:span><text:span text:style-name="T1777">년 기준 자연재해의 </text:span><text:span text:style-name="T1778">110</text:span><text:span text:style-name="T1779">배</text:span><text:span text:style-name="T1780">, </text:span><text:span text:style-name="T1781">노동쟁의 근로손실일수의 </text:span><text:span text:style-name="T1782">80</text:span><text:span text:style-name="T1783">배에 달하는 금액임</text:span><text:span text:style-name="T1784">. </text:span></text:p>
      <text:p text:style-name="P708"/>
      <text:p text:style-name="P709"><text:span text:style-name="T1785">- </text:span><text:span text:style-name="T1786">한국 산재사망 만인률은 </text:span><text:span text:style-name="T1787">OECD </text:span><text:span text:style-name="T1788">국가 중 </text:span><text:span text:style-name="T1789">1</text:span><text:span text:style-name="T1790">위임</text:span><text:span text:style-name="T1791">. </text:span><text:span text:style-name="T1792">일본</text:span><text:span text:style-name="T1793">, </text:span><text:span text:style-name="T1794">독일의 </text:span><text:span text:style-name="T1795">4</text:span><text:span text:style-name="T1796">배</text:span><text:span text:style-name="T1797">, </text:span><text:span text:style-name="T1798">영국의 </text:span><text:span text:style-name="T1799">14</text:span><text:span text:style-name="T1800">배에 달함</text:span><text:span text:style-name="T1801">. </text:span><text:span text:style-name="T1802">한국의 교통사고에 대비해서도 </text:span><text:span text:style-name="T1803">1.3</text:span><text:span text:style-name="T1804">배 높음  </text:span></text:p>
      <text:p text:style-name="P710"/>
      <text:p text:style-name="P711"><text:span text:style-name="T1805">- 2006</text:span><text:span text:style-name="T1806">년도 총사고 </text:span><text:span text:style-name="T1807">1,300</text:span><text:span text:style-name="T1808">만 건 중 </text:span><text:span text:style-name="T1809">1</text:span><text:span text:style-name="T1810">위는 산업재해로 약</text:span><text:span text:style-name="T1811">, 1,300</text:span><text:span text:style-name="T1812">만 건</text:span><text:span text:style-name="T1813">. </text:span><text:span text:style-name="T1814">은폐된 산재를 실질화 하면 정부 통계의 </text:span><text:span text:style-name="T1815">13</text:span><text:span text:style-name="T1816">배</text:span><text:span text:style-name="T1817">- 30</text:span><text:span text:style-name="T1818">배에 달함</text:span><text:span text:style-name="T1819">. [2007</text:span><text:span text:style-name="T1820">년 </text:span><text:span text:style-name="T1821">&lt;</text:span><text:span text:style-name="T1822">국가안전관리전략수립연구</text:span><text:span text:style-name="T1823">&gt;] </text:span></text:p>
      <text:p text:style-name="P712"/>
      <text:p text:style-name="P713"><text:span text:style-name="T1824">- </text:span><text:span text:style-name="T1825">산업재해 통계 기준은 국가별로 상이함</text:span><text:span text:style-name="T1826">. </text:span><text:span text:style-name="T1827">선진외국의 경우 출퇴근재해</text:span><text:span text:style-name="T1828">, </text:span><text:span text:style-name="T1829">특수고용노동자 산재 포함</text:span><text:span text:style-name="T1830">. </text:span><text:span text:style-name="T1831">한국은 특수고용노동자 산재보험 미적용으로 화물운수</text:span><text:span text:style-name="T1832">, </text:span><text:span text:style-name="T1833">건설기계</text:span><text:span text:style-name="T1834">, </text:span><text:span text:style-name="T1835">버스</text:span><text:span text:style-name="T1836">, </text:span><text:span text:style-name="T1837">퀵 서비스</text:span><text:span text:style-name="T1838">, </text:span><text:span text:style-name="T1839">택배 등 다수의 위험업종 종사 노동자 산재통계 적용제외</text:span><text:span text:style-name="T1840">, </text:span><text:span text:style-name="T1841">출 퇴근 재해도 교통사고 통계로 처리됨</text:span><text:span text:style-name="T1842">. </text:span></text:p>
      <text:p text:style-name="P714"/>
      <text:p text:style-name="P715"><text:span text:style-name="T1843">- 2012</text:span><text:span text:style-name="T1844">년 노동부 산재통계 처리 규정 일방적 변경</text:span><text:span text:style-name="T1845">. &lt;</text:span><text:span text:style-name="T1846">예방통계</text:span><text:span text:style-name="T1847">&gt; </text:span><text:span text:style-name="T1848">명목으로 </text:span><text:span text:style-name="T1849">‘</text:span><text:span text:style-name="T1850">사업장외 교통사고</text:span><text:span text:style-name="T1851">’</text:span><text:span text:style-name="T1852">사고발생 </text:span><text:span text:style-name="T1853">1</text:span><text:span text:style-name="T1854">년경과 사망</text:span><text:span text:style-name="T1855">’ </text:span><text:span text:style-name="T1856">등 통계에서 제외하여 국내외로 발표되는 산재통계가 축소되는 착시 효과를 가져오고 있음 </text:span></text:p>
      <text:p text:style-name="P716"/>
      <text:p text:style-name="P717"><text:span text:style-name="T1857">- 2016</text:span><text:span text:style-name="T1858">년 </text:span><text:span text:style-name="T1859">3</text:span><text:span text:style-name="T1860">월 노동부는 </text:span><text:span text:style-name="T1861">2015</text:span><text:span text:style-name="T1862">년 산재사망이 </text:span><text:span text:style-name="T1863">1,810</text:span><text:span text:style-name="T1864">명이라고 발표한 바 있음</text:span><text:span text:style-name="T1865">. </text:span><text:span text:style-name="T1866">이 또한 산재 통계의 변경 기준을 적용한 것으로</text:span><text:span text:style-name="T1867">, </text:span><text:span text:style-name="T1868">산재사망이 과소 발표되고 있음</text:span></text:p>
      <text:p text:style-name="P718"/>
      <text:p text:style-name="P719"><text:span text:style-name="T1869"> </text:span></text:p>
      <text:p text:style-name="P720"><text:span text:style-name="T1870">노동부 산재통계 자료 취합 </text:span><text:span text:style-name="T1871">(</text:span><text:span text:style-name="T1872">노동부</text:span><text:span text:style-name="T1873">, </text:span><text:span text:style-name="T1874">근로복지공단 통계 인용 분석</text:span><text:span text:style-name="T1875">)</text:span></text:p>
      <text:p text:style-name="P721"><draw:frame draw:style-name="fr8" draw:z-index="0" svg:width="14.494cm" svg:x="0.000cm" svg:y="-12.045cm" text:anchor-type="as-char"><draw:text-box fo:min-height="12.045cm"><table:table table:name="T5" table:style-name="T5" text:anchor-type="paragraph"><table:table-column table:style-name="T5.C84"/><table:table-column table:style-name="T5.C85"/><table:table-column table:style-name="T5.C86"/><table:table-column table:style-name="T5.C87"/><table:table-column table:style-name="T5.C88"/><table:table-column table:style-name="T5.C89"/><table:table-row table:style-name="T5.R1"><table:table-cell table:style-name="T5.R1_C0"><text:p text:style-name="P722"><text:span text:style-name="T1876">년도</text:span></text:p></table:table-cell><table:table-cell table:style-name="T5.R1_C1"><text:p text:style-name="P723"><text:span text:style-name="T1877">산재</text:span><text:span text:style-name="T1878">(</text:span><text:span text:style-name="T1879">명</text:span><text:span text:style-name="T1880">) </text:span><text:span text:style-name="T1881">①</text:span></text:p></table:table-cell><table:table-cell table:style-name="T5.R1_C2"><text:p text:style-name="P724"><text:span text:style-name="T1882">산재 사망</text:span><text:span text:style-name="T1883">(</text:span><text:span text:style-name="T1884">명</text:span><text:span text:style-name="T1885">)</text:span><text:span text:style-name="T1886">②</text:span></text:p></table:table-cell><table:table-cell table:style-name="T5.R1_C3"><text:p text:style-name="P725"><text:span text:style-name="T1887">경제적 손실액 </text:span><text:span text:style-name="T1888">(</text:span><text:span text:style-name="T1889">단위</text:span><text:span text:style-name="T1890">, </text:span><text:span text:style-name="T1891">억원</text:span><text:span text:style-name="T1892">)</text:span></text:p></table:table-cell><table:table-cell table:style-name="T5.R1_C4"><text:p text:style-name="P726"><text:span text:style-name="T1893">기준변경 통계</text:span><text:span text:style-name="T1894">③</text:span></text:p></table:table-cell><table:table-cell table:style-name="T5.R1_C5"><text:p text:style-name="P727"><text:span text:style-name="T1895">사망통계 차이</text:span><text:span text:style-name="T1896">④</text:span></text:p></table:table-cell></table:table-row><table:table-row table:style-name="T5.R2"><table:table-cell table:style-name="T5.R2_C0"><text:p text:style-name="P728"><text:span text:style-name="T1897">2014</text:span></text:p></table:table-cell><table:table-cell table:style-name="T5.R2_C1"><text:p text:style-name="P729"><text:span text:style-name="T1898">90,909</text:span></text:p></table:table-cell><table:table-cell table:style-name="T5.R2_C2"><text:p text:style-name="P730"><text:span text:style-name="T1899">2,134</text:span></text:p></table:table-cell><table:table-cell table:style-name="T5.R2_C3"><text:p text:style-name="P731"><text:span text:style-name="T1900">196,328</text:span></text:p></table:table-cell><table:table-cell table:style-name="T5.R2_C4"><text:p text:style-name="P732"><text:span text:style-name="T1901">1,850</text:span></text:p></table:table-cell><table:table-cell table:style-name="T5.R2_C5"><text:p text:style-name="P733"><text:span text:style-name="T1902">-284</text:span></text:p></table:table-cell></table:table-row><table:table-row table:style-name="T5.R3"><table:table-cell table:style-name="T5.R3_C0"><text:p text:style-name="P734"><text:span text:style-name="T1903">2013</text:span></text:p></table:table-cell><table:table-cell table:style-name="T5.R3_C1"><text:p text:style-name="P735"><text:span text:style-name="T1904">91,824</text:span></text:p></table:table-cell><table:table-cell table:style-name="T5.R3_C2"><text:p text:style-name="P736"><text:span text:style-name="T1905">2,233</text:span></text:p></table:table-cell><table:table-cell table:style-name="T5.R3_C3"><text:p text:style-name="P737"><text:span text:style-name="T1906">189,771</text:span></text:p></table:table-cell><table:table-cell table:style-name="T5.R3_C4"><text:p text:style-name="P738"><text:span text:style-name="T1907">1,929</text:span></text:p></table:table-cell><table:table-cell table:style-name="T5.R3_C5"><text:p text:style-name="P739"><text:span text:style-name="T1908">-304</text:span></text:p></table:table-cell></table:table-row><table:table-row table:style-name="T5.R4"><table:table-cell table:style-name="T5.R4_C0"><text:p text:style-name="P740"><text:span text:style-name="T1909">2012</text:span></text:p></table:table-cell><table:table-cell table:style-name="T5.R4_C1"><text:p text:style-name="P741"><text:span text:style-name="T1910">92,256</text:span></text:p></table:table-cell><table:table-cell table:style-name="T5.R4_C2"><text:p text:style-name="P742"><text:span text:style-name="T1911">2,165</text:span></text:p></table:table-cell><table:table-cell table:style-name="T5.R4_C3"><text:p text:style-name="P743"><text:span text:style-name="T1912">192,564</text:span></text:p></table:table-cell><table:table-cell table:style-name="T5.R4_C4"><text:p text:style-name="P744"><text:span text:style-name="T1913">1,864</text:span></text:p></table:table-cell><table:table-cell table:style-name="T5.R4_C5"><text:p text:style-name="P745"><text:span text:style-name="T1914">-301</text:span></text:p></table:table-cell></table:table-row><table:table-row table:style-name="T5.R5"><table:table-cell table:style-name="T5.R5_C0"><text:p text:style-name="P746"><text:span text:style-name="T1915">2011</text:span></text:p></table:table-cell><table:table-cell table:style-name="T5.R5_C1"><text:p text:style-name="P747"><text:span text:style-name="T1916">93,292</text:span></text:p></table:table-cell><table:table-cell table:style-name="T5.R5_C2"><text:p text:style-name="P748"><text:span text:style-name="T1917">2,114</text:span></text:p></table:table-cell><table:table-cell table:style-name="T5.R5_C3"><text:p text:style-name="P749"><text:span text:style-name="T1918">181,269</text:span></text:p></table:table-cell><table:table-cell table:style-name="T5.R5_C4"><text:p text:style-name="P750"><text:span text:style-name="T1919">1,860</text:span></text:p></table:table-cell><table:table-cell table:style-name="T5.R5_C5"><text:p text:style-name="P751"><text:span text:style-name="T1920">-254</text:span></text:p></table:table-cell></table:table-row><table:table-row table:style-name="T5.R6"><table:table-cell table:style-name="T5.R6_C0"><text:p text:style-name="P752"><text:span text:style-name="T1921">2010</text:span></text:p></table:table-cell><table:table-cell table:style-name="T5.R6_C1"><text:p text:style-name="P753"><text:span text:style-name="T1922">98,645</text:span></text:p></table:table-cell><table:table-cell table:style-name="T5.R6_C2"><text:p text:style-name="P754"><text:span text:style-name="T1923">2,200</text:span></text:p></table:table-cell><table:table-cell table:style-name="T5.R6_C3"><text:p text:style-name="P755"><text:span text:style-name="T1924">176,619</text:span></text:p></table:table-cell><table:table-cell table:style-name="T5.R6_C4"><text:p text:style-name="P756"><text:span text:style-name="T1925">1,931</text:span></text:p></table:table-cell><table:table-cell table:style-name="T5.R6_C5"><text:p text:style-name="P757"><text:span text:style-name="T1926">-269</text:span></text:p></table:table-cell></table:table-row><table:table-row table:style-name="T5.R7"><table:table-cell table:style-name="T5.R7_C0"><text:p text:style-name="P758"><text:span text:style-name="T1927">2009</text:span></text:p></table:table-cell><table:table-cell table:style-name="T5.R7_C1"><text:p text:style-name="P759"><text:span text:style-name="T1928">97,821</text:span></text:p></table:table-cell><table:table-cell table:style-name="T5.R7_C2"><text:p text:style-name="P760"><text:span text:style-name="T1929">2,181</text:span></text:p></table:table-cell><table:table-cell table:style-name="T5.R7_C3"><text:p text:style-name="P761"><text:span text:style-name="T1930">173,159</text:span></text:p></table:table-cell><table:table-cell table:style-name="T5.R7_C4"><text:p text:style-name="P762"><text:span text:style-name="T1931">1,916</text:span></text:p></table:table-cell><table:table-cell table:style-name="T5.R7_C5"><text:p text:style-name="P763"><text:span text:style-name="T1932">-265</text:span></text:p></table:table-cell></table:table-row><table:table-row table:style-name="T5.R8"><table:table-cell table:style-name="T5.R8_C0"><text:p text:style-name="P764"><text:span text:style-name="T1933">2008</text:span></text:p></table:table-cell><table:table-cell table:style-name="T5.R8_C1"><text:p text:style-name="P765"><text:span text:style-name="T1934">95,806</text:span></text:p></table:table-cell><table:table-cell table:style-name="T5.R8_C2"><text:p text:style-name="P766"><text:span text:style-name="T1935">2,422</text:span></text:p></table:table-cell><table:table-cell table:style-name="T5.R8_C3"><text:p text:style-name="P767"><text:span text:style-name="T1936">171,094</text:span></text:p></table:table-cell><table:table-cell table:style-name="T5.R8_C4"><text:p text:style-name="P768"><text:span text:style-name="T1937">2,146</text:span></text:p></table:table-cell><table:table-cell table:style-name="T5.R8_C5"><text:p text:style-name="P769"><text:span text:style-name="T1938">-276</text:span></text:p></table:table-cell></table:table-row><table:table-row table:style-name="T5.R9"><table:table-cell table:style-name="T5.R9_C0"><text:p text:style-name="P770"><text:span text:style-name="T1939">2007</text:span></text:p></table:table-cell><table:table-cell table:style-name="T5.R9_C1"><text:p text:style-name="P771"><text:span text:style-name="T1940">90,147</text:span></text:p></table:table-cell><table:table-cell table:style-name="T5.R9_C2"><text:p text:style-name="P772"><text:span text:style-name="T1941">2,406</text:span></text:p></table:table-cell><table:table-cell table:style-name="T5.R9_C3"><text:p text:style-name="P773"><text:span text:style-name="T1942">162,114</text:span></text:p></table:table-cell><table:table-cell table:style-name="T5.R9_C4"><text:p text:style-name="P774"><text:span text:style-name="T1943">2,159</text:span></text:p></table:table-cell><table:table-cell table:style-name="T5.R9_C5"><text:p text:style-name="P775"><text:span text:style-name="T1944">-247</text:span></text:p></table:table-cell></table:table-row><table:table-row table:style-name="T5.R10"><table:table-cell table:style-name="T5.R10_C0"><text:p text:style-name="P776"><text:span text:style-name="T1945">2006</text:span></text:p></table:table-cell><table:table-cell table:style-name="T5.R10_C1"><text:p text:style-name="P777"><text:span text:style-name="T1946">89,910</text:span></text:p></table:table-cell><table:table-cell table:style-name="T5.R10_C2"><text:p text:style-name="P778"><text:span text:style-name="T1947">2,453</text:span></text:p></table:table-cell><table:table-cell table:style-name="T5.R10_C3"><text:p text:style-name="P779"><text:span text:style-name="T1948">158,188</text:span></text:p></table:table-cell><table:table-cell table:style-name="T5.R10_C4"><text:p text:style-name="P780"><text:span text:style-name="T1949">2,238</text:span></text:p></table:table-cell><table:table-cell table:style-name="T5.R10_C5"><text:p text:style-name="P781"><text:span text:style-name="T1950">-215</text:span></text:p></table:table-cell></table:table-row><table:table-row table:style-name="T5.R11"><table:table-cell table:style-name="T5.R11_C0"><text:p text:style-name="P782"><text:span text:style-name="T1951">2005</text:span></text:p></table:table-cell><table:table-cell table:style-name="T5.R11_C1"><text:p text:style-name="P783"><text:span text:style-name="T1952">85,411</text:span></text:p></table:table-cell><table:table-cell table:style-name="T5.R11_C2"><text:p text:style-name="P784"><text:span text:style-name="T1953">2,493</text:span></text:p></table:table-cell><table:table-cell table:style-name="T5.R11_C3"><text:p text:style-name="P785"><text:span text:style-name="T1954">151,288</text:span></text:p></table:table-cell><table:table-cell table:style-name="T5.R11_C4"><text:p text:style-name="P786"><text:span text:style-name="T1955">2,282</text:span></text:p></table:table-cell><table:table-cell table:style-name="T5.R11_C5"><text:p text:style-name="P787"><text:span text:style-name="T1956">-211</text:span></text:p></table:table-cell></table:table-row><table:table-row table:style-name="T5.R12"><table:table-cell table:style-name="T5.R12_C0"><text:p text:style-name="P788"><text:span text:style-name="T1957">2004</text:span></text:p></table:table-cell><table:table-cell table:style-name="T5.R12_C1"><text:p text:style-name="P789"><text:span text:style-name="T1958">88,874</text:span></text:p></table:table-cell><table:table-cell table:style-name="T5.R12_C2"><text:p text:style-name="P790"><text:span text:style-name="T1959">2,825</text:span></text:p></table:table-cell><table:table-cell table:style-name="T5.R12_C3"><text:p text:style-name="P791"><text:span text:style-name="T1960">142,995</text:span></text:p></table:table-cell><table:table-cell table:style-name="T5.R12_C4"><text:p text:style-name="P792"><text:span text:style-name="T1961">2,586</text:span></text:p></table:table-cell><table:table-cell table:style-name="T5.R12_C5"><text:p text:style-name="P793"><text:span text:style-name="T1962">-239</text:span></text:p></table:table-cell></table:table-row><table:table-row table:style-name="T5.R13"><table:table-cell table:style-name="T5.R13_C0"><text:p text:style-name="P794"><text:span text:style-name="T1963">2003</text:span></text:p></table:table-cell><table:table-cell table:style-name="T5.R13_C1"><text:p text:style-name="P795"><text:span text:style-name="T1964">94,924</text:span></text:p></table:table-cell><table:table-cell table:style-name="T5.R13_C2"><text:p text:style-name="P796"><text:span text:style-name="T1965">2,923</text:span></text:p></table:table-cell><table:table-cell table:style-name="T5.R13_C3"><text:p text:style-name="P797"><text:span text:style-name="T1966">124,090</text:span></text:p></table:table-cell><table:table-cell table:style-name="T5.R13_C4"><text:p text:style-name="P798"><text:span text:style-name="T1967">2,701</text:span></text:p></table:table-cell><table:table-cell table:style-name="T5.R13_C5"><text:p text:style-name="P799"><text:span text:style-name="T1968">-222</text:span></text:p></table:table-cell></table:table-row><table:table-row table:style-name="T5.R14"><table:table-cell table:style-name="T5.R14_C0"><text:p text:style-name="P800"><text:span text:style-name="T1969">2002</text:span></text:p></table:table-cell><table:table-cell table:style-name="T5.R14_C1"><text:p text:style-name="P801"><text:span text:style-name="T1970">81,911</text:span></text:p></table:table-cell><table:table-cell table:style-name="T5.R14_C2"><text:p text:style-name="P802"><text:span text:style-name="T1971">2,605</text:span></text:p></table:table-cell><table:table-cell table:style-name="T5.R14_C3"><text:p text:style-name="P803"><text:span text:style-name="T1972">101,016</text:span></text:p></table:table-cell><table:table-cell table:style-name="T5.R14_C4"><text:p text:style-name="P804"><text:span text:style-name="T1973">2,605</text:span></text:p></table:table-cell><table:table-cell table:style-name="T5.R14_C5"><text:p text:style-name="P805"/></table:table-cell></table:table-row><table:table-row table:style-name="T5.R15"><table:table-cell table:style-name="T5.R15_C0"><text:p text:style-name="P806"><text:span text:style-name="T1974">2001</text:span></text:p></table:table-cell><table:table-cell table:style-name="T5.R15_C1"><text:p text:style-name="P807"><text:span text:style-name="T1975">81,434</text:span></text:p></table:table-cell><table:table-cell table:style-name="T5.R15_C2"><text:p text:style-name="P808"><text:span text:style-name="T1976">2,748</text:span></text:p></table:table-cell><table:table-cell table:style-name="T5.R15_C3"><text:p text:style-name="P809"><text:span text:style-name="T1977">87,226</text:span></text:p></table:table-cell><table:table-cell table:style-name="T5.R15_C4"><text:p text:style-name="P810"><text:span text:style-name="T1978">2,748</text:span></text:p></table:table-cell><table:table-cell table:style-name="T5.R15_C5"><text:p text:style-name="P811"/></table:table-cell></table:table-row><table:table-row table:style-name="T5.R16"><table:table-cell table:style-name="T5.R16_C0"><text:p text:style-name="P812"><text:span text:style-name="T1979">합계</text:span></text:p></table:table-cell><table:table-cell table:style-name="T5.R16_C1"><text:p text:style-name="P813"><text:span text:style-name="T1980">1,273,164</text:span></text:p></table:table-cell><table:table-cell table:style-name="T5.R16_C2"><text:p text:style-name="P814"><text:span text:style-name="T1981">33,902</text:span></text:p></table:table-cell><table:table-cell table:style-name="T5.R16_C3"><text:p text:style-name="P815"><text:span text:style-name="T1982">2,207,721</text:span></text:p></table:table-cell><table:table-cell table:number-columns-spanned="2" table:number-rows-spanned="2" table:style-name="T5.R16_C4"><text:p text:style-name="P816"><text:span text:style-name="T1983">*</text:span><text:span text:style-name="T1984">노동부는 </text:span><text:span text:style-name="T1985">2002</text:span><text:span text:style-name="T1986">년 이전 통계분류 없어 조정 못함</text:span></text:p></table:table-cell></table:table-row><table:table-row table:style-name="T5.R17"><table:table-cell table:style-name="T5.R17_C0"><text:p text:style-name="P817"><text:span text:style-name="T1987">평균</text:span></text:p></table:table-cell><table:table-cell table:style-name="T5.R17_C1"><text:p text:style-name="P818"><text:span text:style-name="T1988">90,940</text:span></text:p></table:table-cell><table:table-cell table:style-name="T5.R17_C2"><text:p text:style-name="P819"><text:span text:style-name="T1989">2,422</text:span></text:p></table:table-cell><table:table-cell table:style-name="T5.R17_C3"><text:p text:style-name="P820"><text:span text:style-name="T1990">157,694</text:span></text:p></table:table-cell></table:table-row></table:table></draw:text-box></draw:frame></text:p>
      <text:p text:style-name="P821"><text:span text:style-name="T1991">① </text:span><text:span text:style-name="T1992">산재 </text:span><text:span text:style-name="T1993">: </text:span><text:span text:style-name="T1994">근로복지공단 산재보상 통계</text:span><text:span text:style-name="T1995">. </text:span></text:p>
      <text:p text:style-name="P822"><text:span text:style-name="T1996">② </text:span><text:span text:style-name="T1997">산재사망</text:span><text:span text:style-name="T1998">: </text:span><text:span text:style-name="T1999">근로복지공단 산재사망 통계 </text:span><text:span text:style-name="T2000">(2012</text:span><text:span text:style-name="T2001">년 변경 전 통계 기준 적용</text:span><text:span text:style-name="T2002">)</text:span></text:p>
      <text:p text:style-name="P823"><text:span text:style-name="T2003">③ </text:span><text:span text:style-name="T2004">노동부 통계 변경 </text:span><text:span text:style-name="T2005">: 2012</text:span><text:span text:style-name="T2006">년 통계기준 변경 이후에 </text:span><text:span text:style-name="T2007">10</text:span><text:span text:style-name="T2008">년 치 통계 변경 발표</text:span></text:p>
      <text:p text:style-name="P824"><text:span text:style-name="T2009">④ </text:span><text:span text:style-name="T2010">노동부 통계 변경 기준에 따른 산재사망 통계 차이  </text:span></text:p>
      <text:p text:style-name="P825"><text:span text:style-name="T2011">2) </text:span><text:span text:style-name="T2012">여전한 </text:span><text:span text:style-name="T2013">OECD </text:span><text:span text:style-name="T2014">산재사망 </text:span><text:span text:style-name="T2015">1</text:span><text:span text:style-name="T2016">위 </text:span></text:p>
      <text:p text:style-name="P826"/>
      <text:p text:style-name="P827"><text:span text:style-name="T2017">- OECD  </text:span><text:span text:style-name="T2018">가입 국가 중에 산재사고 사망 만인률은 </text:span><text:span text:style-name="T2019">6.8</text:span><text:span text:style-name="T2020">로 여전히 </text:span><text:span text:style-name="T2021">1</text:span><text:span text:style-name="T2022">위임 </text:span></text:p>
      <text:p text:style-name="P828"><text:span text:style-name="T2023">- </text:span><text:span text:style-name="T2024">이는 칠레</text:span><text:span text:style-name="T2025">, </text:span><text:span text:style-name="T2026">터키</text:span><text:span text:style-name="T2027">. </text:span><text:span text:style-name="T2028">멕시코 등 보다 높은 것이며 영국의 </text:span><text:span text:style-name="T2029">11</text:span><text:span text:style-name="T2030">배</text:span><text:span text:style-name="T2031">, </text:span><text:span text:style-name="T2032">일본이나 독일의 </text:span><text:span text:style-name="T2033">5</text:span><text:span text:style-name="T2034">배에 달하는 비율임</text:span><text:span text:style-name="T2035">. </text:span></text:p>
      <text:p text:style-name="P829"/>
      <text:p text:style-name="P830"/>
      <text:p text:style-name="P831"/>
      <text:p text:style-name="P832"><text:span text:style-name="T2036">OECD </text:span><text:span text:style-name="T2037">주요국가의 산재사고 사망률 </text:span><text:span text:style-name="T2038">(</text:span><text:span text:style-name="T2039">십만명당 산재사고 사망자 수 </text:span><text:span text:style-name="T2040">2013</text:span><text:span text:style-name="T2041">년 기준</text:span><text:span text:style-name="T2042">] </text:span></text:p>
      <text:p text:style-name="P833"><text:span text:style-name="T2043">※ </text:span><text:span text:style-name="T2044">자료 출처 </text:span><text:span text:style-name="T2045">: ILOSTAT</text:span><text:span text:style-name="T2046">에서 재가공</text:span></text:p>
      <text:p text:style-name="P834"/>
      <text:p text:style-name="P835"/>
      <text:p text:style-name="P836"/>
      <text:p text:style-name="P837"><text:span text:style-name="T2047">2. </text:span><text:span text:style-name="T2048">산재사망 처벌의 현황</text:span></text:p>
      <text:p text:style-name="P838"/>
      <text:p text:style-name="P839"><text:span text:style-name="T2049">- </text:span><text:span text:style-name="T2050">반복되는 산재사망의 주요 원인으로 기업에 대한 솜방망이 처벌이 집중 제기 되고</text:span><text:span text:style-name="T2051">, </text:span><text:span text:style-name="T2052">기업살인법 제정이 필요하다는 주장도 확산되었으나</text:span><text:span text:style-name="T2053">, </text:span><text:span text:style-name="T2054">산재사망에 대한 처벌은 변화가 없음 </text:span></text:p>
      <text:p text:style-name="P840"><text:span text:style-name="T2055">- </text:span><text:span text:style-name="T2056">세월호 참사 이후 발생한 중대재해도 기업의 최고 책임자는 무죄 선고를 받았고</text:span><text:span text:style-name="T2057">, </text:span><text:span text:style-name="T2058">원청의 공장장등 책임자 급은 무혐의나 집행유예만을 선고 받고 있음 </text:span></text:p>
      <text:p text:style-name="P841"><text:span text:style-name="T2059">- 2015</text:span><text:span text:style-name="T2060">년 서울지하철의 외주화가 근본 원인이었던 강남역 스크린 도어 하청 노동자 사망사고는 결국 사망한 노동자의 개인과실로 결론이 내려졌고</text:span><text:span text:style-name="T2061">, </text:span><text:span text:style-name="T2062">산재은폐를 위해 </text:span><text:span text:style-name="T2063">119</text:span><text:span text:style-name="T2064">를 돌려보냈던 충북 에버코스 지게차 사고도 살인죄로 기소되지 못함</text:span><text:span text:style-name="T2065">. </text:span></text:p>
      <text:p text:style-name="P842"><draw:frame draw:style-name="fr9" draw:z-index="0" svg:width="14.700cm" svg:x="0.000cm" svg:y="0.000cm" text:anchor-type="paragraph"><draw:text-box fo:min-height="13.511cm"><table:table table:name="T6" table:style-name="T6" text:anchor-type="paragraph"><table:table-column table:style-name="T6.C90"/><table:table-column table:style-name="T6.C91"/><table:table-column table:style-name="T6.C92"/><table:table-column table:style-name="T6.C93"/><table:table-row table:style-name="T6.R1"><table:table-cell table:style-name="T6.R1_C0"><text:p text:style-name="P843"><text:span text:style-name="T2066">원청 </text:span></text:p></table:table-cell><table:table-cell table:style-name="T6.R1_C1"><text:p text:style-name="P844"><text:span text:style-name="T2067">사고</text:span></text:p></table:table-cell><table:table-cell table:style-name="T6.R1_C2"><text:p text:style-name="P845"><text:span text:style-name="T2068">사고내용</text:span></text:p></table:table-cell><table:table-cell table:style-name="T6.R1_C3"><text:p text:style-name="P846"><text:span text:style-name="T2069">처벌</text:span></text:p></table:table-cell></table:table-row><table:table-row table:style-name="T6.R2"><table:table-cell table:style-name="T6.R2_C0"><text:p text:style-name="P847"><text:span text:style-name="T2070">코리아 </text:span><text:span text:style-name="T2071">2000</text:span></text:p></table:table-cell><table:table-cell table:style-name="T6.R2_C1"><text:p text:style-name="P848"><text:span text:style-name="T2072">40</text:span><text:span text:style-name="T2073">명 사망</text:span></text:p></table:table-cell><table:table-cell table:style-name="T6.R2_C2"><text:p text:style-name="P849"><text:span text:style-name="T2074">물류창고 화재</text:span></text:p></table:table-cell><table:table-cell table:style-name="T6.R2_C3"><text:p text:style-name="P850"><text:span text:style-name="T2075">벌금 </text:span><text:span text:style-name="T2076">2,000</text:span><text:span text:style-name="T2077">만원</text:span></text:p></table:table-cell></table:table-row><table:table-row table:style-name="T6.R3"><table:table-cell table:style-name="T6.R3_C0"><text:p text:style-name="P851"><text:span text:style-name="T2078">이마트 </text:span></text:p></table:table-cell><table:table-cell table:style-name="T6.R3_C1"><text:p text:style-name="P852"><text:span text:style-name="T2079">4</text:span><text:span text:style-name="T2080">명 사망</text:span></text:p></table:table-cell><table:table-cell table:style-name="T6.R3_C2"><text:p text:style-name="P853"><text:span text:style-name="T2081">냉동기 수리 질식사고</text:span></text:p></table:table-cell><table:table-cell table:style-name="T6.R3_C3"><text:p text:style-name="P854"><text:span text:style-name="T2082">산안법 위반 벌금 </text:span><text:span text:style-name="T2083">100</text:span><text:span text:style-name="T2084">만원</text:span></text:p></table:table-cell></table:table-row><table:table-row table:style-name="T6.R4"><table:table-cell table:style-name="T6.R4_C0"><text:p text:style-name="P855"><text:span text:style-name="T2085">GS</text:span><text:span text:style-name="T2086">건설</text:span></text:p></table:table-cell><table:table-cell table:style-name="T6.R4_C1"><text:p text:style-name="P856"><text:span text:style-name="T2087">4</text:span><text:span text:style-name="T2088">명 사망</text:span><text:span text:style-name="T2089">, 25</text:span><text:span text:style-name="T2090">명부상</text:span></text:p></table:table-cell><table:table-cell table:style-name="T6.R4_C2"><text:p text:style-name="P857"><text:span text:style-name="T2091">용접 폭발화재사고</text:span></text:p></table:table-cell><table:table-cell table:style-name="T6.R4_C3"><text:p text:style-name="P858"><text:span text:style-name="T2092">처벌 없음</text:span></text:p></table:table-cell></table:table-row><table:table-row table:style-name="T6.R5"><table:table-cell table:style-name="T6.R5_C0"><text:p text:style-name="P859"><text:span text:style-name="T2093">한라건설</text:span></text:p></table:table-cell><table:table-cell table:style-name="T6.R5_C1"><text:p text:style-name="P860"><text:span text:style-name="T2094">12</text:span><text:span text:style-name="T2095">명 사망</text:span><text:span text:style-name="T2096">, 8</text:span><text:span text:style-name="T2097">명부상</text:span></text:p></table:table-cell><table:table-cell table:style-name="T6.R5_C2"><text:p text:style-name="P861"><text:span text:style-name="T2098">작업선 침몰 익사</text:span></text:p></table:table-cell><table:table-cell table:style-name="T6.R5_C3"><text:p text:style-name="P862"><text:span text:style-name="T2099">하청업체만 처벌</text:span></text:p></table:table-cell></table:table-row><table:table-row table:style-name="T6.R6"><table:table-cell table:style-name="T6.R6_C0"><text:p text:style-name="P863"><text:span text:style-name="T2100">현대산업개발</text:span></text:p></table:table-cell><table:table-cell table:style-name="T6.R6_C1"><text:p text:style-name="P864"><text:span text:style-name="T2101">3</text:span><text:span text:style-name="T2102">명 사망</text:span></text:p></table:table-cell><table:table-cell table:style-name="T6.R6_C2"><text:p text:style-name="P865"><text:span text:style-name="T2103">추락</text:span></text:p></table:table-cell><table:table-cell table:style-name="T6.R6_C3"><text:p text:style-name="P866"><text:span text:style-name="T2104">원청 무혐의</text:span></text:p></table:table-cell></table:table-row><table:table-row table:style-name="T6.R7"><table:table-cell table:style-name="T6.R7_C0"><text:p text:style-name="P867"><text:span text:style-name="T2105">대림산업</text:span></text:p></table:table-cell><table:table-cell table:style-name="T6.R7_C1"><text:p text:style-name="P868"><text:span text:style-name="T2106">6</text:span><text:span text:style-name="T2107">명 사망 부상</text:span><text:span text:style-name="T2108">11</text:span><text:span text:style-name="T2109">명</text:span></text:p></table:table-cell><table:table-cell table:style-name="T6.R7_C2"><text:p text:style-name="P869"><text:span text:style-name="T2110">가스폭발</text:span></text:p></table:table-cell><table:table-cell table:style-name="T6.R7_C3"><text:p text:style-name="P870"><text:span text:style-name="T2111">원청 공장장 징역</text:span><text:span text:style-name="T2112">9</text:span><text:span text:style-name="T2113">월</text:span><text:span text:style-name="T2114">, </text:span></text:p><text:p text:style-name="P871"><text:span text:style-name="T2115">법인 벌금 </text:span><text:span text:style-name="T2116">3,500</text:span><text:span text:style-name="T2117">만원</text:span></text:p></table:table-cell></table:table-row><table:table-row table:style-name="T6.R8"><table:table-cell table:style-name="T6.R8_C0"><text:p text:style-name="P872"><text:span text:style-name="T2118">삼성 불산</text:span></text:p></table:table-cell><table:table-cell table:style-name="T6.R8_C1"><text:p text:style-name="P873"><text:span text:style-name="T2119">1</text:span><text:span text:style-name="T2120">명 사망 </text:span><text:span text:style-name="T2121">5</text:span><text:span text:style-name="T2122">명 부상</text:span></text:p></table:table-cell><table:table-cell table:style-name="T6.R8_C2"><text:p text:style-name="P874"><text:span text:style-name="T2123">불산 누출</text:span></text:p></table:table-cell><table:table-cell table:style-name="T6.R8_C3"><text:p text:style-name="P875"><text:span text:style-name="T2124">원청 사업주 무혐의</text:span></text:p></table:table-cell></table:table-row><table:table-row table:style-name="T6.R9"><table:table-cell table:style-name="T6.R9_C0"><text:p text:style-name="P876"><text:span text:style-name="T2125">당진현대제철 </text:span></text:p></table:table-cell><table:table-cell table:style-name="T6.R9_C1"><text:p text:style-name="P877"><text:span text:style-name="T2126">1</text:span><text:span text:style-name="T2127">년 반 </text:span><text:span text:style-name="T2128">17</text:span><text:span text:style-name="T2129">명 사망</text:span></text:p></table:table-cell><table:table-cell table:style-name="T6.R9_C2"><text:p text:style-name="P878"><text:span text:style-name="T2130">추락</text:span><text:span text:style-name="T2131">, </text:span><text:span text:style-name="T2132">질식 등 </text:span></text:p></table:table-cell><table:table-cell table:style-name="T6.R9_C3"><text:p text:style-name="P879"><text:span text:style-name="T2133">원청 사업주 무혐의 </text:span></text:p></table:table-cell></table:table-row><table:table-row table:style-name="T6.R10"><table:table-cell table:style-name="T6.R10_C0"><text:p text:style-name="P880"><text:span text:style-name="T2134">청주 </text:span><text:span text:style-name="T2135">SK</text:span></text:p></table:table-cell><table:table-cell table:style-name="T6.R10_C1"><text:p text:style-name="P881"><text:span text:style-name="T2136">8</text:span><text:span text:style-name="T2137">명 사망 </text:span></text:p></table:table-cell><table:table-cell table:style-name="T6.R10_C2"><text:p text:style-name="P882"><text:span text:style-name="T2138">폭발</text:span></text:p></table:table-cell><table:table-cell table:style-name="T6.R10_C3"><text:p text:style-name="P883"><text:span text:style-name="T2139">원청 팀장만 처벌 </text:span></text:p><text:p text:style-name="P884"><text:span text:style-name="T2140">원청 사업주 무혐의</text:span></text:p></table:table-cell></table:table-row><table:table-row table:style-name="T6.R11"><table:table-cell table:style-name="T6.R11_C0"><text:p text:style-name="P885"><text:span text:style-name="T2141">포스코</text:span></text:p></table:table-cell><table:table-cell table:style-name="T6.R11_C1"><text:p text:style-name="P886"><text:span text:style-name="T2142">3</text:span><text:span text:style-name="T2143">명 사망 </text:span></text:p></table:table-cell><table:table-cell table:style-name="T6.R11_C2"><text:p text:style-name="P887"><text:span text:style-name="T2144">폭발사고</text:span></text:p></table:table-cell><table:table-cell table:style-name="T6.R11_C3"><text:p text:style-name="P888"><text:span text:style-name="T2145">대표이사</text:span><text:span text:style-name="T2146">, </text:span><text:span text:style-name="T2147">포스코 간부 모두 무죄 선고</text:span></text:p></table:table-cell></table:table-row><table:table-row table:style-name="T6.R12"><table:table-cell table:style-name="T6.R12_C0"><text:p text:style-name="P889"><text:span text:style-name="T2148">청주 에버코스 지게차 </text:span></text:p></table:table-cell><table:table-cell table:style-name="T6.R12_C1"><text:p text:style-name="P890"><text:span text:style-name="T2149">1</text:span><text:span text:style-name="T2150">명 사망</text:span></text:p></table:table-cell><table:table-cell table:style-name="T6.R12_C2"><text:p text:style-name="P891"><text:span text:style-name="T2151">사고은폐로 사망</text:span></text:p></table:table-cell><table:table-cell table:style-name="T6.R12_C3"><text:p text:style-name="P892"><text:span text:style-name="T2152">사업주 살인죄 기소 적용제외</text:span></text:p></table:table-cell></table:table-row><table:table-row table:style-name="T6.R13"><table:table-cell table:style-name="T6.R13_C0"><text:p text:style-name="P893"><text:span text:style-name="T2153">한화 케미칼 </text:span></text:p></table:table-cell><table:table-cell table:style-name="T6.R13_C1"><text:p text:style-name="P894"><text:span text:style-name="T2154">6</text:span><text:span text:style-name="T2155">명 사망</text:span></text:p></table:table-cell><table:table-cell table:style-name="T6.R13_C2"><text:p text:style-name="P895"><text:span text:style-name="T2156">폭발 사망</text:span></text:p></table:table-cell><table:table-cell table:style-name="T6.R13_C3"><text:p text:style-name="P896"><text:span text:style-name="T2157">공장장 집행유예</text:span><text:span text:style-name="T2158">. </text:span></text:p><text:p text:style-name="P897"><text:span text:style-name="T2159">법인 벌금 </text:span><text:span text:style-name="T2160">1,500</text:span><text:span text:style-name="T2161">만원</text:span></text:p></table:table-cell></table:table-row><table:table-row table:style-name="T6.R14"><table:table-cell table:style-name="T6.R14_C0"><text:p text:style-name="P898"><text:span text:style-name="T2162">강남역 </text:span></text:p><text:p text:style-name="P899"><text:span text:style-name="T2163">스크린 도어 </text:span></text:p></table:table-cell><table:table-cell table:style-name="T6.R14_C1"><text:p text:style-name="P900"><text:span text:style-name="T2164">1</text:span><text:span text:style-name="T2165">명 사망</text:span></text:p></table:table-cell><table:table-cell table:style-name="T6.R14_C2"><text:p text:style-name="P901"><text:span text:style-name="T2166">스크린도어 외주화로 지하철 충돌 </text:span></text:p></table:table-cell><table:table-cell table:style-name="T6.R14_C3"><text:p text:style-name="P902"><text:span text:style-name="T2167">개인 잘못으로 결론 </text:span></text:p></table:table-cell></table:table-row></table:table></draw:text-box></draw:frame></text:p>
      <text:p text:style-name="P903"><text:span text:style-name="T2168">3. </text:span><text:span text:style-name="T2169">외국의 기업살인법 제정 현황 </text:span></text:p>
      <text:p text:style-name="P904"><text:span text:style-name="T2170">- </text:span><text:span text:style-name="T2171">캐나다 호주는 </text:span><text:span text:style-name="T2172">2003</text:span><text:span text:style-name="T2173">년과 </text:span><text:span text:style-name="T2174">2004</text:span><text:span text:style-name="T2175">년에 영국은 </text:span><text:span text:style-name="T2176">2008</text:span><text:span text:style-name="T2177">년에 기업 살인법이 제정 됨 </text:span></text:p>
      <text:p text:style-name="P905"/>
      <text:p text:style-name="P906"><text:span text:style-name="T2178">- </text:span><text:span text:style-name="T2179">영국은 기업 살인법으로 매출액 대비 과징금을 부여하고 있음</text:span><text:span text:style-name="T2180">. </text:span><text:span text:style-name="T2181">기업 살인법 적용으로 </text:span><text:span text:style-name="T2182">1</text:span><text:span text:style-name="T2183">명의 노동자 사망사고가 발생한 기업에 </text:span><text:span text:style-name="T2184">6</text:span><text:span text:style-name="T2185">억 </text:span><text:span text:style-name="T2186">9</text:span><text:span text:style-name="T2187">천만원의 벌금이 부과됨</text:span><text:span text:style-name="T2188">. </text:span><text:span text:style-name="T2189">이후 기업 살인법 적용하여 처벌한 기업이 </text:span><text:span text:style-name="T2190">10</text:span><text:span text:style-name="T2191">여건에 이르고</text:span><text:span text:style-name="T2192">, </text:span><text:span text:style-name="T2193">법 제정은 영국 산재사망 감소의 주요 원인중의 하나임</text:span><text:span text:style-name="T2194">.   </text:span></text:p>
      <text:p text:style-name="P907"/>
      <text:p text:style-name="P908"><draw:frame draw:style-name="fr10" draw:z-index="0" svg:width="14.802cm" svg:x="0.000cm" svg:y="0.657cm" text:anchor-type="paragraph"><draw:text-box fo:min-height="4.193cm"><table:table table:name="T7" table:style-name="T7" text:anchor-type="paragraph"><table:table-column table:style-name="T7.C94"/><table:table-column table:style-name="T7.C95"/><table:table-column table:style-name="T7.C96"/><table:table-column table:style-name="T7.C97"/><table:table-row table:style-name="T7.R1"><table:table-cell table:style-name="T7.R1_C0"><text:p text:style-name="P909"><text:span text:style-name="T2195">국가</text:span></text:p></table:table-cell><table:table-cell table:style-name="T7.R1_C1"><text:p text:style-name="P910"><text:span text:style-name="T2196">제정년도</text:span></text:p></table:table-cell><table:table-cell table:style-name="T7.R1_C2"><text:p text:style-name="P911"><text:span text:style-name="T2197">법 명칭</text:span></text:p></table:table-cell><table:table-cell table:style-name="T7.R1_C3"><text:p text:style-name="P912"><text:span text:style-name="T2198">주요 내용</text:span></text:p></table:table-cell></table:table-row><table:table-row table:style-name="T7.R2"><table:table-cell table:style-name="T7.R2_C0"><text:p text:style-name="P913"><text:span text:style-name="T2199">캐나다</text:span></text:p></table:table-cell><table:table-cell table:style-name="T7.R2_C1"><text:p text:style-name="P914"><text:span text:style-name="T2200">2003</text:span></text:p></table:table-cell><table:table-cell table:style-name="T7.R2_C2"><text:p text:style-name="P915"><text:span text:style-name="T2201">“</text:span><text:span text:style-name="T2202">단체의 형사책임에 대한 형법 개정안</text:span><text:span text:style-name="T2203">”</text:span></text:p></table:table-cell><table:table-cell table:style-name="T7.R2_C3"><text:p text:style-name="P916"><text:span text:style-name="T2204">산재사망</text:span><text:span text:style-name="T2205">, </text:span><text:span text:style-name="T2206">재난 사고 포괄</text:span><text:span text:style-name="T2207">. </text:span><text:span text:style-name="T2208">사망사고에 대한 기업의 최고책임자 형사 처벌 </text:span></text:p></table:table-cell></table:table-row><table:table-row table:style-name="T7.R3"><table:table-cell table:style-name="T7.R3_C0"><text:p text:style-name="P917"><text:span text:style-name="T2209">호주 준주</text:span></text:p></table:table-cell><table:table-cell table:style-name="T7.R3_C1"><text:p text:style-name="P918"><text:span text:style-name="T2210">2003</text:span></text:p></table:table-cell><table:table-cell table:style-name="T7.R3_C2"><text:p text:style-name="P919"><text:span text:style-name="T2211">“</text:span><text:span text:style-name="T2212">산업 살인법</text:span><text:span text:style-name="T2213">”</text:span></text:p></table:table-cell><table:table-cell table:style-name="T7.R3_C3"><text:p text:style-name="P920"><text:span text:style-name="T2214">산재사망 사고에 대한 기업의 최고 책임자 형사 처벌 </text:span><text:span text:style-name="T2215">(</text:span><text:span text:style-name="T2216">수상도 기소 대상</text:span><text:span text:style-name="T2217">)</text:span></text:p></table:table-cell></table:table-row><table:table-row table:style-name="T7.R4"><table:table-cell table:style-name="T7.R4_C0"><text:p text:style-name="P921"><text:span text:style-name="T2218">영국</text:span></text:p></table:table-cell><table:table-cell table:style-name="T7.R4_C1"><text:p text:style-name="P922"><text:span text:style-name="T2219">2007</text:span></text:p></table:table-cell><table:table-cell table:style-name="T7.R4_C2"><text:p text:style-name="P923"><text:span text:style-name="T2220">“</text:span><text:span text:style-name="T2221">기업 살인법</text:span><text:span text:style-name="T2222">” </text:span></text:p><text:p text:style-name="P924"><text:span text:style-name="T2223">“</text:span><text:span text:style-name="T2224">기업 과실치사법</text:span><text:span text:style-name="T2225">”</text:span></text:p></table:table-cell><table:table-cell table:style-name="T7.R4_C3"><text:p text:style-name="P925"><text:span text:style-name="T2226">산재사망</text:span><text:span text:style-name="T2227">, </text:span><text:span text:style-name="T2228">재난사고 포괄</text:span><text:span text:style-name="T2229">, </text:span><text:span text:style-name="T2230">사망사고 유발 기업 매출액 기준 벌금 부과  </text:span></text:p></table:table-cell></table:table-row></table:table></draw:text-box></draw:frame><text:span text:style-name="T2231">해외의 기업처벌법 현황</text:span></text:p>
      <text:p text:style-name="P926"/>
      <text:p text:style-name="P927"><text:span text:style-name="T2232">4. </text:span><text:span text:style-name="T2233">중대재해 기업 처벌법 </text:span></text:p>
      <text:p text:style-name="P928"/>
      <text:p text:style-name="P929"><text:span text:style-name="T2234">1) </text:span><text:span text:style-name="T2235">중대재해 기업처벌법 제정연대는 </text:span><text:span text:style-name="T2236">? </text:span></text:p>
      <text:p text:style-name="P930"/>
      <text:p text:style-name="P931"><text:span text:style-name="T2237">참여단위</text:span></text:p>
      <text:p text:style-name="P932"><text:span text:style-name="T2238">416</text:span><text:span text:style-name="T2239">연대</text:span><text:span text:style-name="T2240">, </text:span><text:span text:style-name="T2241">가습기살균제피해자와가족모임</text:span><text:span text:style-name="T2242">, </text:span><text:span text:style-name="T2243">공공교통네트워크</text:span><text:span text:style-name="T2244">, </text:span><text:span text:style-name="T2245">노동건강연대</text:span><text:span text:style-name="T2246">, </text:span><text:span text:style-name="T2247">노동당</text:span><text:span text:style-name="T2248">, </text:span><text:span text:style-name="T2249">노동인권실현을위한노무사모임</text:span><text:span text:style-name="T2250">, </text:span><text:span text:style-name="T2251">녹색당</text:span><text:span text:style-name="T2252">, </text:span><text:span text:style-name="T2253">민주사회를위한변호사모임</text:span><text:span text:style-name="T2254">, </text:span><text:span text:style-name="T2255">반올림</text:span><text:span text:style-name="T2256">, </text:span><text:span text:style-name="T2257">보건의료단체연합</text:span><text:span text:style-name="T2258">, </text:span><text:span text:style-name="T2259">전국민주노동조합총연맹</text:span><text:span text:style-name="T2260">, </text:span><text:span text:style-name="T2261">전국불안정노동철폐연대</text:span><text:span text:style-name="T2262">, </text:span><text:span text:style-name="T2263">사회진보연대</text:span><text:span text:style-name="T2264">, </text:span><text:span text:style-name="T2265">알권리보장을위한화학물질감시네트워크</text:span><text:span text:style-name="T2266">, </text:span><text:span text:style-name="T2267">천주교인권위원회</text:span><text:span text:style-name="T2268">, </text:span><text:span text:style-name="T2269">안전사회시민연대</text:span><text:span text:style-name="T2270">, </text:span><text:span text:style-name="T2271">인권운동사랑방</text:span><text:span text:style-name="T2272">, </text:span><text:span text:style-name="T2273">일과건강</text:span><text:span text:style-name="T2274">, </text:span><text:span text:style-name="T2275">정의연대</text:span><text:span text:style-name="T2276">, </text:span><text:span text:style-name="T2277">참여연대</text:span><text:span text:style-name="T2278">, </text:span><text:span text:style-name="T2279">한국노동안전보건연구소</text:span></text:p>
      <text:p text:style-name="P933"><text:span text:style-name="T2280">         </text:span></text:p>
      <text:p text:style-name="P934"><text:span text:style-name="T2281">활동경과</text:span></text:p>
      <text:p text:style-name="P935"><text:span text:style-name="T2282">중대재해 기업처벌법 제정연대는 </text:span><text:span text:style-name="T2283">416</text:span><text:span text:style-name="T2284">연대 안전사회위원회 소속</text:span><text:span text:style-name="T2285">. </text:span></text:p>
      <text:p text:style-name="P936"><text:span text:style-name="T2286">2015</text:span><text:span text:style-name="T2287">년 </text:span><text:span text:style-name="T2288">7</text:span><text:span text:style-name="T2289">월 </text:span><text:span text:style-name="T2290">22</text:span><text:span text:style-name="T2291">일 기자회견을 갖고 공식 출범</text:span><text:span text:style-name="T2292">. </text:span></text:p>
      <text:p text:style-name="P937"><text:span text:style-name="T2293">832</text:span><text:span text:style-name="T2294">명</text:span><text:span text:style-name="T2295">(416+416)</text:span><text:span text:style-name="T2296">의 목소리를 담고</text:span><text:span text:style-name="T2297">, </text:span><text:span text:style-name="T2298">소개의원 </text:span><text:span text:style-name="T2299">18</text:span><text:span text:style-name="T2300">인이 </text:span><text:span text:style-name="T2301">&lt;</text:span><text:span text:style-name="T2302">중대재해 기업처벌법</text:span><text:span text:style-name="T2303">&gt; </text:span><text:span text:style-name="T2304">입법청원</text:span><text:span text:style-name="T2305">(</text:span><text:span text:style-name="T2306">김상희</text:span><text:span text:style-name="T2307">, </text:span><text:span text:style-name="T2308">김제남</text:span><text:span text:style-name="T2309">, </text:span><text:span text:style-name="T2310">김현미</text:span><text:span text:style-name="T2311">, </text:span><text:span text:style-name="T2312">박원석</text:span><text:span text:style-name="T2313">, </text:span><text:span text:style-name="T2314">배재정</text:span><text:span text:style-name="T2315">, </text:span><text:span text:style-name="T2316">서기호</text:span><text:span text:style-name="T2317">, </text:span><text:span text:style-name="T2318">서영교</text:span><text:span text:style-name="T2319">, </text:span><text:span text:style-name="T2320">신기남</text:span><text:span text:style-name="T2321">, </text:span><text:span text:style-name="T2322">심상정</text:span><text:span text:style-name="T2323">, </text:span><text:span text:style-name="T2324">우원식</text:span><text:span text:style-name="T2325">, </text:span><text:span text:style-name="T2326">이미경</text:span><text:span text:style-name="T2327">, </text:span><text:span text:style-name="T2328">이학영</text:span><text:span text:style-name="T2329">, </text:span><text:span text:style-name="T2330">장하나</text:span><text:span text:style-name="T2331">, </text:span><text:span text:style-name="T2332">전해철</text:span><text:span text:style-name="T2333">, </text:span><text:span text:style-name="T2334">정진후</text:span><text:span text:style-name="T2335">, </text:span><text:span text:style-name="T2336">진선미</text:span><text:span text:style-name="T2337">, </text:span><text:span text:style-name="T2338">한정애</text:span><text:span text:style-name="T2339">, </text:span><text:span text:style-name="T2340">홍익표</text:span><text:span text:style-name="T2341">)</text:span><text:span text:style-name="T2342">도 진행</text:span></text:p>
      <text:p text:style-name="P938"><text:span text:style-name="T2343">2015</text:span><text:span text:style-name="T2344">년 </text:span><text:span text:style-name="T2345">9</text:span><text:span text:style-name="T2346">월 </text:span><text:span text:style-name="T2347">1</text:span><text:span text:style-name="T2348">일에는 살인기업 청주 에버코스 화장품 제조업체 경영책임자를 </text:span><text:span text:style-name="T2349">‘</text:span><text:span text:style-name="T2350">부작위에 의한 살인죄</text:span><text:span text:style-name="T2351">’</text:span><text:span text:style-name="T2352">로 고발</text:span></text:p>
      <text:p text:style-name="P939"><text:span text:style-name="T2353">2015</text:span><text:span text:style-name="T2354">년 </text:span><text:span text:style-name="T2355">10</text:span><text:span text:style-name="T2356">월 </text:span><text:span text:style-name="T2357">6</text:span><text:span text:style-name="T2358">일</text:span><text:span text:style-name="T2359">, </text:span><text:span text:style-name="T2360">강남역 스크린도어 사망사고 관련 국민안전처 규탄 기자회견 및 고발</text:span></text:p>
      <text:p text:style-name="P940"><text:span text:style-name="T2361">2015</text:span><text:span text:style-name="T2362">년 </text:span><text:span text:style-name="T2363">10</text:span><text:span text:style-name="T2364">월 </text:span><text:span text:style-name="T2365">27</text:span><text:span text:style-name="T2366">일</text:span><text:span text:style-name="T2367">, </text:span><text:span text:style-name="T2368">기업살인법 제정국가 초청 간담회 및 기자회견</text:span><text:span text:style-name="T2369">(</text:span><text:span text:style-name="T2370">영국</text:span><text:span text:style-name="T2371">, </text:span><text:span text:style-name="T2372">호주 노조 간부 및 교수 </text:span><text:span text:style-name="T2373">5</text:span><text:span text:style-name="T2374">명</text:span><text:span text:style-name="T2375">)</text:span></text:p>
      <text:p text:style-name="P941"><text:span text:style-name="T2376">2016</text:span><text:span text:style-name="T2377">년 </text:span><text:span text:style-name="T2378">2</text:span><text:span text:style-name="T2379">월 </text:span><text:span text:style-name="T2380">18</text:span><text:span text:style-name="T2381">일</text:span><text:span text:style-name="T2382">, </text:span><text:span text:style-name="T2383">대구지하철 참사 추모 및 공동포스터 제작 부착</text:span><text:span text:style-name="T2384">(</text:span><text:span text:style-name="T2385">제작 </text:span><text:span text:style-name="T2386">: 2,800</text:span><text:span text:style-name="T2387">부</text:span><text:span text:style-name="T2388">. </text:span><text:span text:style-name="T2389">부착</text:span><text:span text:style-name="T2390">: </text:span><text:span text:style-name="T2391">수도권 철도</text:span><text:span text:style-name="T2392">, </text:span><text:span text:style-name="T2393">지하철 역사 및 전국 주요 역사</text:span><text:span text:style-name="T2394">)</text:span></text:p>
      <text:p text:style-name="P942"/>
      <text:p text:style-name="P943"/>
      <text:p text:style-name="P944"/>
      <text:p text:style-name="P945"><text:span text:style-name="T2395">2) </text:span><text:span text:style-name="T2396">중대재해 기업처벌법을 제정해야 하는 이유는 </text:span><text:span text:style-name="T2397">? </text:span></text:p>
      <text:p text:style-name="P946"><text:span text:style-name="T2398">‘</text:span><text:span text:style-name="T2399">세월호 참사</text:span><text:span text:style-name="T2400">’</text:span><text:span text:style-name="T2401">는 규제되지 않은 자본과 대안도 없이 공적인 안전 기능을 해체하기 시작한 국가의 무능</text:span><text:span text:style-name="T2402">·</text:span><text:span text:style-name="T2403">무책임이 낳은 위험이 극단적으로 드러난 사례 중 하나입니다</text:span><text:span text:style-name="T2404">. </text:span><text:span text:style-name="T2405">기업이 이득을 취하는 과정에서 발생하는 위험에 대한 비용은 노동자</text:span><text:span text:style-name="T2406">·</text:span><text:span text:style-name="T2407">시민 모두에게 전가되고 있고</text:span><text:span text:style-name="T2408">, </text:span><text:span text:style-name="T2409">정부는 수수방관하고 있습니다</text:span><text:span text:style-name="T2410">. </text:span><text:span text:style-name="T2411">이 땅에서 수많은 산업재해와 대형재난사고가 반복적으로 발생하여 안타까운 생명들이 사라져 간 이유는 바로 이 때문입니다</text:span><text:span text:style-name="T2412">. </text:span></text:p>
      <text:p text:style-name="P947"/>
      <text:p text:style-name="P948"><text:span text:style-name="T2413">'</text:span><text:span text:style-name="T2414">세월호 참사</text:span><text:span text:style-name="T2415">'</text:span><text:span text:style-name="T2416">의 아픈 교훈은 생명과 안전에 대해 책임지지 않는 기업과 정부 관료는 반드시 처벌되어야 한다는 것입니다</text:span><text:span text:style-name="T2417">. </text:span><text:span text:style-name="T2418">책임을 묻는 과정이 분명해져야</text:span><text:span text:style-name="T2419">, </text:span><text:span text:style-name="T2420">위험이 전가되는 구조적 문제가 드러날 것입니다</text:span><text:span text:style-name="T2421">. </text:span><text:span text:style-name="T2422">이를 위해 사고를 유발한 기업과 정부에 조직적 책임을 묻는 </text:span><text:span text:style-name="T2423">〔</text:span><text:span text:style-name="T2424">시민</text:span><text:span text:style-name="T2425">・</text:span><text:span text:style-name="T2426">노동자 재해에 대한 기업</text:span><text:span text:style-name="T2427">・</text:span><text:span text:style-name="T2428">정부 책임자 처벌법</text:span><text:span text:style-name="T2429">〕</text:span><text:span text:style-name="T2430"> </text:span><text:span text:style-name="T2431">제정이 반드시 필요합니다</text:span><text:span text:style-name="T2432">. </text:span><text:span text:style-name="T2433">이윤보다 생명이 우선인 세상을 위해 모두가 힘을 모아야 할 때입니다</text:span><text:span text:style-name="T2434">.</text:span></text:p>
      <text:p text:style-name="P949"/>
      <text:p text:style-name="P950"><text:span text:style-name="T2435">3) </text:span><text:span text:style-name="T2436">중대재해 기업처벌법의 주요 내용은</text:span><text:span text:style-name="T2437">? </text:span></text:p>
      <text:p text:style-name="P951"><text:span text:style-name="T2438">이 법의 주된 내용은</text:span><text:span text:style-name="T2439">,</text:span><text:line-break/><text:span text:style-name="T2440">사업장이나 다중이용시설 등에서 안전관리 및 안전조치를 제대로 이행하지 않아 사람이 죽거나 다치는 사고가 발생하였을 경우</text:span></text:p>
      <text:p text:style-name="P952"><text:span text:style-name="T2441">▲</text:span><text:span text:style-name="T2442">기업의 대표이사와 이사 등 경영책임자를 처벌하고</text:span><text:span text:style-name="T2443">,</text:span></text:p>
      <text:p text:style-name="P953"><text:span text:style-name="T2444">▲</text:span><text:span text:style-name="T2445">사업장이나 다중이용시설 등에 대해 인</text:span><text:span text:style-name="T2446">·</text:span><text:span text:style-name="T2447">허가 업무를 수행하거나 안전관리 업무를 수행하는 공무원을 처벌하며</text:span><text:span text:style-name="T2448">,</text:span></text:p>
      <text:p text:style-name="P954"><text:span text:style-name="T2449">▲</text:span><text:span text:style-name="T2450">기업 자체를 처벌하고 제재할 수 있게 하는 것입니다</text:span><text:span text:style-name="T2451">.</text:span></text:p>
      <text:p text:style-name="P955"/>
      <text:p text:style-name="P956"><text:span text:style-name="T2452">현행법상 기업을 독자적으로 처벌하는 것은 아예 불가능한데</text:span><text:span text:style-name="T2453">, </text:span><text:span text:style-name="T2454">이런 문제점들을 해결할 수 있는 특별 규정을 이 법에 마련해 놓은 것입니다</text:span><text:span text:style-name="T2455">. </text:span><text:span text:style-name="T2456">이런 조치를 통해 사고를 미연에 방지하고 사고가 발생한 경우에는 재발되지 않도록 하여 시민과 노동자의 생명과 건강을 보호하려는 것이 이 법의 주된 취지입니다</text:span><text:span text:style-name="T2457">.</text:span></text:p>
      <text:p text:style-name="P957"/>
      <text:p text:style-name="P958"><text:span text:style-name="T2458">4) </text:span><text:span text:style-name="T2459">기업의 경영책임자는 어떤 경우에 처벌되고 어느 정도로 처벌되나요</text:span><text:span text:style-name="T2460">?</text:span><text:span text:style-name="T2461"> </text:span></text:p>
      <text:p text:style-name="P959"><text:span text:style-name="T2462">일반 형법에는 기업을 처벌할 수 있는 </text:span><text:span text:style-name="T2463">‘</text:span><text:span text:style-name="T2464">양벌규정</text:span><text:span text:style-name="T2465">’</text:span><text:span text:style-name="T2466">이 없어 사람이 죽거나 다쳤을 경우에도 기업을 처벌하지 못합니다</text:span><text:span text:style-name="T2467">. </text:span><text:span text:style-name="T2468">이런 현실에서는 기업이 사고 예방을 위한 실효성 있는 조치를 취할 유인이 매우 약합니다</text:span><text:span text:style-name="T2469">. </text:span><text:span text:style-name="T2470">기업을 움직이는 이사와 주주는 아무런 손실을 입지 않기 때문입니다</text:span><text:span text:style-name="T2471">. </text:span></text:p>
      <text:p text:style-name="P960"><text:span text:style-name="T2472">이 법으로 기업이 처벌될 경우 기업은 원칙적으로 </text:span><text:span text:style-name="T2473">10 </text:span><text:span text:style-name="T2474">억원 이하의 벌금에 처해질 수 있습니다</text:span><text:span text:style-name="T2475">.</text:span></text:p>
      <text:p text:style-name="P961"><text:span text:style-name="T2476">그러나 기업의 경영책임자가 위험 방지 의무를 소홀히 하도록 했거나</text:span><text:span text:style-name="T2477">, </text:span><text:span text:style-name="T2478">기업 내부에 위험 방지 의무를 소홀히 하는 것을 조장</text:span><text:span text:style-name="T2479">·</text:span><text:span text:style-name="T2480">용인</text:span><text:span text:style-name="T2481">·</text:span><text:span text:style-name="T2482">방치하는 조직문화가 존재하는 경우에는 해당 기업의 전년도 연 매출액의 </text:span><text:span text:style-name="T2483">1/10</text:span><text:span text:style-name="T2484">의 범위 내에서 벌금이 가중될 수 있습니다</text:span><text:span text:style-name="T2485">. </text:span></text:p>
      <text:p text:style-name="P962"/>
      <text:p text:style-name="P963"><text:span text:style-name="T2486">5) </text:span><text:span text:style-name="T2487">공무원은 책임이 없나요</text:span><text:span text:style-name="T2488">? </text:span><text:span text:style-name="T2489">공무원에 대한 처벌규정은 없나요</text:span><text:span text:style-name="T2490">?</text:span></text:p>
      <text:p text:style-name="P964"><text:span text:style-name="T2491">산업현장과 많은 사람이 이용하는 시설에 대하여 위험의 예방 및 안전관리 의무의 준수 여부를 감독하거나 위 장소에 대한 인</text:span><text:span text:style-name="T2492">·</text:span><text:span text:style-name="T2493">허가책임이 있는 공무원이 그 책임을 소홀히 하여 사업장 또는 다중이용시설 등에서 사람을 사상에 이르게 한 때 그 공무원은 </text:span><text:span text:style-name="T2494">1</text:span><text:span text:style-name="T2495">년 이상의 징역 또는 </text:span><text:span text:style-name="T2496">1</text:span><text:span text:style-name="T2497">억 원 이하의 벌금에 처해질 수 있습니다</text:span><text:span text:style-name="T2498">. </text:span><text:span text:style-name="T2499">또한 그러한 공무원을 감독할 책임이 있는 지위에 있는 공무원도 동일한 처벌을 받을 수 있습니다</text:span><text:span text:style-name="T2500">.</text:span></text:p>
      <text:p text:style-name="P965"><text:span text:style-name="T2501">공무원이 엄격하게 직무를 수행한다면 많은 사고가 예방될 수 있을 것입니다</text:span><text:span text:style-name="T2502">.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@list l1" style:parent-style-name="Standard"/>
    <style:style style:class="text" style:family="paragraph" style:name="@list l0:level1" style:parent-style-name="Standard"/>
    <style:style style:class="text" style:family="paragraph" style:name="@list l2" style:parent-style-name="Standard"/>
    <style:style style:class="text" style:family="paragraph" style:name="@list l2:level1" style:parent-style-name="Standard"/>
    <style:style style:class="text" style:family="paragraph" style:name="@list l3" style:parent-style-name="Standard"/>
    <style:style style:class="text" style:family="paragraph" style:name="@list l3:level1" style:parent-style-name="Standard"/>
    <style:style style:class="text" style:family="paragraph" style:name="@list l4" style:parent-style-name="Standard"/>
    <style:style style:class="text" style:family="paragraph" style:name="@list l4:level1" style:parent-style-name="Standard"/>
    <style:style style:class="text" style:family="paragraph" style:name="@list l5" style:parent-style-name="Standard"/>
    <style:style style:class="text" style:family="paragraph" style:name="@list l5:level1" style:parent-style-name="Standard"/>
    <style:style style:class="text" style:family="paragraph" style:name="@list l6" style:parent-style-name="Standard"/>
    <style:style style:class="text" style:family="paragraph" style:name="@list l6:level1" style:parent-style-name="Standard"/>
    <style:style style:class="text" style:family="paragraph" style:name="@list l7" style:parent-style-name="Standard"/>
    <style:style style:class="text" style:family="paragraph" style:name="@list l7:level1" style:parent-style-name="Standard"/>
    <style:style style:class="text" style:family="paragraph" style:name="14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1.0pt" style:font-name="맑은 고딕" style:font-name-asian="맑은 고딕" style:font-size-asian="11.0pt"/>
    </style:style>
    <style:style style:class="text" style:family="paragraph" style:name="15" style:parent-style-name="Standard">
      <style:paragraph-properties fo:line-height="160%" fo:padding-bottom="0.000cm" fo:padding-left="0.000cm" fo:padding-right="0.000cm" fo:padding-top="0.000cm" fo:text-align="center" style:snap-to-layout-grid="true" style:vertical-align="baseline"/>
      <style:text-properties fo:color="#000000" fo:font-size="10.0pt" style:font-name="굴림" style:font-name-asian="굴림" style:font-size-asian="10.0pt"/>
    </style:style>
    <style:style style:class="text" style:family="paragraph" style:name="16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1.0pt" style:font-name="맑은 고딕" style:font-name-asian="맑은 고딕" style:font-size-asian="11.0pt"/>
    </style:style>
    <style:style style:class="text" style:family="paragraph" style:name="17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1.0pt" style:font-name="맑은 고딕" style:font-name-asian="맑은 고딕" style:font-size-asian="11.0pt"/>
    </style:style>
    <style:style style:class="text" style:family="paragraph" style:name="9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굴림" style:font-name-asian="굴림" style:font-size-asian="10.0pt"/>
    </style:style>
    <style:style style:class="text" style:family="paragraph" style:name="@list l8" style:parent-style-name="Standard"/>
    <style:style style:class="text" style:family="paragraph" style:name="@list l8:level1" style:parent-style-name="Standard"/>
    <style:style style:class="text" style:family="paragraph" style:name="@list l9" style:parent-style-name="Standard"/>
    <style:style style:class="text" style:family="paragraph" style:name="@list l9:level1" style:parent-style-name="Standard"/>
    <style:style style:class="text" style:family="paragraph" style:name="@list l10" style:parent-style-name="Standard"/>
    <style:style style:class="text" style:family="paragraph" style:name="@list l10:level1" style:parent-style-name="Standard"/>
    <style:style style:class="text" style:family="paragraph" style:name="@list l11" style:parent-style-name="Standard"/>
    <style:style style:class="text" style:family="paragraph" style:name="@list l11:level1" style:parent-style-name="Standard"/>
    <style:style style:class="text" style:family="paragraph" style:name="@list l12" style:parent-style-name="Standard"/>
    <style:style style:class="text" style:family="paragraph" style:name="@list l12:level1" style:parent-style-name="Standard"/>
    <style:style style:class="text" style:family="paragraph" style:name="@list l13" style:parent-style-name="Standard"/>
    <style:style style:class="text" style:family="paragraph" style:name="@list l13:level1" style:parent-style-name="Standard"/>
    <style:style style:class="text" style:family="paragraph" style:name="@list l14" style:parent-style-name="Standard"/>
    <style:style style:class="text" style:family="paragraph" style:name="@list l14:level1" style:parent-style-name="Standard"/>
    <style:style style:class="text" style:family="paragraph" style:name="@list l15" style:parent-style-name="Standard"/>
    <style:style style:class="text" style:family="paragraph" style:name="@list l15:level1" style:parent-style-name="Standard"/>
    <style:style style:class="text" style:family="paragraph" style:name="@list l16" style:parent-style-name="Standard"/>
    <style:style style:class="text" style:family="paragraph" style:name="@list l16:level1" style:parent-style-name="Standard"/>
    <style:style style:class="text" style:family="paragraph" style:name="@list l17" style:parent-style-name="Standard"/>
    <style:style style:class="text" style:family="paragraph" style:name="@list l17:level1" style:parent-style-name="Standard"/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522</meta:generator>
    <meta:creation-date>2016년 4월 24일 일요일 오전 9:22:59</meta:creation-date>
    <dc:title/>
    <dc:creator>Administrator</dc:creator>
    <dc:date>2016년 4월 27일 수요일 오전 9:53:30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