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4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5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75cm" fo:text-indent="-0.575cm" style:snap-to-layout-grid="false"/>
    </style:style>
    <style:style style:family="paragraph" style:name="P17" style:parent-style-name="0">
      <style:paragraph-properties fo:margin-left="0.560cm" fo:text-indent="-0.560cm" style:snap-to-layout-grid="false"/>
    </style:style>
    <style:style style:family="text" style:name="T28">
      <style:text-properties fo:font-size="14.0pt" style:font-name="휴먼명조" style:font-name-asian="휴먼명조" style:font-size-asian="14.0pt"/>
    </style:style>
    <style:style style:family="text" style:name="T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">
      <style:text-properties fo:font-size="14.0pt" style:font-name="휴먼명조" style:font-name-asian="휴먼명조" style:font-size-asian="14.0pt"/>
    </style:style>
    <style:style style:family="text" style:name="T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60cm" fo:text-indent="-0.560cm" style:snap-to-layout-grid="false"/>
    </style:style>
    <style:style style:family="paragraph" style:name="P19" style:parent-style-name="0">
      <style:paragraph-properties fo:margin-left="0.559cm" fo:text-indent="-0.559cm" style:snap-to-layout-grid="false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60cm" fo:text-indent="-0.560cm" style:snap-to-layout-grid="false"/>
    </style:style>
    <style:style style:family="paragraph" style:name="P21" style:parent-style-name="0">
      <style:paragraph-properties fo:margin-left="0.612cm" fo:text-indent="-0.612cm" style:snap-to-layout-grid="false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60cm" fo:text-indent="-0.560cm" style:snap-to-layout-grid="false"/>
    </style:style>
    <style:style style:family="paragraph" style:name="P23" style:parent-style-name="0">
      <style:paragraph-properties fo:margin-left="0.568cm" fo:text-indent="-0.568cm" style:snap-to-layout-grid="false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544cm" fo:text-indent="-0.544cm" style:snap-to-layout-grid="false"/>
    </style:style>
    <style:style style:family="paragraph" style:name="P25" style:parent-style-name="0">
      <style:paragraph-properties fo:margin-left="0.544cm" fo:text-indent="-0.544cm" style:snap-to-layout-grid="false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</text:span><text:span text:style-name="T6">, </text:span><text:span text:style-name="T7">노동부 </text:span></text:p></table:table-cell></table:table-row><table:table-row table:style-name="T1.R2"><table:table-cell table:style-name="T1.R2_C0"><text:p text:style-name="P4"><text:span text:style-name="T8">발    신</text:span></text:p></table:table-cell><table:table-cell table:style-name="T1.R2_C1"><text:p text:style-name="P5"><text:span text:style-name="T9">참여연대 노동사회위원회</text:span><text:span text:style-name="T10"> </text:span><text:span text:style-name="T11">(</text:span><text:span text:style-name="T12">담당 </text:span><text:span text:style-name="T13">: </text:span><text:span text:style-name="T14">최재혁 간사 </text:span><text:span text:style-name="T15">02-723-5036 labor@pspd.org)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근본해법 없이 공포와 갈등만 조장하는 청년고용정책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5. 7. 28. (</text:span><text:span text:style-name="T20">총 </text:span><text:span text:style-name="T21">2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5">근본해법 없이 공포와 갈등만 조장하는 청년고용정책</text:span></text:p><text:p text:style-name="P14"><text:span text:style-name="T26">중장년 노동자의 퇴출로 만든 일자리에 청년고용하겠다는 정부</text:span></text:p><text:p text:style-name="P15"><text:span text:style-name="T27">중장년일자리 빼앗고 청년일자리 질 낮추면서 공약숫자놀음에 집착해</text:span></text:p></table:table-cell></table:table-row></table:table></draw:text-box></draw:frame></text:p>
      <text:p text:style-name="P16"/>
      <text:p text:style-name="P17"><text:span text:style-name="T28">1. </text:span><text:span text:style-name="T29">고용노동부 등 관계부처 합동으로 정부는 </text:span><text:span text:style-name="T30">7/27(</text:span><text:span text:style-name="T31">월</text:span><text:span text:style-name="T32">) ‘</text:span><text:span text:style-name="T33">청년 고용절벽 해소를 위한 민관합동 대책회의</text:span><text:span text:style-name="T34">’</text:span><text:span text:style-name="T35">를 통해 </text:span><text:span text:style-name="T36">「</text:span><text:span text:style-name="T37">청년 고용절벽 해소 종합대책</text:span><text:span text:style-name="T38">」</text:span><text:span text:style-name="T39">을 발표했다</text:span><text:span text:style-name="T40">. </text:span><text:span text:style-name="T41">발표된 계획에서 긍정적으로 평가할 내용이 없지 않으나 청년의 삶과 일자리에 대한 근본적인 진단은 없고 청년을 단시간</text:span><text:span text:style-name="T42">, </text:span><text:span text:style-name="T43">저임금</text:span><text:span text:style-name="T44">, </text:span><text:span text:style-name="T45">비정규직 등 나쁜 일자리를 전전하게 하고 세대 간의 갈등을 조장하는 내용이 대부분이다</text:span><text:span text:style-name="T46">. </text:span></text:p>
      <text:p text:style-name="P18"/>
      <text:p text:style-name="P19"><text:span text:style-name="T47">2. </text:span><text:span text:style-name="T48">정부는 정년연장으로 인건비 부담이 커지면서 </text:span><text:span text:style-name="T49">‘</text:span><text:span text:style-name="T50">청년 고용절벽 사태</text:span><text:span text:style-name="T51">’</text:span><text:span text:style-name="T52">가 일어날 것이라고 주장하면서 명예퇴직 등 중장년 노동자의 퇴출을 통해 청년을 고용한다는 입장을 밝혔다</text:span><text:span text:style-name="T53">. </text:span><text:span text:style-name="T54">정부는 이를 두고 </text:span><text:span text:style-name="T55">‘</text:span><text:span text:style-name="T56">신규 일자리를 추가 공급</text:span><text:span text:style-name="T57">’</text:span><text:span text:style-name="T58">이라고 표현하고 있지만</text:span><text:span text:style-name="T59">, </text:span><text:span text:style-name="T60">아랫돌 빼서 윗돌 괴는 것이 일자리의 </text:span><text:span text:style-name="T61">‘</text:span><text:span text:style-name="T62">추가</text:span><text:span text:style-name="T63">’</text:span><text:span text:style-name="T64">일 수 없다</text:span><text:span text:style-name="T65">. </text:span><text:span text:style-name="T66">실효성은 기대하기 어렵고 오히려 세대 간 갈등만을 조장하지 않을까 우려된다</text:span><text:span text:style-name="T67">. </text:span><text:span text:style-name="T68">또한 일자리 창출이라는 정부와 기업의 책임은 없고 노동자의 희생만 강조되고 있다</text:span><text:span text:style-name="T69">. </text:span><text:span text:style-name="T70">기업은 신입에 비해 훈련비용이 적은 경력직을 선호하고</text:span><text:span text:style-name="T71">, </text:span><text:span text:style-name="T72">열정과 교육이란 이름으로 청년에게 열악한 노동을 강요한다</text:span><text:span text:style-name="T73">. </text:span><text:span text:style-name="T74">그렇게 기업은 자신이 부담해야 할 비용을 사회에 전가하고 청년에게 나쁜 일자리를 강제하고 있지만</text:span><text:span text:style-name="T75">, </text:span><text:span text:style-name="T76">정부는 이를 외면하고 있다</text:span><text:span text:style-name="T77">. </text:span></text:p>
      <text:p text:style-name="P20"/>
      <text:p text:style-name="P21"><text:span text:style-name="T78">3. </text:span><text:span text:style-name="T79">일자리정책이 단순히 양적 목표를 달성하는데 골몰하고 일자리의 질은 외면되고 있으며 이로 인해 발생하는 문제도 결코 작지 않다</text:span><text:span text:style-name="T80">. 20</text:span><text:span text:style-name="T81">대 실업자가 </text:span><text:span text:style-name="T82">40</text:span><text:span text:style-name="T83">만 명을 넘는다는 통계가 발표되었다</text:span><text:span text:style-name="T84">. </text:span><text:span text:style-name="T85">이는 청년이 저임금</text:span><text:span text:style-name="T86">·</text:span><text:span text:style-name="T87">비정규직 등 나쁜 일자리를 전전하면서 취업과 실업을 반복하고 있음을 보여준다</text:span><text:span text:style-name="T88">. </text:span><text:span text:style-name="T89">이번 계획 중 일부 내용을 긍정적으로 평가할 수 있으나 전반적으로 일자리의 질을 확인하기 어렵다</text:span><text:span text:style-name="T90">. </text:span><text:span text:style-name="T91">양과 함께 일자리의 질에 대한 고민이 병행되어야 하며</text:span><text:span text:style-name="T92">, </text:span><text:span text:style-name="T93">저임금과 고용불안을 해소하고 충분히 구직활동할 수 있도록 사회안전망을 확충하려는 노력이 필요하다</text:span><text:span text:style-name="T94">. </text:span></text:p>
      <text:p text:style-name="P22"/>
      <text:p text:style-name="P23"><text:span text:style-name="T95">4. </text:span><text:span text:style-name="T96">이번 계획은 대학을 취업기관으로 전락시키고 있다</text:span><text:span text:style-name="T97">. </text:span><text:span text:style-name="T98">혁신을 선도하는 것은 기초과학과 인문학의 깊이에서 나온다</text:span><text:span text:style-name="T99">. </text:span><text:span text:style-name="T100">학생이 스스로 원하는 공부를 하고 이를 바탕으로 자아실현을 하고 창의력을 바탕으로 새로운 분야를 개척하는 것이 아니라 기존의 산업구조에 학생들을 억지로 끼워맞추는 교육정책은 좋은 효과를 거두기 어렵다</text:span><text:span text:style-name="T101">. </text:span><text:span text:style-name="T102">정부는 현재의 </text:span><text:span text:style-name="T103">PRIME </text:span><text:span text:style-name="T104">사업을 재고해야 할 것이다</text:span><text:span text:style-name="T105">.</text:span></text:p>
      <text:p text:style-name="P24"/>
      <text:p text:style-name="P25"><text:span text:style-name="T106">5. </text:span><text:span text:style-name="T107">청년고용 관련 정책이 반복되고 있으며</text:span><text:span text:style-name="T108">, </text:span><text:span text:style-name="T109">별다른 효과가 없는 것은 그때마다 발표된 정책이 근본적인 해법이 아니었기 때문이며</text:span><text:span text:style-name="T110">, </text:span><text:span text:style-name="T111">양적 목표를 달성하는데 집중되었기 때문이다</text:span><text:span text:style-name="T112">. </text:span><text:span text:style-name="T113">청년에게 좋은 일자리를 안정적으로 보장할 근본적이고 현실적인 대답이 필요하다</text:span><text:span text:style-name="T114">. </text:span><text:span text:style-name="T115">실업이란 공포와 세대 간 대립을 조장하는 것이 정부정책일 수도</text:span><text:span text:style-name="T116">, </text:span><text:span text:style-name="T117">청년 대책일 수 없다</text:span><text:span text:style-name="T118">. </text:span><text:span text:style-name="T119">끝</text:span><text:span text:style-name="T120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7월 31일 금요일 오후 12:03:1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