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9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0">
      <style:text-properties fo:font-size="11.0pt" style:font-name="HCI Hollyhock" style:font-name-asian="휴먼고딕" style:font-size-asian="11.0pt"/>
    </style:style>
    <style:style style:family="text" style:name="T21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ext" style:name="T2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5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6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27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28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29">
      <style:text-properties fo:font-size="16.0pt" style:font-name="한양견고딕" style:font-name-asian="한양견고딕" style:font-size-asian="16.0pt"/>
    </style:style>
    <style:style style:family="text" style:name="T30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631cm"/>
    </style:style>
    <style:style style:family="paragraph" style:name="P16" style:parent-style-name="2">
      <style:paragraph-properties fo:line-height="150%" fo:margin-left="0.548cm" fo:text-indent="-0.548cm" style:snap-to-layout-grid="false"/>
    </style:style>
    <style:style style:family="paragraph" style:name="P17" style:parent-style-name="0">
      <style:paragraph-properties fo:margin-left="0.600cm" fo:text-indent="-0.600cm" style:snap-to-layout-grid="false"/>
    </style:style>
    <style:style style:family="text" style:name="T31">
      <style:text-properties fo:font-size="14.0pt" style:font-name="휴먼명조" style:font-name-asian="휴먼명조" style:font-size-asian="14.0pt"/>
    </style:style>
    <style:style style:family="text" style:name="T3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3">
      <style:text-properties fo:font-size="14.0pt" style:font-name="휴먼명조" style:font-name-asian="휴먼명조" style:font-size-asian="14.0pt"/>
    </style:style>
    <style:style style:family="text" style:name="T3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5">
      <style:text-properties fo:font-size="14.0pt" style:font-name="휴먼명조" style:font-name-asian="휴먼명조" style:font-size-asian="14.0pt"/>
    </style:style>
    <style:style style:family="text" style:name="T3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7">
      <style:text-properties fo:font-size="14.0pt" style:font-name="휴먼명조" style:font-name-asian="휴먼명조" style:font-size-asian="14.0pt"/>
    </style:style>
    <style:style style:family="text" style:name="T3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9">
      <style:text-properties fo:font-size="14.0pt" style:font-name="휴먼명조" style:font-name-asian="휴먼명조" style:font-size-asian="14.0pt"/>
    </style:style>
    <style:style style:family="text" style:name="T4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1">
      <style:text-properties fo:font-size="14.0pt" style:font-name="휴먼명조" style:font-name-asian="휴먼명조" style:font-size-asian="14.0pt"/>
    </style:style>
    <style:style style:family="text" style:name="T4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3">
      <style:text-properties fo:font-size="14.0pt" style:font-name="휴먼명조" style:font-name-asian="휴먼명조" style:font-size-asian="14.0pt"/>
    </style:style>
    <style:style style:family="text" style:name="T4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5">
      <style:text-properties fo:font-size="14.0pt" style:font-name="휴먼명조" style:font-name-asian="휴먼명조" style:font-size-asian="14.0pt"/>
    </style:style>
    <style:style style:family="text" style:name="T4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7">
      <style:text-properties fo:font-size="14.0pt" style:font-name="휴먼명조" style:font-name-asian="휴먼명조" style:font-size-asian="14.0pt"/>
    </style:style>
    <style:style style:family="text" style:name="T4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9">
      <style:text-properties fo:font-size="14.0pt" style:font-name="휴먼명조" style:font-name-asian="휴먼명조" style:font-size-asian="14.0pt"/>
    </style:style>
    <style:style style:family="text" style:name="T5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1">
      <style:text-properties fo:font-size="14.0pt" style:font-name="휴먼명조" style:font-name-asian="휴먼명조" style:font-size-asian="14.0pt"/>
    </style:style>
    <style:style style:family="text" style:name="T5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3">
      <style:text-properties fo:font-size="14.0pt" style:font-name="휴먼명조" style:font-name-asian="휴먼명조" style:font-size-asian="14.0pt"/>
    </style:style>
    <style:style style:family="text" style:name="T5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5">
      <style:text-properties fo:font-size="14.0pt" style:font-name="휴먼명조" style:font-name-asian="휴먼명조" style:font-size-asian="14.0pt"/>
    </style:style>
    <style:style style:family="text" style:name="T5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7">
      <style:text-properties fo:font-size="14.0pt" style:font-name="휴먼명조" style:font-name-asian="휴먼명조" style:font-size-asian="14.0pt"/>
    </style:style>
    <style:style style:family="paragraph" style:name="P18" style:parent-style-name="0">
      <style:paragraph-properties style:snap-to-layout-grid="false"/>
    </style:style>
    <style:style style:family="paragraph" style:name="P19" style:parent-style-name="0">
      <style:paragraph-properties fo:margin-left="0.553cm" fo:text-indent="-0.553cm" style:snap-to-layout-grid="false"/>
    </style:style>
    <style:style style:family="text" style:name="T58">
      <style:text-properties fo:font-size="14.0pt" style:font-name="휴먼명조" style:font-name-asian="휴먼명조" style:font-size-asian="14.0pt"/>
    </style:style>
    <style:style style:family="text" style:name="T5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0">
      <style:text-properties fo:font-size="14.0pt" style:font-name="휴먼명조" style:font-name-asian="휴먼명조" style:font-size-asian="14.0pt"/>
    </style:style>
    <style:style style:family="text" style:name="T6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2">
      <style:text-properties fo:font-size="14.0pt" style:font-name="휴먼명조" style:font-name-asian="휴먼명조" style:font-size-asian="14.0pt"/>
    </style:style>
    <style:style style:family="text" style:name="T6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4">
      <style:text-properties fo:font-size="14.0pt" style:font-name="휴먼명조" style:font-name-asian="휴먼명조" style:font-size-asian="14.0pt"/>
    </style:style>
    <style:style style:family="text" style:name="T6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6">
      <style:text-properties fo:font-size="14.0pt" style:font-name="휴먼명조" style:font-name-asian="휴먼명조" style:font-size-asian="14.0pt"/>
    </style:style>
    <style:style style:family="text" style:name="T6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8">
      <style:text-properties fo:font-size="14.0pt" style:font-name="휴먼명조" style:font-name-asian="휴먼명조" style:font-size-asian="14.0pt"/>
    </style:style>
    <style:style style:family="text" style:name="T6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0">
      <style:text-properties fo:font-size="14.0pt" style:font-name="휴먼명조" style:font-name-asian="휴먼명조" style:font-size-asian="14.0pt"/>
    </style:style>
    <style:style style:family="text" style:name="T7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2">
      <style:text-properties fo:font-size="14.0pt" style:font-name="휴먼명조" style:font-name-asian="휴먼명조" style:font-size-asian="14.0pt"/>
    </style:style>
    <style:style style:family="text" style:name="T7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4">
      <style:text-properties fo:font-size="14.0pt" style:font-name="휴먼명조" style:font-name-asian="휴먼명조" style:font-size-asian="14.0pt"/>
    </style:style>
    <style:style style:family="text" style:name="T7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6">
      <style:text-properties fo:font-size="14.0pt" style:font-name="휴먼명조" style:font-name-asian="휴먼명조" style:font-size-asian="14.0pt"/>
    </style:style>
    <style:style style:family="text" style:name="T7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8">
      <style:text-properties fo:font-size="14.0pt" style:font-name="휴먼명조" style:font-name-asian="휴먼명조" style:font-size-asian="14.0pt"/>
    </style:style>
    <style:style style:family="text" style:name="T7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0">
      <style:text-properties fo:font-size="14.0pt" style:font-name="휴먼명조" style:font-name-asian="휴먼명조" style:font-size-asian="14.0pt"/>
    </style:style>
    <style:style style:family="text" style:name="T8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2">
      <style:text-properties fo:font-size="14.0pt" style:font-name="휴먼명조" style:font-name-asian="휴먼명조" style:font-size-asian="14.0pt"/>
    </style:style>
    <style:style style:family="text" style:name="T8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4">
      <style:text-properties fo:font-size="14.0pt" style:font-name="휴먼명조" style:font-name-asian="휴먼명조" style:font-size-asian="14.0pt"/>
    </style:style>
    <style:style style:family="text" style:name="T8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6">
      <style:text-properties fo:font-size="14.0pt" style:font-name="휴먼명조" style:font-name-asian="휴먼명조" style:font-size-asian="14.0pt"/>
    </style:style>
    <style:style style:family="text" style:name="T8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8">
      <style:text-properties fo:font-size="14.0pt" style:font-name="휴먼명조" style:font-name-asian="휴먼명조" style:font-size-asian="14.0pt"/>
    </style:style>
    <style:style style:family="text" style:name="T8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0">
      <style:text-properties fo:font-size="14.0pt" style:font-name="휴먼명조" style:font-name-asian="휴먼명조" style:font-size-asian="14.0pt"/>
    </style:style>
    <style:style style:family="text" style:name="T9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2">
      <style:text-properties fo:font-size="14.0pt" style:font-name="휴먼명조" style:font-name-asian="휴먼명조" style:font-size-asian="14.0pt"/>
    </style:style>
    <style:style style:family="text" style:name="T9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4">
      <style:text-properties fo:font-size="14.0pt" style:font-name="휴먼명조" style:font-name-asian="휴먼명조" style:font-size-asian="14.0pt"/>
    </style:style>
    <style:style style:family="text" style:name="T9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6">
      <style:text-properties fo:font-size="14.0pt" style:font-name="휴먼명조" style:font-name-asian="휴먼명조" style:font-size-asian="14.0pt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정치부</text:span><text:span text:style-name="T4">․</text:span><text:span text:style-name="T5">사회부 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평화군축센터</text:span><text:span text:style-name="T8"> </text:span><text:span text:style-name="T9">(</text:span><text:span text:style-name="T10">담당 </text:span><text:span text:style-name="T11">: </text:span><text:span text:style-name="T12">황수영 간사 </text:span><text:span text:style-name="T13">02-723-4250 peace@pspd.org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[</text:span><text:span text:style-name="T16">성명</text:span><text:span text:style-name="T17">] </text:span><text:span text:style-name="T18">국민 안위와 의사 무시한 사드 배치 결정 강력 규탄한다</text:span></text:p></table:table-cell></table:table-row><table:table-row table:style-name="T1.R4"><table:table-cell table:style-name="T1.R4_C0"><text:p text:style-name="P8"><text:span text:style-name="T19">날    짜</text:span></text:p></table:table-cell><table:table-cell table:style-name="T1.R4_C1"><text:p text:style-name="P9"><text:span text:style-name="T20">2016. 7. 8. (</text:span><text:span text:style-name="T21">총 </text:span><text:span text:style-name="T22">2 </text:span><text:span text:style-name="T23">쪽</text:span><text:span text:style-name="T24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5">성명</text:span></text:p></table:table-cell></table:table-row></table:table></draw:text-box></draw:frame></text:p>
      <text:p text:style-name="P12"><draw:frame draw:style-name="fr2" draw:z-index="0" svg:width="14.920cm" svg:x="0.000cm" svg:y="-2.631cm" text:anchor-type="as-char"><draw:text-box fo:min-height="2.631cm"><table:table table:name="T2" table:style-name="T2" text:anchor-type="paragraph"><table:table-column table:style-name="T2.C67"/><table:table-row table:style-name="T2.R1"><table:table-cell table:style-name="T2.R1_C0"><text:p text:style-name="P13"><text:span text:style-name="T26">국민 안위와 의사 무시한 사드 배치 결정</text:span></text:p><text:p text:style-name="P14"><text:span text:style-name="T27">강력 규탄한다</text:span></text:p><text:p text:style-name="P15"><text:span text:style-name="T28">시민사회단체</text:span><text:span text:style-name="T29">, </text:span><text:span text:style-name="T30">지역 주민과 사드 배치 저지에 나설 것</text:span></text:p></table:table-cell></table:table-row></table:table></draw:text-box></draw:frame></text:p>
      <text:p text:style-name="P16"/>
      <text:p text:style-name="P17"><text:span text:style-name="T31">1. </text:span><text:span text:style-name="T32">오늘</text:span><text:span text:style-name="T33">(7/8) </text:span><text:span text:style-name="T34">한</text:span><text:span text:style-name="T35">·</text:span><text:span text:style-name="T36">미 정부가 주한미군에 사드</text:span><text:span text:style-name="T37">(THAAD)</text:span><text:span text:style-name="T38">를 배치하기로 결정했다고 발표했다</text:span><text:span text:style-name="T39">. </text:span><text:span text:style-name="T40">참여연대는 박근혜 정부의 우매한 결정과 일방적인 통보를 강력히 규탄한다</text:span><text:span text:style-name="T41">. </text:span><text:span text:style-name="T42">사드를 배치하느냐</text:span><text:span text:style-name="T43">, </text:span><text:span text:style-name="T44">거부하느냐는 단순히 미국을 선택할 것이냐</text:span><text:span text:style-name="T45">, </text:span><text:span text:style-name="T46">중국을 선택할 것이냐의 문제가 아니다</text:span><text:span text:style-name="T47">. </text:span><text:span text:style-name="T48">한반도와 동아시아의 평화를 어떻게 회복하고 구축할 것인가의 문제다</text:span><text:span text:style-name="T49">. </text:span><text:span text:style-name="T50">하지만 오늘 사드 배치를 결정함으로써 박근혜 정부는 한반도 핵문제 해결을 포기한 것은 물론</text:span><text:span text:style-name="T51">, </text:span><text:span text:style-name="T52">한반도를 미</text:span><text:span text:style-name="T53">·</text:span><text:span text:style-name="T54">중 갈등의 한가운데로 몰아넣고</text:span><text:span text:style-name="T55">, </text:span><text:span text:style-name="T56">동아시아 군비 경쟁을 가속할 페달을 밟겠다고 공식 발표한 셈이다</text:span><text:span text:style-name="T57">. </text:span></text:p>
      <text:p text:style-name="P18"/>
      <text:p text:style-name="P19"><text:span text:style-name="T58">2. </text:span><text:span text:style-name="T59">남한 내 사드 배치 결정의 대가는 한반도 평화와 국민 안위에 대한 위협</text:span><text:span text:style-name="T60">, </text:span><text:span text:style-name="T61">경제적 타격이 될 가능성이 커졌다</text:span><text:span text:style-name="T62">. </text:span><text:span text:style-name="T63">이제라도 무엇이 안전 보장이고 진짜 위협인지 따져봐야 한다</text:span><text:span text:style-name="T64">. </text:span><text:span text:style-name="T65">그리고 아직 검증되지도</text:span><text:span text:style-name="T66">, </text:span><text:span text:style-name="T67">합의되지도 않은 사드 배치의 타당성에 대해 논의해야 한다</text:span><text:span text:style-name="T68">. </text:span><text:span text:style-name="T69">관련 정보는 심지어 국회에도 제대로 제공되지 않은 상황이다</text:span><text:span text:style-name="T70">. </text:span><text:span text:style-name="T71">참여연대는 오늘 한</text:span><text:span text:style-name="T72">·</text:span><text:span text:style-name="T73">미 공동실무단이 확인했다고 발표한 </text:span><text:span text:style-name="T74">‘</text:span><text:span text:style-name="T75">대한민국 내 사드 체계의 군사적 효용성</text:span><text:span text:style-name="T76">’</text:span><text:span text:style-name="T77">의 자세한 내용과 </text:span><text:span text:style-name="T78">‘</text:span><text:span text:style-name="T79">사드 체계의 효용성과 환경</text:span><text:span text:style-name="T80">, </text:span><text:span text:style-name="T81">건강 및 안전을 보장할 수 있는 최적의 부지</text:span><text:span text:style-name="T82">’</text:span><text:span text:style-name="T83">를 택할 구체적인 기준을 공개할 것을 요구한다</text:span><text:span text:style-name="T84">. </text:span><text:span text:style-name="T85">정부는 이 땅의 평화와 시민의 안전에 직결된 이 문제에 대해 성실히 답할 의무가 있다</text:span><text:span text:style-name="T86">. </text:span><text:span text:style-name="T87">아울러 우리는 지난 수년간 미 </text:span><text:span text:style-name="T88">MD </text:span><text:span text:style-name="T89">참여의 위험성을 지적해온 시민사회단체</text:span><text:span text:style-name="T90">, </text:span><text:span text:style-name="T91">배치 후보 지역 주민들과 함께 사드 배치 저지에 적극 나설 것임을 분명히 밝혀둔다</text:span><text:span text:style-name="T92">. </text:span><text:span text:style-name="T93">우리는 화약고에 살겠다고 결정한 적이 없기 때문이다</text:span><text:span text:style-name="T94">.  </text:span><text:span text:style-name="T95">끝</text:span><text:span text:style-name="T96">. 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453</meta:generator>
    <meta:creation-date>2006년 2월 23일 목요일 오후 7:58:37</meta:creation-date>
    <dc:title>보도자료서식</dc:title>
    <dc:creator/>
    <dc:date>2016년 7월 8일 금요일 오후 3:16:09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