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29">
      <style:text-properties fo:font-size="20.0pt" style:font-name="한양견고딕" style:font-name-asian="한양견고딕" style:font-size-asian="20.0pt"/>
    </style:style>
    <style:style style:family="text" style:name="T30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2">
      <style:text-properties fo:font-size="16.0pt" style:font-name="한양견고딕" style:font-name-asian="한양견고딕" style:font-size-asian="16.0pt"/>
    </style:style>
    <style:style style:family="text" style:name="T33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5" style:parent-style-name="0">
      <style:paragraph-properties fo:margin-left="0.573cm" fo:text-indent="-0.573cm" style:snap-to-layout-grid="false"/>
    </style:style>
    <style:style style:family="paragraph" style:name="P16" style:parent-style-name="0">
      <style:paragraph-properties fo:margin-left="0.573cm" fo:text-indent="-0.573cm" style:snap-to-layout-grid="false"/>
    </style:style>
    <style:style style:family="text" style:name="T34">
      <style:text-properties fo:font-size="14.0pt" style:font-name="휴먼명조" style:font-name-asian="휴먼명조" style:font-size-asian="14.0pt"/>
    </style:style>
    <style:style style:family="text" style:name="T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text" style:name="T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paragraph" style:name="P17" style:parent-style-name="0">
      <style:paragraph-properties fo:margin-left="0.573cm" fo:text-indent="-0.573cm" style:snap-to-layout-grid="false"/>
    </style:style>
    <style:style style:family="paragraph" style:name="P18" style:parent-style-name="0">
      <style:paragraph-properties fo:margin-left="0.573cm" fo:text-indent="-0.573cm" style:snap-to-layout-grid="false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fo:margin-left="0.573cm" fo:text-indent="-0.573cm" style:snap-to-layout-grid="false"/>
    </style:style>
    <style:style style:family="paragraph" style:name="P20" style:parent-style-name="0">
      <style:paragraph-properties fo:margin-left="0.573cm" fo:text-indent="-0.573cm" style:snap-to-layout-grid="false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바탕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21" style:parent-style-name="0">
      <style:paragraph-properties fo:margin-left="0.573cm" fo:text-indent="-0.573cm" style:snap-to-layout-grid="false"/>
    </style:style>
    <style:style style:family="paragraph" style:name="P22" style:parent-style-name="0">
      <style:paragraph-properties fo:margin-left="0.604cm" fo:text-indent="-0.604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평화군축센터</text:span><text:span text:style-name="T8"> </text:span><text:span text:style-name="T9">(</text:span><text:span text:style-name="T10">담당 </text:span><text:span text:style-name="T11">: </text:span><text:span text:style-name="T12">이영아 간사 </text:span><text:span text:style-name="T13">02-723-4250 peace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자위대 창설 기념행사</text:span><text:span text:style-name="T19">, </text:span><text:span text:style-name="T20">항의는 못할망정 빛내주나 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6. 7. 8. (</text:span><text:span text:style-name="T23">총 </text:span><text:span text:style-name="T24">1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자위대 창설 기념행사</text:span><text:span text:style-name="T29">, </text:span><text:span text:style-name="T30">항의는 못할망정 빛내주려는가</text:span></text:p><text:p text:style-name="P14"><text:span text:style-name="T31">일본의 군사력 과시하는 행사 자체도</text:span><text:span text:style-name="T32">, </text:span><text:span text:style-name="T33">정부 참석도 철회해야</text:span></text:p></table:table-cell></table:table-row></table:table></draw:text-box></draw:frame></text:p>
      <text:p text:style-name="P15"/>
      <text:p text:style-name="P16"><text:span text:style-name="T34">1. </text:span><text:span text:style-name="T35">오는 </text:span><text:span text:style-name="T36">7</text:span><text:span text:style-name="T37">월 </text:span><text:span text:style-name="T38">12</text:span><text:span text:style-name="T39">일</text:span><text:span text:style-name="T40">(</text:span><text:span text:style-name="T41">화</text:span><text:span text:style-name="T42">) </text:span><text:span text:style-name="T43">주한일본대사관이 밀레니엄 서울 힐튼호텔에서 자위대 창설 기념행사를 강행할 모양새이다</text:span><text:span text:style-name="T44">. </text:span><text:span text:style-name="T45">한국 정부는 어제 </text:span><text:span text:style-name="T46">'</text:span><text:span text:style-name="T47">국방교류</text:span><text:span text:style-name="T48">' </text:span><text:span text:style-name="T49">차원에서 국방부의 국장급 관계자를 참석시킬 예정이라고 밝혔다</text:span><text:span text:style-name="T50">. </text:span><text:span text:style-name="T51">그동안 한국 정부 관계자와 정치권이 국민의 반대여론과 논란을 의식하던 모습도 이제 찾아보기 어렵게 되었다</text:span><text:span text:style-name="T52">. </text:span><text:span text:style-name="T53">이는 일본의 군사 행보에 침묵하고</text:span><text:span text:style-name="T54">, </text:span><text:span text:style-name="T55">한일 </text:span><text:span text:style-name="T56">‘</text:span><text:span text:style-name="T57">위안부</text:span><text:span text:style-name="T58">’ </text:span><text:span text:style-name="T59">합의를 졸속으로 처리했으며</text:span><text:span text:style-name="T60">, </text:span><text:span text:style-name="T61">한일 군사협력을 강화하고 있는 현 정부의 태도와 무관하지 않다</text:span><text:span text:style-name="T62">. </text:span></text:p>
      <text:p text:style-name="P17"/>
      <text:p text:style-name="P18"><text:span text:style-name="T63">2. </text:span><text:span text:style-name="T64">일본이 지난해 안보법안 통과로 전쟁할 수 있는 국가로 변모한 상황에서 자위대 창설 기념행사는 단순한 기념행사로만 볼 수 없다</text:span><text:span text:style-name="T65">. </text:span><text:span text:style-name="T66">자국 침공에 대한 자위적 방어를 넘어 해외에서 미국 등과 전쟁을 수행할 수 있으며</text:span><text:span text:style-name="T67">, </text:span><text:span text:style-name="T68">집단자위권의 명분으로 선제공격도 가능해졌다</text:span><text:span text:style-name="T69">. </text:span><text:span text:style-name="T70">유사시 일본군의 한반도 진출 가능성도 제기되고 있다</text:span><text:span text:style-name="T71">. </text:span><text:span text:style-name="T72">이렇듯 국가 간 교전권과 전력보유 포기를 명시한 평화헌법에 도전하는 아베 정부는 조만간 있을 일본 참의원 선거 결과에 따라 평화헌법 개정까지 밀어붙일 것이다</text:span><text:span text:style-name="T73">. </text:span><text:span text:style-name="T74">한일간의 군사협력이 결코 평화를 위한 협력이 될 수 없는 이유다</text:span><text:span text:style-name="T75">. </text:span></text:p>
      <text:p text:style-name="P19"/>
      <text:p text:style-name="P20"><text:span text:style-name="T76">3. </text:span><text:span text:style-name="T77">이러한 일본 정부의 군사적 행보에 항의는 못 할망정 일본의 군사력을 뽐내는 행사에 참석하는 이유를 납득할 수 없다</text:span><text:span text:style-name="T78">. </text:span><text:span text:style-name="T79">더욱이 과거사를 제대로 인정도</text:span><text:span text:style-name="T80">, </text:span><text:span text:style-name="T81">사과도 하지 않는 일본 정부에 면죄부를 준 </text:span><text:span text:style-name="T82">‘</text:span><text:span text:style-name="T83">위안부</text:span><text:span text:style-name="T84">’ </text:span><text:span text:style-name="T85">합의에 일본군 성노예제 피해자들은 물론 국민 다수가 반대하고 있다</text:span><text:span text:style-name="T86">. </text:span><text:span text:style-name="T87">이런 상황에서 일본이 서울 한복판에서 자위대 창설 기념행사를 개최하고</text:span><text:span text:style-name="T88">, </text:span><text:span text:style-name="T89">한국 정부 관계자가 여기에 참석하는 것은 국민을 우롱하는 처사이다</text:span><text:span text:style-name="T90">. </text:span><text:span text:style-name="T91">일본 자위대를 </text:span><text:span text:style-name="T92">韓 </text:span><text:span text:style-name="T93">국민에게 과시하는 행사도</text:span><text:span text:style-name="T94">, </text:span><text:span text:style-name="T95">이러한 행사를 빛내려 참석하는 것도 철회되어야 한다</text:span><text:span text:style-name="T96">. </text:span><text:span text:style-name="T97">끝 </text:span></text:p>
      <text:p text:style-name="P21"/>
      <text:p text:style-name="P22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6년 7월 8일 금요일 오후 1:31:47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