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ext" style:name="T2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5">
      <style:text-properties fo:font-size="11.0pt" style:font-name="HCI Hollyhock" style:font-name-asian="휴먼고딕" style:font-size-asian="11.0pt"/>
    </style:style>
    <style:style style:family="text" style:name="T2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7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8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9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0">
      <style:text-properties fo:font-size="20.0pt" style:font-name="한양견고딕" style:font-name-asian="한양견고딕" style:font-size-asian="20.0pt"/>
    </style:style>
    <style:style style:family="text" style:name="T31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2">
      <style:text-properties fo:font-size="20.0pt" style:font-name="한양견고딕" style:font-name-asian="한양견고딕" style:font-size-asian="20.0pt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3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4">
      <style:text-properties fo:font-size="16.0pt" style:font-name="한양견고딕" style:font-name-asian="한양견고딕" style:font-size-asian="16.0pt"/>
    </style:style>
    <style:style style:family="text" style:name="T35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6">
      <style:text-properties fo:font-size="16.0pt" style:font-name="한양견고딕" style:font-name-asian="한양견고딕" style:font-size-asian="16.0pt"/>
    </style:style>
    <style:style style:family="text" style:name="T37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5" style:parent-style-name="2">
      <style:paragraph-properties fo:line-height="150%" fo:margin-left="0.548cm" fo:text-indent="-0.548cm" style:snap-to-layout-grid="false"/>
    </style:style>
    <style:style style:family="paragraph" style:name="P16" style:parent-style-name="0">
      <style:paragraph-properties fo:margin-left="0.555cm" fo:text-indent="-0.555cm" style:snap-to-layout-grid="false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paragraph" style:name="P17" style:parent-style-name="0">
      <style:paragraph-properties fo:margin-left="0.555cm" fo:text-indent="-0.555cm" style:snap-to-layout-grid="false"/>
    </style:style>
    <style:style style:family="paragraph" style:name="P18" style:parent-style-name="0">
      <style:paragraph-properties fo:margin-left="0.544cm" fo:text-indent="-0.544cm" style:snap-to-layout-grid="false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fo:margin-left="0.544cm" fo:text-indent="-0.544cm" style:snap-to-layout-grid="false"/>
    </style:style>
    <style:style style:family="paragraph" style:name="P20" style:parent-style-name="0">
      <style:paragraph-properties fo:margin-left="0.568cm" fo:text-indent="-0.568cm" style:snap-to-layout-grid="false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6">
      <style:text-properties fo:font-size="14.0pt" style:font-name="휴먼명조" style:font-name-asian="휴먼명조" style:font-size-asian="14.0pt"/>
    </style:style>
    <style:style style:family="text" style:name="T11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8">
      <style:text-properties fo:font-size="14.0pt" style:font-name="휴먼명조" style:font-name-asian="휴먼명조" style:font-size-asian="14.0pt"/>
    </style:style>
    <style:style style:family="text" style:name="T11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0">
      <style:text-properties fo:font-size="14.0pt" style:font-name="휴먼명조" style:font-name-asian="휴먼명조" style:font-size-asian="14.0pt"/>
    </style:style>
    <style:style style:family="text" style:name="T12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2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568cm" fo:text-indent="-0.568cm" style:snap-to-layout-grid="false"/>
    </style:style>
    <style:style style:family="paragraph" style:name="P22" style:parent-style-name="0">
      <style:paragraph-properties fo:margin-left="0.565cm" fo:text-indent="-0.565cm" style:snap-to-layout-grid="false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text" style:name="T1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7">
      <style:text-properties fo:font-size="14.0pt" style:font-name="휴먼명조" style:font-name-asian="휴먼명조" style:font-size-asian="14.0pt"/>
    </style:style>
    <style:style style:family="text" style:name="T1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9">
      <style:text-properties fo:font-size="14.0pt" style:font-name="휴먼명조" style:font-name-asian="휴먼명조" style:font-size-asian="14.0pt"/>
    </style:style>
    <style:style style:family="text" style:name="T1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1">
      <style:text-properties fo:font-size="14.0pt" style:font-name="휴먼명조" style:font-name-asian="휴먼명조" style:font-size-asian="14.0pt"/>
    </style:style>
    <style:style style:family="text" style:name="T1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3">
      <style:text-properties fo:font-size="14.0pt" style:font-name="휴먼명조" style:font-name-asian="휴먼명조" style:font-size-asian="14.0pt"/>
    </style:style>
    <style:style style:family="text" style:name="T1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5">
      <style:text-properties fo:font-size="14.0pt" style:font-name="휴먼명조" style:font-name-asian="휴먼명조" style:font-size-asian="14.0pt"/>
    </style:style>
    <style:style style:family="text" style:name="T1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7">
      <style:text-properties fo:font-size="14.0pt" style:font-name="휴먼명조" style:font-name-asian="휴먼명조" style:font-size-asian="14.0pt"/>
    </style:style>
    <style:style style:family="paragraph" style:name="P23" style:parent-style-name="0">
      <style:paragraph-properties fo:margin-left="0.565cm" fo:text-indent="-0.565cm" style:snap-to-layout-grid="false"/>
    </style:style>
    <style:style style:family="paragraph" style:name="P24" style:parent-style-name="0">
      <style:paragraph-properties fo:margin-left="0.555cm" fo:text-indent="-0.555cm" style:snap-to-layout-grid="false"/>
    </style:style>
    <style:style style:family="text" style:name="T148">
      <style:text-properties fo:font-size="14.0pt" style:font-name="휴먼명조" style:font-name-asian="휴먼명조" style:font-size-asian="14.0pt"/>
    </style:style>
    <style:style style:family="text" style:name="T1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0">
      <style:text-properties fo:font-size="14.0pt" style:font-name="휴먼명조" style:font-name-asian="휴먼명조" style:font-size-asian="14.0pt"/>
    </style:style>
    <style:style style:family="text" style:name="T1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2">
      <style:text-properties fo:font-size="14.0pt" style:font-name="휴먼명조" style:font-name-asian="휴먼명조" style:font-size-asian="14.0pt"/>
    </style:style>
    <style:style style:family="text" style:name="T1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4">
      <style:text-properties fo:font-size="14.0pt" style:font-name="휴먼명조" style:font-name-asian="휴먼명조" style:font-size-asian="14.0pt"/>
    </style:style>
    <style:style style:family="text" style:name="T1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6">
      <style:text-properties fo:font-size="14.0pt" style:font-name="휴먼명조" style:font-name-asian="휴먼명조" style:font-size-asian="14.0pt"/>
    </style:style>
    <style:style style:family="text" style:name="T1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8">
      <style:text-properties fo:font-size="14.0pt" style:font-name="휴먼명조" style:font-name-asian="휴먼명조" style:font-size-asian="14.0pt"/>
    </style:style>
    <style:style style:family="text" style:name="T1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0">
      <style:text-properties fo:font-size="14.0pt" style:font-name="휴먼명조" style:font-name-asian="휴먼명조" style:font-size-asian="14.0pt"/>
    </style:style>
    <style:style style:family="text" style:name="T1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2">
      <style:text-properties fo:font-size="14.0pt" style:font-name="휴먼명조" style:font-name-asian="휴먼명조" style:font-size-asian="14.0pt"/>
    </style:style>
    <style:style style:family="text" style:name="T1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4">
      <style:text-properties fo:font-size="14.0pt" style:font-name="휴먼명조" style:font-name-asian="휴먼명조" style:font-size-asian="14.0pt"/>
    </style:style>
    <style:style style:family="text" style:name="T1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6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평화군축센터</text:span><text:span text:style-name="T8"> </text:span><text:span text:style-name="T9">(</text:span><text:span text:style-name="T10">담당 </text:span><text:span text:style-name="T11">: </text:span><text:span text:style-name="T12">황수영 간사 </text:span><text:span text:style-name="T13">02-723-4250 peace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사드 배치</text:span><text:span text:style-name="T19">, </text:span><text:span text:style-name="T20">답은 정해져 있으니 조용히 기다려라</text:span><text:span text:style-name="T21">?</text:span></text:p></table:table-cell></table:table-row><table:table-row table:style-name="T1.R4"><table:table-cell table:style-name="T1.R4_C0"><text:p text:style-name="P8"><text:span text:style-name="T22">날    짜</text:span></text:p></table:table-cell><table:table-cell table:style-name="T1.R4_C1"><text:p text:style-name="P9"><text:span text:style-name="T23">2016. 7. 6. (</text:span><text:span text:style-name="T24">총 </text:span><text:span text:style-name="T25">2 </text:span><text:span text:style-name="T26">쪽</text:span><text:span text:style-name="T27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8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9">사드 배치</text:span><text:span text:style-name="T30">, </text:span><text:span text:style-name="T31">답은 정해져 있으니 조용히 기다려라</text:span><text:span text:style-name="T32">?</text:span></text:p><text:p text:style-name="P14"><text:span text:style-name="T33">국방부의 처사</text:span><text:span text:style-name="T34">, </text:span><text:span text:style-name="T35">또 다른 대추리</text:span><text:span text:style-name="T36">, </text:span><text:span text:style-name="T37">강정마을을 예고할 뿐</text:span></text:p></table:table-cell></table:table-row></table:table></draw:text-box></draw:frame></text:p>
      <text:p text:style-name="P15"/>
      <text:p text:style-name="P16"><text:span text:style-name="T38">1. ‘</text:span><text:span text:style-name="T39">사드 배치 협의를 위한 한</text:span><text:span text:style-name="T40">·</text:span><text:span text:style-name="T41">미 공동실무단이 사드 한국 배치의 최적지는 경북 칠곡이라는 결론을 냈다</text:span><text:span text:style-name="T42">, </text:span><text:span text:style-name="T43">양국의 실무적 결정이 마무리 단계다</text:span><text:span text:style-name="T44">, </text:span><text:span text:style-name="T45">육군 미사일사령부가 충북 음성의 부지를 매입하는 것은 사드 배치를 위한 것이다</text:span><text:span text:style-name="T46">.’ </text:span><text:span text:style-name="T47">모두 최근 이어지는 언론 보도의 내용이다</text:span><text:span text:style-name="T48">. </text:span><text:span text:style-name="T49">심지어 어제</text:span><text:span text:style-name="T50">(7/5)</text:span><text:span text:style-name="T51">는 정진석 새누리당 원내대표가 칠곡이 지역구인 이완영 의원에게 본회의장에서 </text:span><text:span text:style-name="T52">“</text:span><text:span text:style-name="T53">칠곡은 아니랍니다</text:span><text:span text:style-name="T54">”</text:span><text:span text:style-name="T55">라는 카톡을 보내는 웃지 못할 장면이 포착되기도 했다</text:span><text:span text:style-name="T56">. </text:span></text:p>
      <text:p text:style-name="P17"/>
      <text:p text:style-name="P18"><text:span text:style-name="T57">2. </text:span><text:span text:style-name="T58">국방부는 여전히 부인한다</text:span><text:span text:style-name="T59">. </text:span><text:span text:style-name="T60">어제 국방부는 사드 배치 문제가 아직 결정되지 않았다고 밝혔다</text:span><text:span text:style-name="T61">. </text:span><text:span text:style-name="T62">방한 중인 프랭크 로즈 미 국무부 군축</text:span><text:span text:style-name="T63">·</text:span><text:span text:style-name="T64">검증</text:span><text:span text:style-name="T65">·</text:span><text:span text:style-name="T66">이행 담당 차관보와 류제승 국방정책실장과의 만남에서도 사드와 관련한 논의는 없다고 일축했다</text:span><text:span text:style-name="T67">. </text:span><text:span text:style-name="T68">언론에 따르면 문상균 국방부 대변인은 </text:span><text:span text:style-name="T69">“</text:span><text:span text:style-name="T70">정부에서 공식적으로 설명할 때까지 보도를 자제해줄 것을 당부</text:span><text:span text:style-name="T71">”</text:span><text:span text:style-name="T72">하기까지 했다</text:span><text:span text:style-name="T73">. </text:span><text:span text:style-name="T74">하지만 사드 한국 배치가 기정사실이라는 것은 모두가 안다</text:span><text:span text:style-name="T75">. </text:span><text:span text:style-name="T76">지난 </text:span><text:span text:style-name="T77">6/4 </text:span><text:span text:style-name="T78">제</text:span><text:span text:style-name="T79">15</text:span><text:span text:style-name="T80">차 아시아안보회의에서 한민구 국방부 장관도 사드 배치에 의지가 있다고 명확히 답하지 않았는가</text:span><text:span text:style-name="T81">? </text:span><text:span text:style-name="T82">결국 국방부의 부인은 사드를 어딘가에 배치한다는 답은 정해져 있으니 조용히 기다리기나 하라는 태도다</text:span><text:span text:style-name="T83">.</text:span></text:p>
      <text:p text:style-name="P19"/>
      <text:p text:style-name="P20"><text:span text:style-name="T84">3. </text:span><text:span text:style-name="T85">정부 소식통이나 외신을 인용한 언론 보도가 이어지고</text:span><text:span text:style-name="T86">, </text:span><text:span text:style-name="T87">주민들의 불안감이 높아지는 원인은 명확하다</text:span><text:span text:style-name="T88">. </text:span><text:span text:style-name="T89">정부가 사드 배치와 관련해 그 어떤 것도 투명하게 공개하거나 정확하게 설명하지 않기 때문이다</text:span><text:span text:style-name="T90">. </text:span><text:span text:style-name="T91">정부는 미국 정부가 한국과 사드 배치 문제를 협의하고 있다고 밝힐 때마다 미국의 요청도</text:span><text:span text:style-name="T92">, </text:span><text:span text:style-name="T93">협의도</text:span><text:span text:style-name="T94">, </text:span><text:span text:style-name="T95">결정된 것도 없다는 </text:span><text:span text:style-name="T96">‘3NO’ </text:span><text:span text:style-name="T97">입장으로 일관하다가</text:span><text:span text:style-name="T98">, </text:span><text:span text:style-name="T99">지난 </text:span><text:span text:style-name="T100">3</text:span><text:span text:style-name="T101">월 한</text:span><text:span text:style-name="T102">·</text:span><text:span text:style-name="T103">미 공동실무단 구성을 갑작스럽게 발표했다</text:span><text:span text:style-name="T104">. </text:span><text:span text:style-name="T105">그러나 공동실무단 구성 약정서의 주요 내용과 성격</text:span><text:span text:style-name="T106">, </text:span><text:span text:style-name="T107">즉 사드를 배치하기로 한다는 결정이 전제된 것인지</text:span><text:span text:style-name="T108">, </text:span><text:span text:style-name="T109">사드 배치 여부부터 협의한다는 것인지</text:span><text:span text:style-name="T110">, </text:span><text:span text:style-name="T111">약정서의 성격이 정확히 </text:span><text:span text:style-name="T112">‘</text:span><text:span text:style-name="T113">약정</text:span><text:span text:style-name="T114">’</text:span><text:span text:style-name="T115">인지 </text:span><text:span text:style-name="T116">‘</text:span><text:span text:style-name="T117">조약</text:span><text:span text:style-name="T118">’</text:span><text:span text:style-name="T119">인지는 또 설명하지 않았다</text:span><text:span text:style-name="T120">. </text:span><text:span text:style-name="T121">불안은 이러한 정보의 통제에서 시작된다</text:span><text:span text:style-name="T122">. </text:span></text:p>
      <text:p text:style-name="P21"/>
      <text:p text:style-name="P22"><text:span text:style-name="T123">4. </text:span><text:span text:style-name="T124">미국 주도의 </text:span><text:span text:style-name="T125">MD </text:span><text:span text:style-name="T126">참여 문제</text:span><text:span text:style-name="T127">, </text:span><text:span text:style-name="T128">사드의 효용성 문제</text:span><text:span text:style-name="T129">, X-</text:span><text:span text:style-name="T130">밴드 레이더의 유해성</text:span><text:span text:style-name="T131">, L-SAM </text:span><text:span text:style-name="T132">개발과의 상충 문제 등 사드 배치의 타당성은 아직 검증되지도</text:span><text:span text:style-name="T133">, </text:span><text:span text:style-name="T134">합의되지도 않았다</text:span><text:span text:style-name="T135">. </text:span><text:span text:style-name="T136">정의당 김종대 의원이 지적한 것처럼 한반도 유사시 사드를 작전</text:span><text:span text:style-name="T137">·</text:span><text:span text:style-name="T138">통제하는 최종 명령권자가 누구인지 등 운용개념과 절차 등에 대해서도 명확하지 않다</text:span><text:span text:style-name="T139">. </text:span><text:span text:style-name="T140">사드 배치의 타당성을 판단할 정보는 심지어 국회에도 충분히 제공하지 않으면서</text:span><text:span text:style-name="T141">, </text:span><text:span text:style-name="T142">무조건 </text:span><text:span text:style-name="T143">“</text:span><text:span text:style-name="T144">사드는 한반도 방어에 도움이 된다</text:span><text:span text:style-name="T145">”</text:span><text:span text:style-name="T146">고 우기는 것은 아무런 도움도 되지 않는다</text:span><text:span text:style-name="T147">. </text:span></text:p>
      <text:p text:style-name="P23"/>
      <text:p text:style-name="P24"><text:span text:style-name="T148">5. </text:span><text:span text:style-name="T149">국방부는 평택 대추리</text:span><text:span text:style-name="T150">, </text:span><text:span text:style-name="T151">제주 강정마을을 기억해야 한다</text:span><text:span text:style-name="T152">. </text:span><text:span text:style-name="T153">국방부가 민주적인 절차를 무시하고 일방적으로 사업을 강행하여 발생한 갈등 사례들이다</text:span><text:span text:style-name="T154">. </text:span><text:span text:style-name="T155">언제까지 이런 후진적인 행태로 일관할 것인가</text:span><text:span text:style-name="T156">. </text:span><text:span text:style-name="T157">이미 갈등은 예고되고 있다</text:span><text:span text:style-name="T158">. </text:span><text:span text:style-name="T159">지금이라도 사드 배치가 동아시아의 평화와 시민의 안전에 미치는 영향을 충분히 논의하고</text:span><text:span text:style-name="T160">, </text:span><text:span text:style-name="T161">한미 간 사드 배치 협의 상황</text:span><text:span text:style-name="T162">, </text:span><text:span text:style-name="T163">타당성 검증을 위해 필요한 모든 정보를 투명하게 공개해야 한다</text:span><text:span text:style-name="T164">.  </text:span><text:span text:style-name="T165">끝</text:span><text:span text:style-name="T166">.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6년 7월 6일 수요일 오후 1:12:22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