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한양견고딕" style:font-name-asian="한양견고딕" style:font-size-asian="11.0pt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paragraph" style:name="P6" style:parent-style-name="0">
      <style:paragraph-properties style:snap-to-layout-grid="false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ext" style:name="T1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070cm"/>
    </style:style>
    <style:style style:family="paragraph" style:name="P7" style:parent-style-name="0">
      <style:paragraph-properties fo:text-align="center" style:snap-to-layout-grid="false"/>
    </style:style>
    <style:style style:family="text" style:name="T1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20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2" style:parent-style-name="4">
      <style:paragraph-properties style:snap-to-layout-grid="false"/>
    </style:style>
    <style:style style:family="text" style:name="T26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3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0">
      <style:text-properties fo:font-size="16.0pt" style:font-name="한양견고딕" style:font-name-asian="한양견고딕" style:font-size-asian="16.0pt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2">
      <style:text-properties fo:font-size="16.0pt" style:font-name="한양견고딕" style:font-name-asian="한양견고딕" style:font-size-asian="16.0pt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4">
      <style:text-properties fo:font-size="16.0pt" style:font-name="한양견고딕" style:font-name-asian="한양견고딕" style:font-size-asian="16.0pt"/>
    </style:style>
    <style:style style:family="text" style:name="T3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048cm"/>
    </style:style>
    <style:style style:family="paragraph" style:name="P17" style:parent-style-name="2">
      <style:paragraph-properties fo:line-height="150%" fo:margin-left="0.548cm" fo:text-indent="-0.548cm" style:snap-to-layout-grid="false"/>
    </style:style>
    <style:style style:family="paragraph" style:name="P18" style:parent-style-name="0">
      <style:paragraph-properties fo:margin-left="0.562cm" fo:text-indent="-0.562cm" style:snap-to-layout-grid="false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55cm" fo:text-indent="-0.555cm" style:snap-to-layout-grid="false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604cm" fo:text-indent="-0.604cm" style:snap-to-layout-grid="false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866cm" text:anchor-type="as-char"><draw:text-box fo:min-height="5.866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, </text:span><text:span text:style-name="T9">공익법센터</text:span></text:p><text:p text:style-name="P6"><text:span text:style-name="T10">(</text:span><text:span text:style-name="T11">담당 </text:span><text:span text:style-name="T12">: </text:span><text:span text:style-name="T13">황수영 간사 </text:span><text:span text:style-name="T14">02-723-4250 peace@pspd.org)</text:span></text:p></table:table-cell></table:table-row><table:table-row table:style-name="T1.R3"><table:table-cell table:style-name="T1.R3_C0"><text:p text:style-name="P7"><text:span text:style-name="T15">제    목</text:span></text:p></table:table-cell><table:table-cell table:style-name="T1.R3_C1"><text:p text:style-name="P8"><text:span text:style-name="T16">[</text:span><text:span text:style-name="T17">논평</text:span><text:span text:style-name="T18">] </text:span><text:span text:style-name="T19">천안함 침몰 원인 이견 제시 무죄 선고는 당연</text:span></text:p></table:table-cell></table:table-row><table:table-row table:style-name="T1.R4"><table:table-cell table:style-name="T1.R4_C0"><text:p text:style-name="P9"><text:span text:style-name="T20">날    짜</text:span></text:p></table:table-cell><table:table-cell table:style-name="T1.R4_C1"><text:p text:style-name="P10"><text:span text:style-name="T21">2016. 1. 26. (</text:span><text:span text:style-name="T22">총 </text:span><text:span text:style-name="T23">2 </text:span><text:span text:style-name="T24">쪽</text:span><text:span text:style-name="T25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26">논평</text:span></text:p></table:table-cell></table:table-row></table:table></draw:text-box></draw:frame></text:p>
      <text:p text:style-name="P13"><draw:frame draw:style-name="fr2" draw:z-index="0" svg:width="14.920cm" svg:x="0.000cm" svg:y="-3.048cm" text:anchor-type="as-char"><draw:text-box fo:min-height="3.048cm"><table:table table:name="T2" table:style-name="T2" text:anchor-type="paragraph"><table:table-column table:style-name="T2.C67"/><table:table-row table:style-name="T2.R1"><table:table-cell table:style-name="T2.R1_C0"><text:p text:style-name="P14"><text:span text:style-name="T27">천안함 침몰 원인 이견 제시 무죄 선고는 당연</text:span></text:p><text:p text:style-name="P15"><text:span text:style-name="T28">고위공직자 명예훼손죄 일부 인정은 유감</text:span></text:p><text:p text:style-name="P16"><text:span text:style-name="T29">증거 불충분 및 일부 조작 드러났지만 </text:span><text:span text:style-name="T30">‘</text:span><text:span text:style-name="T31">어뢰설</text:span><text:span text:style-name="T32">’ </text:span><text:span text:style-name="T33">단정한 재판부</text:span><text:span text:style-name="T34">, </text:span><text:span text:style-name="T35">신뢰성에 큰 흠결</text:span></text:p></table:table-cell></table:table-row></table:table></draw:text-box></draw:frame></text:p>
      <text:p text:style-name="P17"/>
      <text:p text:style-name="P18"><text:span text:style-name="T36">1. </text:span><text:span text:style-name="T37">어제</text:span><text:span text:style-name="T38">(1/25) </text:span><text:span text:style-name="T39">서울중앙지법 형사합의</text:span><text:span text:style-name="T40">36</text:span><text:span text:style-name="T41">부</text:span><text:span text:style-name="T42">(</text:span><text:span text:style-name="T43">이흥권 부장판사</text:span><text:span text:style-name="T44">)</text:span><text:span text:style-name="T45">는 천안함 침몰사건에 대한 정부 조사결과에 이의를 제기해온 인터넷 매체 서프라이즈 대표 신상철 씨에게 징역 </text:span><text:span text:style-name="T46">8</text:span><text:span text:style-name="T47">개월</text:span><text:span text:style-name="T48">, </text:span><text:span text:style-name="T49">집행유예 </text:span><text:span text:style-name="T50">2</text:span><text:span text:style-name="T51">년을 선고했다</text:span><text:span text:style-name="T52">. </text:span><text:span text:style-name="T53">재판부는 침몰 원인에 대한 신 대표의 이의 제기는 무죄라고 판단하면서도</text:span><text:span text:style-name="T54">, </text:span><text:span text:style-name="T55">전직 국방부 장관 등에 대한 허위사실 유포는 유죄라고 판결하고 천안함은 어뢰 침몰에 의한 것이라고 단정했다</text:span><text:span text:style-name="T56">. </text:span><text:span text:style-name="T57">참여연대 공익법센터</text:span><text:span text:style-name="T58">, </text:span><text:span text:style-name="T59">평화군축센터는 충분한 증거 없이 어뢰에 의한 침몰로 단정한 재판부의 판단과 고위공직자의 공무집행에 대해 명예훼손죄를 일부 인정한 재판부의 판결에 동의할 수 없다</text:span><text:span text:style-name="T60">. </text:span></text:p>
      <text:p text:style-name="P19"/>
      <text:p text:style-name="P20"><text:span text:style-name="T61">2. </text:span><text:span text:style-name="T62">재판부는 침몰 원인에 이견을 제시한 신상철 씨의 활동 중 </text:span><text:span text:style-name="T63">32</text:span><text:span text:style-name="T64">건의 명예훼손 혐의는 무죄로 판단하고</text:span><text:span text:style-name="T65">, </text:span><text:span text:style-name="T66">고의구조지연</text:span><text:span text:style-name="T67">, </text:span><text:span text:style-name="T68">증거인멸 주장 등과 관련된 </text:span><text:span text:style-name="T69">2</text:span><text:span text:style-name="T70">건에 대해서만 유죄로 판단했다</text:span><text:span text:style-name="T71">. </text:span><text:span text:style-name="T72">재판부는 </text:span><text:span text:style-name="T73">“</text:span><text:span text:style-name="T74">국민의 관심이 집중될 수밖에 없는 사건이므로 사고 원인과 조사과정</text:span><text:span text:style-name="T75">, </text:span><text:span text:style-name="T76">기타 군 대응에 대해 국민의 감시와 비판이 공적인 영역일 수밖에 없다</text:span><text:span text:style-name="T77">”</text:span><text:span text:style-name="T78">며 피고인의 활동을 </text:span><text:span text:style-name="T79">‘</text:span><text:span text:style-name="T80">공공의 이익을 목적으로 하는 것</text:span><text:span text:style-name="T81">’</text:span><text:span text:style-name="T82">으로 판단했다</text:span><text:span text:style-name="T83">. </text:span><text:span text:style-name="T84">침몰 원인에 대한 이견 제시를 공익적인 활동으로 본 재판부의 판단은 당연한 것이다</text:span><text:span text:style-name="T85">. </text:span><text:span text:style-name="T86">다만</text:span><text:span text:style-name="T87">, </text:span><text:span text:style-name="T88">증거인멸 주장 등 </text:span><text:span text:style-name="T89">2</text:span><text:span text:style-name="T90">건을 유죄로 본 것에 대해서는 받아들이기 어렵다</text:span><text:span text:style-name="T91">. </text:span></text:p>
      <text:p text:style-name="P21"><text:span text:style-name="T92">3. </text:span><text:span text:style-name="T93">김태영 당시 국방부 장관과 김성찬 당시 해군참모총장 등과 같은 공무원들이 자신의 공무 활동에 제기된 의혹에 대해 명예훼손을 호소하는 것이 성립 가능한 일인지 의문이다</text:span><text:span text:style-name="T94">. </text:span><text:span text:style-name="T95">민주국가의 법과 제도는 공직자의 공무집행에 대한 국민의 감시와 비판을 그 바탕이자 원리로 하고 있다</text:span><text:span text:style-name="T96">. </text:span><text:span text:style-name="T97">따라서 공직자</text:span><text:span text:style-name="T98">, </text:span><text:span text:style-name="T99">특히 고위공직자들이 수행한 공무에 대한 문제 제기가 명예훼손을 구성한다고 호소하거나 판단하는 것 자체에 논란의 여지가 있다</text:span><text:span text:style-name="T100">. </text:span><text:span text:style-name="T101">신 대표의 고의구조지연</text:span><text:span text:style-name="T102">, </text:span><text:span text:style-name="T103">증거인멸 등에 관한 주장이 사실에 기초한 것이 아니라 할지라도</text:span><text:span text:style-name="T104">, </text:span><text:span text:style-name="T105">그것이 고위공무원들의 명예를 훼손했다는 법원의 판단에 대해서는 항소심에서 재검토되어야 마땅하다</text:span><text:span text:style-name="T106">. </text:span></text:p>
      <text:p text:style-name="P22"/>
      <text:p text:style-name="P23"><text:span text:style-name="T107">4. </text:span><text:span text:style-name="T108">이번 판결의 가장 중대한 문제점은 재판부가 침몰 원인에 대한 신 대표의 주장을 표현의 자유로 해석하면서도</text:span><text:span text:style-name="T109">, </text:span><text:span text:style-name="T110">스스로는 과학적인 증거에 의해 입증되지 못한 정부의 어뢰 침몰 결론을 기정사실화한 점이다</text:span><text:span text:style-name="T111">. </text:span><text:span text:style-name="T112">재판부는 어뢰 침몰설을 인정하면서도 이들의 합리적이고 과학적인 지적과 반론에 대해서는 제대로 설명하지 못했다</text:span><text:span text:style-name="T113">. </text:span><text:span text:style-name="T114">정부의 </text:span><text:span text:style-name="T115">‘</text:span><text:span text:style-name="T116">어뢰 침몰설</text:span><text:span text:style-name="T117">’, </text:span><text:span text:style-name="T118">그리고  그 증거로 제시된 어뢰 발사체나 폭발물질 등에 대해 이미 과학자들과 주변국 정부</text:span><text:span text:style-name="T119">, </text:span><text:span text:style-name="T120">심지어 조사에 참여했던 미국 전문가들도 합당한 의문을 제기해왔다</text:span><text:span text:style-name="T121">. 5</text:span><text:span text:style-name="T122">년 이상을 끌어온 이 재판을 통해서도 정부의 최종조사보고서가 제시한 증거의 상당수가 증거능력이 없음이 확인되었고</text:span><text:span text:style-name="T123">, </text:span><text:span text:style-name="T124">이에 따라 </text:span><text:span text:style-name="T125">‘</text:span><text:span text:style-name="T126">어뢰 침몰</text:span><text:span text:style-name="T127">’ </text:span><text:span text:style-name="T128">추정이 지닌 문제점도 여실히 드러났다</text:span><text:span text:style-name="T129">. </text:span><text:span text:style-name="T130">그럼에도 불구하고 재판부는 정부의 조사결과를 그대로 수용함으로써 판결의 신뢰성에 큰 흠결을 남겼다</text:span><text:span text:style-name="T131">. </text:span><text:span text:style-name="T132">이 역시 항소심에서 온전히 다루어져야 할 과제다</text:span><text:span text:style-name="T133">. </text:span><text:span text:style-name="T134">끝</text:span><text:span text:style-name="T135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1월 26일 화요일 오후 6:43:5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