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5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6">
      <style:text-properties fo:font-size="19.0pt" fo:font-weight="bold" fo:letter-spacing="-1.9pt" style:font-name="바탕" style:font-name-asian="한양견고딕" style:font-size-asian="19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631cm"/>
    </style:style>
    <style:style style:family="paragraph" style:name="P14" style:parent-style-name="2">
      <style:paragraph-properties fo:line-height="150%" fo:margin-left="0.548cm" fo:text-indent="-0.548cm" style:snap-to-layout-grid="false"/>
    </style:style>
    <style:style style:family="paragraph" style:name="P15" style:parent-style-name="0">
      <style:paragraph-properties fo:margin-left="0.573cm" fo:text-indent="-0.573cm" style:snap-to-layout-grid="false"/>
    </style:style>
    <style:style style:family="text" style:name="T27">
      <style:text-properties fo:font-size="14.0pt" style:font-name="휴먼명조" style:font-name-asian="휴먼명조" style:font-size-asian="14.0pt"/>
    </style:style>
    <style:style style:family="text" style:name="T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9">
      <style:text-properties fo:font-size="14.0pt" style:font-name="휴먼명조" style:font-name-asian="휴먼명조" style:font-size-asian="14.0pt"/>
    </style:style>
    <style:style style:family="text" style:name="T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1">
      <style:text-properties fo:font-size="14.0pt" style:font-name="휴먼명조" style:font-name-asian="휴먼명조" style:font-size-asian="14.0pt"/>
    </style:style>
    <style:style style:family="text" style:name="T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3">
      <style:text-properties fo:font-size="14.0pt" style:font-name="휴먼명조" style:font-name-asian="휴먼명조" style:font-size-asian="14.0pt"/>
    </style:style>
    <style:style style:family="text" style:name="T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5">
      <style:text-properties fo:font-size="14.0pt" style:font-name="휴먼명조" style:font-name-asian="휴먼명조" style:font-size-asian="14.0pt"/>
    </style:style>
    <style:style style:family="text" style:name="T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7">
      <style:text-properties fo:font-size="14.0pt" style:font-name="휴먼명조" style:font-name-asian="휴먼명조" style:font-size-asian="14.0pt"/>
    </style:style>
    <style:style style:family="text" style:name="T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9">
      <style:text-properties fo:font-size="14.0pt" style:font-name="휴먼명조" style:font-name-asian="휴먼명조" style:font-size-asian="14.0pt"/>
    </style:style>
    <style:style style:family="text" style:name="T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paragraph" style:name="P16" style:parent-style-name="0">
      <style:paragraph-properties fo:margin-left="0.573cm" fo:text-indent="-0.573cm" style:snap-to-layout-grid="false"/>
    </style:style>
    <style:style style:family="paragraph" style:name="P17" style:parent-style-name="0">
      <style:paragraph-properties fo:margin-left="0.573cm" fo:text-indent="-0.573cm"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국방외교 담당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평화군축센터</text:span><text:span text:style-name="T8"> </text:span><text:span text:style-name="T9">(</text:span><text:span text:style-name="T10">담당 </text:span><text:span text:style-name="T11">: </text:span><text:span text:style-name="T12">이미현 간사 </text:span><text:span text:style-name="T13">02-723-4250 peace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성명</text:span><text:span text:style-name="T17">] </text:span><text:span text:style-name="T18">전쟁위기 초래할 대북 확성기 방송재개 결정 철회하라</text:span></text:p></table:table-cell></table:table-row><table:table-row table:style-name="T1.R4"><table:table-cell table:style-name="T1.R4_C0"><text:p text:style-name="P8"><text:span text:style-name="T19">날    짜</text:span></text:p></table:table-cell><table:table-cell table:style-name="T1.R4_C1"><text:p text:style-name="P9"><text:span text:style-name="T20">2016. 1. 8. (</text:span><text:span text:style-name="T21">총 </text:span><text:span text:style-name="T22">1</text:span><text:span text:style-name="T23">쪽</text:span><text:span text:style-name="T24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5">성명</text:span></text:p></table:table-cell></table:table-row></table:table></draw:text-box></draw:frame></text:p>
      <text:p text:style-name="P12"><draw:frame draw:style-name="fr2" draw:z-index="0" svg:width="14.920cm" svg:x="0.000cm" svg:y="-2.631cm" text:anchor-type="as-char"><draw:text-box fo:min-height="2.6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6">전쟁위기 초래할 대북 확성기 방송재개 결정 철회하라</text:span></text:p></table:table-cell></table:table-row></table:table></draw:text-box></draw:frame></text:p>
      <text:p text:style-name="P14"/>
      <text:p text:style-name="P15"><text:span text:style-name="T27">1. </text:span><text:span text:style-name="T28">정부는 오늘</text:span><text:span text:style-name="T29">(1/8) </text:span><text:span text:style-name="T30">정오를 기해 대북 확성기 방송을 재개하기로 했다</text:span><text:span text:style-name="T31">. </text:span><text:span text:style-name="T32">북의 핵실험에 대한 대응이 국민의 생명과 안전을 다시 위협에 빠뜨리는 일이어서는 안된다</text:span><text:span text:style-name="T33">. </text:span><text:span text:style-name="T34">이미 지난 </text:span><text:span text:style-name="T35">8</text:span><text:span text:style-name="T36">월 우리 국민들은 대북 심리방송 재개가 남북간의 일촉즉발의 전쟁위기로 치닫는 경험을 한 바 있다</text:span><text:span text:style-name="T37">. </text:span><text:span text:style-name="T38">정부는 또 다시 군사적 충돌이 일어날까 접경지역 주민들은 물론 국민 다수가 불안해하고 있음을 직시해야 한다</text:span><text:span text:style-name="T39">. </text:span><text:span text:style-name="T40">지금 필요한 것은 국민 생명과 안전을 볼모로 한 군사적 대결이 아니라 한반도 비핵화를 위한 대화 재개의 환경을 조성해 가는 것이다</text:span><text:span text:style-name="T41">. </text:span><text:span text:style-name="T42">북의 핵실험과 제재 그리고 군사적 긴장 악화라는 악순환을 끊어야 한다</text:span><text:span text:style-name="T43">. </text:span><text:span text:style-name="T44">늦지 않았다</text:span><text:span text:style-name="T45">. </text:span><text:span text:style-name="T46">대북 확성기 방송 재개 결정</text:span><text:span text:style-name="T47">, </text:span><text:span text:style-name="T48">지금이라도 철회하라</text:span><text:span text:style-name="T49">. </text:span><text:span text:style-name="T50">끝</text:span><text:span text:style-name="T51">. </text:span></text:p>
      <text:p text:style-name="P16"/>
      <text:p text:style-name="P17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6년 1월 8일 금요일 오전 11:13:53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