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599cm"/>
    </style:style>
    <style:style style:family="table-column" style:name="T1.C66">
      <style:table-column-properties style:column-width="13.318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5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18.0pt" fo:font-weight="bold" fo:letter-spacing="-1.8pt" style:font-name="바탕" style:font-name-asian="한양견고딕" style:font-size-asian="18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7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28">
      <style:text-properties fo:font-size="16.0pt" style:font-name="한양견고딕" style:font-name-asian="한양견고딕" style:font-size-asian="16.0pt"/>
    </style:style>
    <style:style style:family="text" style:name="T29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0">
      <style:text-properties fo:font-size="16.0pt" style:font-name="한양견고딕" style:font-name-asian="한양견고딕" style:font-size-asian="16.0pt"/>
    </style:style>
    <style:style style:family="text" style:name="T31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331cm"/>
    </style:style>
    <style:style style:family="paragraph" style:name="P15" style:parent-style-name="2">
      <style:paragraph-properties fo:line-height="150%" fo:margin-left="0.548cm" fo:text-indent="-0.548cm" style:snap-to-layout-grid="false"/>
    </style:style>
    <style:style style:family="paragraph" style:name="P16" style:parent-style-name="0">
      <style:paragraph-properties fo:margin-left="0.573cm" fo:text-indent="-0.573cm" style:snap-to-layout-grid="false"/>
    </style:style>
    <style:style style:family="text" style:name="T32">
      <style:text-properties fo:font-size="14.0pt" style:font-name="휴먼명조" style:font-name-asian="휴먼명조" style:font-size-asian="14.0pt"/>
    </style:style>
    <style:style style:family="text" style:name="T3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4">
      <style:text-properties fo:font-size="14.0pt" style:font-name="휴먼명조" style:font-name-asian="휴먼명조" style:font-size-asian="14.0pt"/>
    </style:style>
    <style:style style:family="text" style:name="T3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6">
      <style:text-properties fo:font-size="14.0pt" style:font-name="휴먼명조" style:font-name-asian="휴먼명조" style:font-size-asian="14.0pt"/>
    </style:style>
    <style:style style:family="text" style:name="T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8">
      <style:text-properties fo:font-size="14.0pt" style:font-name="휴먼명조" style:font-name-asian="휴먼명조" style:font-size-asian="14.0pt"/>
    </style:style>
    <style:style style:family="text" style:name="T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0">
      <style:text-properties fo:font-size="14.0pt" style:font-name="휴먼명조" style:font-name-asian="휴먼명조" style:font-size-asian="14.0pt"/>
    </style:style>
    <style:style style:family="text" style:name="T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text" style:name="T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text" style:name="T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paragraph" style:name="P17" style:parent-style-name="0">
      <style:paragraph-properties fo:margin-left="0.573cm" fo:text-indent="-0.573cm" style:snap-to-layout-grid="false"/>
    </style:style>
    <style:style style:family="paragraph" style:name="P18" style:parent-style-name="0">
      <style:paragraph-properties fo:margin-left="0.573cm" fo:text-indent="-0.573cm" style:snap-to-layout-grid="false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paragraph" style:name="P19" style:parent-style-name="0">
      <style:paragraph-properties fo:margin-left="0.573cm" fo:text-indent="-0.573cm" style:snap-to-layout-grid="false"/>
    </style:style>
    <style:style style:family="paragraph" style:name="P20" style:parent-style-name="0">
      <style:paragraph-properties fo:margin-left="0.573cm" fo:text-indent="-0.573cm" style:snap-to-layout-grid="false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paragraph" style:name="P21" style:parent-style-name="0">
      <style:paragraph-properties fo:margin-left="0.573cm" fo:text-indent="-0.573cm" style:snap-to-layout-grid="false"/>
    </style:style>
    <style:style style:family="paragraph" style:name="P22" style:parent-style-name="0">
      <style:paragraph-properties fo:margin-left="0.573cm" fo:text-indent="-0.573cm" style:snap-to-layout-grid="false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3" style:parent-style-name="0">
      <style:paragraph-properties fo:margin-left="0.573cm" fo:text-indent="-0.573cm" style:snap-to-layout-grid="false"/>
    </style:style>
    <style:style style:family="paragraph" style:name="P24" style:parent-style-name="0">
      <style:paragraph-properties fo:margin-left="0.573cm" fo:text-indent="-0.573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국방외교 담당</text:span></text:p></table:table-cell></table:table-row><table:table-row table:style-name="T1.R2"><table:table-cell table:style-name="T1.R2_C0"><text:p text:style-name="P4"><text:span text:style-name="T6">발   신</text:span></text:p></table:table-cell><table:table-cell table:style-name="T1.R2_C1"><text:p text:style-name="P5"><text:span text:style-name="T7">참여연대 평화군축센터</text:span><text:span text:style-name="T8"> </text:span><text:span text:style-name="T9">(</text:span><text:span text:style-name="T10">담당 </text:span><text:span text:style-name="T11">: </text:span><text:span text:style-name="T12">이미현 팀장 </text:span><text:span text:style-name="T13">02-723-4250 peace@pspd.org)</text:span></text:p></table:table-cell></table:table-row><table:table-row table:style-name="T1.R3"><table:table-cell table:style-name="T1.R3_C0"><text:p text:style-name="P6"><text:span text:style-name="T14">제   목</text:span></text:p></table:table-cell><table:table-cell table:style-name="T1.R3_C1"><text:p text:style-name="P7"><text:span text:style-name="T15">[</text:span><text:span text:style-name="T16">성명</text:span><text:span text:style-name="T17">] </text:span><text:span text:style-name="T18">인류절멸의 무기로 평화와 안전을 말하는가</text:span></text:p></table:table-cell></table:table-row><table:table-row table:style-name="T1.R4"><table:table-cell table:style-name="T1.R4_C0"><text:p text:style-name="P8"><text:span text:style-name="T19">날   짜</text:span></text:p></table:table-cell><table:table-cell table:style-name="T1.R4_C1"><text:p text:style-name="P9"><text:span text:style-name="T20">2016. 1. 6. (</text:span><text:span text:style-name="T21">총 </text:span><text:span text:style-name="T22">2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성명</text:span></text:p></table:table-cell></table:table-row></table:table></draw:text-box></draw:frame></text:p>
      <text:p text:style-name="P12"><draw:frame draw:style-name="fr2" draw:z-index="0" svg:width="14.920cm" svg:x="0.000cm" svg:y="-2.331cm" text:anchor-type="as-char"><draw:text-box fo:min-height="2.3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인류절멸의 무기로 평화와 안전을 말하는가</text:span></text:p><text:p text:style-name="P14"><text:span text:style-name="T27">북한의 </text:span><text:span text:style-name="T28">‘</text:span><text:span text:style-name="T29">수소탄 실험</text:span><text:span text:style-name="T30">’ </text:span><text:span text:style-name="T31">강력히 규탄한다</text:span></text:p></table:table-cell></table:table-row></table:table></draw:text-box></draw:frame></text:p>
      <text:p text:style-name="P15"/>
      <text:p text:style-name="P16"><text:span text:style-name="T32">1. </text:span><text:span text:style-name="T33">오늘</text:span><text:span text:style-name="T34">(1/6) </text:span><text:span text:style-name="T35">북한 조선중앙통신은 특별 중대 보도를 통해 </text:span><text:span text:style-name="T36">“</text:span><text:span text:style-name="T37">첫 수소탄 시험에 성공했다</text:span><text:span text:style-name="T38">”</text:span><text:span text:style-name="T39">고 밝혔다</text:span><text:span text:style-name="T40">. </text:span><text:span text:style-name="T41">벌써 </text:span><text:span text:style-name="T42">4</text:span><text:span text:style-name="T43">번째 핵실험이다</text:span><text:span text:style-name="T44">. </text:span><text:span text:style-name="T45">이번에는 훨씬 위력적인 수소탄 실험이라고 발표했다</text:span><text:span text:style-name="T46">. </text:span><text:span text:style-name="T47">핵실험의 성공 여부는 확인해야 하겠지만</text:span><text:span text:style-name="T48">, </text:span><text:span text:style-name="T49">북한은 이번 핵실험을 통해 인류 절멸의 무기로 체제를 유지하겠다는 의사를 분명히 했다</text:span><text:span text:style-name="T50">. </text:span><text:span text:style-name="T51">대량살상무기를 개발하여 한반도는 물론 국제사회를 위협하는 것에 의존하는 북한 체제에 대해 참담함을 금할 수 없다</text:span><text:span text:style-name="T52">. </text:span><text:span text:style-name="T53">참여연대는 한반도 전체의 평화와 안전을 볼모로 하는 무모한 북한의 핵실험을 강력히 규탄하는 바이다</text:span><text:span text:style-name="T54">.</text:span></text:p>
      <text:p text:style-name="P17"/>
      <text:p text:style-name="P18"><text:span text:style-name="T55">2. </text:span><text:span text:style-name="T56">북한 당국은 </text:span><text:span text:style-name="T57">“</text:span><text:span text:style-name="T58">조선반도의 평화와 지역의 안전을 믿음직하게 담보하기 위한 자위적 조치</text:span><text:span text:style-name="T59">”</text:span><text:span text:style-name="T60">라고 주장하고 있지만 이는 어불성설이다</text:span><text:span text:style-name="T61">. </text:span><text:span text:style-name="T62">어느 국가도 반인도적인 대량살상무기이며 불법 무기인 핵무기를 보유하고 실험할 권리를 갖고 있지 않다</text:span><text:span text:style-name="T63">. </text:span><text:span text:style-name="T64">핵개발의 역사가 보여주듯이 핵 억지를 이유로 한 핵개발은 핵 경쟁을 가속화시키고 인류의 평화와 안전을 위협할 뿐이다</text:span><text:span text:style-name="T65">. </text:span><text:span text:style-name="T66">북한의 핵실험 역시 지역의 안전을 위태롭게 하고 나아가 핵전쟁의 참화가 발생할 가능성을 높이는 일이다</text:span><text:span text:style-name="T67">. </text:span></text:p>
      <text:p text:style-name="P19"/>
      <text:p text:style-name="P20"><text:span text:style-name="T68">3. </text:span><text:span text:style-name="T69">더불어 우리는 현 정부가 상황이 이 지경이 되도록 북핵 문제 해결에 어떤 외교적 노력과 역할을 했는지 묻지 않을 수 없다</text:span><text:span text:style-name="T70">. </text:span><text:span text:style-name="T71">정부는 그동안 말로는 북핵을 위협이라고 하면서도 북의 핵능력 증가를  막을 수 있는 현실적인 방안을 제시하지 못했다</text:span><text:span text:style-name="T72">. </text:span><text:span text:style-name="T73">북한에 대한 적대적 무시 정책</text:span><text:span text:style-name="T74">, </text:span><text:span text:style-name="T75">그리고 제재와 압박 위주의 대응이 북한의 핵개발을 제어할 것이라 주장했지만 이 역시 실패했다</text:span><text:span text:style-name="T76">. </text:span><text:span text:style-name="T77">과거 정부의 퍼주기가 북한의 핵개발로 이어졌다는 주장 역시 설 자리가 없게 되었다</text:span><text:span text:style-name="T78">. </text:span><text:span text:style-name="T79">지금 정부는 섣불리 대북 제재를 말하지만 마땅한 제재수단이 없는 것이 사실이다</text:span><text:span text:style-name="T80">. </text:span></text:p>
      <text:p text:style-name="P21"/>
      <text:p text:style-name="P22"><text:span text:style-name="T81">4. </text:span><text:span text:style-name="T82">북한의 핵실험이라는 엄중한 상황은</text:span><text:span text:style-name="T83">, </text:span><text:span text:style-name="T84">비록 어렵더라도 한반도 비핵화를 위한 발본적인 논의가 필요함을 말해준다</text:span><text:span text:style-name="T85">. </text:span><text:span text:style-name="T86">그것은 한국 정부와 관련국들이 실패로 확인된 기존정책을 반복할 것이 아니라</text:span><text:span text:style-name="T87">, 6</text:span><text:span text:style-name="T88">자회담 재개와 동북아 비핵화를 위한 논의에 시급히 착수해야 하는 것이다</text:span><text:span text:style-name="T89">.  </text:span><text:span text:style-name="T90">끝</text:span></text:p>
      <text:p text:style-name="P23"/>
      <text:p text:style-name="P24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522</meta:generator>
    <meta:creation-date>2006년 2월 23일 목요일 오후 7:58:37</meta:creation-date>
    <dc:title>보도자료서식</dc:title>
    <dc:creator/>
    <dc:date>2016년 1월 6일 수요일 오후 4:00:49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