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8">
      <style:text-properties fo:font-size="16.0pt" style:font-name="한양견고딕" style:font-name-asian="한양견고딕" style:font-size-asian="16.0pt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73cm" fo:text-indent="-0.573cm" style:snap-to-layout-grid="false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미현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천안함 북한 피격 증거들에 대한 재조사 필요하다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2. 23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천안함 북한 피격 증거들에 대한 재조사 필요하다</text:span></text:p><text:p text:style-name="P14"><text:span text:style-name="T27">어뢰폭발 고열에도 멀쩡했다던 유성잉크 </text:span><text:span text:style-name="T28">‘1</text:span><text:span text:style-name="T29">번</text:span><text:span text:style-name="T30">’ </text:span><text:span text:style-name="T31">글씨 부식 납득 안된다</text:span></text:p></table:table-cell></table:table-row></table:table></draw:text-box></draw:frame></text:p>
      <text:p text:style-name="P15"/>
      <text:p text:style-name="P16"><text:span text:style-name="T32">1. </text:span><text:span text:style-name="T33">오늘</text:span><text:span text:style-name="T34">(12/23) </text:span><text:span text:style-name="T35">언론을 통해 </text:span><text:span text:style-name="T36">‘</text:span><text:span text:style-name="T37">천안함 피격 어뢰추진체</text:span><text:span text:style-name="T38">’ </text:span><text:span text:style-name="T39">상의 </text:span><text:span text:style-name="T40">‘1</text:span><text:span text:style-name="T41">번</text:span><text:span text:style-name="T42">’</text:span><text:span text:style-name="T43">글씨가 부식돼 판독 불가능한 상태인 것으로 알려졌다</text:span><text:span text:style-name="T44">. </text:span><text:span text:style-name="T45">우선 군 당국이 </text:span><text:span text:style-name="T46">‘</text:span><text:span text:style-name="T47">북한의 천안함 피격 핵심증거</text:span><text:span text:style-name="T48">’</text:span><text:span text:style-name="T49">인 어뢰 추진체를 적절히 보존하지 못한 것을 이해할 수 없다</text:span><text:span text:style-name="T50">. </text:span><text:span text:style-name="T51">그럼에도 </text:span><text:span text:style-name="T52">‘1</text:span><text:span text:style-name="T53">번</text:span><text:span text:style-name="T54">’ </text:span><text:span text:style-name="T55">글씨 부식으로 인해 합조단이 내세웠던 </text:span><text:span text:style-name="T56">‘</text:span><text:span text:style-name="T57">천안함 북한 피격</text:span><text:span text:style-name="T58">’ </text:span><text:span text:style-name="T59">증거들은 또 다시 다수의 의심에 직면하게 되었다</text:span><text:span text:style-name="T60">. </text:span></text:p>
      <text:p text:style-name="P17"/>
      <text:p text:style-name="P18"><text:span text:style-name="T61">2. </text:span><text:span text:style-name="T62">언론이 제시한 사진을 살펴보면</text:span><text:span text:style-name="T63">‘1</text:span><text:span text:style-name="T64">번</text:span><text:span text:style-name="T65">’ </text:span><text:span text:style-name="T66">글씨는 희미해져 판독이 불가능한 상태다</text:span><text:span text:style-name="T67">. </text:span><text:span text:style-name="T68">합조단은 지난 </text:span><text:span text:style-name="T69">2010</text:span><text:span text:style-name="T70">년 </text:span><text:span text:style-name="T71">6</text:span><text:span text:style-name="T72">월 </text:span><text:span text:style-name="T73">29</text:span><text:span text:style-name="T74">일</text:span><text:span text:style-name="T75">,‘1</text:span><text:span text:style-name="T76">번</text:span><text:span text:style-name="T77">’ </text:span><text:span text:style-name="T78">글씨 잉크 분석결과 </text:span><text:span text:style-name="T79">“</text:span><text:span text:style-name="T80">잉크에 일반적으로 사용되는 성분</text:span><text:span text:style-name="T81">”</text:span><text:span text:style-name="T82">으로 청색 유성매직으로 쓰인 것이라고 밝힌 바 있다</text:span><text:span text:style-name="T83">. </text:span><text:span text:style-name="T84">그런데 폭발시 발생하는 고열 때문에 어뢰의 부식을 막기 위해 칠해놓은 페인트마저 타서 없어진 상황에서 유성매직 잉크가 타지 않고 남아 있는 것에 대해 의혹이 제기됐었다</text:span><text:span text:style-name="T85">. </text:span><text:span text:style-name="T86">게다가 </text:span><text:span text:style-name="T87">2</text:span><text:span text:style-name="T88">달 가까이 바닷물에 잠겨 있던 탓에 어뢰추진체 잔해가 모두 부식된 상황에서도 유성잉크로 적힌</text:span><text:span text:style-name="T89">‘1</text:span><text:span text:style-name="T90">번</text:span><text:span text:style-name="T91">’</text:span><text:span text:style-name="T92">이라는 손글씨가 온전하게 남아 있는 것도 납득하기 어렵다는 문제제기가 있었다</text:span><text:span text:style-name="T93">. </text:span></text:p>
      <text:p text:style-name="P19"/>
      <text:p text:style-name="P20"><text:span text:style-name="T94">3. ‘1</text:span><text:span text:style-name="T95">번</text:span><text:span text:style-name="T96">’ </text:span><text:span text:style-name="T97">글씨 외에도 알루미늄 산화물 실체 논란</text:span><text:span text:style-name="T98">, </text:span><text:span text:style-name="T99">스크류 손상 논란</text:span><text:span text:style-name="T100">, </text:span><text:span text:style-name="T101">연어급 잠수정 논란 등 합조단의 조사결과와 관련해 참여연대를 비롯한 많은 시민단체와 국내외 전문가들은 여러 가지 의혹과 반론을 제기해 왔다</text:span><text:span text:style-name="T102">. </text:span><text:span text:style-name="T103">올해 초 공개된 여론조사 결과에서도 </text:span><text:span text:style-name="T104">50%</text:span><text:span text:style-name="T105">에 가까운 다수의 국민들은 정부의 조사결과를 신뢰하지 않는다고 답했다</text:span><text:span text:style-name="T106">. </text:span><text:span text:style-name="T107">그러나 정부는 그동안 이러한 문제제기를 명확히 해소하려고 노력하기보다 의문을 제기하는 행위 자체를 용납하지 않았다</text:span><text:span text:style-name="T108">. </text:span><text:span text:style-name="T109">당시 </text:span><text:span text:style-name="T110">18</text:span><text:span text:style-name="T111">대 국회 천안함 특위조차도 정략적 이유에서 부실하고 무책임하게 이루어진 결과 천안함 사건에 대한 의혹을 제대로 해소하지 못했다</text:span><text:span text:style-name="T112">. </text:span></text:p>
      <text:p text:style-name="P21"/>
      <text:p text:style-name="P22"><text:span text:style-name="T113">4. </text:span><text:span text:style-name="T114">천안함 사건은 지난 </text:span><text:span text:style-name="T115">5</text:span><text:span text:style-name="T116">년간 남북관계를 훼손하고 국내여론을 분열시키고 대립을 조장한 원인이 되어 왔다</text:span><text:span text:style-name="T117">. </text:span><text:span text:style-name="T118">지금이라도 이러한 문제를 근본적으로 해결하기 위해서 </text:span><text:span text:style-name="T119">1</text:span><text:span text:style-name="T120">번 글씨를 포함한 다수의 국내외 의혹을 해소하고 진실을 규명하는 노력이 필요하다</text:span><text:span text:style-name="T121">. </text:span><text:span text:style-name="T122">천안함 침몰 사건은 재조사되어야 한다</text:span><text:span text:style-name="T123">.  </text:span><text:span text:style-name="T124">끝</text:span><text:span text:style-name="T125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06년 2월 23일 목요일 오후 7:58:37</meta:creation-date>
    <dc:title>보도자료서식</dc:title>
    <dc:creator/>
    <dc:date>2015년 12월 23일 수요일 오후 1:31:5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