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652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0" style:parent-style-name="0">
      <style:paragraph-properties fo:text-align="center" style:snap-to-layout-grid="false"/>
    </style:style>
    <style:style style:family="text" style:name="T2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30">
      <style:text-properties fo:font-size="11.0pt" style:font-name="HCI Hollyhock" style:font-name-asian="휴먼고딕" style:font-size-asian="11.0pt"/>
    </style:style>
    <style:style style:family="text" style:name="T3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2">
      <style:text-properties fo:font-size="11.0pt" style:font-name="HCI Hollyhock" style:font-name-asian="휴먼고딕" style:font-size-asian="11.0pt"/>
    </style:style>
    <style:style style:family="text" style:name="T3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2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3" style:parent-style-name="4">
      <style:paragraph-properties style:snap-to-layout-grid="false"/>
    </style:style>
    <style:style style:family="text" style:name="T3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4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7">
      <style:text-properties fo:font-size="20.0pt" style:font-name="한양견고딕" style:font-name-asian="한양견고딕" style:font-size-asian="20.0pt"/>
    </style:style>
    <style:style style:family="text" style:name="T3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9">
      <style:text-properties fo:font-size="20.0pt" style:font-name="한양견고딕" style:font-name-asian="한양견고딕" style:font-size-asian="20.0pt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paragraph" style:name="P18" style:parent-style-name="0">
      <style:paragraph-properties fo:margin-left="0.602cm" fo:text-indent="-0.602cm" style:snap-to-layout-grid="false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fo:margin-left="0.624cm" fo:text-indent="-0.624cm" style:snap-to-layout-grid="false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651cm" fo:text-indent="-0.651cm" style:snap-to-layout-grid="false"/>
    </style:style>
    <style:style style:family="paragraph" style:name="P24" style:parent-style-name="0">
      <style:paragraph-properties fo:margin-left="0.651cm" fo:text-indent="-0.651cm" style:snap-to-layout-grid="false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598cm" fo:text-indent="-0.598cm" style:snap-to-layout-grid="false"/>
    </style:style>
    <style:style style:family="paragraph" style:name="P26" style:parent-style-name="0">
      <style:paragraph-properties fo:margin-left="0.653cm" fo:text-indent="-0.653cm" style:snap-to-layout-grid="false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paragraph" style:name="P27" style:parent-style-name="0">
      <style:paragraph-properties fo:margin-left="0.598cm" fo:text-indent="-0.598cm" style:snap-to-layout-grid="false"/>
    </style:style>
    <style:style style:family="paragraph" style:name="P28" style:parent-style-name="0">
      <style:paragraph-properties fo:margin-left="0.606cm" fo:text-indent="-0.606cm" style:snap-to-layout-grid="false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0">
      <style:text-properties fo:font-size="14.0pt" style:font-name="휴먼명조" style:font-name-asian="휴먼명조" style:font-size-asian="14.0pt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4">
      <style:text-properties fo:font-size="14.0pt" style:font-name="휴먼명조" style:font-name-asian="휴먼명조" style:font-size-asian="14.0pt"/>
    </style:style>
    <style:style style:family="text" style:name="T2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6">
      <style:text-properties fo:font-size="14.0pt" style:font-name="휴먼명조" style:font-name-asian="휴먼명조" style:font-size-asian="14.0pt"/>
    </style:style>
    <style:style style:family="paragraph" style:name="P29" style:parent-style-name="0">
      <style:paragraph-properties fo:margin-left="0.606cm" fo:text-indent="-0.606cm" style:snap-to-layout-grid="false"/>
    </style:style>
    <style:style style:family="paragraph" style:name="P30" style:parent-style-name="0">
      <style:paragraph-properties fo:margin-left="0.606cm" fo:text-indent="-0.606cm" style:snap-to-layout-grid="false"/>
    </style:style>
    <style:style style:family="paragraph" style:name="P31" style:parent-style-name="0">
      <style:paragraph-properties fo:margin-left="0.542cm" fo:text-indent="-0.542cm" style:snap-to-layout-grid="false"/>
    </style:style>
    <style:style style:family="text" style:name="T207">
      <style:text-properties fo:font-size="14.0pt" style:font-name="바탕" style:font-name-asian="휴먼명조" style:font-size-asian="14.0pt"/>
    </style:style>
    <style:style style:family="text" style:name="T2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text" style:name="T2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text" style:name="T2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5">
      <style:text-properties fo:font-size="14.0pt" style:font-name="휴먼명조" style:font-name-asian="휴먼명조" style:font-size-asian="14.0pt"/>
    </style:style>
    <style:style style:family="text" style:name="T2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  <style:style style:family="text" style:name="T2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9">
      <style:text-properties fo:font-size="14.0pt" style:font-name="휴먼명조" style:font-name-asian="휴먼명조" style:font-size-asian="14.0pt"/>
    </style:style>
    <style:style style:family="text" style:name="T2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1">
      <style:text-properties fo:color="#0000ff" fo:font-size="14.0pt" style:font-name="휴먼명조" style:font-name-asian="휴먼명조" style:font-size-asian="14.0pt" style:text-underline-color="#0000ff" style:text-underline-style="solid"/>
    </style:style>
    <style:style style:family="text" style:name="T232">
      <style:text-properties fo:font-size="14.0pt" style:font-name="휴먼명조" style:font-name-asian="휴먼명조" style:font-size-asian="14.0pt"/>
    </style:style>
    <style:style style:family="paragraph" style:name="P32" style:parent-style-name="0">
      <style:paragraph-properties fo:margin-left="0.542cm" fo:text-indent="-0.542cm" style:snap-to-layout-grid="false"/>
    </style:style>
    <style:style style:family="paragraph" style:name="P33" style:parent-style-name="0">
      <style:paragraph-properties fo:margin-left="0.542cm" fo:text-indent="-0.542cm" style:snap-to-layout-grid="false"/>
    </style:style>
    <style:style style:family="text" style:name="T233">
      <style:text-properties fo:font-size="14.0pt" style:font-name="바탕" style:font-name-asian="휴먼명조" style:font-size-asian="14.0pt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5">
      <style:text-properties fo:font-size="14.0pt" style:font-name="휴먼명조" style:font-name-asian="휴먼명조" style:font-size-asian="14.0pt"/>
    </style:style>
    <style:style style:family="text" style:name="T2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7">
      <style:text-properties fo:font-size="14.0pt" style:font-name="휴먼명조" style:font-name-asian="휴먼명조" style:font-size-asian="14.0pt"/>
    </style:style>
    <style:style style:family="text" style:name="T2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9">
      <style:text-properties fo:font-size="14.0pt" style:font-name="휴먼명조" style:font-name-asian="휴먼명조" style:font-size-asian="14.0pt"/>
    </style:style>
    <style:style style:family="paragraph" style:name="P34" style:parent-style-name="0">
      <style:paragraph-properties fo:margin-left="0.542cm" fo:text-indent="-0.542cm" style:snap-to-layout-grid="false"/>
    </style:style>
    <style:style style:family="text" style:name="T2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1">
      <style:text-properties fo:font-size="14.0pt" style:font-name="휴먼명조" style:font-name-asian="휴먼명조" style:font-size-asian="14.0pt"/>
    </style:style>
    <style:style style:family="paragraph" style:name="P35" style:parent-style-name="0">
      <style:paragraph-properties fo:margin-left="0.542cm" fo:text-indent="-0.542cm" style:snap-to-layout-grid="false"/>
    </style:style>
    <style:style style:family="paragraph" style:name="P36" style:parent-style-name="0">
      <style:paragraph-properties fo:margin-left="0.542cm" fo:text-indent="-0.542cm" style:snap-to-layout-grid="false"/>
    </style:style>
    <style:style style:family="paragraph" style:name="P37" style:parent-style-name="0">
      <style:paragraph-properties fo:margin-left="0.542cm" fo:text-indent="-0.542cm" style:snap-to-layout-grid="false"/>
    </style:style>
    <style:style style:family="paragraph" style:name="P38" style:parent-style-name="0">
      <style:paragraph-properties fo:margin-left="0.542cm" fo:text-indent="-0.542cm" style:snap-to-layout-grid="false"/>
    </style:style>
    <style:style style:family="paragraph" style:name="P39" style:parent-style-name="0">
      <style:paragraph-properties fo:margin-left="0.542cm" fo:text-indent="-0.542cm" style:snap-to-layout-grid="false"/>
    </style:style>
    <style:style style:family="paragraph" style:name="P40" style:parent-style-name="0">
      <style:paragraph-properties fo:margin-left="0.542cm" fo:text-indent="-0.542cm" style:snap-to-layout-grid="false"/>
    </style:style>
    <style:style style:family="paragraph" style:name="P41" style:parent-style-name="0">
      <style:paragraph-properties fo:margin-left="0.542cm" fo:text-indent="-0.542cm" style:snap-to-layout-grid="false"/>
    </style:style>
    <style:style style:family="paragraph" style:name="P42" style:parent-style-name="0">
      <style:paragraph-properties fo:margin-left="0.606cm" fo:text-indent="-0.606cm" style:snap-to-layout-grid="false"/>
    </style:style>
    <style:style style:family="paragraph" style:name="P43" style:parent-style-name="0">
      <style:paragraph-properties fo:margin-left="0.606cm" fo:text-indent="-0.606cm" style:snap-to-layout-grid="false"/>
    </style:style>
    <style:style style:family="paragraph" style:name="P44" style:parent-style-name="0">
      <style:paragraph-properties fo:margin-left="0.606cm" fo:text-indent="-0.606cm" style:snap-to-layout-grid="false"/>
    </style:style>
  </office:automatic-styles>
  <office:body>
    <office:text>
      <text:p text:style-name="P1"><draw:frame draw:style-name="fr1" draw:z-index="0" svg:width="14.918cm" svg:x="0.000cm" svg:y="-6.449cm" text:anchor-type="as-char"><draw:text-box fo:min-height="6.449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국방외교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ADEX</text:span><text:span text:style-name="T8">저항행동</text:span></text:p><text:p text:style-name="P6"><text:span text:style-name="T9">( </text:span><text:span text:style-name="T10">담당 </text:span><text:span text:style-name="T11">: </text:span><text:span text:style-name="T12">전쟁없는세상 박승호 </text:span><text:span text:style-name="T13">02-6401-0514 </text:span><text:span text:style-name="T14">pinktig0215@gmail.com</text:span></text:p><text:p text:style-name="P7"><text:span text:style-name="T15">        </text:span><text:span text:style-name="T16">참여연대 평화군축센터 황수영 </text:span><text:span text:style-name="T17">02-723-4250 </text:span><text:span text:style-name="T18">peace@pspd.org</text:span><text:span text:style-name="T19"> </text:span><text:span text:style-name="T20">)</text:span></text:p></table:table-cell></table:table-row><table:table-row table:style-name="T1.R3"><table:table-cell table:style-name="T1.R3_C0"><text:p text:style-name="P8"><text:span text:style-name="T21">제    목</text:span></text:p></table:table-cell><table:table-cell table:style-name="T1.R3_C1"><text:p text:style-name="P9"><text:span text:style-name="T22">[</text:span><text:span text:style-name="T23">성명</text:span><text:span text:style-name="T24">] </text:span><text:span text:style-name="T25">방위산업전시회</text:span><text:span text:style-name="T26">, </text:span><text:span text:style-name="T27">전쟁 장사를 멈춰라</text:span><text:span text:style-name="T28">!</text:span></text:p></table:table-cell></table:table-row><table:table-row table:style-name="T1.R4"><table:table-cell table:style-name="T1.R4_C0"><text:p text:style-name="P10"><text:span text:style-name="T29">날    짜</text:span></text:p></table:table-cell><table:table-cell table:style-name="T1.R4_C1"><text:p text:style-name="P11"><text:span text:style-name="T30">2015. 10. 19. (</text:span><text:span text:style-name="T31">총 </text:span><text:span text:style-name="T32">3</text:span><text:span text:style-name="T33">쪽</text:span><text:span text:style-name="T34">)</text:span></text:p></table:table-cell></table:table-row><table:table-row table:style-name="T1.R5"><table:table-cell table:number-columns-spanned="2" table:style-name="T1.R5_C0"><text:p text:style-name="P12"/></table:table-cell></table:table-row><table:table-row table:style-name="T1.R6"><table:table-cell table:number-columns-spanned="2" table:style-name="T1.R6_C0"><text:p text:style-name="P13"><text:span text:style-name="T35">성명</text:span></text:p></table:table-cell></table:table-row></table:table></draw:text-box></draw:frame></text:p>
      <text:p text:style-name="P14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5"><text:span text:style-name="T36">방위산업전시회</text:span><text:span text:style-name="T37">, </text:span><text:span text:style-name="T38">전쟁 장사를 멈춰라</text:span><text:span text:style-name="T39">!</text:span></text:p><text:p text:style-name="P16"><text:span text:style-name="T40">한국 정부는 </text:span><text:span text:style-name="T41">'</text:span><text:span text:style-name="T42">전쟁산업</text:span><text:span text:style-name="T43">' </text:span><text:span text:style-name="T44">진흥 정책 폐기하라</text:span></text:p></table:table-cell></table:table-row></table:table></draw:text-box></draw:frame></text:p>
      <text:p text:style-name="P17"/>
      <text:p text:style-name="P18"><text:span text:style-name="T45">1. </text:span><text:span text:style-name="T46">오늘</text:span><text:span text:style-name="T47">(10/19) </text:span><text:span text:style-name="T48">환영 리셉션을 시작으로 </text:span><text:span text:style-name="T49">&lt;2015 </text:span><text:span text:style-name="T50">서울 국제 항공우주 및 방위산업 전시회</text:span><text:span text:style-name="T51">, Seoul ADEX&gt;</text:span><text:span text:style-name="T52">가 약 일주일간 개최된다</text:span><text:span text:style-name="T53">. </text:span><text:span text:style-name="T54">모두가 첨단무기의 성능에 환호하는 지금</text:span><text:span text:style-name="T55">, </text:span><text:span text:style-name="T56">우리는 그 무기가 실제로 사용되는 곳의 비인도적인 풍경에 주목하며 한국 최대 규모의 무기전시회를 멈출 것을 요구한다</text:span><text:span text:style-name="T57">. </text:span><text:span text:style-name="T58">보다 궁극적으로는 무기 거래가 필연적으로 불러오는 살상과 분쟁</text:span><text:span text:style-name="T59">, </text:span><text:span text:style-name="T60">군비 경쟁의 악순환을 외면한 채 방위산업을 국가 전략산업으로 육성하려는 정부의 정책도 즉각 폐기할 것을 촉구한다</text:span><text:span text:style-name="T61">.</text:span></text:p>
      <text:p text:style-name="P19"/>
      <text:p text:style-name="P20"><text:span text:style-name="T62">2. ADEX </text:span><text:span text:style-name="T63">공동운영본부는 </text:span><text:span text:style-name="T64">“</text:span><text:span text:style-name="T65">국내외 주요 업체들을 적극 유치</text:span><text:span text:style-name="T66">”</text:span><text:span text:style-name="T67">하고 </text:span><text:span text:style-name="T68">“</text:span><text:span text:style-name="T69">해외 주요 정책 결정자를 초청</text:span><text:span text:style-name="T70">”</text:span><text:span text:style-name="T71">하여 무기업체들에게 </text:span><text:span text:style-name="T72">“</text:span><text:span text:style-name="T73">보다 많은 비즈니스 창출 기회를 부여하고 정보 교류와 폭넓은 인적네트워크 형성 기회를 제공</text:span><text:span text:style-name="T74">”</text:span><text:span text:style-name="T75">하는 것이 행사 목표라고 밝히고 있다</text:span><text:span text:style-name="T76">. ADEX</text:span><text:span text:style-name="T77">를 통해 더 많은 비즈니스가 성사되고 무기거래가 이뤄질수록</text:span><text:span text:style-name="T78">, </text:span><text:span text:style-name="T79">세계는 더 많은 전쟁과 폭력에 휩싸일 것이다</text:span><text:span text:style-name="T80">. </text:span><text:span text:style-name="T81">다른 어떤 상품과 달리 무기는 오로지 살상과 파괴를 목적으로 만들어진다</text:span><text:span text:style-name="T82">. </text:span><text:span text:style-name="T83">이런 무기를 사고파는 행위가 결코 통상적인 </text:span><text:span text:style-name="T84">‘</text:span><text:span text:style-name="T85">비즈니스</text:span><text:span text:style-name="T86">’ </text:span><text:span text:style-name="T87">활동으로 여겨질 수 없다</text:span><text:span text:style-name="T88">. ADEX</text:span><text:span text:style-name="T89">는 결국 이 무기들이 얼마나 빨리</text:span><text:span text:style-name="T90">, </text:span><text:span text:style-name="T91">더 많이 사람을 죽일 수 있는지 홍보하는 매우 반 인권적이며 끔찍한 자리이다</text:span><text:span text:style-name="T92">.</text:span></text:p>
      <text:p text:style-name="P21"/>
      <text:p text:style-name="P22"><text:span text:style-name="T93">3. ‘</text:span><text:span text:style-name="T94">방위산업</text:span><text:span text:style-name="T95">'</text:span><text:span text:style-name="T96">이라는 기만적인 용어는 마치 판매되는 무기가 누군가를 </text:span><text:span text:style-name="T97">“</text:span><text:span text:style-name="T98">지켜주는 데</text:span><text:span text:style-name="T99">” </text:span><text:span text:style-name="T100">사용될 것이라는 착각을 불러일으킨다</text:span><text:span text:style-name="T101">. </text:span><text:span text:style-name="T102">하지만 실상은 이와 크게 다르다</text:span><text:span text:style-name="T103">. </text:span><text:span text:style-name="T104">매년 </text:span><text:span text:style-name="T105">55</text:span><text:span text:style-name="T106">만 명이 무력분쟁</text:span><text:span text:style-name="T107">, </text:span><text:span text:style-name="T108">무장폭력 등 무기 사용으로 인해 사망한다</text:span><text:span text:style-name="T109">. </text:span><text:span text:style-name="T110">또한 </text:span><text:span text:style-name="T111">2014</text:span><text:span text:style-name="T112">년 전 세계 강제이주민 </text:span><text:span text:style-name="T113">5,950</text:span><text:span text:style-name="T114">만 명 중 대다수는 전쟁과 분쟁으로 인한 난민과 국내 실향민이다</text:span><text:span text:style-name="T115">. </text:span><text:span text:style-name="T116">지금 이 순간 가장 많은 난민이 발생하는 국가는 모두 분쟁 지역인 시리아</text:span><text:span text:style-name="T117">, </text:span><text:span text:style-name="T118">아프가니스탄</text:span><text:span text:style-name="T119">, </text:span><text:span text:style-name="T120">소말리아라는 점은 이 사실을 뒷받침한다</text:span><text:span text:style-name="T121">. </text:span><text:span text:style-name="T122">전쟁과 분쟁을 위해 사용되는 무기는 누가 생산하고 판매했는가</text:span><text:span text:style-name="T123">? </text:span><text:span text:style-name="T124">지금</text:span><text:span text:style-name="T125">, </text:span><text:span text:style-name="T126">누가 전쟁으로 돈을 벌고 있는가</text:span><text:span text:style-name="T127">? </text:span><text:span text:style-name="T128">방위산업으로 창출된 부는 무기로 인해 죽거나 다친 사람들의 고통 위에 쌓아 올린 것이다</text:span><text:span text:style-name="T129">. </text:span><text:span text:style-name="T130">방위산업의 진짜 이름은 </text:span><text:span text:style-name="T131">“</text:span><text:span text:style-name="T132">전쟁산업</text:span><text:span text:style-name="T133">”</text:span><text:span text:style-name="T134">이다</text:span><text:span text:style-name="T135">. </text:span></text:p>
      <text:p text:style-name="P23"/>
      <text:p text:style-name="P24"><text:span text:style-name="T136">4. </text:span><text:span text:style-name="T137">전쟁기업은 세계 도처에서 위협을 과장하고 무장갈등을 부추기며 그로 인해 발생하는 군사적 긴장을 통해 성장한다</text:span><text:span text:style-name="T138">. </text:span><text:span text:style-name="T139">그들이 원하는 것은 세계 각국이 앞다투어 무기 개발</text:span><text:span text:style-name="T140">, </text:span><text:span text:style-name="T141">생산</text:span><text:span text:style-name="T142">, </text:span><text:span text:style-name="T143">구매에 세금을 쏟아 붓는 군비 경쟁의 악순환이다</text:span><text:span text:style-name="T144">. </text:span><text:span text:style-name="T145">이렇게 전쟁과 안보 불안을 장사의 기회로 여기는 산업 분야가 존재하는 한</text:span><text:span text:style-name="T146">, </text:span><text:span text:style-name="T147">갈등과 폭력은 영원히 계속될 것이다</text:span><text:span text:style-name="T148">. </text:span></text:p>
      <text:p text:style-name="P25"/>
      <text:p text:style-name="P26"><text:span text:style-name="T149">5. </text:span><text:span text:style-name="T150">무기수출대국화를 지향하고</text:span><text:span text:style-name="T151">, </text:span><text:span text:style-name="T152">방위산업을 국가의 성장동력으로 삼겠다는 한국 정부의 정책은 철회되어야 한다</text:span><text:span text:style-name="T153">. 2020</text:span><text:span text:style-name="T154">년까지 무기 수출 세계 </text:span><text:span text:style-name="T155">7</text:span><text:span text:style-name="T156">위를 달성하겠다는 국정 과제도</text:span><text:span text:style-name="T157">, </text:span><text:span text:style-name="T158">방위산업을 창조경제의 핵심 분야로 키우겠다는 목표도 전면 재검토되어야 한다</text:span><text:span text:style-name="T159">. </text:span><text:span text:style-name="T160">한국의 무기 수출 대상국에는 분쟁이나 인권 탄압이 일어나는 지역도 포함되어 있다</text:span><text:span text:style-name="T161">. </text:span><text:span text:style-name="T162">누군가의 처절한 고통을 담보로 벌어들이는 이 외화를 환영한다는 것은 옳지 않다</text:span><text:span text:style-name="T163">. </text:span><text:span text:style-name="T164">더불어 방위산업에 대한 투자는 한반도와 동북아에 군비경쟁과 군사적 긴장 고조라는 부정적 결과를 가져온다는 것을 명심해야 한다</text:span><text:span text:style-name="T165">. </text:span><text:span text:style-name="T166">남북 모두 경쟁적으로 군사력을 키운 결과 과연 한반도는 더 평화로워졌는가</text:span><text:span text:style-name="T167">? </text:span></text:p>
      <text:p text:style-name="P27"/>
      <text:p text:style-name="P28"><text:span text:style-name="T168">6. </text:span><text:span text:style-name="T169">우리는 화려한 에어쇼와 첨단무기</text:span><text:span text:style-name="T170">, </text:span><text:span text:style-name="T171">어린이를 포함한 일반 관람객을 대상으로 한 전투 시뮬레이션 등 각종 체험행사로 축제처럼 열리는 오늘의 방위산업전시회를 </text:span><text:span text:style-name="T172">‘</text:span><text:span text:style-name="T173">전쟁 장사</text:span><text:span text:style-name="T174">’</text:span><text:span text:style-name="T175">를 위한 </text:span><text:span text:style-name="T176">‘</text:span><text:span text:style-name="T177">죽음의 시장</text:span><text:span text:style-name="T178">’</text:span><text:span text:style-name="T179">으로 규정한다</text:span><text:span text:style-name="T180">. </text:span><text:span text:style-name="T181">그리고 이 사실을 알리기 위해 행동할 것이다</text:span><text:span text:style-name="T182">. </text:span><text:span text:style-name="T183">한국은 이미 군사비 지출 세계 </text:span><text:span text:style-name="T184">10</text:span><text:span text:style-name="T185">위</text:span><text:span text:style-name="T186">, </text:span><text:span text:style-name="T187">무기 수입 세계 </text:span><text:span text:style-name="T188">9</text:span><text:span text:style-name="T189">위라는 기록을 가지고 있다</text:span><text:span text:style-name="T190">. </text:span><text:span text:style-name="T191">공격성 무기도입사업과 각종 비리에 대한 근본적인 문제 제기가 되고 있으나</text:span><text:span text:style-name="T192">, </text:span><text:span text:style-name="T193">정부는 내년에도 </text:span><text:span text:style-name="T194">39</text:span><text:span text:style-name="T195">조의 국방비가 필요하다고 국회에 예산안을 제출한 상태다</text:span><text:span text:style-name="T196">. </text:span><text:span text:style-name="T197">그 부정적 파급력과 상관없이 무기산업의 육성과 수출 진흥을 위해서 개최되는 방위산업전시회는 중단되어야 하며</text:span><text:span text:style-name="T198">, </text:span><text:span text:style-name="T199">무기 수출 및 도입과 관련한 투명성을 강화하여 위험한 거래를 공공의 통제와 감시 하에 두어야 한다</text:span><text:span text:style-name="T200">. </text:span><text:span text:style-name="T201">무기의 본질이 사람을 죽이는 도구라는 사실을 간과한다면</text:span><text:span text:style-name="T202">, </text:span><text:span text:style-name="T203">평화는 요원해질 수밖에 없다</text:span><text:span text:style-name="T204">.  </text:span><text:span text:style-name="T205">끝</text:span><text:span text:style-name="T206">. </text:span></text:p>
      <text:p text:style-name="P29"/>
      <text:p text:style-name="P30"/>
      <text:p text:style-name="P31"><text:span text:style-name="T207">※ </text:span><text:span text:style-name="T208">아덱스저항행동은 </text:span><text:span text:style-name="T209">ADEX</text:span><text:span text:style-name="T210">에 대한 문제의식을 바탕으로 모인 시민사회단체들의 연대체입니다</text:span><text:span text:style-name="T211">. </text:span><text:span text:style-name="T212">현재 아덱스저항행동에는 국제앰네스티 한국지부</text:span><text:span text:style-name="T213">, </text:span><text:span text:style-name="T214">남북평화재단</text:span><text:span text:style-name="T215">, </text:span><text:span text:style-name="T216">시민평화포럼</text:span><text:span text:style-name="T217">, </text:span><text:span text:style-name="T218">전쟁없는세상</text:span><text:span text:style-name="T219">, </text:span><text:span text:style-name="T220">팔레스타인평화연대</text:span><text:span text:style-name="T221">, </text:span><text:span text:style-name="T222">평화교육프로젝트 모모</text:span><text:span text:style-name="T223">, </text:span><text:span text:style-name="T224">평화네트워크</text:span><text:span text:style-name="T225">, </text:span><text:span text:style-name="T226">평화를만드는여성회</text:span><text:span text:style-name="T227">, </text:span><text:span text:style-name="T228">참여연대가 함께하고 있습니다</text:span><text:span text:style-name="T229">. (</text:span><text:span text:style-name="T230">웹사이트 </text:span><text:span text:style-name="T231">http://stopadex.org</text:span><text:span text:style-name="T232">)</text:span></text:p>
      <text:p text:style-name="P32"/>
      <text:p text:style-name="P33"><text:span text:style-name="T233">※ </text:span><text:span text:style-name="T234">영상 </text:span><text:span text:style-name="T235">&lt;</text:span><text:span text:style-name="T236">방위산업전시회의 진짜 이름은 </text:span><text:span text:style-name="T237">"</text:span><text:span text:style-name="T238">살인무기 전시회</text:span><text:span text:style-name="T239">"&gt; </text:span></text:p>
      <text:p text:style-name="P34"><text:span text:style-name="T240">   </text:span><text:span text:style-name="T241">https://youtu.be/Xfy4andV9DA</text:span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0월 19일 월요일 오후 1:12:1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