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28">
      <style:text-properties fo:font-size="16.0pt" style:font-name="한양견고딕" style:font-name-asian="한양견고딕" style:font-size-asian="16.0pt"/>
    </style:style>
    <style:style style:family="text" style:name="T2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0">
      <style:text-properties fo:font-size="16.0pt" style:font-name="한양견고딕" style:font-name-asian="한양견고딕" style:font-size-asian="16.0pt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32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3">
      <style:text-properties fo:font-size="16.0pt" style:font-name="한양견고딕" style:font-name-asian="한양견고딕" style:font-size-asian="16.0pt"/>
    </style:style>
    <style:style style:family="text" style:name="T34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3.231cm"/>
    </style:style>
    <style:style style:family="paragraph" style:name="P17" style:parent-style-name="2">
      <style:paragraph-properties fo:line-height="150%" fo:margin-left="0.548cm" fo:text-indent="-0.548cm" style:snap-to-layout-grid="false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text" style:name="T35">
      <style:text-properties fo:font-size="14.0pt" style:font-name="휴먼명조" style:font-name-asian="휴먼명조" style:font-size-asian="14.0pt"/>
    </style:style>
    <style:style style:family="text" style:name="T3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7">
      <style:text-properties fo:font-size="14.0pt" style:font-name="휴먼명조" style:font-name-asian="휴먼명조" style:font-size-asian="14.0pt"/>
    </style:style>
    <style:style style:family="text" style:name="T3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9">
      <style:text-properties fo:font-size="14.0pt" style:font-name="휴먼명조" style:font-name-asian="휴먼명조" style:font-size-asian="14.0pt"/>
    </style:style>
    <style:style style:family="text" style:name="T4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1">
      <style:text-properties fo:font-size="14.0pt" style:font-name="휴먼명조" style:font-name-asian="휴먼명조" style:font-size-asian="14.0pt"/>
    </style:style>
    <style:style style:family="text" style:name="T4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text" style:name="T4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9">
      <style:text-properties fo:font-size="14.0pt" style:font-name="휴먼명조" style:font-name-asian="휴먼명조" style:font-size-asian="14.0pt"/>
    </style:style>
    <style:style style:family="text" style:name="T5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1">
      <style:text-properties fo:font-size="14.0pt" style:font-name="휴먼명조" style:font-name-asian="휴먼명조" style:font-size-asian="14.0pt"/>
    </style:style>
    <style:style style:family="text" style:name="T5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text" style:name="T5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0">
      <style:text-properties fo:font-size="14.0pt" style:font-name="휴먼명조" style:font-name-asian="휴먼명조" style:font-size-asian="14.0pt"/>
    </style:style>
    <style:style style:family="text" style:name="T6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2">
      <style:text-properties fo:font-size="14.0pt" style:font-name="휴먼명조" style:font-name-asian="휴먼명조" style:font-size-asian="14.0pt"/>
    </style:style>
    <style:style style:family="text" style:name="T6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4">
      <style:text-properties fo:font-size="14.0pt" style:font-name="휴먼명조" style:font-name-asian="휴먼명조" style:font-size-asian="14.0pt"/>
    </style:style>
    <style:style style:family="text" style:name="T6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text" style:name="T8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9">
      <style:text-properties fo:font-size="14.0pt" style:font-name="휴먼명조" style:font-name-asian="휴먼명조" style:font-size-asian="14.0pt"/>
    </style:style>
    <style:style style:family="text" style:name="T9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1">
      <style:text-properties fo:font-size="14.0pt" style:font-name="휴먼명조" style:font-name-asian="휴먼명조" style:font-size-asian="14.0pt"/>
    </style:style>
    <style:style style:family="text" style:name="T9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3">
      <style:text-properties fo:font-size="14.0pt" style:font-name="휴먼명조" style:font-name-asian="휴먼명조" style:font-size-asian="14.0pt"/>
    </style:style>
    <style:style style:family="text" style:name="T9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paragraph" style:name="P24" style:parent-style-name="0">
      <style:paragraph-properties fo:margin-left="0.573cm" fo:text-indent="-0.573cm" style:snap-to-layout-grid="false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바탕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paragraph" style:name="P25" style:parent-style-name="0">
      <style:paragraph-properties fo:margin-left="0.573cm" fo:text-indent="-0.573cm" style:snap-to-layout-grid="false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국방외교 담당자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평화군축센터</text:span><text:span text:style-name="T8"> </text:span><text:span text:style-name="T9">(</text:span><text:span text:style-name="T10">담당 </text:span><text:span text:style-name="T11">: </text:span><text:span text:style-name="T12">이미현 간사 </text:span><text:span text:style-name="T13">02-723-4250 peace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</text:span><text:span text:style-name="T18">일 집단자위권법안 참의원 특위처리 강행은 민주주의와 평화에 대한 심각한 도전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9. 18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평</text:span></text:p></table:table-cell></table:table-row></table:table></draw:text-box></draw:frame></text:p>
      <text:p text:style-name="P12"><draw:frame draw:style-name="fr2" draw:z-index="0" svg:width="14.920cm" svg:x="0.000cm" svg:y="-3.231cm" text:anchor-type="as-char"><draw:text-box fo:min-height="3.2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일 집단자위권법안 참의원 특위처리 강행은 </text:span></text:p><text:p text:style-name="P14"><text:span text:style-name="T27">민주주의와 평화에 대한 심각한 도전</text:span></text:p><text:p text:style-name="P15"><text:span text:style-name="T28">- </text:span><text:span text:style-name="T29">아베 정권은 동북아 평화</text:span><text:span text:style-name="T30">·</text:span><text:span text:style-name="T31">신뢰관계 위협하는 행위 당장 그만둬야</text:span></text:p><text:p text:style-name="P16"><text:span text:style-name="T32"> </text:span><text:span text:style-name="T33">-</text:span><text:span text:style-name="T34">정부는 한일 군사협력 중단 등 모든 외교적 압박수단 행사해야</text:span></text:p></table:table-cell></table:table-row></table:table></draw:text-box></draw:frame></text:p>
      <text:p text:style-name="P17"/>
      <text:p text:style-name="P18"><text:span text:style-name="T35">1. </text:span><text:span text:style-name="T36">어제</text:span><text:span text:style-name="T37">(9/17) </text:span><text:span text:style-name="T38">일본 참의원 특별위원회</text:span><text:span text:style-name="T39">(</text:span><text:span text:style-name="T40">소위</text:span><text:span text:style-name="T41">)</text:span><text:span text:style-name="T42">에서 여당은 단독으로 일본의 전후 평화헌법 체제를 뒤흔드는 집단자위권법안</text:span><text:span text:style-name="T43">(</text:span><text:span text:style-name="T44">안보관련 </text:span><text:span text:style-name="T45">11</text:span><text:span text:style-name="T46">개 법률 제</text:span><text:span text:style-name="T47">·</text:span><text:span text:style-name="T48">개정안</text:span><text:span text:style-name="T49">) </text:span><text:span text:style-name="T50">표결을 강행처리했다</text:span><text:span text:style-name="T51">. </text:span><text:span text:style-name="T52">야당과 국민들의 거센 저항에도 불구하고 일본을 전쟁할 수 있는 나라로 만들고자 집단자위권법안을 강행처리한 아베 정권과 집권 여당을 규탄한다</text:span><text:span text:style-name="T53">. </text:span></text:p>
      <text:p text:style-name="P19"/>
      <text:p text:style-name="P20"><text:span text:style-name="T54">2. </text:span><text:span text:style-name="T55">이번 집단자위권법안 표결 강행으로 일본 민주주의는 심각한 도전을 받고 있다</text:span><text:span text:style-name="T56">. </text:span><text:span text:style-name="T57">집단자위권법안은 제</text:span><text:span text:style-name="T58">3</text:span><text:span text:style-name="T59">국에 대한 공격을 자국에 대한 공격으로 간주하고 반격하는 권리를 용인하고 자위대의 해외 군사 활동을 대폭 확대하는 것을 주요 내용으로 하고 있다</text:span><text:span text:style-name="T60">. </text:span><text:span text:style-name="T61">일본 헌법학자 대부분은 이 법안이 헌법 </text:span><text:span text:style-name="T62">9</text:span><text:span text:style-name="T63">조를 위반하는 위헌이라고 주장해 왔고</text:span><text:span text:style-name="T64">, </text:span><text:span text:style-name="T65">일본 국민의 다수 역시 이 법제에 반대하고 있다</text:span><text:span text:style-name="T66">. </text:span><text:span text:style-name="T67">그럼에도 불구하고 지난 </text:span><text:span text:style-name="T68">7</text:span><text:span text:style-name="T69">월 중의원에서 집권 여당은 충분한 심의도 없이 법안을 채택한데 이어 어제는 참의원 특위에서 날치기 표결을 강행한 것이다</text:span><text:span text:style-name="T70">. </text:span></text:p>
      <text:p text:style-name="P21"/>
      <text:p text:style-name="P22"><text:span text:style-name="T71">3. </text:span><text:span text:style-name="T72">이제 집단자위권법안은 참의원 본회의에서 법제화의 마지막 절차를 남겨두고 있다</text:span><text:span text:style-name="T73">. </text:span><text:span text:style-name="T74">법안 통과는 즉</text:span><text:span text:style-name="T75">‘</text:span><text:span text:style-name="T76">전쟁을 포기하고</text:span><text:span text:style-name="T77">, </text:span><text:span text:style-name="T78">국가의 교전권을 인정하지 않으며</text:span><text:span text:style-name="T79">, </text:span><text:span text:style-name="T80">군대를 보유하지 않겠다</text:span><text:span text:style-name="T81">’</text:span><text:span text:style-name="T82">는 전범국 일본이 국제사회에 내건 약속을 스스로 내팽개치는 행위이다</text:span><text:span text:style-name="T83">. </text:span><text:span text:style-name="T84">지난 </text:span><text:span text:style-name="T85">70</text:span><text:span text:style-name="T86">년 동안 아시아 국가들이 전범국 일본과 최소한의 신뢰관계를 회복하게 해 준 것은 바로 이 약속 덕택이었다</text:span><text:span text:style-name="T87">. </text:span><text:span text:style-name="T88">만일 일본이 동북아 평화의 안전핀 역할을 해 온 평화헌법 </text:span><text:span text:style-name="T89">9</text:span><text:span text:style-name="T90">조를 무력화하고 재무장화</text:span><text:span text:style-name="T91">, </text:span><text:span text:style-name="T92">군사대국화로 나아간다면 역내 영토갈등과 군비경쟁</text:span><text:span text:style-name="T93">, </text:span><text:span text:style-name="T94">무력갈등은 심화되고 동북아의 평화와 안정은 위협을 받게 될 것이다</text:span><text:span text:style-name="T95">. </text:span></text:p>
      <text:p text:style-name="P23"/>
      <text:p text:style-name="P24"><text:span text:style-name="T96">4. </text:span><text:span text:style-name="T97">일본 정부와 여당은 더 이상 자국 국민들과 아시아인들의 목소리를 외면해서는 안 된다</text:span><text:span text:style-name="T98">. </text:span><text:span text:style-name="T99">지금 당장 동북아 평화의 안전핀을 제거하는 행위를 멈추고</text:span><text:span text:style-name="T100">, </text:span><text:span text:style-name="T101">집단자위권법안을 폐기해야 한다</text:span><text:span text:style-name="T102">. </text:span><text:span text:style-name="T103">한국 정부 역시 더 이상 우리 측의 요청이나 동의 없이 한반도 내 자위대 활동은 불가능하다는 입장만을 강조하는 식으로 대응해서는 안 된다</text:span><text:span text:style-name="T104">. </text:span><text:span text:style-name="T105">일본의 집단적 자위권 행사를 용인</text:span><text:span text:style-name="T106">․</text:span><text:span text:style-name="T107">뒷받침하는 한미일 군사정보공유 약정을 폐기하고</text:span><text:span text:style-name="T108">, </text:span><text:span text:style-name="T109">초읽기에 들어간 일본의 군사대국화를 저지하기 위한 모든 외교적 노력을 집중해야 한다</text:span><text:span text:style-name="T110">.  </text:span><text:span text:style-name="T111">끝</text:span><text:span text:style-name="T112">.</text:span></text:p>
      <text:p text:style-name="P25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06년 2월 23일 목요일 오후 7:58:37</meta:creation-date>
    <dc:title>보도자료서식</dc:title>
    <dc:creator/>
    <dc:date>2015년 9월 18일 금요일 오후 2:22:46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