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컴 윤고딕 720" svg:font-family="한컴 윤고딕 720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굴림" svg:font-family="굴림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Wingdings" svg:font-family="Wingdings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0">
      <style:paragraph-properties fo:margin-left="0.044cm" fo:text-align="center" style:snap-to-layout-grid="false"/>
    </style:style>
    <style:style style:family="text" style:name="T1">
      <style:text-properties fo:font-size="25.0pt" style:font-name="바탕" style:font-name-asian="한양견고딕" style:font-size-asian="25.0pt"/>
    </style:style>
    <style:style style:family="paragraph" style:name="P2" style:parent-style-name="0">
      <style:paragraph-properties fo:line-height="12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885cm"/>
    </style:style>
    <style:style style:family="table-column" style:name="T1.C66">
      <style:table-column-properties style:column-width="13.032cm"/>
    </style:style>
    <style:style style:family="paragraph" style:name="P3" style:parent-style-name="0">
      <style:paragraph-properties fo:text-align="center" style:snap-to-layout-grid="false"/>
    </style:style>
    <style:style style:family="text" style:name="T2">
      <style:text-properties fo:font-weight="bold" fo:letter-spacing="-1.0pt" style:font-name="한양견고딕" style:font-name-asian="한양견고딕" style:font-weight-asian="bold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style:snap-to-layout-grid="false"/>
    </style:style>
    <style:style style:family="text" style:name="T4">
      <style:text-properties fo:font-weight="bold" fo:letter-spacing="-1.0pt" style:font-name="HCI Hollyhock" style:font-name-asian="휴먼고딕" style:font-weight-asian="bold"/>
    </style:style>
    <style:style style:family="text" style:name="T5">
      <style:text-properties style:font-name="HCI Hollyhock" style:font-name-asian="휴먼고딕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35cm"/>
    </style:style>
    <style:style style:family="paragraph" style:name="P5" style:parent-style-name="0">
      <style:paragraph-properties fo:text-align="center"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6" style:parent-style-name="0">
      <style:paragraph-properties style:snap-to-layout-grid="false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paragraph" style:name="P7" style:parent-style-name="0">
      <style:paragraph-properties style:snap-to-layout-grid="false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ext" style:name="T13">
      <style:text-properties fo:color="#0000ff" style:font-name="HCI Hollyhock" style:font-name-asian="휴먼고딕" style:text-underline-color="#0000ff" style:text-underline-style="solid"/>
    </style:style>
    <style:style style:family="paragraph" style:name="P8" style:parent-style-name="0">
      <style:paragraph-properties style:snap-to-layout-grid="false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color="#0000ff" style:font-name="HCI Hollyhock" style:font-name-asian="휴먼고딕" style:text-underline-color="#0000ff" style:text-underline-style="solid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color="#0000ff" style:font-name="HCI Hollyhock" style:font-name-asian="휴먼고딕" style:text-underline-color="#0000ff" style:text-underline-style="solid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2.145cm"/>
    </style:style>
    <style:style style:family="paragraph" style:name="P10" style:parent-style-name="0">
      <style:paragraph-properties fo:text-align="center" style:snap-to-layout-grid="false"/>
    </style:style>
    <style:style style:family="text" style:name="T2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style:snap-to-layout-grid="false"/>
    </style:style>
    <style:style style:family="text" style:name="T23">
      <style:text-properties style:font-name="HCI Hollyhock" style:font-name-asian="휴먼고딕"/>
    </style:style>
    <style:style style:family="text" style:name="T24">
      <style:text-properties fo:font-weight="bold" fo:letter-spacing="-1.0pt" style:font-name="HCI Hollyhock" style:font-name-asian="휴먼고딕" style:font-weight-asian="bold"/>
    </style:style>
    <style:style style:family="text" style:name="T25">
      <style:text-properties style:font-name="HCI Hollyhock" style:font-name-asian="휴먼고딕"/>
    </style:style>
    <style:style style:family="text" style:name="T26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35cm"/>
    </style:style>
    <style:style style:family="paragraph" style:name="P12" style:parent-style-name="0">
      <style:paragraph-properties fo:text-align="center" style:snap-to-layout-grid="false"/>
    </style:style>
    <style:style style:family="text" style:name="T27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3" style:parent-style-name="0">
      <style:paragraph-properties style:snap-to-layout-grid="false"/>
    </style:style>
    <style:style style:family="text" style:name="T28">
      <style:text-properties style:font-name="HCI Hollyhock" style:font-name-asian="휴먼고딕"/>
    </style:style>
    <style:style style:family="text" style:name="T29">
      <style:text-properties fo:font-weight="bold" fo:letter-spacing="-1.0pt" style:font-name="HCI Hollyhock" style:font-name-asian="휴먼고딕" style:font-weight-asian="bold"/>
    </style:style>
    <style:style style:family="text" style:name="T30">
      <style:text-properties style:font-name="HCI Hollyhock" style:font-name-asian="휴먼고딕"/>
    </style:style>
    <style:style style:family="text" style:name="T31">
      <style:text-properties fo:font-weight="bold" fo:letter-spacing="-1.0pt" style:font-name="HCI Hollyhock" style:font-name-asian="휴먼고딕" style:font-weight-asian="bold"/>
    </style:style>
    <style:style style:family="text" style:name="T32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935cm"/>
    </style:style>
    <style:style style:family="paragraph" style:name="P14" style:parent-style-name="18">
      <style:paragraph-properties style:snap-to-layout-grid="false"/>
    </style:style>
    <style:style style:family="text" style:name="T33">
      <style:text-properties style:font-name="바탕" style:font-name-asian="태 헤드라인D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1.087cm"/>
    </style:style>
    <style:style style:family="paragraph" style:name="P15" style:parent-style-name="19">
      <style:paragraph-properties style:snap-to-layout-grid="false"/>
    </style:style>
    <style:style style:family="text" style:name="T34">
      <style:text-properties style:font-name="바탕" style:font-name-asian="한양견고딕"/>
    </style:style>
    <style:style style:family="paragraph" style:name="P16" style:parent-style-name="19">
      <style:paragraph-properties style:snap-to-layout-grid="false"/>
    </style:style>
    <style:style style:family="text" style:name="T35">
      <style:text-properties fo:font-size="16.0pt" style:font-name="바탕" style:font-name-asian="한양견고딕" style:font-size-asian="16.0pt"/>
    </style:style>
    <style:style style:family="text" style:name="T36">
      <style:text-properties fo:font-size="16.0pt" style:font-name="바탕" style:font-name-asian="한양견고딕" style:font-size-asian="16.0pt"/>
    </style:style>
    <style:style style:family="text" style:name="T37">
      <style:text-properties fo:font-size="16.0pt" style:font-name="바탕" style:font-name-asian="한양견고딕" style:font-size-asian="16.0pt"/>
    </style:style>
    <style:style style:family="paragraph" style:name="P17" style:parent-style-name="19">
      <style:paragraph-properties style:snap-to-layout-grid="false"/>
    </style:style>
    <style:style style:family="text" style:name="T38">
      <style:text-properties fo:font-size="16.0pt" style:font-name="바탕" style:font-name-asian="한양견고딕" style:font-size-asian="16.0pt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2.822cm"/>
    </style:style>
    <style:style style:family="paragraph" style:name="P18" style:parent-style-name="19">
      <style:paragraph-properties style:snap-to-layout-grid="false"/>
    </style:style>
    <style:style style:family="graphic" style:name="gr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100cm"/>
    </style:style>
    <style:style style:family="table-cell" style:name="T1.R7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7">
      <style:table-row-properties style:min-row-height="0.610cm"/>
    </style:style>
    <style:style style:family="paragraph" style:name="P19" style:parent-style-name="0">
      <style:paragraph-properties fo:line-height="120%" fo:text-align="center" style:snap-to-layout-grid="false"/>
    </style:style>
    <style:style style:family="paragraph" style:name="P20" style:parent-style-name="0">
      <style:paragraph-properties fo:line-height="150%" fo:margin-left="0.561cm" fo:text-indent="-0.561cm" style:snap-to-layout-grid="false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line-height="150%" fo:margin-left="0.561cm" fo:text-indent="-0.561cm" style:snap-to-layout-grid="false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2" style:parent-style-name="0">
      <style:paragraph-properties fo:line-height="150%" fo:margin-left="0.561cm" fo:text-indent="-0.561cm" style:snap-to-layout-grid="false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line-height="150%" fo:margin-left="0.561cm" fo:text-indent="-0.561cm" style:snap-to-layout-grid="false"/>
    </style:style>
    <style:style style:family="paragraph" style:name="P24" style:parent-style-name="0">
      <style:paragraph-properties fo:line-height="150%" fo:margin-left="0.586cm" fo:text-indent="-0.586cm" style:snap-to-layout-grid="false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line-height="150%" fo:margin-left="0.586cm" fo:text-indent="-0.586cm" style:snap-to-layout-grid="false"/>
    </style:style>
    <style:style style:family="paragraph" style:name="P26" style:parent-style-name="0">
      <style:paragraph-properties fo:line-height="150%" fo:margin-left="0.586cm" fo:text-indent="-0.586cm" style:snap-to-layout-grid="false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바탕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paragraph" style:name="P27" style:parent-style-name="0">
      <style:paragraph-properties fo:line-height="150%" fo:margin-left="0.561cm" fo:text-indent="-0.561cm" style:snap-to-layout-grid="false"/>
    </style:style>
    <style:style style:family="paragraph" style:name="P28" style:parent-style-name="0">
      <style:paragraph-properties fo:line-height="150%" fo:margin-left="0.561cm" fo:text-indent="-0.561cm" style:snap-to-layout-grid="false"/>
    </style:style>
    <style:style style:family="paragraph" style:name="P29" style:parent-style-name="0">
      <style:paragraph-properties fo:line-height="150%" fo:margin-left="0.561cm" fo:text-indent="-0.561cm" style:snap-to-layout-grid="false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paragraph" style:name="P30" style:parent-style-name="0">
      <style:paragraph-properties fo:line-height="150%" fo:margin-left="0.561cm" fo:text-indent="-0.561cm" style:snap-to-layout-grid="false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paragraph" style:name="P31" style:parent-style-name="0">
      <style:paragraph-properties fo:line-height="150%" fo:margin-left="0.561cm" fo:text-indent="-0.561cm" style:snap-to-layout-grid="false"/>
    </style:style>
    <style:style style:family="paragraph" style:name="P32" style:parent-style-name="0">
      <style:paragraph-properties fo:margin-left="0.044cm" fo:text-align="center" style:snap-to-layout-grid="false"/>
    </style:style>
    <style:style style:family="paragraph" style:name="P33" style:parent-style-name="0">
      <style:paragraph-properties fo:break-before="page" fo:margin-left="0.044cm" fo:text-align="center" style:snap-to-layout-grid="false"/>
    </style:style>
    <style:style style:family="text" style:name="T116">
      <style:text-properties fo:font-size="29.0pt" fo:font-weight="bold" fo:letter-spacing="-1.5pt" style:font-name="바탕" style:font-name-asian="한컴 윤고딕 720" style:font-size-asian="29.0pt" style:font-weight-asian="bold"/>
    </style:style>
    <style:style style:family="paragraph" style:name="P34" style:parent-style-name="0">
      <style:paragraph-properties fo:line-height="120%" fo:text-align="center" style:snap-to-layout-grid="false"/>
    </style:style>
    <style:style style:family="paragraph" style:name="P35" style:parent-style-name="0">
      <style:paragraph-properties fo:line-height="120%" style:snap-to-layout-grid="false"/>
    </style:style>
    <style:style style:family="paragraph" style:name="P36" style:parent-style-name="0">
      <style:paragraph-properties fo:margin-left="0.490cm" fo:text-align="center" fo:text-indent="-0.490cm" style:snap-to-layout-grid="false"/>
    </style:style>
    <style:style style:family="text" style:name="T117">
      <style:text-properties fo:font-size="32.0pt" fo:font-weight="bold" fo:letter-spacing="-1.0pt" style:font-name="바탕" style:font-name-asian="HY견고딕" style:font-size-asian="32.0pt" style:font-weight-asian="bold"/>
    </style:style>
    <style:style style:family="paragraph" style:name="P37" style:parent-style-name="0">
      <style:paragraph-properties fo:margin-left="0.490cm" fo:text-align="center" fo:text-indent="-0.490cm" style:snap-to-layout-grid="false"/>
    </style:style>
    <style:style style:family="text" style:name="T118">
      <style:text-properties fo:font-size="32.0pt" fo:font-weight="bold" fo:letter-spacing="-1.0pt" style:font-name="바탕" style:font-name-asian="HY견고딕" style:font-size-asian="32.0pt" style:font-weight-asian="bold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style:snap-to-layout-grid="false"/>
    </style:style>
    <style:style style:family="paragraph" style:name="P40" style:parent-style-name="0">
      <style:paragraph-properties style:snap-to-layout-grid="false"/>
    </style:style>
    <style:style style:family="text" style:name="T11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20">
      <style:text-properties fo:font-size="13.0pt" style:font-name="HCI Poppy" style:font-name-asian="휴먼명조" style:font-size-asian="13.0pt"/>
    </style:style>
    <style:style style:family="text" style:name="T12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22">
      <style:text-properties fo:font-size="13.0pt" style:font-name="HCI Poppy" style:font-name-asian="휴먼명조" style:font-size-asian="13.0pt"/>
    </style:style>
    <style:style style:family="text" style:name="T12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24">
      <style:text-properties fo:font-size="13.0pt" style:font-name="HCI Poppy" style:font-name-asian="휴먼명조" style:font-size-asian="13.0pt"/>
    </style:style>
    <style:style style:family="text" style:name="T12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26">
      <style:text-properties fo:font-size="13.0pt" style:font-name="HCI Poppy" style:font-name-asian="휴먼명조" style:font-size-asian="13.0pt"/>
    </style:style>
    <style:style style:family="text" style:name="T12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28">
      <style:text-properties fo:font-size="13.0pt" style:font-name="HCI Poppy" style:font-name-asian="휴먼명조" style:font-size-asian="13.0pt"/>
    </style:style>
    <style:style style:family="text" style:name="T12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30">
      <style:text-properties fo:font-size="13.0pt" style:font-name="HCI Poppy" style:font-name-asian="휴먼명조" style:font-size-asian="13.0pt"/>
    </style:style>
    <style:style style:family="text" style:name="T13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32">
      <style:text-properties fo:font-size="13.0pt" style:font-name="HCI Poppy" style:font-name-asian="휴먼명조" style:font-size-asian="13.0pt"/>
    </style:style>
    <style:style style:family="text" style:name="T13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34">
      <style:text-properties fo:font-size="13.0pt" style:font-name="HCI Poppy" style:font-name-asian="휴먼명조" style:font-size-asian="13.0pt"/>
    </style:style>
    <style:style style:family="text" style:name="T13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36">
      <style:text-properties fo:font-size="13.0pt" style:font-name="HCI Poppy" style:font-name-asian="휴먼명조" style:font-size-asian="13.0pt"/>
    </style:style>
    <style:style style:family="text" style:name="T13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38">
      <style:text-properties fo:font-size="13.0pt" style:font-name="HCI Poppy" style:font-name-asian="휴먼명조" style:font-size-asian="13.0pt"/>
    </style:style>
    <style:style style:family="paragraph" style:name="P41" style:parent-style-name="0">
      <style:paragraph-properties fo:margin-left="0.761cm" fo:text-indent="-0.761cm" style:snap-to-layout-grid="false"/>
    </style:style>
    <style:style style:family="paragraph" style:name="P42" style:parent-style-name="0">
      <style:paragraph-properties fo:margin-left="0.761cm" fo:text-indent="-0.761cm" style:snap-to-layout-grid="false"/>
    </style:style>
    <style:style style:family="paragraph" style:name="P43" style:parent-style-name="0">
      <style:paragraph-properties fo:margin-left="1.916cm" fo:text-indent="-0.701cm" style:snap-to-layout-grid="false"/>
    </style:style>
    <style:style style:family="text" style:name="T139">
      <style:text-properties fo:font-size="14.0pt" fo:font-weight="bold" style:font-name="HCI Poppy" style:font-name-asian="휴먼명조" style:font-size-asian="14.0pt" style:font-weight-asian="bold"/>
    </style:style>
    <style:style style:family="text" style:name="T140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141">
      <style:text-properties fo:font-size="14.0pt" fo:font-weight="bold" style:font-name="HCI Poppy" style:font-name-asian="휴먼명조" style:font-size-asian="14.0pt" style:font-weight-asian="bold"/>
    </style:style>
    <style:style style:family="text" style:name="T142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143">
      <style:text-properties fo:font-size="14.0pt" fo:font-weight="bold" style:font-name="HCI Poppy" style:font-name-asian="휴먼명조" style:font-size-asian="14.0pt" style:font-weight-asian="bold"/>
    </style:style>
    <style:style style:family="text" style:name="T144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145">
      <style:text-properties fo:font-size="14.0pt" fo:font-weight="bold" style:font-name="HCI Poppy" style:font-name-asian="휴먼명조" style:font-size-asian="14.0pt" style:font-weight-asian="bold"/>
    </style:style>
    <style:style style:family="paragraph" style:name="P44" style:parent-style-name="0">
      <style:paragraph-properties fo:margin-left="1.604cm" fo:text-indent="-0.545cm" style:snap-to-layout-grid="false"/>
    </style:style>
    <style:style style:family="text" style:name="T14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47">
      <style:text-properties fo:font-size="13.0pt" style:font-name="HCI Poppy" style:font-name-asian="휴먼명조" style:font-size-asian="13.0pt"/>
    </style:style>
    <style:style style:family="text" style:name="T14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49">
      <style:text-properties fo:font-size="13.0pt" style:font-name="HCI Poppy" style:font-name-asian="휴먼명조" style:font-size-asian="13.0pt"/>
    </style:style>
    <style:style style:family="text" style:name="T15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51">
      <style:text-properties fo:font-size="13.0pt" style:font-name="HCI Poppy" style:font-name-asian="휴먼명조" style:font-size-asian="13.0pt"/>
    </style:style>
    <style:style style:family="text" style:name="T15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53">
      <style:text-properties fo:font-size="13.0pt" style:font-name="HCI Poppy" style:font-name-asian="휴먼명조" style:font-size-asian="13.0pt"/>
    </style:style>
    <style:style style:family="paragraph" style:name="P45" style:parent-style-name="0">
      <style:paragraph-properties fo:margin-left="1.604cm" fo:text-indent="-0.545cm" style:snap-to-layout-grid="false"/>
    </style:style>
    <style:style style:family="text" style:name="T15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55">
      <style:text-properties fo:font-size="13.0pt" style:font-name="HCI Poppy" style:font-name-asian="휴먼명조" style:font-size-asian="13.0pt"/>
    </style:style>
    <style:style style:family="text" style:name="T15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57">
      <style:text-properties fo:font-size="13.0pt" style:font-name="HCI Poppy" style:font-name-asian="휴먼명조" style:font-size-asian="13.0pt"/>
    </style:style>
    <style:style style:family="text" style:name="T15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59">
      <style:text-properties fo:font-size="13.0pt" style:font-name="HCI Poppy" style:font-name-asian="휴먼명조" style:font-size-asian="13.0pt"/>
    </style:style>
    <style:style style:family="text" style:name="T16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61">
      <style:text-properties fo:font-size="13.0pt" style:font-name="HCI Poppy" style:font-name-asian="휴먼명조" style:font-size-asian="13.0pt"/>
    </style:style>
    <style:style style:family="paragraph" style:name="P46" style:parent-style-name="0">
      <style:paragraph-properties fo:margin-left="1.604cm" fo:text-indent="-0.545cm" style:snap-to-layout-grid="false"/>
    </style:style>
    <style:style style:family="text" style:name="T16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63">
      <style:text-properties fo:font-size="13.0pt" style:font-name="HCI Poppy" style:font-name-asian="휴먼명조" style:font-size-asian="13.0pt"/>
    </style:style>
    <style:style style:family="text" style:name="T16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65">
      <style:text-properties fo:font-size="13.0pt" style:font-name="HCI Poppy" style:font-name-asian="휴먼명조" style:font-size-asian="13.0pt"/>
    </style:style>
    <style:style style:family="text" style:name="T16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67">
      <style:text-properties fo:font-size="13.0pt" style:font-name="HCI Poppy" style:font-name-asian="휴먼명조" style:font-size-asian="13.0pt"/>
    </style:style>
    <style:style style:family="text" style:name="T16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69">
      <style:text-properties fo:font-size="13.0pt" style:font-name="HCI Poppy" style:font-name-asian="휴먼명조" style:font-size-asian="13.0pt"/>
    </style:style>
    <style:style style:family="text" style:name="T17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71">
      <style:text-properties fo:font-size="13.0pt" style:font-name="HCI Poppy" style:font-name-asian="휴먼명조" style:font-size-asian="13.0pt"/>
    </style:style>
    <style:style style:family="text" style:name="T17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73">
      <style:text-properties fo:font-size="13.0pt" style:font-name="HCI Poppy" style:font-name-asian="휴먼명조" style:font-size-asian="13.0pt"/>
    </style:style>
    <style:style style:family="text" style:name="T17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75">
      <style:text-properties fo:font-size="13.0pt" style:font-name="HCI Poppy" style:font-name-asian="휴먼명조" style:font-size-asian="13.0pt"/>
    </style:style>
    <style:style style:family="text" style:name="T17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77">
      <style:text-properties fo:font-size="13.0pt" style:font-name="HCI Poppy" style:font-name-asian="휴먼명조" style:font-size-asian="13.0pt"/>
    </style:style>
    <style:style style:family="text" style:name="T17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79">
      <style:text-properties fo:font-size="13.0pt" style:font-name="HCI Poppy" style:font-name-asian="휴먼명조" style:font-size-asian="13.0pt"/>
    </style:style>
    <style:style style:family="text" style:name="T18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81">
      <style:text-properties fo:font-size="13.0pt" style:font-name="HCI Poppy" style:font-name-asian="휴먼명조" style:font-size-asian="13.0pt"/>
    </style:style>
    <style:style style:family="paragraph" style:name="P47" style:parent-style-name="0">
      <style:paragraph-properties fo:margin-left="1.604cm" fo:text-indent="-0.545cm" style:snap-to-layout-grid="false"/>
    </style:style>
    <style:style style:family="text" style:name="T18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83">
      <style:text-properties fo:font-size="13.0pt" style:font-name="HCI Poppy" style:font-name-asian="휴먼명조" style:font-size-asian="13.0pt"/>
    </style:style>
    <style:style style:family="text" style:name="T18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85">
      <style:text-properties fo:font-size="13.0pt" style:font-name="HCI Poppy" style:font-name-asian="휴먼명조" style:font-size-asian="13.0pt"/>
    </style:style>
    <style:style style:family="paragraph" style:name="P48" style:parent-style-name="0">
      <style:paragraph-properties fo:margin-left="1.572cm" fo:text-indent="-0.529cm" style:snap-to-layout-grid="false"/>
    </style:style>
    <style:style style:family="text" style:name="T18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87">
      <style:text-properties fo:font-size="13.0pt" style:font-name="HCI Poppy" style:font-name-asian="휴먼명조" style:font-size-asian="13.0pt"/>
    </style:style>
    <style:style style:family="text" style:name="T18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89">
      <style:text-properties fo:font-size="13.0pt" style:font-name="HCI Poppy" style:font-name-asian="휴먼명조" style:font-size-asian="13.0pt"/>
    </style:style>
    <style:style style:family="text" style:name="T19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91">
      <style:text-properties fo:font-size="13.0pt" style:font-name="HCI Poppy" style:font-name-asian="휴먼명조" style:font-size-asian="13.0pt"/>
    </style:style>
    <style:style style:family="text" style:name="T19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93">
      <style:text-properties fo:font-size="13.0pt" style:font-name="HCI Poppy" style:font-name-asian="휴먼명조" style:font-size-asian="13.0pt"/>
    </style:style>
    <style:style style:family="text" style:name="T19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95">
      <style:text-properties fo:font-size="13.0pt" style:font-name="HCI Poppy" style:font-name-asian="휴먼명조" style:font-size-asian="13.0pt"/>
    </style:style>
    <style:style style:family="text" style:name="T19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97">
      <style:text-properties fo:font-size="13.0pt" style:font-name="HCI Poppy" style:font-name-asian="휴먼명조" style:font-size-asian="13.0pt"/>
    </style:style>
    <style:style style:family="text" style:name="T19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99">
      <style:text-properties fo:font-size="13.0pt" style:font-name="HCI Poppy" style:font-name-asian="휴먼명조" style:font-size-asian="13.0pt"/>
    </style:style>
    <style:style style:family="paragraph" style:name="P49" style:parent-style-name="0">
      <style:paragraph-properties fo:margin-left="1.604cm" fo:text-indent="-0.545cm" style:snap-to-layout-grid="false"/>
    </style:style>
    <style:style style:family="paragraph" style:name="P50" style:parent-style-name="0">
      <style:paragraph-properties fo:margin-left="1.604cm" fo:text-indent="-0.545cm" style:snap-to-layout-grid="false"/>
    </style:style>
    <style:style style:family="text" style:name="T200">
      <style:text-properties fo:font-size="13.0pt" style:font-name="바탕" style:font-name-asian="휴먼명조" style:font-size-asian="13.0pt"/>
    </style:style>
    <style:style style:family="text" style:name="T20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paragraph" style:name="P51" style:parent-style-name="0">
      <style:paragraph-properties fo:margin-left="1.604cm" fo:text-indent="-0.545cm" style:snap-to-layout-grid="false"/>
    </style:style>
    <style:style style:family="text" style:name="T20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03">
      <style:text-properties fo:font-size="13.0pt" style:font-name="HCI Poppy" style:font-name-asian="휴먼명조" style:font-size-asian="13.0pt"/>
    </style:style>
    <style:style style:family="text" style:name="T20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05">
      <style:text-properties fo:font-size="13.0pt" style:font-name="HCI Poppy" style:font-name-asian="휴먼명조" style:font-size-asian="13.0pt"/>
    </style:style>
    <style:style style:family="text" style:name="T20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07">
      <style:text-properties fo:font-size="13.0pt" style:font-name="HCI Poppy" style:font-name-asian="휴먼명조" style:font-size-asian="13.0pt"/>
    </style:style>
    <style:style style:family="paragraph" style:name="P52" style:parent-style-name="0">
      <style:paragraph-properties fo:margin-left="1.570cm" fo:text-indent="-0.528cm" style:snap-to-layout-grid="false"/>
    </style:style>
    <style:style style:family="text" style:name="T20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09">
      <style:text-properties fo:font-size="13.0pt" style:font-name="HCI Poppy" style:font-name-asian="휴먼명조" style:font-size-asian="13.0pt"/>
    </style:style>
    <style:style style:family="text" style:name="T21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11">
      <style:text-properties fo:font-size="13.0pt" style:font-name="HCI Poppy" style:font-name-asian="휴먼명조" style:font-size-asian="13.0pt"/>
    </style:style>
    <style:style style:family="text" style:name="T21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13">
      <style:text-properties fo:font-size="13.0pt" style:font-name="HCI Poppy" style:font-name-asian="휴먼명조" style:font-size-asian="13.0pt"/>
    </style:style>
    <style:style style:family="text" style:name="T21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15">
      <style:text-properties fo:font-size="13.0pt" style:font-name="HCI Poppy" style:font-name-asian="휴먼명조" style:font-size-asian="13.0pt"/>
    </style:style>
    <style:style style:family="text" style:name="T21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17">
      <style:text-properties fo:font-size="13.0pt" style:font-name="HCI Poppy" style:font-name-asian="휴먼명조" style:font-size-asian="13.0pt"/>
    </style:style>
    <style:style style:family="paragraph" style:name="P53" style:parent-style-name="0">
      <style:paragraph-properties fo:margin-left="2.058cm" fo:text-indent="-0.772cm" style:snap-to-layout-grid="false"/>
    </style:style>
    <style:style style:family="paragraph" style:name="P54" style:parent-style-name="0">
      <style:paragraph-properties fo:margin-left="2.058cm" fo:text-indent="-0.772cm" style:snap-to-layout-grid="false"/>
    </style:style>
    <style:style style:family="paragraph" style:name="P55" style:parent-style-name="0">
      <style:paragraph-properties fo:margin-left="1.894cm" fo:text-indent="-0.690cm" style:snap-to-layout-grid="false"/>
    </style:style>
    <style:style style:family="text" style:name="T218">
      <style:text-properties fo:font-size="14.0pt" fo:font-weight="bold" style:font-name="HCI Poppy" style:font-name-asian="휴먼명조" style:font-size-asian="14.0pt" style:font-weight-asian="bold"/>
    </style:style>
    <style:style style:family="text" style:name="T219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220">
      <style:text-properties fo:font-size="14.0pt" fo:font-weight="bold" style:font-name="HCI Poppy" style:font-name-asian="휴먼명조" style:font-size-asian="14.0pt" style:font-weight-asian="bold"/>
    </style:style>
    <style:style style:family="text" style:name="T221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222">
      <style:text-properties fo:font-size="14.0pt" fo:font-weight="bold" style:font-name="HCI Poppy" style:font-name-asian="휴먼명조" style:font-size-asian="14.0pt" style:font-weight-asian="bold"/>
    </style:style>
    <style:style style:family="text" style:name="T223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224">
      <style:text-properties fo:font-size="14.0pt" fo:font-weight="bold" style:font-name="HCI Poppy" style:font-name-asian="휴먼명조" style:font-size-asian="14.0pt" style:font-weight-asian="bold"/>
    </style:style>
    <style:style style:family="text" style:name="T225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226">
      <style:text-properties fo:font-size="14.0pt" fo:font-weight="bold" style:font-name="HCI Poppy" style:font-name-asian="휴먼명조" style:font-size-asian="14.0pt" style:font-weight-asian="bold"/>
    </style:style>
    <style:style style:family="paragraph" style:name="P56" style:parent-style-name="21">
      <style:paragraph-properties fo:line-height="160%" fo:margin-left="1.604cm" fo:text-indent="-0.545cm" style:snap-to-layout-grid="false"/>
    </style:style>
    <style:style style:family="text" style:name="T22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28">
      <style:text-properties fo:font-size="13.0pt" style:font-name="바탕" style:font-name-asian="휴먼명조" style:font-size-asian="13.0pt"/>
    </style:style>
    <style:style style:family="text" style:name="T22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30">
      <style:text-properties fo:font-size="13.0pt" style:font-name="바탕" style:font-name-asian="휴먼명조" style:font-size-asian="13.0pt"/>
    </style:style>
    <style:style style:family="text" style:name="T23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32">
      <style:text-properties fo:font-size="13.0pt" style:font-name="바탕" style:font-name-asian="휴먼명조" style:font-size-asian="13.0pt"/>
    </style:style>
    <style:style style:family="paragraph" style:name="P57" style:parent-style-name="21">
      <style:paragraph-properties fo:line-height="160%" fo:margin-left="1.604cm" fo:text-indent="-0.545cm" style:snap-to-layout-grid="false"/>
    </style:style>
    <style:style style:family="text" style:name="T23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34">
      <style:text-properties fo:font-size="13.0pt" style:font-name="바탕" style:font-name-asian="휴먼명조" style:font-size-asian="13.0pt"/>
    </style:style>
    <style:style style:family="text" style:name="T23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36">
      <style:text-properties fo:font-size="13.0pt" style:font-name="바탕" style:font-name-asian="휴먼명조" style:font-size-asian="13.0pt"/>
    </style:style>
    <style:style style:family="text" style:name="T23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38">
      <style:text-properties fo:font-size="13.0pt" style:font-name="바탕" style:font-name-asian="휴먼명조" style:font-size-asian="13.0pt"/>
    </style:style>
    <style:style style:family="text" style:name="T23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40">
      <style:text-properties fo:font-size="13.0pt" style:font-name="바탕" style:font-name-asian="휴먼명조" style:font-size-asian="13.0pt"/>
    </style:style>
    <style:style style:family="text" style:name="T24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42">
      <style:text-properties fo:font-size="13.0pt" style:font-name="바탕" style:font-name-asian="휴먼명조" style:font-size-asian="13.0pt"/>
    </style:style>
    <style:style style:family="text" style:name="T24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44">
      <style:text-properties fo:font-size="13.0pt" style:font-name="바탕" style:font-name-asian="휴먼명조" style:font-size-asian="13.0pt"/>
    </style:style>
    <style:style style:family="text" style:name="T24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46">
      <style:text-properties fo:font-size="13.0pt" style:font-name="바탕" style:font-name-asian="휴먼명조" style:font-size-asian="13.0pt"/>
    </style:style>
    <style:style style:family="text" style:name="T24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48">
      <style:text-properties fo:font-size="13.0pt" style:font-name="바탕" style:font-name-asian="휴먼명조" style:font-size-asian="13.0pt"/>
    </style:style>
    <style:style style:family="text" style:name="T24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50">
      <style:text-properties fo:font-size="13.0pt" style:font-name="바탕" style:font-name-asian="휴먼명조" style:font-size-asian="13.0pt"/>
    </style:style>
    <style:style style:family="text" style:name="T25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52">
      <style:text-properties fo:font-size="13.0pt" style:font-name="바탕" style:font-name-asian="휴먼명조" style:font-size-asian="13.0pt"/>
    </style:style>
    <style:style style:family="paragraph" style:name="P58" style:parent-style-name="21">
      <style:paragraph-properties fo:line-height="160%" fo:margin-left="1.604cm" fo:text-indent="-0.545cm" style:snap-to-layout-grid="false"/>
    </style:style>
    <style:style style:family="text" style:name="T25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54">
      <style:text-properties fo:font-size="13.0pt" style:font-name="바탕" style:font-name-asian="휴먼명조" style:font-size-asian="13.0pt"/>
    </style:style>
    <style:style style:family="text" style:name="T25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56">
      <style:text-properties fo:font-size="13.0pt" style:font-name="바탕" style:font-name-asian="휴먼명조" style:font-size-asian="13.0pt"/>
    </style:style>
    <style:style style:family="paragraph" style:name="P59" style:parent-style-name="21">
      <style:paragraph-properties fo:line-height="160%" fo:margin-left="1.604cm" fo:text-indent="-0.545cm" style:snap-to-layout-grid="false"/>
    </style:style>
    <style:style style:family="paragraph" style:name="P60" style:parent-style-name="0">
      <style:paragraph-properties fo:margin-left="1.604cm" fo:text-indent="-0.545cm" style:snap-to-layout-grid="false"/>
    </style:style>
    <style:style style:family="text" style:name="T257">
      <style:text-properties fo:font-size="13.0pt" style:font-name="바탕" style:font-name-asian="휴먼명조" style:font-size-asian="13.0pt"/>
    </style:style>
    <style:style style:family="text" style:name="T25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paragraph" style:name="P61" style:parent-style-name="0">
      <style:paragraph-properties fo:margin-left="1.604cm" fo:text-indent="-0.545cm" style:snap-to-layout-grid="false"/>
    </style:style>
    <style:style style:family="text" style:name="T25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60">
      <style:text-properties fo:font-size="13.0pt" style:font-name="HCI Poppy" style:font-name-asian="휴먼명조" style:font-size-asian="13.0pt"/>
    </style:style>
    <style:style style:family="text" style:name="T26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62">
      <style:text-properties fo:font-size="13.0pt" style:font-name="HCI Poppy" style:font-name-asian="휴먼명조" style:font-size-asian="13.0pt"/>
    </style:style>
    <style:style style:family="text" style:name="T26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64">
      <style:text-properties fo:font-size="13.0pt" style:font-name="HCI Poppy" style:font-name-asian="휴먼명조" style:font-size-asian="13.0pt"/>
    </style:style>
    <style:style style:family="text" style:name="T26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66">
      <style:text-properties fo:font-size="13.0pt" style:font-name="HCI Poppy" style:font-name-asian="휴먼명조" style:font-size-asian="13.0pt"/>
    </style:style>
    <style:style style:family="text" style:name="T26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68">
      <style:text-properties fo:font-size="13.0pt" style:font-name="HCI Poppy" style:font-name-asian="휴먼명조" style:font-size-asian="13.0pt"/>
    </style:style>
    <style:style style:family="paragraph" style:name="P62" style:parent-style-name="0">
      <style:paragraph-properties fo:margin-left="1.604cm" fo:text-indent="-0.545cm" style:snap-to-layout-grid="false"/>
    </style:style>
    <style:style style:family="text" style:name="T26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70">
      <style:text-properties fo:font-size="13.0pt" style:font-name="HCI Poppy" style:font-name-asian="휴먼명조" style:font-size-asian="13.0pt"/>
    </style:style>
    <style:style style:family="text" style:name="T27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72">
      <style:text-properties fo:font-size="13.0pt" style:font-name="HCI Poppy" style:font-name-asian="휴먼명조" style:font-size-asian="13.0pt"/>
    </style:style>
    <style:style style:family="paragraph" style:name="P63" style:parent-style-name="0">
      <style:paragraph-properties fo:margin-left="0.490cm" fo:text-indent="-0.490cm" style:snap-to-layout-grid="false"/>
    </style:style>
    <style:style style:family="paragraph" style:name="P64" style:parent-style-name="0">
      <style:paragraph-properties fo:margin-left="0.490cm" fo:text-indent="-0.490cm" style:snap-to-layout-grid="false"/>
    </style:style>
    <style:style style:family="paragraph" style:name="P65" style:parent-style-name="0">
      <style:paragraph-properties fo:margin-left="1.593cm" fo:text-indent="-0.540cm" style:snap-to-layout-grid="false"/>
    </style:style>
    <style:style style:family="text" style:name="T273">
      <style:text-properties fo:font-size="14.0pt" fo:font-weight="bold" style:font-name="HCI Poppy" style:font-name-asian="휴먼명조" style:font-size-asian="14.0pt" style:font-weight-asian="bold"/>
    </style:style>
    <style:style style:family="text" style:name="T274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275">
      <style:text-properties fo:font-size="14.0pt" fo:font-weight="bold" style:font-name="HCI Poppy" style:font-name-asian="휴먼명조" style:font-size-asian="14.0pt" style:font-weight-asian="bold"/>
    </style:style>
    <style:style style:family="text" style:name="T276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277">
      <style:text-properties fo:font-size="14.0pt" fo:font-weight="bold" style:font-name="HCI Poppy" style:font-name-asian="휴먼명조" style:font-size-asian="14.0pt" style:font-weight-asian="bold"/>
    </style:style>
    <style:style style:family="text" style:name="T278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279">
      <style:text-properties fo:font-size="14.0pt" fo:font-weight="bold" style:font-name="HCI Poppy" style:font-name-asian="휴먼명조" style:font-size-asian="14.0pt" style:font-weight-asian="bold"/>
    </style:style>
    <style:style style:family="paragraph" style:name="P66" style:parent-style-name="0">
      <style:paragraph-properties fo:margin-left="1.604cm" fo:text-indent="-0.545cm" style:snap-to-layout-grid="false"/>
    </style:style>
    <style:style style:family="text" style:name="T28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81">
      <style:text-properties fo:font-size="13.0pt" style:font-name="HCI Poppy" style:font-name-asian="휴먼명조" style:font-size-asian="13.0pt"/>
    </style:style>
    <style:style style:family="text" style:name="T28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83">
      <style:text-properties fo:font-size="13.0pt" style:font-name="HCI Poppy" style:font-name-asian="휴먼명조" style:font-size-asian="13.0pt"/>
    </style:style>
    <style:style style:family="text" style:name="T28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85">
      <style:text-properties fo:font-size="13.0pt" style:font-name="HCI Poppy" style:font-name-asian="휴먼명조" style:font-size-asian="13.0pt"/>
    </style:style>
    <style:style style:family="text" style:name="T28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87">
      <style:text-properties fo:font-size="13.0pt" style:font-name="HCI Poppy" style:font-name-asian="휴먼명조" style:font-size-asian="13.0pt"/>
    </style:style>
    <style:style style:family="text" style:name="T28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89">
      <style:text-properties fo:font-size="13.0pt" style:font-name="HCI Poppy" style:font-name-asian="휴먼명조" style:font-size-asian="13.0pt"/>
    </style:style>
    <style:style style:family="text" style:name="T29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91">
      <style:text-properties fo:font-size="13.0pt" style:font-name="HCI Poppy" style:font-name-asian="휴먼명조" style:font-size-asian="13.0pt"/>
    </style:style>
    <style:style style:family="text" style:name="T29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93">
      <style:text-properties fo:font-size="13.0pt" style:font-name="HCI Poppy" style:font-name-asian="휴먼명조" style:font-size-asian="13.0pt"/>
    </style:style>
    <style:style style:family="text" style:name="T29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95">
      <style:text-properties fo:font-size="13.0pt" style:font-name="HCI Poppy" style:font-name-asian="휴먼명조" style:font-size-asian="13.0pt"/>
    </style:style>
    <style:style style:family="paragraph" style:name="P67" style:parent-style-name="0">
      <style:paragraph-properties fo:margin-left="1.604cm" fo:text-indent="-0.545cm" style:snap-to-layout-grid="false"/>
    </style:style>
    <style:style style:family="text" style:name="T29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97">
      <style:text-properties fo:font-size="13.0pt" style:font-name="HCI Poppy" style:font-name-asian="휴먼명조" style:font-size-asian="13.0pt"/>
    </style:style>
    <style:style style:family="text" style:name="T29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299">
      <style:text-properties fo:font-size="13.0pt" style:font-name="HCI Poppy" style:font-name-asian="휴먼명조" style:font-size-asian="13.0pt"/>
    </style:style>
    <style:style style:family="text" style:name="T30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01">
      <style:text-properties fo:font-size="13.0pt" style:font-name="HCI Poppy" style:font-name-asian="휴먼명조" style:font-size-asian="13.0pt"/>
    </style:style>
    <style:style style:family="text" style:name="T30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03">
      <style:text-properties fo:font-size="13.0pt" style:font-name="HCI Poppy" style:font-name-asian="휴먼명조" style:font-size-asian="13.0pt"/>
    </style:style>
    <style:style style:family="text" style:name="T30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05">
      <style:text-properties fo:font-size="13.0pt" style:font-name="HCI Poppy" style:font-name-asian="휴먼명조" style:font-size-asian="13.0pt"/>
    </style:style>
    <style:style style:family="text" style:name="T30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07">
      <style:text-properties fo:font-size="13.0pt" style:font-name="HCI Poppy" style:font-name-asian="휴먼명조" style:font-size-asian="13.0pt"/>
    </style:style>
    <style:style style:family="text" style:name="T30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09">
      <style:text-properties fo:font-size="13.0pt" style:font-name="HCI Poppy" style:font-name-asian="휴먼명조" style:font-size-asian="13.0pt"/>
    </style:style>
    <style:style style:family="paragraph" style:name="P68" style:parent-style-name="0">
      <style:paragraph-properties fo:margin-left="1.604cm" fo:text-indent="-0.545cm" style:snap-to-layout-grid="false"/>
    </style:style>
    <style:style style:family="text" style:name="T31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11">
      <style:text-properties fo:font-size="13.0pt" style:font-name="HCI Poppy" style:font-name-asian="휴먼명조" style:font-size-asian="13.0pt"/>
    </style:style>
    <style:style style:family="text" style:name="T31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13">
      <style:text-properties fo:font-size="13.0pt" style:font-name="HCI Poppy" style:font-name-asian="휴먼명조" style:font-size-asian="13.0pt"/>
    </style:style>
    <style:style style:family="text" style:name="T31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15">
      <style:text-properties fo:font-size="13.0pt" style:font-name="HCI Poppy" style:font-name-asian="휴먼명조" style:font-size-asian="13.0pt"/>
    </style:style>
    <style:style style:family="paragraph" style:name="P69" style:parent-style-name="0">
      <style:paragraph-properties fo:margin-left="1.604cm" fo:text-indent="-0.545cm" style:snap-to-layout-grid="false"/>
    </style:style>
    <style:style style:family="text" style:name="T31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17">
      <style:text-properties fo:font-size="13.0pt" style:font-name="HCI Poppy" style:font-name-asian="휴먼명조" style:font-size-asian="13.0pt"/>
    </style:style>
    <style:style style:family="text" style:name="T31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19">
      <style:text-properties fo:font-size="13.0pt" style:font-name="HCI Poppy" style:font-name-asian="휴먼명조" style:font-size-asian="13.0pt"/>
    </style:style>
    <style:style style:family="text" style:name="T32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21">
      <style:text-properties fo:font-size="13.0pt" style:font-name="HCI Poppy" style:font-name-asian="휴먼명조" style:font-size-asian="13.0pt"/>
    </style:style>
    <style:style style:family="paragraph" style:name="P70" style:parent-style-name="0">
      <style:paragraph-properties fo:margin-left="1.604cm" fo:text-indent="-0.545cm" style:snap-to-layout-grid="false"/>
    </style:style>
    <style:style style:family="paragraph" style:name="P71" style:parent-style-name="0">
      <style:paragraph-properties fo:margin-left="1.604cm" fo:text-indent="-0.545cm" style:snap-to-layout-grid="false"/>
    </style:style>
    <style:style style:family="text" style:name="T322">
      <style:text-properties fo:font-size="13.0pt" style:font-name="바탕" style:font-name-asian="휴먼명조" style:font-size-asian="13.0pt"/>
    </style:style>
    <style:style style:family="text" style:name="T32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paragraph" style:name="P72" style:parent-style-name="0">
      <style:paragraph-properties fo:margin-left="1.570cm" fo:text-indent="-0.528cm" style:snap-to-layout-grid="false"/>
    </style:style>
    <style:style style:family="text" style:name="T32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25">
      <style:text-properties fo:font-size="13.0pt" style:font-name="HCI Poppy" style:font-name-asian="휴먼명조" style:font-size-asian="13.0pt"/>
    </style:style>
    <style:style style:family="text" style:name="T32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27">
      <style:text-properties fo:font-size="13.0pt" style:font-name="HCI Poppy" style:font-name-asian="휴먼명조" style:font-size-asian="13.0pt"/>
    </style:style>
    <style:style style:family="paragraph" style:name="P73" style:parent-style-name="0">
      <style:paragraph-properties fo:margin-left="1.743cm" fo:text-indent="-0.615cm" style:snap-to-layout-grid="false"/>
    </style:style>
    <style:style style:family="text" style:name="T32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29">
      <style:text-properties fo:font-size="13.0pt" style:font-name="HCI Poppy" style:font-name-asian="휴먼명조" style:font-size-asian="13.0pt"/>
    </style:style>
    <style:style style:family="text" style:name="T33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31">
      <style:text-properties fo:font-size="13.0pt" style:font-name="HCI Poppy" style:font-name-asian="휴먼명조" style:font-size-asian="13.0pt"/>
    </style:style>
    <style:style style:family="paragraph" style:name="P74" style:parent-style-name="0">
      <style:paragraph-properties fo:margin-left="1.604cm" fo:text-indent="-0.545cm" style:snap-to-layout-grid="false"/>
    </style:style>
    <style:style style:family="paragraph" style:name="P75" style:parent-style-name="0">
      <style:paragraph-properties fo:margin-left="1.604cm" fo:text-indent="-0.545cm" style:snap-to-layout-grid="false"/>
    </style:style>
    <style:style style:family="paragraph" style:name="P76" style:parent-style-name="0">
      <style:paragraph-properties fo:margin-left="1.955cm" fo:text-indent="-0.720cm" style:snap-to-layout-grid="false"/>
    </style:style>
    <style:style style:family="text" style:name="T332">
      <style:text-properties fo:font-size="14.0pt" fo:font-weight="bold" style:font-name="HCI Poppy" style:font-name-asian="휴먼명조" style:font-size-asian="14.0pt" style:font-weight-asian="bold"/>
    </style:style>
    <style:style style:family="text" style:name="T333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334">
      <style:text-properties fo:font-size="14.0pt" fo:font-weight="bold" style:font-name="HCI Poppy" style:font-name-asian="휴먼명조" style:font-size-asian="14.0pt" style:font-weight-asian="bold"/>
    </style:style>
    <style:style style:family="text" style:name="T335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336">
      <style:text-properties fo:font-size="14.0pt" fo:font-weight="bold" style:font-name="HCI Poppy" style:font-name-asian="휴먼명조" style:font-size-asian="14.0pt" style:font-weight-asian="bold"/>
    </style:style>
    <style:style style:family="text" style:name="T337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338">
      <style:text-properties fo:font-size="14.0pt" fo:font-weight="bold" style:font-name="HCI Poppy" style:font-name-asian="휴먼명조" style:font-size-asian="14.0pt" style:font-weight-asian="bold"/>
    </style:style>
    <style:style style:family="paragraph" style:name="P77" style:parent-style-name="0">
      <style:paragraph-properties fo:margin-left="1.572cm" fo:text-indent="-0.529cm" style:snap-to-layout-grid="false"/>
    </style:style>
    <style:style style:family="text" style:name="T33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40">
      <style:text-properties fo:font-size="13.0pt" style:font-name="HCI Poppy" style:font-name-asian="휴먼명조" style:font-size-asian="13.0pt"/>
    </style:style>
    <style:style style:family="text" style:name="T34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42">
      <style:text-properties fo:font-size="13.0pt" style:font-name="HCI Poppy" style:font-name-asian="휴먼명조" style:font-size-asian="13.0pt"/>
    </style:style>
    <style:style style:family="text" style:name="T34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44">
      <style:text-properties fo:font-size="13.0pt" style:font-name="HCI Poppy" style:font-name-asian="휴먼명조" style:font-size-asian="13.0pt"/>
    </style:style>
    <style:style style:family="text" style:name="T34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46">
      <style:text-properties fo:font-size="13.0pt" style:font-name="HCI Poppy" style:font-name-asian="휴먼명조" style:font-size-asian="13.0pt"/>
    </style:style>
    <style:style style:family="paragraph" style:name="P78" style:parent-style-name="0">
      <style:paragraph-properties fo:margin-left="1.604cm" fo:text-indent="-0.545cm" style:snap-to-layout-grid="false"/>
    </style:style>
    <style:style style:family="text" style:name="T34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48">
      <style:text-properties fo:font-size="13.0pt" style:font-name="HCI Poppy" style:font-name-asian="휴먼명조" style:font-size-asian="13.0pt"/>
    </style:style>
    <style:style style:family="text" style:name="T34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50">
      <style:text-properties fo:font-size="13.0pt" style:font-name="HCI Poppy" style:font-name-asian="휴먼명조" style:font-size-asian="13.0pt"/>
    </style:style>
    <style:style style:family="text" style:name="T35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52">
      <style:text-properties fo:font-size="13.0pt" style:font-name="HCI Poppy" style:font-name-asian="휴먼명조" style:font-size-asian="13.0pt"/>
    </style:style>
    <style:style style:family="text" style:name="T35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54">
      <style:text-properties fo:font-size="13.0pt" style:font-name="HCI Poppy" style:font-name-asian="휴먼명조" style:font-size-asian="13.0pt"/>
    </style:style>
    <style:style style:family="text" style:name="T35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56">
      <style:text-properties fo:font-size="13.0pt" style:font-name="HCI Poppy" style:font-name-asian="휴먼명조" style:font-size-asian="13.0pt"/>
    </style:style>
    <style:style style:family="paragraph" style:name="P79" style:parent-style-name="0">
      <style:paragraph-properties fo:margin-left="1.604cm" fo:text-indent="-0.545cm" style:snap-to-layout-grid="false"/>
    </style:style>
    <style:style style:family="paragraph" style:name="P80" style:parent-style-name="0">
      <style:paragraph-properties fo:margin-left="1.604cm" fo:text-indent="-0.545cm" style:snap-to-layout-grid="false"/>
    </style:style>
    <style:style style:family="text" style:name="T357">
      <style:text-properties fo:font-size="13.0pt" style:font-name="바탕" style:font-name-asian="휴먼명조" style:font-size-asian="13.0pt"/>
    </style:style>
    <style:style style:family="text" style:name="T35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paragraph" style:name="P81" style:parent-style-name="0">
      <style:paragraph-properties fo:margin-left="1.604cm" fo:text-indent="-0.545cm" style:snap-to-layout-grid="false"/>
    </style:style>
    <style:style style:family="text" style:name="T35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60">
      <style:text-properties fo:font-size="13.0pt" style:font-name="HCI Poppy" style:font-name-asian="휴먼명조" style:font-size-asian="13.0pt"/>
    </style:style>
    <style:style style:family="text" style:name="T36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62">
      <style:text-properties fo:font-size="13.0pt" style:font-name="HCI Poppy" style:font-name-asian="휴먼명조" style:font-size-asian="13.0pt"/>
    </style:style>
    <style:style style:family="paragraph" style:name="P82" style:parent-style-name="0">
      <style:paragraph-properties fo:margin-left="1.604cm" fo:text-indent="-0.545cm" style:snap-to-layout-grid="false"/>
    </style:style>
    <style:style style:family="text" style:name="T36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64">
      <style:text-properties fo:font-size="13.0pt" style:font-name="HCI Poppy" style:font-name-asian="휴먼명조" style:font-size-asian="13.0pt"/>
    </style:style>
    <style:style style:family="text" style:name="T36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66">
      <style:text-properties fo:font-size="13.0pt" style:font-name="HCI Poppy" style:font-name-asian="휴먼명조" style:font-size-asian="13.0pt"/>
    </style:style>
    <style:style style:family="text" style:name="T36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68">
      <style:text-properties fo:font-size="13.0pt" style:font-name="HCI Poppy" style:font-name-asian="휴먼명조" style:font-size-asian="13.0pt"/>
    </style:style>
    <style:style style:family="paragraph" style:name="P83" style:parent-style-name="0">
      <style:paragraph-properties fo:margin-left="0.490cm" fo:text-indent="-0.490cm" style:snap-to-layout-grid="false"/>
    </style:style>
    <style:style style:family="paragraph" style:name="P84" style:parent-style-name="0">
      <style:paragraph-properties fo:margin-left="0.780cm" fo:text-align="end" fo:text-indent="-0.780cm" style:snap-to-layout-grid="false"/>
    </style:style>
    <style:style style:family="text" style:name="T369">
      <style:text-properties fo:font-size="14.0pt" style:font-name="HCI Poppy" style:font-name-asian="휴먼명조" style:font-size-asian="14.0pt"/>
    </style:style>
    <style:style style:family="text" style:name="T370">
      <style:text-properties fo:font-size="14.0pt" fo:font-weight="bold" fo:letter-spacing="-0.7pt" style:font-name="바탕" style:font-name-asian="휴먼명조" style:font-size-asian="14.0pt" style:font-weight-asian="bold"/>
    </style:style>
    <style:style style:family="text" style:name="T371">
      <style:text-properties fo:font-size="14.0pt" style:font-name="HCI Poppy" style:font-name-asian="휴먼명조" style:font-size-asian="14.0pt"/>
    </style:style>
  </office:automatic-styles>
  <office:body>
    <office:text>
      <text:p text:style-name="P1"><text:span text:style-name="T1">군대 내 인권보장을 위한 공동행동</text:span></text:p>
      <text:p text:style-name="P2"><draw:frame draw:style-name="fr1" draw:z-index="0" svg:width="14.918cm" svg:x="0.000cm" svg:y="-9.068cm" text:anchor-type="as-char"><draw:text-box fo:min-height="9.068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3"><text:span text:style-name="T2">수    신</text:span><text:span text:style-name="T3"> </text:span></text:p></table:table-cell><table:table-cell table:style-name="T1.R1_C1"><text:p text:style-name="P4"><text:span text:style-name="T4">각 언론사 정치부</text:span><text:span text:style-name="T5">, </text:span><text:span text:style-name="T6">사회부 국방외교 담당</text:span></text:p></table:table-cell></table:table-row><table:table-row table:style-name="T1.R2"><table:table-cell table:style-name="T1.R2_C0"><text:p text:style-name="P5"><text:span text:style-name="T7">발    신</text:span></text:p></table:table-cell><table:table-cell table:style-name="T1.R2_C1"><text:p text:style-name="P6"><text:span text:style-name="T8">군대 내 인권보장을 위한 공동행동 </text:span></text:p><text:p text:style-name="P7"><text:span text:style-name="T9">담당 </text:span><text:span text:style-name="T10">: </text:span><text:span text:style-name="T11">참여연대 평화군축센터 이미현 팀장 </text:span><text:span text:style-name="T12">02-723-4250 </text:span><text:span text:style-name="T13">peace@pspd.org</text:span></text:p><text:p text:style-name="P8"><text:span text:style-name="T14">      </text:span><text:span text:style-name="T15">민변 사법위 장연희 차장 </text:span><text:span text:style-name="T16">02-522-7284 </text:span><text:span text:style-name="T17">yhjang@minbyun.or.kr</text:span></text:p><text:p text:style-name="P9"><text:span text:style-name="T18">      </text:span><text:span text:style-name="T19">군인권센터 김숙경 국장 </text:span><text:span text:style-name="T20">02-733-7119 </text:span><text:span text:style-name="T21">mhrk119@gmail.com</text:span></text:p></table:table-cell></table:table-row><table:table-row table:style-name="T1.R3"><table:table-cell table:style-name="T1.R3_C0"><text:p text:style-name="P10"><text:span text:style-name="T22">제    목</text:span></text:p></table:table-cell><table:table-cell table:style-name="T1.R3_C1"><text:p text:style-name="P11"><text:span text:style-name="T23">[</text:span><text:span text:style-name="T24">보도자료</text:span><text:span text:style-name="T25">] </text:span><text:span text:style-name="T26">국방부 군사법원법 개정안에 대한 의견서 전달</text:span></text:p></table:table-cell></table:table-row><table:table-row table:style-name="T1.R4"><table:table-cell table:style-name="T1.R4_C0"><text:p text:style-name="P12"><text:span text:style-name="T27">날    짜</text:span></text:p></table:table-cell><table:table-cell table:style-name="T1.R4_C1"><text:p text:style-name="P13"><text:span text:style-name="T28">2015. 6. 10. (</text:span><text:span text:style-name="T29">총 </text:span><text:span text:style-name="T30">6 </text:span><text:span text:style-name="T31">쪽</text:span><text:span text:style-name="T32">)</text:span></text:p></table:table-cell></table:table-row><table:table-row table:style-name="T1.R5"><table:table-cell table:number-columns-spanned="2" table:style-name="T1.R5_C0"><text:p text:style-name="P14"><text:span text:style-name="T33">보 도 자 료</text:span></text:p></table:table-cell></table:table-row><table:table-row table:style-name="T1.R6"><table:table-cell table:number-columns-spanned="2" table:style-name="T1.R6_C0"><text:p text:style-name="P15"><text:span text:style-name="T34">국방부의 군사법원법 개정안으로는 군사법개혁 불가능하다</text:span></text:p><text:p text:style-name="P16"><text:span text:style-name="T35">군사법원 폐지 및 심판관제도</text:span><text:span text:style-name="T36">, </text:span><text:span text:style-name="T37">확인감경권 폐지 제안한 </text:span></text:p><text:p text:style-name="P17"><text:span text:style-name="T38">국회 군인권특위 의견 충분히 반영못해</text:span></text:p></table:table-cell></table:table-row><table:table-row table:style-name="T1.R7"><table:table-cell table:number-columns-spanned="2" table:style-name="T1.R7_C0"><text:p text:style-name="P18"><draw:line draw:style-name="gr2" svg:x1="0.000cm" svg:x2="11.787cm" svg:y1="0.003cm" svg:y2="0.000cm" text:anchor-type="paragraph"/></text:p></table:table-cell></table:table-row></table:table></draw:text-box></draw:frame></text:p>
      <text:p text:style-name="P19"/>
      <text:p text:style-name="P20"><text:span text:style-name="T39">1. </text:span><text:span text:style-name="T40">평화의 인사를 드립니다</text:span><text:span text:style-name="T41">. </text:span></text:p>
      <text:p text:style-name="P21"><text:span text:style-name="T42"> </text:span></text:p>
      <text:p text:style-name="P22"><text:span text:style-name="T43">2. </text:span><text:span text:style-name="T44">오늘</text:span><text:span text:style-name="T45">(6/10)‘</text:span><text:span text:style-name="T46">군대 내 인권보장을 위한 공동행동</text:span><text:span text:style-name="T47">(</text:span><text:span text:style-name="T48">이하 군인권공동행동</text:span><text:span text:style-name="T49">)’</text:span><text:span text:style-name="T50">은 국방부가 지난 </text:span><text:span text:style-name="T51">5</text:span><text:span text:style-name="T52">월 </text:span><text:span text:style-name="T53">11</text:span><text:span text:style-name="T54">일 입법예고한 </text:span><text:span text:style-name="T55">‘</text:span><text:span text:style-name="T56">군사법원법 일부개정법률</text:span><text:span text:style-name="T57">(</text:span><text:span text:style-name="T58">안</text:span><text:span text:style-name="T59">)’</text:span><text:span text:style-name="T60">에 대한 의견서를 국방부에 전달했습니다</text:span><text:span text:style-name="T61">.</text:span></text:p>
      <text:p text:style-name="P23"/>
      <text:p text:style-name="P24"><text:span text:style-name="T62">3. </text:span><text:span text:style-name="T63">군인권공동행동은 이번에 국방부가 제시한 개정법률안은 지난 </text:span><text:span text:style-name="T64">4</text:span><text:span text:style-name="T65">월 국회 </text:span><text:span text:style-name="T66">‘</text:span><text:span text:style-name="T67">군 인권개선 및 병영문화혁신 특별위원회</text:span><text:span text:style-name="T68">’</text:span><text:span text:style-name="T69">가 제시한 정책 개선 과제안조차도 충분히 반영하지 못한 것이라고 평가하고 이로써는 군사법제도에 대한 국민의 불신을 해소하기에 역부족이라고 지적했습니다</text:span><text:span text:style-name="T70">. </text:span><text:span text:style-name="T71">구체적으로는 </text:span><text:span text:style-name="T72">▲</text:span><text:span text:style-name="T73">사단급 군사법원 폐지안을 군사법원 완전 폐지안으로</text:span><text:span text:style-name="T74">, </text:span><text:span text:style-name="T75">▲</text:span><text:span text:style-name="T76">예외조항을 두어 운영하게 한 심판관 제도와 관할관 확인감경권을 전면적으로 폐지하는 것으로</text:span><text:span text:style-name="T77">, </text:span><text:span text:style-name="T78">▲</text:span><text:span text:style-name="T79">수사의 공정성 침해가 우려되는 사건 상급부대 검찰부 이송은 오히려 군 검찰관이 군으로부터 독립해 공정한 수사를 하도록 군 검사 임용 자격을 개선하는 것이 보다 근본적인 해결책이라고 밝혔습니다</text:span><text:span text:style-name="T80">. </text:span></text:p>
      <text:p text:style-name="P25"/>
      <text:p text:style-name="P26"><text:span text:style-name="T81">4. </text:span><text:span text:style-name="T82">군인권공동행동은 군사법제도 개선안들을 비롯해 군인의 권리와 의무에 관한 기본법</text:span><text:span text:style-name="T83">, </text:span><text:span text:style-name="T84">군인인권보호관</text:span><text:span text:style-name="T85">(</text:span><text:span text:style-name="T86">군 옴부즈먼</text:span><text:span text:style-name="T87">) </text:span><text:span text:style-name="T88">임명법 등 군대 내 인권 개선을 위한 </text:span><text:span text:style-name="T89">3</text:span><text:span text:style-name="T90">개 법안 제</text:span><text:span text:style-name="T91">․</text:span><text:span text:style-name="T92">개정안 처리에 국회가 적극 나서도록 운동을 이어갈 계획입니다</text:span><text:span text:style-name="T93">.  </text:span><text:span text:style-name="T94">끝</text:span><text:span text:style-name="T95">. </text:span></text:p>
      <text:p text:style-name="P27"/>
      <text:p text:style-name="P28"/>
      <text:p text:style-name="P29"><text:span text:style-name="T96">※ </text:span><text:span text:style-name="T97">군대 내 인권보장을 위한 공동행동은 군대 내 인권 개선을 위하여 지난 </text:span><text:span text:style-name="T98">2014</text:span><text:span text:style-name="T99">년 </text:span><text:span text:style-name="T100">9</text:span><text:span text:style-name="T101">월 </text:span><text:span text:style-name="T102">24</text:span><text:span text:style-name="T103">일 발족한 시민사회단체 연대체입니다</text:span><text:span text:style-name="T104">. </text:span><text:span text:style-name="T105">함께 하고 있는 단체는 아래와 같습니다</text:span><text:span text:style-name="T106">. </text:span></text:p>
      <text:p text:style-name="P30"><text:span text:style-name="T107">   </text:span><text:span text:style-name="T108">군인권센터 다산인권센터 민주사회를위한변호사모임 불교인권위원회 열린군대를위한시민연대 원불교인권위원회 참여연대 천주교인권위원회 평화재향군인회 한국기독교교회협의회</text:span><text:span text:style-name="T109">(NCCK)</text:span><text:span text:style-name="T110">인권센터 한국성폭력상담소 한국여성단체연합 </text:span><text:span text:style-name="T111">(</text:span><text:span text:style-name="T112">이상 </text:span><text:span text:style-name="T113">12</text:span><text:span text:style-name="T114">개</text:span><text:span text:style-name="T115">)</text:span></text:p>
      <text:p text:style-name="P31"/>
      <text:p text:style-name="P32"/>
      <text:p text:style-name="P33"><text:span text:style-name="T116">군대 내 인권보장을 위한 공동행동</text:span></text:p>
      <text:p text:style-name="P34"/>
      <text:p text:style-name="P35"/>
      <text:p text:style-name="P36"><text:span text:style-name="T117">국방부 군사법원법</text:span></text:p>
      <text:p text:style-name="P37"><text:span text:style-name="T118">개정안에 대한 의견서</text:span></text:p>
      <text:p text:style-name="P38"/>
      <text:p text:style-name="P39"/>
      <text:p text:style-name="P40"><text:span text:style-name="T119">국방부가 제시한 군사법원법 일부개정법률안</text:span><text:span text:style-name="T120">(2015</text:span><text:span text:style-name="T121">년 </text:span><text:span text:style-name="T122">5</text:span><text:span text:style-name="T123">월 </text:span><text:span text:style-name="T124">11</text:span><text:span text:style-name="T125">일 입법예고</text:span><text:span text:style-name="T126">)</text:span><text:span text:style-name="T127">은 현재의 군사법원과 군검찰이 독립적 사법기관 또는 수사 및 공소제기 기관으로서 역할을 수행하도록 하는데 미흡한 방안이다</text:span><text:span text:style-name="T128">. </text:span><text:span text:style-name="T129">이는 </text:span><text:span text:style-name="T130">‘</text:span><text:span text:style-name="T131">군 인권개선 및 병영문화혁신 특별위원회</text:span><text:span text:style-name="T132">’</text:span><text:span text:style-name="T133">가 제출한 정책 개선 과제</text:span><text:span text:style-name="T134">(</text:span><text:span text:style-name="T135">안</text:span><text:span text:style-name="T136">)</text:span><text:span text:style-name="T137">조차도 충분히 반영하지 못한 것으로 군사법제도에 대한 국민의 불신을 해소하기에는 역부족이므로 아래와 같이 의견서를 제출한다</text:span><text:span text:style-name="T138">. </text:span></text:p>
      <text:p text:style-name="P41"/>
      <text:p text:style-name="P42"/>
      <text:p text:style-name="P43"><text:span text:style-name="T139">1. </text:span><text:span text:style-name="T140">평시 사단급 보통군사법원 폐지안</text:span><text:span text:style-name="T141">(</text:span><text:span text:style-name="T142">제</text:span><text:span text:style-name="T143">6</text:span><text:span text:style-name="T144">조</text:span><text:span text:style-name="T145">)</text:span></text:p>
      <text:p text:style-name="P44"><text:span text:style-name="T146"> </text:span><text:span text:style-name="T147">- </text:span><text:span text:style-name="T148">국방부가 내놓은 </text:span><text:span text:style-name="T149">“</text:span><text:span text:style-name="T150">평시 사단급 보통군사법원 폐지안</text:span><text:span text:style-name="T151">”</text:span><text:span text:style-name="T152">은 여전히 군사법원을 국방부 장관과 그 지휘를 받는 군 지휘관의 관할 하에 둔다는 점에서 현행 군사법원 제도와 본질적으로 다르지 않음</text:span><text:span text:style-name="T153">.</text:span></text:p>
      <text:p text:style-name="P45"><text:span text:style-name="T154"> </text:span><text:span text:style-name="T155">- </text:span><text:span text:style-name="T156">국방부가 설명하는 </text:span><text:span text:style-name="T157">“</text:span><text:span text:style-name="T158">사단급 군사법원을 폐지함으로써 군사법원의 수를 현실화</text:span><text:span text:style-name="T159">”</text:span><text:span text:style-name="T160">하는 방안으로 군사재판의 독립성과 공공성을 담보하고 군사재판 결과에 대한 국민들의 불신을 해소할 수 없음</text:span><text:span text:style-name="T161">. </text:span></text:p>
      <text:p text:style-name="P46"><text:span text:style-name="T162"> </text:span><text:span text:style-name="T163">- </text:span><text:span text:style-name="T164">군사재판의 독립성</text:span><text:span text:style-name="T165">·</text:span><text:span text:style-name="T166">공정성은 재판관의 독립성에 달려있음</text:span><text:span text:style-name="T167">. </text:span><text:span text:style-name="T168">그러나 사단급 군사법원이 폐지되더라도 군단급 군사법원이 국방부 또는 각 군 본부 예하에 설치되는 한</text:span><text:span text:style-name="T169">, </text:span><text:span text:style-name="T170">군사법원의 재판관이 되는 군판사 및 심판관을 국방부장관 또는 각 군 참모총장이나 관할관이 임명하고</text:span><text:span text:style-name="T171">, </text:span><text:span text:style-name="T172">이들의 소속을 국방부 또는 각 군 본부로 규정</text:span><text:span text:style-name="T173">(</text:span><text:span text:style-name="T174">군사법원법 </text:span><text:span text:style-name="T175">23</text:span><text:span text:style-name="T176">조 군판사의 임명 및 소속</text:span><text:span text:style-name="T177">, 24</text:span><text:span text:style-name="T178">조 심판관의 임명과 자격</text:span><text:span text:style-name="T179">)</text:span><text:span text:style-name="T180">하고 있어 여전히 군사법원의 독립성은 확보되기 어려움</text:span><text:span text:style-name="T181">.</text:span></text:p>
      <text:p text:style-name="P47"><text:span text:style-name="T182"> </text:span><text:span text:style-name="T183">- </text:span><text:span text:style-name="T184">연간 발생하는 사건규모 등을 감안하거나 사건의 성질을 감안하더라도 특별히 군사법원에서 별도로 재판할 특단의 사정이 있지 않으며 사법부 소속의 일반법원에서 재판하는데 아무런 문제가 없음</text:span><text:span text:style-name="T185">.</text:span></text:p>
      <text:p text:style-name="P48"><text:span text:style-name="T186"> </text:span><text:span text:style-name="T187">- </text:span><text:span text:style-name="T188">한편</text:span><text:span text:style-name="T189">, “</text:span><text:span text:style-name="T190">재판관은 피고인보다 동급 이상인 사람이어야 한다</text:span><text:span text:style-name="T191">.”</text:span><text:span text:style-name="T192">고 규정한 군사법원법 제</text:span><text:span text:style-name="T193">28</text:span><text:span text:style-name="T194">조 제</text:span><text:span text:style-name="T195">1</text:span><text:span text:style-name="T196">항 본문의 규정에 따르면 현역 군인 서열 </text:span><text:span text:style-name="T197">1</text:span><text:span text:style-name="T198">위인 합참의장이 피고인이 되는 경우에는 아예 재판부조차 구성할 수 없는 문제는 여전히 존재함</text:span><text:span text:style-name="T199">.</text:span></text:p>
      <text:p text:style-name="P49"/>
      <text:p text:style-name="P50"><text:span text:style-name="T200">▶ </text:span><text:span text:style-name="T201">결론</text:span></text:p>
      <text:p text:style-name="P51"><text:span text:style-name="T202"> </text:span><text:span text:style-name="T203">- </text:span><text:span text:style-name="T204">이와 같이 평시 사단급 보통군사법원 폐지안은 군사법원의 독립성</text:span><text:span text:style-name="T205">·</text:span><text:span text:style-name="T206">공정성을 확보하기에 미흡하므로 반대함</text:span><text:span text:style-name="T207">.</text:span></text:p>
      <text:p text:style-name="P52"><text:span text:style-name="T208"> </text:span><text:span text:style-name="T209">- </text:span><text:span text:style-name="T210">따라서 군사법원을 폐지해 사법부에 속한 일반법원에서 군인이 범한 죄에 대한 재판을 진행하도록 하고</text:span><text:span text:style-name="T211">, </text:span><text:span text:style-name="T212">만약 군사법원을 별도로 설치</text:span><text:span text:style-name="T213">·</text:span><text:span text:style-name="T214">운영하더라도 행정법원이나 가정법원의 사례처럼 사법부 소속의 특별법원으로 설치</text:span><text:span text:style-name="T215">·</text:span><text:span text:style-name="T216">운영하여야 함</text:span><text:span text:style-name="T217">.</text:span></text:p>
      <text:p text:style-name="P53"/>
      <text:p text:style-name="P54"/>
      <text:p text:style-name="P55"><text:span text:style-name="T218">2. </text:span><text:span text:style-name="T219">평시 심판관 제도 원칙적 폐지안</text:span><text:span text:style-name="T220">(</text:span><text:span text:style-name="T221">제</text:span><text:span text:style-name="T222">22</text:span><text:span text:style-name="T223">조 및 제</text:span><text:span text:style-name="T224">26</text:span><text:span text:style-name="T225">조</text:span><text:span text:style-name="T226">)</text:span></text:p>
      <text:p text:style-name="P56"><text:span text:style-name="T227"> </text:span><text:span text:style-name="T228">- </text:span><text:span text:style-name="T229">국방부의 개정안은 평시에 심판관 제도를 원칙적으로 폐지한다고 하면서도</text:span><text:span text:style-name="T230">, </text:span><text:span text:style-name="T231">예외조항을 두어 사실상 심판관이 재판에 관여하는 것을 허용하고 있음</text:span><text:span text:style-name="T232">. </text:span></text:p>
      <text:p text:style-name="P57"><text:span text:style-name="T233"> </text:span><text:span text:style-name="T234">- </text:span><text:span text:style-name="T235">개정안은 관할관이 지정한 군형법 위반 및 군사기밀보호법 위반 범죄 등 군사 범죄 중 </text:span><text:span text:style-name="T236">“</text:span><text:span text:style-name="T237">고도의 군사적 전문 지식과 경험이 필요한 사건</text:span><text:span text:style-name="T238">”</text:span><text:span text:style-name="T239">의 경우에 한해 심판관이 재판에 관여하는 것을 허용한다고 하고 있음</text:span><text:span text:style-name="T240">. </text:span><text:span text:style-name="T241">그러나 </text:span><text:span text:style-name="T242">“</text:span><text:span text:style-name="T243">고도의 군사적 전문 지식과 경험이 필요한 사건</text:span><text:span text:style-name="T244">”</text:span><text:span text:style-name="T245">의 의미와 기준이 명확하지 않아 관할관의 자의적 판단으로 심판관 제도가 계속해서 운용될 가능성이 높음</text:span><text:span text:style-name="T246">. </text:span><text:span text:style-name="T247">또한 </text:span><text:span text:style-name="T248">“</text:span><text:span text:style-name="T249">관할관이 지정한 사건</text:span><text:span text:style-name="T250">”</text:span><text:span text:style-name="T251">이라는 규정에 따라 관할관이 자의적으로 결정함으로써 권한을 남용할 우려가 있음</text:span><text:span text:style-name="T252">. </text:span></text:p>
      <text:p text:style-name="P58"><text:span text:style-name="T253"> </text:span><text:span text:style-name="T254">- </text:span><text:span text:style-name="T255">게다가 군형법에는 현행 군사법원이 다루고 있는 군형사사건의 많은 부분을 차지하는 폭력범죄나 성범죄 등을 다 포괄하고 있어 관할관 재량에 따라서 여전히 심판관이 다수의 재판에 관여할 수 있음</text:span><text:span text:style-name="T256">. </text:span></text:p>
      <text:p text:style-name="P59"/>
      <text:p text:style-name="P60"><text:span text:style-name="T257">▶ </text:span><text:span text:style-name="T258">결론</text:span></text:p>
      <text:p text:style-name="P61"><text:span text:style-name="T259"> </text:span><text:span text:style-name="T260">- </text:span><text:span text:style-name="T261">여전히 법조인의 자격을 갖추지 않은 장교가 군사법원 재판관이 되는 </text:span><text:span text:style-name="T262">‘</text:span><text:span text:style-name="T263">심판관</text:span><text:span text:style-name="T264">’ </text:span><text:span text:style-name="T265">제도를 유지함으로써 법관으로부터 재판받을 권리</text:span><text:span text:style-name="T266">, </text:span><text:span text:style-name="T267">재판의 독립성 보장 등의 문제를 해결하는데 미흡하기에 반대함</text:span><text:span text:style-name="T268">. </text:span></text:p>
      <text:p text:style-name="P62"><text:span text:style-name="T269"> </text:span><text:span text:style-name="T270">- </text:span><text:span text:style-name="T271">신분상의 독립성도 취약한데다가 지휘종속관계가 절대적인 군대의 특성상 자신을 심판관으로 임명한 상급자들의 의중에 따라 재판할 위험성이 훨씬 큰 심판관 제도는 전면 폐지해야 함</text:span><text:span text:style-name="T272">. </text:span></text:p>
      <text:p text:style-name="P63"/>
      <text:p text:style-name="P64"/>
      <text:p text:style-name="P65"><text:span text:style-name="T273">3. </text:span><text:span text:style-name="T274">평시 관할관 확인감경권 원칙적 폐지안</text:span><text:span text:style-name="T275">(</text:span><text:span text:style-name="T276">제</text:span><text:span text:style-name="T277">379</text:span><text:span text:style-name="T278">조</text:span><text:span text:style-name="T279">)</text:span></text:p>
      <text:p text:style-name="P66"><text:span text:style-name="T280"> </text:span><text:span text:style-name="T281">- </text:span><text:span text:style-name="T282">국방부의 개정안은 관할관 확인감경권을 원칙적으로 폐지한다면서 </text:span><text:span text:style-name="T283">‘</text:span><text:span text:style-name="T284">작전</text:span><text:span text:style-name="T285">, </text:span><text:span text:style-name="T286">교육 및 훈련 등 성실하고 적극적인 업무수행 과정에서 발생한 범죄</text:span><text:span text:style-name="T287">’</text:span><text:span text:style-name="T288">에 한해 </text:span><text:span text:style-name="T289">‘2</text:span><text:span text:style-name="T290">분의 </text:span><text:span text:style-name="T291">1 </text:span><text:span text:style-name="T292">미만</text:span><text:span text:style-name="T293">’</text:span><text:span text:style-name="T294">의 범위에서 형의 감경을 허용하고 있음</text:span><text:span text:style-name="T295">. </text:span></text:p>
      <text:p text:style-name="P67"><text:span text:style-name="T296"> </text:span><text:span text:style-name="T297">- </text:span><text:span text:style-name="T298">국방부는 </text:span><text:span text:style-name="T299">‘</text:span><text:span text:style-name="T300">대상범죄와 감경범위를 법률로 엄격히 제한</text:span><text:span text:style-name="T301">’</text:span><text:span text:style-name="T302">하겠다고 했으나 </text:span><text:span text:style-name="T303">‘</text:span><text:span text:style-name="T304">작전</text:span><text:span text:style-name="T305">, </text:span><text:span text:style-name="T306">교육 및 훈련 등 성실하고 적극적인 업무수행 과정에서 발생한 범죄</text:span><text:span text:style-name="T307">’</text:span><text:span text:style-name="T308">라는 것이 판단하는 기준이 애매하고 자의적으로 해석될 수 있어 관할관의 권한 남용 소지가 여전히 존재함</text:span><text:span text:style-name="T309">. </text:span></text:p>
      <text:p text:style-name="P68"><text:span text:style-name="T310"> </text:span><text:span text:style-name="T311">- </text:span><text:span text:style-name="T312">게다가 형량이 과도할 경우 피고인이 양형이 부당하다고 보아서 항소를 할 수 있고 항소심 재판부에서 이를 판단할 수 있음에도 불구하고</text:span><text:span text:style-name="T313">, </text:span><text:span text:style-name="T314">장관 또는 지휘관에게 자의적 해석이 가능한 기준을 근거로 감경권한을 부여하는 것은 사법권보다 지휘권을 우선시하는 것임</text:span><text:span text:style-name="T315">. </text:span></text:p>
      <text:p text:style-name="P69"><text:span text:style-name="T316"> </text:span><text:span text:style-name="T317">- </text:span><text:span text:style-name="T318">지휘관들이 이러한 권한을 군부대의 각종 비리를 저지른 장교를 봐주는 수단으로 사용하거나 지휘관에 대한 절대적 복종을 이끌어내는 수단으로 사용해 군사법제도의 공정성과 독립성을 훼손시키고</text:span><text:span text:style-name="T319">, </text:span><text:span text:style-name="T320">사법제도의 존재의미를 퇴색시키는 경우가 발생하고 있으므로 확인감경권은 폐지하는 것이 마땅함</text:span><text:span text:style-name="T321">.</text:span></text:p>
      <text:p text:style-name="P70"/>
      <text:p text:style-name="P71"><text:span text:style-name="T322">▶ </text:span><text:span text:style-name="T323">결론</text:span></text:p>
      <text:p text:style-name="P72"><text:span text:style-name="T324"> </text:span><text:span text:style-name="T325">- </text:span><text:span text:style-name="T326">법원에서 선고된 형량을 국방부장관 또는 지휘관 등이 임의로 감경하는 관할관 확인조치권을 그동안 남용의 사례에도 불구 일부 유지하는 것은 법의 엄정성에 어긋나므로 반대함</text:span><text:span text:style-name="T327">. </text:span></text:p>
      <text:p text:style-name="P73"><text:span text:style-name="T328"> </text:span><text:span text:style-name="T329">- </text:span><text:span text:style-name="T330">사법권보다 지휘관의 지휘권을 우선하는 관할관 확인감경권은 폐지되어야 함</text:span><text:span text:style-name="T331">.</text:span></text:p>
      <text:p text:style-name="P74"/>
      <text:p text:style-name="P75"/>
      <text:p text:style-name="P76"><text:span text:style-name="T332">4. </text:span><text:span text:style-name="T333">수사의 공정성 침해 우려되는 사건의 상급부대 검찰부 이송안</text:span><text:span text:style-name="T334">(</text:span><text:span text:style-name="T335">제</text:span><text:span text:style-name="T336">36</text:span><text:span text:style-name="T337">조</text:span><text:span text:style-name="T338">)</text:span></text:p>
      <text:p text:style-name="P77"><text:span text:style-name="T339"> </text:span><text:span text:style-name="T340">- </text:span><text:span text:style-name="T341">국방부의 개정안은 </text:span><text:span text:style-name="T342">“</text:span><text:span text:style-name="T343">수사의 공정을 유지하기 어렵다고 판단할 경우에는 직권 또는 해당부대 보통검찰부의 군검찰관의 신청에 의하여 상급부대 보통검찰부로 관할을 이전할 수 있다</text:span><text:span text:style-name="T344">”</text:span><text:span text:style-name="T345">고 적고 있으나 이는 군검찰관의 독립적이고 공정한 수사를 담보할 수 있는 근본적인 해결책이 아님</text:span><text:span text:style-name="T346">. </text:span></text:p>
      <text:p text:style-name="P78"><text:span text:style-name="T347"> </text:span><text:span text:style-name="T348">- </text:span><text:span text:style-name="T349">군검찰관은 사건의 공정한 수사와 공소제기 및 공소유지를 위해 매우 중요한 지위를 가지고 있음에도 불구하고 현행 법상 현직 장교 신분인 군법무관 중에서 임명하고 있어</text:span><text:span text:style-name="T350">(</text:span><text:span text:style-name="T351">군사법원법 </text:span><text:span text:style-name="T352">41</text:span><text:span text:style-name="T353">조 군검찰관의 임명</text:span><text:span text:style-name="T354">) </text:span><text:span text:style-name="T355">지휘종속관계에 취약하고 상관의 범죄를 수사하는데도 한계가 있음</text:span><text:span text:style-name="T356">. </text:span></text:p>
      <text:p text:style-name="P79"/>
      <text:p text:style-name="P80"><text:span text:style-name="T357">▶ </text:span><text:span text:style-name="T358">결론</text:span></text:p>
      <text:p text:style-name="P81"><text:span text:style-name="T359"> </text:span><text:span text:style-name="T360">- </text:span><text:span text:style-name="T361">검찰부 상급부대 이송만으로는 사건 수사의 공정성 침해를 방지할 수 없음</text:span><text:span text:style-name="T362">. </text:span></text:p>
      <text:p text:style-name="P82"><text:span text:style-name="T363"> </text:span><text:span text:style-name="T364">- </text:span><text:span text:style-name="T365">군검찰관이라는 호칭을 군검사로 바꾸고 군검사의 자격을 변호사 자격을 갖추되</text:span><text:span text:style-name="T366">, </text:span><text:span text:style-name="T367">현직 장교는 전역 후 임명할 수 있도록 하여 군검찰의 공정성을 확보해야 함</text:span><text:span text:style-name="T368">.</text:span></text:p>
      <text:p text:style-name="P83"/>
      <text:p text:style-name="P84"><text:span text:style-name="T369">(</text:span><text:span text:style-name="T370">끝</text:span><text:span text:style-name="T371">)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8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19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21" style:parent-style-name="Standard">
      <style:paragraph-properties fo:line-height="165%" fo:margin-bottom="0.071cm" fo:margin-left="1.058cm" fo:margin-right="0.706cm" fo:margin-top="0.071cm" fo:padding-bottom="0.000cm" fo:padding-left="0.000cm" fo:padding-right="0.000cm" fo:padding-top="0.000cm" fo:text-align="left" style:snap-to-layout-grid="true" style:vertical-align="baseline"/>
      <style:text-properties fo:color="#000000" fo:font-size="11.5pt" fo:font-weight="bold" fo:letter-spacing="-1.1pt" style:font-name="HCI Poppy" style:font-name-asian="휴먼명조" style:font-size-asian="11.5pt" style:font-weight-asian="bold"/>
    </style:style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@list l3" style:parent-style-name="Standard"/>
    <style:style style:class="text" style:family="paragraph" style:name="@list l3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3월 30일 월요일 오전 11:16:45</meta:creation-date>
    <dc:title>군대 내 인권보장을 위한 공동행동</dc:title>
    <dc:creator>Administrator</dc:creator>
    <dc:date>2015년 6월 10일 수요일 오후 2:35:48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