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Pictures/00001.jpeg" manifest:media-type="image/jpeg"/>
  <manifest:file-entry manifest:full-path="Pictures/00002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HY견명조" svg:font-family="HY견명조"/>
    <style:font-face style:font-family-generic="system" style:font-pitch="variable" style:name="HY견명조" svg:font-family="HY견명조"/>
    <style:font-face style:font-family-generic="system" style:font-pitch="variable" style:name="휴먼명조" svg:font-family="휴먼명조"/>
    <style:font-face style:font-family-generic="system" style:font-pitch="variable" style:name="한양중고딕" svg:font-family="한양중고딕"/>
    <style:font-face style:font-family-generic="system" style:font-pitch="variable" style:name="한양중고딕" svg:font-family="한양중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체" svg:font-family="바탕체"/>
    <style:font-face style:font-family-generic="system" style:font-pitch="variable" style:name="바탕체" svg:font-family="바탕체"/>
    <style:font-face style:font-family-generic="system" style:font-pitch="variable" style:name="바탕체" svg:font-family="바탕체"/>
  </office:font-face-decls>
  <office:automatic-styles>
    <style:style style:family="paragraph" style:name="P1" style:parent-style-name="0">
      <style:paragraph-properties fo:line-height="190%" fo:text-align="center" style:snap-to-layout-grid="false"/>
    </style:style>
    <style:style style:family="text" style:name="T1">
      <style:text-properties fo:font-size="13.0pt" fo:font-weight="bold" style:font-name="한컴바탕" style:font-name-asian="한컴바탕" style:font-size-asian="13.0pt" style:font-weight-asian="bold"/>
    </style:style>
    <style:style style:family="text" style:name="T2">
      <style:text-properties fo:font-size="13.0pt" fo:font-weight="bold" fo:letter-spacing="-0.4pt" style:font-name="바탕" style:font-name-asian="한컴바탕" style:font-size-asian="13.0pt" style:font-weight-asian="bold"/>
    </style:style>
    <style:style style:family="paragraph" style:name="P2" style:parent-style-name="0">
      <style:paragraph-properties fo:line-height="300%" fo:text-align="center" style:snap-to-layout-grid="false"/>
    </style:style>
    <style:style style:family="text" style:name="T3">
      <style:text-properties fo:font-size="20.0pt" fo:font-weight="bold" fo:letter-spacing="-0.6pt" style:font-name="바탕" style:font-name-asian="한컴바탕" style:font-size-asian="20.0pt" style:font-weight-asian="bold"/>
    </style:style>
    <style:style style:family="paragraph" style:name="P3" style:parent-style-name="0">
      <style:paragraph-properties fo:text-align="center" style:snap-to-layout-grid="false"/>
    </style:style>
    <style:style style:family="text" style:name="T4">
      <style:text-properties fo:font-size="15.0pt" fo:font-weight="bold" fo:letter-spacing="-0.5pt" style:font-name="바탕" style:font-name-asian="한컴바탕" style:font-size-asian="15.0pt" style:font-weight-asian="bold"/>
    </style:style>
    <style:style style:family="paragraph" style:name="P4" style:parent-style-name="0">
      <style:paragraph-properties fo:text-align="center" style:snap-to-layout-grid="false"/>
    </style:style>
    <style:style style:family="text" style:name="T5">
      <style:text-properties fo:font-size="15.0pt" fo:font-weight="bold" fo:letter-spacing="-0.5pt" style:font-name="바탕" style:font-name-asian="한컴바탕" style:font-size-asian="15.0pt" style:font-weight-asian="bold"/>
    </style:style>
    <style:style style:family="paragraph" style:name="P5" style:parent-style-name="0">
      <style:paragraph-properties fo:text-align="center" style:snap-to-layout-grid="false"/>
    </style:style>
    <style:style style:family="text" style:name="T6">
      <style:text-properties fo:font-size="15.0pt" fo:font-weight="bold" fo:letter-spacing="-0.5pt" style:font-name="바탕" style:font-name-asian="한컴바탕" style:font-size-asian="15.0pt" style:font-weight-asian="bold"/>
    </style:style>
    <style:style style:family="paragraph" style:name="P6" style:parent-style-name="0">
      <style:paragraph-properties fo:line-height="180%" fo:text-align="center" style:snap-to-layout-grid="false"/>
    </style:style>
    <style:style style:family="text" style:name="T7">
      <style:text-properties fo:font-size="14.0pt" fo:font-weight="bold" fo:letter-spacing="-0.4pt" style:font-name="바탕" style:font-name-asian="한컴바탕" style:font-size-asian="14.0pt" style:font-weight-asian="bold"/>
    </style:style>
    <style:style style:family="paragraph" style:name="P7" style:parent-style-name="0">
      <style:paragraph-properties fo:line-height="180%" fo:margin-bottom="0.353cm" fo:text-indent="0.353cm" style:snap-to-layout-grid="false"/>
    </style:style>
    <style:style style:family="text" style:name="T8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9">
      <style:text-properties fo:font-size="12.0pt" style:font-name="한컴바탕" style:font-name-asian="한컴바탕" style:font-size-asian="12.0pt"/>
    </style:style>
    <style:style style:family="text" style:name="T10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1">
      <style:text-properties fo:font-size="12.0pt" style:font-name="한컴바탕" style:font-name-asian="한컴바탕" style:font-size-asian="12.0pt"/>
    </style:style>
    <style:style style:family="text" style:name="T12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3">
      <style:text-properties fo:font-size="12.0pt" style:font-name="한컴바탕" style:font-name-asian="한컴바탕" style:font-size-asian="12.0pt"/>
    </style:style>
    <style:style style:family="text" style:name="T14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5">
      <style:text-properties fo:font-size="12.0pt" style:font-name="한컴바탕" style:font-name-asian="한컴바탕" style:font-size-asian="12.0pt"/>
    </style:style>
    <style:style style:family="text" style:name="T16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7">
      <style:text-properties fo:font-size="12.0pt" style:font-name="한컴바탕" style:font-name-asian="한컴바탕" style:font-size-asian="12.0pt"/>
    </style:style>
    <style:style style:family="text" style:name="T18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9">
      <style:text-properties fo:font-size="12.0pt" style:font-name="한컴바탕" style:font-name-asian="한컴바탕" style:font-size-asian="12.0pt"/>
    </style:style>
    <style:style style:family="text" style:name="T20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21">
      <style:text-properties fo:font-size="12.0pt" style:font-name="한컴바탕" style:font-name-asian="한컴바탕" style:font-size-asian="12.0pt"/>
    </style:style>
    <style:style style:family="text" style:name="T22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23">
      <style:text-properties fo:font-size="12.0pt" style:font-name="한컴바탕" style:font-name-asian="한컴바탕" style:font-size-asian="12.0pt"/>
    </style:style>
    <style:style style:family="text" style:name="T24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25">
      <style:text-properties fo:font-size="12.0pt" style:font-name="한컴바탕" style:font-name-asian="한컴바탕" style:font-size-asian="12.0pt"/>
    </style:style>
    <style:style style:family="text" style:name="T26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27">
      <style:text-properties fo:font-size="12.0pt" style:font-name="한컴바탕" style:font-name-asian="한컴바탕" style:font-size-asian="12.0pt"/>
    </style:style>
    <style:style style:family="text" style:name="T28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29">
      <style:text-properties fo:font-size="12.0pt" style:font-name="한컴바탕" style:font-name-asian="한컴바탕" style:font-size-asian="12.0pt"/>
    </style:style>
    <style:style style:family="text" style:name="T30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31">
      <style:text-properties fo:font-size="12.0pt" style:font-name="한컴바탕" style:font-name-asian="한컴바탕" style:font-size-asian="12.0pt"/>
    </style:style>
    <style:style style:family="text" style:name="T32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33">
      <style:text-properties fo:font-size="12.0pt" style:font-name="한컴바탕" style:font-name-asian="한컴바탕" style:font-size-asian="12.0pt"/>
    </style:style>
    <style:style style:family="text" style:name="T34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35">
      <style:text-properties fo:font-size="12.0pt" style:font-name="한컴바탕" style:font-name-asian="한컴바탕" style:font-size-asian="12.0pt"/>
    </style:style>
    <style:style style:family="text" style:name="T36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37">
      <style:text-properties fo:font-size="12.0pt" style:font-name="한컴바탕" style:font-name-asian="한컴바탕" style:font-size-asian="12.0pt"/>
    </style:style>
    <style:style style:family="text" style:name="T38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39">
      <style:text-properties fo:font-size="12.0pt" style:font-name="한컴바탕" style:font-name-asian="한컴바탕" style:font-size-asian="12.0pt"/>
    </style:style>
    <style:style style:family="text" style:name="T40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41">
      <style:text-properties fo:font-size="12.0pt" style:font-name="한컴바탕" style:font-name-asian="한컴바탕" style:font-size-asian="12.0pt"/>
    </style:style>
    <style:style style:family="text" style:name="T42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43">
      <style:text-properties fo:font-size="12.0pt" style:font-name="한컴바탕" style:font-name-asian="한컴바탕" style:font-size-asian="12.0pt"/>
    </style:style>
    <style:style style:family="paragraph" style:name="P8" style:parent-style-name="0">
      <style:paragraph-properties fo:line-height="180%" fo:margin-bottom="0.353cm" fo:text-indent="0.353cm" style:snap-to-layout-grid="false"/>
    </style:style>
    <style:style style:family="text" style:name="T44">
      <style:text-properties fo:font-size="12.0pt" style:font-name="한컴바탕" style:font-name-asian="한컴바탕" style:font-size-asian="12.0pt"/>
    </style:style>
    <style:style style:family="text" style:name="T4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46">
      <style:text-properties fo:font-size="12.0pt" style:font-name="한컴바탕" style:font-name-asian="한컴바탕" style:font-size-asian="12.0pt"/>
    </style:style>
    <style:style style:family="text" style:name="T4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48">
      <style:text-properties fo:font-size="12.0pt" style:font-name="한컴바탕" style:font-name-asian="한컴바탕" style:font-size-asian="12.0pt"/>
    </style:style>
    <style:style style:family="text" style:name="T4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50">
      <style:text-properties fo:font-size="12.0pt" style:font-name="한컴바탕" style:font-name-asian="한컴바탕" style:font-size-asian="12.0pt"/>
    </style:style>
    <style:style style:family="text" style:name="T5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52">
      <style:text-properties fo:font-size="12.0pt" style:font-name="한컴바탕" style:font-name-asian="한컴바탕" style:font-size-asian="12.0pt"/>
    </style:style>
    <style:style style:family="text" style:name="T5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54">
      <style:text-properties fo:font-size="12.0pt" style:font-name="한컴바탕" style:font-name-asian="한컴바탕" style:font-size-asian="12.0pt"/>
    </style:style>
    <style:style style:family="text" style:name="T5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56">
      <style:text-properties fo:font-size="12.0pt" style:font-name="한컴바탕" style:font-name-asian="한컴바탕" style:font-size-asian="12.0pt"/>
    </style:style>
    <style:style style:family="text" style:name="T5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58">
      <style:text-properties fo:font-size="12.0pt" style:font-name="한컴바탕" style:font-name-asian="한컴바탕" style:font-size-asian="12.0pt"/>
    </style:style>
    <style:style style:family="text" style:name="T5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60">
      <style:text-properties fo:font-size="12.0pt" style:font-name="한컴바탕" style:font-name-asian="한컴바탕" style:font-size-asian="12.0pt"/>
    </style:style>
    <style:style style:family="text" style:name="T6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62">
      <style:text-properties fo:font-size="12.0pt" style:font-name="한컴바탕" style:font-name-asian="한컴바탕" style:font-size-asian="12.0pt"/>
    </style:style>
    <style:style style:family="text" style:name="T6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64">
      <style:text-properties fo:font-size="12.0pt" style:font-name="한컴바탕" style:font-name-asian="한컴바탕" style:font-size-asian="12.0pt"/>
    </style:style>
    <style:style style:family="text" style:name="T6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66">
      <style:text-properties fo:font-size="12.0pt" style:font-name="한컴바탕" style:font-name-asian="한컴바탕" style:font-size-asian="12.0pt"/>
    </style:style>
    <style:style style:family="text" style:name="T6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68">
      <style:text-properties fo:font-size="12.0pt" style:font-name="한컴바탕" style:font-name-asian="한컴바탕" style:font-size-asian="12.0pt"/>
    </style:style>
    <style:style style:family="paragraph" style:name="P9" style:parent-style-name="0">
      <style:paragraph-properties fo:line-height="180%" fo:margin-bottom="0.353cm" fo:text-indent="0.353cm" style:snap-to-layout-grid="false"/>
    </style:style>
    <style:style style:family="text" style:name="T6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70">
      <style:text-properties fo:font-size="12.0pt" style:font-name="한컴바탕" style:font-name-asian="한컴바탕" style:font-size-asian="12.0pt"/>
    </style:style>
    <style:style style:family="text" style:name="T7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72">
      <style:text-properties fo:font-size="12.0pt" style:font-name="한컴바탕" style:font-name-asian="한컴바탕" style:font-size-asian="12.0pt"/>
    </style:style>
    <style:style style:family="text" style:name="T7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74">
      <style:text-properties fo:font-size="12.0pt" style:font-name="한컴바탕" style:font-name-asian="한컴바탕" style:font-size-asian="12.0pt"/>
    </style:style>
    <style:style style:family="text" style:name="T7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76">
      <style:text-properties fo:font-size="12.0pt" style:font-name="한컴바탕" style:font-name-asian="한컴바탕" style:font-size-asian="12.0pt"/>
    </style:style>
    <style:style style:family="text" style:name="T7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78">
      <style:text-properties fo:font-size="12.0pt" style:font-name="한컴바탕" style:font-name-asian="한컴바탕" style:font-size-asian="12.0pt"/>
    </style:style>
    <style:style style:family="text" style:name="T7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80">
      <style:text-properties fo:font-size="12.0pt" style:font-name="한컴바탕" style:font-name-asian="한컴바탕" style:font-size-asian="12.0pt"/>
    </style:style>
    <style:style style:family="text" style:name="T8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82">
      <style:text-properties fo:font-size="12.0pt" style:font-name="한컴바탕" style:font-name-asian="한컴바탕" style:font-size-asian="12.0pt"/>
    </style:style>
    <style:style style:family="text" style:name="T8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84">
      <style:text-properties fo:font-size="12.0pt" style:font-name="한컴바탕" style:font-name-asian="한컴바탕" style:font-size-asian="12.0pt"/>
    </style:style>
    <style:style style:family="paragraph" style:name="P10" style:parent-style-name="0">
      <style:paragraph-properties fo:line-height="180%" fo:margin-bottom="0.353cm" fo:text-indent="0.353cm" style:snap-to-layout-grid="false"/>
    </style:style>
    <style:style style:family="text" style:name="T8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86">
      <style:text-properties fo:font-size="12.0pt" style:font-name="한컴바탕" style:font-name-asian="한컴바탕" style:font-size-asian="12.0pt"/>
    </style:style>
    <style:style style:family="text" style:name="T8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88">
      <style:text-properties fo:font-size="12.0pt" style:font-name="한컴바탕" style:font-name-asian="한컴바탕" style:font-size-asian="12.0pt"/>
    </style:style>
    <style:style style:family="text" style:name="T8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90">
      <style:text-properties fo:font-size="12.0pt" style:font-name="한컴바탕" style:font-name-asian="한컴바탕" style:font-size-asian="12.0pt"/>
    </style:style>
    <style:style style:family="text" style:name="T9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92">
      <style:text-properties fo:font-size="12.0pt" style:font-name="한컴바탕" style:font-name-asian="한컴바탕" style:font-size-asian="12.0pt"/>
    </style:style>
    <style:style style:family="text" style:name="T9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94">
      <style:text-properties fo:font-size="12.0pt" style:font-name="한컴바탕" style:font-name-asian="한컴바탕" style:font-size-asian="12.0pt"/>
    </style:style>
    <style:style style:family="text" style:name="T9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96">
      <style:text-properties fo:font-size="12.0pt" style:font-name="한컴바탕" style:font-name-asian="한컴바탕" style:font-size-asian="12.0pt"/>
    </style:style>
    <style:style style:family="text" style:name="T9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98">
      <style:text-properties fo:font-size="12.0pt" style:font-name="한컴바탕" style:font-name-asian="한컴바탕" style:font-size-asian="12.0pt"/>
    </style:style>
    <style:style style:family="text" style:name="T9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00">
      <style:text-properties fo:font-size="12.0pt" style:font-name="한컴바탕" style:font-name-asian="한컴바탕" style:font-size-asian="12.0pt"/>
    </style:style>
    <style:style style:family="paragraph" style:name="P11" style:parent-style-name="0">
      <style:paragraph-properties fo:line-height="180%" fo:margin-bottom="0.353cm" fo:text-indent="0.353cm" style:snap-to-layout-grid="false"/>
    </style:style>
    <style:style style:family="text" style:name="T10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02">
      <style:text-properties fo:font-size="12.0pt" style:font-name="한컴바탕" style:font-name-asian="한컴바탕" style:font-size-asian="12.0pt"/>
    </style:style>
    <style:style style:family="text" style:name="T10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04">
      <style:text-properties fo:font-size="12.0pt" style:font-name="한컴바탕" style:font-name-asian="한컴바탕" style:font-size-asian="12.0pt"/>
    </style:style>
    <style:style style:family="text" style:name="T10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06">
      <style:text-properties fo:font-size="12.0pt" style:font-name="한컴바탕" style:font-name-asian="한컴바탕" style:font-size-asian="12.0pt"/>
    </style:style>
    <style:style style:family="text" style:name="T10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08">
      <style:text-properties fo:font-size="12.0pt" style:font-name="한컴바탕" style:font-name-asian="한컴바탕" style:font-size-asian="12.0pt"/>
    </style:style>
    <style:style style:family="paragraph" style:name="P12" style:parent-style-name="0">
      <style:paragraph-properties fo:line-height="180%" fo:margin-bottom="0.353cm" fo:text-indent="0.353cm" style:snap-to-layout-grid="false"/>
    </style:style>
    <style:style style:family="text" style:name="T10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10">
      <style:text-properties fo:font-size="12.0pt" style:font-name="한컴바탕" style:font-name-asian="한컴바탕" style:font-size-asian="12.0pt"/>
    </style:style>
    <style:style style:family="text" style:name="T11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12">
      <style:text-properties fo:font-size="12.0pt" style:font-name="한컴바탕" style:font-name-asian="한컴바탕" style:font-size-asian="12.0pt"/>
    </style:style>
    <style:style style:family="text" style:name="T11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14">
      <style:text-properties fo:font-size="12.0pt" style:font-name="한컴바탕" style:font-name-asian="한컴바탕" style:font-size-asian="12.0pt"/>
    </style:style>
    <style:style style:family="text" style:name="T11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16">
      <style:text-properties fo:font-size="12.0pt" style:font-name="한컴바탕" style:font-name-asian="한컴바탕" style:font-size-asian="12.0pt"/>
    </style:style>
    <style:style style:family="text" style:name="T11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18">
      <style:text-properties fo:font-size="12.0pt" style:font-name="한컴바탕" style:font-name-asian="한컴바탕" style:font-size-asian="12.0pt"/>
    </style:style>
    <style:style style:family="text" style:name="T11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20">
      <style:text-properties fo:font-size="12.0pt" style:font-name="한컴바탕" style:font-name-asian="한컴바탕" style:font-size-asian="12.0pt"/>
    </style:style>
    <style:style style:family="text" style:name="T12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22">
      <style:text-properties fo:font-size="12.0pt" style:font-name="한컴바탕" style:font-name-asian="한컴바탕" style:font-size-asian="12.0pt"/>
    </style:style>
    <style:style style:family="paragraph" style:name="P13" style:parent-style-name="0">
      <style:paragraph-properties fo:line-height="180%" fo:margin-bottom="0.353cm" fo:text-indent="0.353cm" style:snap-to-layout-grid="false"/>
    </style:style>
    <style:style style:family="text" style:name="T12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24">
      <style:text-properties fo:font-size="12.0pt" style:font-name="한컴바탕" style:font-name-asian="한컴바탕" style:font-size-asian="12.0pt"/>
    </style:style>
    <style:style style:family="text" style:name="T12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26">
      <style:text-properties fo:font-size="12.0pt" style:font-name="한컴바탕" style:font-name-asian="한컴바탕" style:font-size-asian="12.0pt"/>
    </style:style>
    <style:style style:family="text" style:name="T12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28">
      <style:text-properties fo:font-size="12.0pt" style:font-name="한컴바탕" style:font-name-asian="한컴바탕" style:font-size-asian="12.0pt"/>
    </style:style>
    <style:style style:family="text" style:name="T12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30">
      <style:text-properties fo:font-size="12.0pt" style:font-name="한컴바탕" style:font-name-asian="한컴바탕" style:font-size-asian="12.0pt"/>
    </style:style>
    <style:style style:family="text" style:name="T13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32">
      <style:text-properties fo:font-size="12.0pt" style:font-name="한컴바탕" style:font-name-asian="한컴바탕" style:font-size-asian="12.0pt"/>
    </style:style>
    <style:style style:family="text" style:name="T13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34">
      <style:text-properties fo:font-size="12.0pt" style:font-name="한컴바탕" style:font-name-asian="한컴바탕" style:font-size-asian="12.0pt"/>
    </style:style>
    <style:style style:family="text" style:name="T13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36">
      <style:text-properties fo:font-size="12.0pt" style:font-name="한컴바탕" style:font-name-asian="한컴바탕" style:font-size-asian="12.0pt"/>
    </style:style>
    <style:style style:family="text" style:name="T13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38">
      <style:text-properties fo:font-size="12.0pt" style:font-name="한컴바탕" style:font-name-asian="한컴바탕" style:font-size-asian="12.0pt"/>
    </style:style>
    <style:style style:family="text" style:name="T13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40">
      <style:text-properties fo:font-size="12.0pt" style:font-name="한컴바탕" style:font-name-asian="한컴바탕" style:font-size-asian="12.0pt"/>
    </style:style>
    <style:style style:family="paragraph" style:name="P14" style:parent-style-name="0">
      <style:paragraph-properties fo:line-height="180%" fo:margin-bottom="0.353cm" fo:text-indent="0.353cm" style:snap-to-layout-grid="false"/>
    </style:style>
    <style:style style:family="text" style:name="T14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42">
      <style:text-properties fo:font-size="12.0pt" style:font-name="한컴바탕" style:font-name-asian="한컴바탕" style:font-size-asian="12.0pt"/>
    </style:style>
    <style:style style:family="text" style:name="T14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44">
      <style:text-properties fo:font-size="12.0pt" style:font-name="한컴바탕" style:font-name-asian="한컴바탕" style:font-size-asian="12.0pt"/>
    </style:style>
    <style:style style:family="text" style:name="T145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46">
      <style:text-properties fo:font-size="12.0pt" style:font-name="한컴바탕" style:font-name-asian="한컴바탕" style:font-size-asian="12.0pt"/>
    </style:style>
    <style:style style:family="text" style:name="T147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48">
      <style:text-properties fo:font-size="12.0pt" style:font-name="한컴바탕" style:font-name-asian="한컴바탕" style:font-size-asian="12.0pt"/>
    </style:style>
    <style:style style:family="paragraph" style:name="P15" style:parent-style-name="0">
      <style:paragraph-properties fo:line-height="180%" fo:margin-bottom="0.353cm" fo:text-indent="0.353cm" style:snap-to-layout-grid="false"/>
    </style:style>
    <style:style style:family="text" style:name="T149">
      <style:text-properties fo:font-size="12.0pt" style:font-name="한컴바탕" style:font-name-asian="한컴바탕" style:font-size-asian="12.0pt"/>
    </style:style>
    <style:style style:family="text" style:name="T150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51">
      <style:text-properties fo:font-size="12.0pt" style:font-name="한컴바탕" style:font-name-asian="한컴바탕" style:font-size-asian="12.0pt"/>
    </style:style>
    <style:style style:family="text" style:name="T152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53">
      <style:text-properties fo:font-size="12.0pt" style:font-name="한컴바탕" style:font-name-asian="한컴바탕" style:font-size-asian="12.0pt"/>
    </style:style>
    <style:style style:family="text" style:name="T154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55">
      <style:text-properties fo:font-size="12.0pt" style:font-name="한컴바탕" style:font-name-asian="한컴바탕" style:font-size-asian="12.0pt"/>
    </style:style>
    <style:style style:family="text" style:name="T156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57">
      <style:text-properties fo:font-size="12.0pt" style:font-name="한컴바탕" style:font-name-asian="한컴바탕" style:font-size-asian="12.0pt"/>
    </style:style>
    <style:style style:family="text" style:name="T158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59">
      <style:text-properties fo:font-size="12.0pt" style:font-name="한컴바탕" style:font-name-asian="한컴바탕" style:font-size-asian="12.0pt"/>
    </style:style>
    <style:style style:family="text" style:name="T160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61">
      <style:text-properties fo:font-size="12.0pt" style:font-name="한컴바탕" style:font-name-asian="한컴바탕" style:font-size-asian="12.0pt"/>
    </style:style>
    <style:style style:family="text" style:name="T162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63">
      <style:text-properties fo:font-size="12.0pt" style:font-name="한컴바탕" style:font-name-asian="한컴바탕" style:font-size-asian="12.0pt"/>
    </style:style>
    <style:style style:family="text" style:name="T164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65">
      <style:text-properties fo:font-size="12.0pt" style:font-name="한컴바탕" style:font-name-asian="한컴바탕" style:font-size-asian="12.0pt"/>
    </style:style>
    <style:style style:family="text" style:name="T166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67">
      <style:text-properties fo:font-size="12.0pt" style:font-name="한컴바탕" style:font-name-asian="한컴바탕" style:font-size-asian="12.0pt"/>
    </style:style>
    <style:style style:family="paragraph" style:name="P16" style:parent-style-name="0">
      <style:paragraph-properties fo:line-height="190%" fo:text-align="center" fo:text-indent="0.353cm" style:snap-to-layout-grid="false"/>
    </style:style>
    <style:style style:family="paragraph" style:name="P17" style:parent-style-name="0">
      <style:paragraph-properties fo:line-height="190%" fo:text-align="center" fo:text-indent="0.353cm" style:snap-to-layout-grid="false"/>
    </style:style>
    <style:style style:family="text" style:name="T168">
      <style:text-properties fo:font-size="12.0pt" style:font-name="한컴바탕" style:font-name-asian="한컴바탕" style:font-size-asian="12.0pt"/>
    </style:style>
    <style:style style:family="text" style:name="T169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70">
      <style:text-properties fo:font-size="12.0pt" style:font-name="한컴바탕" style:font-name-asian="한컴바탕" style:font-size-asian="12.0pt"/>
    </style:style>
    <style:style style:family="text" style:name="T171">
      <style:text-properties fo:font-size="12.0pt" fo:font-weight="bold" fo:letter-spacing="-0.4pt" style:font-name="바탕" style:font-name-asian="한컴바탕" style:font-size-asian="12.0pt" style:font-weight-asian="bold"/>
    </style:style>
    <style:style style:family="text" style:name="T172">
      <style:text-properties fo:font-size="12.0pt" style:font-name="한컴바탕" style:font-name-asian="한컴바탕" style:font-size-asian="12.0pt"/>
    </style:style>
    <style:style style:family="text" style:name="T173">
      <style:text-properties fo:font-size="12.0pt" fo:font-weight="bold" fo:letter-spacing="-0.4pt" style:font-name="바탕" style:font-name-asian="한컴바탕" style:font-size-asian="12.0pt" style:font-weight-asian="bold"/>
    </style:style>
    <style:style style:family="paragraph" style:name="P18" style:parent-style-name="0">
      <style:paragraph-properties fo:line-height="190%" fo:text-align="center" fo:text-indent="0.353cm" style:snap-to-layout-grid="false"/>
    </style:style>
    <style:style style:family="text" style:name="T174">
      <style:text-properties fo:font-size="13.0pt" fo:font-weight="bold" fo:letter-spacing="-0.4pt" style:font-name="바탕" style:font-name-asian="한컴바탕" style:font-size-asian="13.0pt" style:font-weight-asian="bold"/>
    </style:style>
    <style:style style:family="paragraph" style:name="P19" style:parent-style-name="0">
      <style:paragraph-properties fo:line-height="170%" fo:margin-left="1.728cm" fo:text-align="center" fo:text-indent="-1.728cm" style:snap-to-layout-grid="false"/>
    </style:style>
    <style:style style:family="text" style:name="T175">
      <style:text-properties fo:font-size="15.0pt" style:font-name="바탕" style:font-name-asian="HY견명조" style:font-size-asian="15.0pt"/>
    </style:style>
    <style:style style:family="text" style:name="T176">
      <style:text-properties fo:font-size="15.0pt" style:font-name="HY견명조" style:font-name-asian="HY견명조" style:font-size-asian="15.0pt"/>
    </style:style>
    <style:style style:family="text" style:name="T177">
      <style:text-properties fo:font-size="15.0pt" style:font-name="바탕" style:font-name-asian="HY견명조" style:font-size-asian="15.0pt"/>
    </style:style>
    <style:style style:family="paragraph" style:name="P20" style:parent-style-name="0">
      <style:paragraph-properties style:snap-to-layout-grid="false"/>
    </style:style>
    <style:style style:family="paragraph" style:name="P21" style:parent-style-name="0">
      <style:paragraph-properties style:snap-to-layout-grid="false"/>
    </style:style>
    <style:style style:family="text" style:name="T178">
      <style:text-properties fo:font-size="9.0pt" style:font-name="바탕" style:font-name-asian="한양중고딕" style:font-size-asian="9.0pt"/>
    </style:style>
    <style:style style:family="text" style:name="T179">
      <style:text-properties fo:font-size="9.0pt" style:font-name="한양중고딕" style:font-name-asian="한양중고딕" style:font-size-asian="9.0pt"/>
    </style:style>
    <style:style style:family="text" style:name="T180">
      <style:text-properties fo:font-size="9.0pt" style:font-name="바탕" style:font-name-asian="한양중고딕" style:font-size-asian="9.0pt"/>
    </style:style>
    <style:style style:family="text" style:name="T181">
      <style:text-properties fo:font-size="9.0pt" style:font-name="한양중고딕" style:font-name-asian="한양중고딕" style:font-size-asian="9.0pt"/>
    </style:style>
    <style:style style:family="text" style:name="T182">
      <style:text-properties fo:font-size="9.0pt" style:font-name="바탕" style:font-name-asian="한양중고딕" style:font-size-asian="9.0pt"/>
    </style:style>
    <style:style style:family="text" style:name="T183">
      <style:text-properties fo:font-size="9.0pt" style:font-name="한양중고딕" style:font-name-asian="한양중고딕" style:font-size-asian="9.0pt"/>
    </style:style>
    <style:style style:family="text" style:name="T184">
      <style:text-properties fo:font-size="9.0pt" style:font-name="바탕" style:font-name-asian="한양중고딕" style:font-size-asian="9.0pt"/>
    </style:style>
    <style:style style:family="text" style:name="T185">
      <style:text-properties fo:font-size="9.0pt" style:font-name="한양중고딕" style:font-name-asian="한양중고딕" style:font-size-asian="9.0pt"/>
    </style:style>
    <style:style style:family="text" style:name="T186">
      <style:text-properties fo:font-size="9.0pt" style:font-name="바탕" style:font-name-asian="한양중고딕" style:font-size-asian="9.0pt"/>
    </style:style>
    <style:style style:family="text" style:name="T187">
      <style:text-properties fo:font-size="9.0pt" style:font-name="한양중고딕" style:font-name-asian="한양중고딕" style:font-size-asian="9.0pt"/>
    </style:style>
    <style:style style:family="text" style:name="T188">
      <style:text-properties fo:font-size="9.0pt" style:font-name="바탕" style:font-name-asian="한양중고딕" style:font-size-asian="9.0pt"/>
    </style:style>
    <style:style style:family="text" style:name="T189">
      <style:text-properties fo:font-size="9.0pt" style:font-name="한양중고딕" style:font-name-asian="한양중고딕" style:font-size-asian="9.0pt"/>
    </style:style>
    <style:style style:family="text" style:name="T190">
      <style:text-properties fo:font-size="9.0pt" style:font-name="바탕" style:font-name-asian="한양중고딕" style:font-size-asian="9.0pt"/>
    </style:style>
    <style:style style:family="text" style:name="T191">
      <style:text-properties fo:font-size="9.0pt" style:font-name="한양중고딕" style:font-name-asian="한양중고딕" style:font-size-asian="9.0pt"/>
    </style:style>
    <style:style style:family="text" style:name="T192">
      <style:text-properties fo:font-size="9.0pt" style:font-name="바탕" style:font-name-asian="한양중고딕" style:font-size-asian="9.0pt"/>
    </style:style>
    <style:style style:family="text" style:name="T193">
      <style:text-properties fo:font-size="9.0pt" style:font-name="한양중고딕" style:font-name-asian="한양중고딕" style:font-size-asian="9.0pt"/>
    </style:style>
    <style:style style:family="text" style:name="T194">
      <style:text-properties fo:font-size="9.0pt" style:font-name="바탕" style:font-name-asian="한양중고딕" style:font-size-asian="9.0pt"/>
    </style:style>
    <style:style style:family="text" style:name="T195">
      <style:text-properties fo:font-size="9.0pt" style:font-name="한양중고딕" style:font-name-asian="한양중고딕" style:font-size-asian="9.0pt"/>
    </style:style>
    <style:style style:family="text" style:name="T196">
      <style:text-properties fo:font-size="9.0pt" style:font-name="바탕" style:font-name-asian="한양중고딕" style:font-size-asian="9.0pt"/>
    </style:style>
    <style:style style:family="text" style:name="T197">
      <style:text-properties fo:font-size="9.0pt" style:font-name="한양중고딕" style:font-name-asian="한양중고딕" style:font-size-asian="9.0pt"/>
    </style:style>
    <style:style style:family="text" style:name="T198">
      <style:text-properties fo:font-size="9.0pt" style:font-name="바탕" style:font-name-asian="한양중고딕" style:font-size-asian="9.0pt"/>
    </style:style>
    <style:style style:family="text" style:name="T199">
      <style:text-properties fo:font-size="9.0pt" style:font-name="한양중고딕" style:font-name-asian="한양중고딕" style:font-size-asian="9.0pt"/>
    </style:style>
    <style:style style:family="text" style:name="T200">
      <style:text-properties fo:font-size="9.0pt" style:font-name="바탕" style:font-name-asian="한양중고딕" style:font-size-asian="9.0pt"/>
    </style:style>
    <style:style style:family="text" style:name="T201">
      <style:text-properties fo:font-size="9.0pt" style:font-name="한양중고딕" style:font-name-asian="한양중고딕" style:font-size-asian="9.0pt"/>
    </style:style>
    <style:style style:family="text" style:name="T202">
      <style:text-properties fo:font-size="9.0pt" style:font-name="바탕" style:font-name-asian="한양중고딕" style:font-size-asian="9.0pt"/>
    </style:style>
    <style:style style:family="text" style:name="T203">
      <style:text-properties fo:font-size="9.0pt" style:font-name="한양중고딕" style:font-name-asian="한양중고딕" style:font-size-asian="9.0pt"/>
    </style:style>
    <style:style style:family="text" style:name="T204">
      <style:text-properties fo:font-size="9.0pt" style:font-name="바탕" style:font-name-asian="한양중고딕" style:font-size-asian="9.0pt"/>
    </style:style>
    <style:style style:family="text" style:name="T205">
      <style:text-properties fo:font-size="9.0pt" style:font-name="한양중고딕" style:font-name-asian="한양중고딕" style:font-size-asian="9.0pt"/>
    </style:style>
    <style:style style:family="text" style:name="T206">
      <style:text-properties fo:font-size="9.0pt" style:font-name="바탕" style:font-name-asian="한양중고딕" style:font-size-asian="9.0pt"/>
    </style:style>
    <style:style style:family="text" style:name="T207">
      <style:text-properties fo:font-size="9.0pt" style:font-name="한양중고딕" style:font-name-asian="한양중고딕" style:font-size-asian="9.0pt"/>
    </style:style>
    <style:style style:family="text" style:name="T208">
      <style:text-properties fo:font-size="9.0pt" style:font-name="바탕" style:font-name-asian="한양중고딕" style:font-size-asian="9.0pt"/>
    </style:style>
    <style:style style:family="text" style:name="T209">
      <style:text-properties fo:font-size="9.0pt" style:font-name="한양중고딕" style:font-name-asian="한양중고딕" style:font-size-asian="9.0pt"/>
    </style:style>
    <style:style style:family="text" style:name="T210">
      <style:text-properties fo:font-size="9.0pt" style:font-name="바탕" style:font-name-asian="한양중고딕" style:font-size-asian="9.0pt"/>
    </style:style>
    <style:style style:family="text" style:name="T211">
      <style:text-properties fo:font-size="9.0pt" style:font-name="한양중고딕" style:font-name-asian="한양중고딕" style:font-size-asian="9.0pt"/>
    </style:style>
    <style:style style:family="text" style:name="T212">
      <style:text-properties fo:font-size="9.0pt" style:font-name="바탕" style:font-name-asian="한양중고딕" style:font-size-asian="9.0pt"/>
    </style:style>
    <style:style style:family="text" style:name="T213">
      <style:text-properties fo:font-size="9.0pt" style:font-name="한양중고딕" style:font-name-asian="한양중고딕" style:font-size-asian="9.0pt"/>
    </style:style>
    <style:style style:family="text" style:name="T214">
      <style:text-properties fo:font-size="9.0pt" style:font-name="바탕" style:font-name-asian="한양중고딕" style:font-size-asian="9.0pt"/>
    </style:style>
    <style:style style:family="text" style:name="T215">
      <style:text-properties fo:font-size="9.0pt" style:font-name="한양중고딕" style:font-name-asian="한양중고딕" style:font-size-asian="9.0pt"/>
    </style:style>
    <style:style style:family="text" style:name="T216">
      <style:text-properties fo:font-size="9.0pt" style:font-name="바탕" style:font-name-asian="한양중고딕" style:font-size-asian="9.0pt"/>
    </style:style>
    <style:style style:family="text" style:name="T217">
      <style:text-properties fo:font-size="9.0pt" style:font-name="한양중고딕" style:font-name-asian="한양중고딕" style:font-size-asian="9.0pt"/>
    </style:style>
    <style:style style:family="text" style:name="T218">
      <style:text-properties fo:font-size="9.0pt" style:font-name="바탕" style:font-name-asian="한양중고딕" style:font-size-asian="9.0pt"/>
    </style:style>
    <style:style style:family="text" style:name="T219">
      <style:text-properties fo:font-size="9.0pt" style:font-name="한양중고딕" style:font-name-asian="한양중고딕" style:font-size-asian="9.0pt"/>
    </style:style>
    <style:style style:family="text" style:name="T220">
      <style:text-properties fo:font-size="9.0pt" style:font-name="바탕" style:font-name-asian="한양중고딕" style:font-size-asian="9.0pt"/>
    </style:style>
    <style:style style:family="text" style:name="T221">
      <style:text-properties fo:font-size="9.0pt" style:font-name="한양중고딕" style:font-name-asian="한양중고딕" style:font-size-asian="9.0pt"/>
    </style:style>
    <style:style style:family="text" style:name="T222">
      <style:text-properties fo:font-size="9.0pt" style:font-name="바탕" style:font-name-asian="한양중고딕" style:font-size-asian="9.0pt"/>
    </style:style>
    <style:style style:family="text" style:name="T223">
      <style:text-properties fo:font-size="9.0pt" style:font-name="한양중고딕" style:font-name-asian="한양중고딕" style:font-size-asian="9.0pt"/>
    </style:style>
    <style:style style:family="text" style:name="T224">
      <style:text-properties fo:font-size="9.0pt" style:font-name="바탕" style:font-name-asian="한양중고딕" style:font-size-asian="9.0pt"/>
    </style:style>
    <style:style style:family="text" style:name="T225">
      <style:text-properties fo:font-size="9.0pt" style:font-name="한양중고딕" style:font-name-asian="한양중고딕" style:font-size-asian="9.0pt"/>
    </style:style>
    <style:style style:family="text" style:name="T226">
      <style:text-properties fo:font-size="9.0pt" style:font-name="바탕" style:font-name-asian="한양중고딕" style:font-size-asian="9.0pt"/>
    </style:style>
    <style:style style:family="text" style:name="T227">
      <style:text-properties fo:font-size="9.0pt" style:font-name="한양중고딕" style:font-name-asian="한양중고딕" style:font-size-asian="9.0pt"/>
    </style:style>
    <style:style style:family="text" style:name="T228">
      <style:text-properties fo:font-size="9.0pt" style:font-name="바탕" style:font-name-asian="한양중고딕" style:font-size-asian="9.0pt"/>
    </style:style>
    <style:style style:family="text" style:name="T229">
      <style:text-properties fo:font-size="9.0pt" style:font-name="한양중고딕" style:font-name-asian="한양중고딕" style:font-size-asian="9.0pt"/>
    </style:style>
    <style:style style:family="text" style:name="T230">
      <style:text-properties fo:font-size="9.0pt" style:font-name="바탕" style:font-name-asian="한양중고딕" style:font-size-asian="9.0pt"/>
    </style:style>
    <style:style style:family="text" style:name="T231">
      <style:text-properties fo:font-size="9.0pt" style:font-name="한양중고딕" style:font-name-asian="한양중고딕" style:font-size-asian="9.0pt"/>
    </style:style>
    <style:style style:family="text" style:name="T232">
      <style:text-properties fo:font-size="9.0pt" style:font-name="바탕" style:font-name-asian="한양중고딕" style:font-size-asian="9.0pt"/>
    </style:style>
    <style:style style:family="text" style:name="T233">
      <style:text-properties fo:font-size="9.0pt" style:font-name="한양중고딕" style:font-name-asian="한양중고딕" style:font-size-asian="9.0pt"/>
    </style:style>
    <style:style style:family="text" style:name="T234">
      <style:text-properties fo:font-size="9.0pt" style:font-name="바탕" style:font-name-asian="한양중고딕" style:font-size-asian="9.0pt"/>
    </style:style>
    <style:style style:family="text" style:name="T235">
      <style:text-properties fo:font-size="9.0pt" style:font-name="한양중고딕" style:font-name-asian="한양중고딕" style:font-size-asian="9.0pt"/>
    </style:style>
    <style:style style:family="text" style:name="T236">
      <style:text-properties fo:font-size="9.0pt" style:font-name="바탕" style:font-name-asian="한양중고딕" style:font-size-asian="9.0pt"/>
    </style:style>
    <style:style style:family="text" style:name="T237">
      <style:text-properties fo:font-size="9.0pt" style:font-name="한양중고딕" style:font-name-asian="한양중고딕" style:font-size-asian="9.0pt"/>
    </style:style>
    <style:style style:family="text" style:name="T238">
      <style:text-properties fo:font-size="9.0pt" style:font-name="바탕" style:font-name-asian="한양중고딕" style:font-size-asian="9.0pt"/>
    </style:style>
    <style:style style:family="text" style:name="T239">
      <style:text-properties fo:font-size="9.0pt" style:font-name="한양중고딕" style:font-name-asian="한양중고딕" style:font-size-asian="9.0pt"/>
    </style:style>
    <style:style style:family="text" style:name="T240">
      <style:text-properties fo:font-size="9.0pt" style:font-name="바탕" style:font-name-asian="한양중고딕" style:font-size-asian="9.0pt"/>
    </style:style>
    <style:style style:family="text" style:name="T241">
      <style:text-properties fo:font-size="9.0pt" style:font-name="한양중고딕" style:font-name-asian="한양중고딕" style:font-size-asian="9.0pt"/>
    </style:style>
    <style:style style:family="text" style:name="T242">
      <style:text-properties fo:font-size="9.0pt" style:font-name="바탕" style:font-name-asian="한양중고딕" style:font-size-asian="9.0pt"/>
    </style:style>
    <style:style style:family="text" style:name="T243">
      <style:text-properties fo:font-size="9.0pt" style:font-name="한양중고딕" style:font-name-asian="한양중고딕" style:font-size-asian="9.0pt"/>
    </style:style>
    <style:style style:family="text" style:name="T244">
      <style:text-properties fo:font-size="9.0pt" style:font-name="바탕" style:font-name-asian="한양중고딕" style:font-size-asian="9.0pt"/>
    </style:style>
    <style:style style:family="text" style:name="T245">
      <style:text-properties fo:font-size="9.0pt" style:font-name="한양중고딕" style:font-name-asian="한양중고딕" style:font-size-asian="9.0pt"/>
    </style:style>
    <style:style style:family="text" style:name="T246">
      <style:text-properties fo:font-size="9.0pt" style:font-name="바탕" style:font-name-asian="한양중고딕" style:font-size-asian="9.0pt"/>
    </style:style>
    <style:style style:family="text" style:name="T247">
      <style:text-properties fo:font-size="9.0pt" style:font-name="한양중고딕" style:font-name-asian="한양중고딕" style:font-size-asian="9.0pt"/>
    </style:style>
    <style:style style:family="text" style:name="T248">
      <style:text-properties fo:font-size="9.0pt" style:font-name="바탕" style:font-name-asian="한양중고딕" style:font-size-asian="9.0pt"/>
    </style:style>
    <style:style style:family="text" style:name="T249">
      <style:text-properties fo:font-size="9.0pt" style:font-name="한양중고딕" style:font-name-asian="한양중고딕" style:font-size-asian="9.0pt"/>
    </style:style>
    <style:style style:family="text" style:name="T250">
      <style:text-properties fo:font-size="9.0pt" style:font-name="바탕" style:font-name-asian="한양중고딕" style:font-size-asian="9.0pt"/>
    </style:style>
    <style:style style:family="text" style:name="T251">
      <style:text-properties fo:font-size="9.0pt" style:font-name="한양중고딕" style:font-name-asian="한양중고딕" style:font-size-asian="9.0pt"/>
    </style:style>
    <style:style style:family="text" style:name="T252">
      <style:text-properties fo:font-size="9.0pt" style:font-name="바탕" style:font-name-asian="한양중고딕" style:font-size-asian="9.0pt"/>
    </style:style>
    <style:style style:family="text" style:name="T253">
      <style:text-properties fo:font-size="9.0pt" style:font-name="한양중고딕" style:font-name-asian="한양중고딕" style:font-size-asian="9.0pt"/>
    </style:style>
    <style:style style:family="text" style:name="T254">
      <style:text-properties fo:font-size="9.0pt" style:font-name="바탕" style:font-name-asian="한양중고딕" style:font-size-asian="9.0pt"/>
    </style:style>
    <style:style style:family="text" style:name="T255">
      <style:text-properties fo:font-size="9.0pt" style:font-name="한양중고딕" style:font-name-asian="한양중고딕" style:font-size-asian="9.0pt"/>
    </style:style>
    <style:style style:family="text" style:name="T256">
      <style:text-properties fo:font-size="9.0pt" style:font-name="바탕" style:font-name-asian="한양중고딕" style:font-size-asian="9.0pt"/>
    </style:style>
    <style:style style:family="text" style:name="T257">
      <style:text-properties fo:font-size="9.0pt" style:font-name="한양중고딕" style:font-name-asian="한양중고딕" style:font-size-asian="9.0pt"/>
    </style:style>
    <style:style style:family="text" style:name="T258">
      <style:text-properties fo:font-size="9.0pt" style:font-name="바탕" style:font-name-asian="한양중고딕" style:font-size-asian="9.0pt"/>
    </style:style>
    <style:style style:family="text" style:name="T259">
      <style:text-properties fo:font-size="9.0pt" style:font-name="한양중고딕" style:font-name-asian="한양중고딕" style:font-size-asian="9.0pt"/>
    </style:style>
    <style:style style:family="text" style:name="T260">
      <style:text-properties fo:font-size="9.0pt" style:font-name="바탕" style:font-name-asian="한양중고딕" style:font-size-asian="9.0pt"/>
    </style:style>
    <style:style style:family="text" style:name="T261">
      <style:text-properties fo:font-size="9.0pt" style:font-name="한양중고딕" style:font-name-asian="한양중고딕" style:font-size-asian="9.0pt"/>
    </style:style>
    <style:style style:family="text" style:name="T262">
      <style:text-properties fo:font-size="9.0pt" style:font-name="바탕" style:font-name-asian="한양중고딕" style:font-size-asian="9.0pt"/>
    </style:style>
    <style:style style:family="text" style:name="T263">
      <style:text-properties fo:font-size="9.0pt" style:font-name="한양중고딕" style:font-name-asian="한양중고딕" style:font-size-asian="9.0pt"/>
    </style:style>
    <style:style style:family="text" style:name="T264">
      <style:text-properties fo:font-size="9.0pt" style:font-name="바탕" style:font-name-asian="한양중고딕" style:font-size-asian="9.0pt"/>
    </style:style>
    <style:style style:family="text" style:name="T265">
      <style:text-properties fo:font-size="9.0pt" style:font-name="한양중고딕" style:font-name-asian="한양중고딕" style:font-size-asian="9.0pt"/>
    </style:style>
    <style:style style:family="text" style:name="T266">
      <style:text-properties fo:font-size="9.0pt" style:font-name="바탕" style:font-name-asian="한양중고딕" style:font-size-asian="9.0pt"/>
    </style:style>
    <style:style style:family="text" style:name="T267">
      <style:text-properties fo:font-size="9.0pt" style:font-name="한양중고딕" style:font-name-asian="한양중고딕" style:font-size-asian="9.0pt"/>
    </style:style>
    <style:style style:family="text" style:name="T268">
      <style:text-properties fo:font-size="9.0pt" style:font-name="바탕" style:font-name-asian="한양중고딕" style:font-size-asian="9.0pt"/>
    </style:style>
    <style:style style:family="text" style:name="T269">
      <style:text-properties fo:font-size="9.0pt" style:font-name="한양중고딕" style:font-name-asian="한양중고딕" style:font-size-asian="9.0pt"/>
    </style:style>
    <style:style style:family="text" style:name="T270">
      <style:text-properties fo:font-size="9.0pt" style:font-name="바탕" style:font-name-asian="한양중고딕" style:font-size-asian="9.0pt"/>
    </style:style>
    <style:style style:family="text" style:name="T271">
      <style:text-properties fo:font-size="9.0pt" style:font-name="한양중고딕" style:font-name-asian="한양중고딕" style:font-size-asian="9.0pt"/>
    </style:style>
    <style:style style:family="text" style:name="T272">
      <style:text-properties fo:font-size="9.0pt" style:font-name="바탕" style:font-name-asian="한양중고딕" style:font-size-asian="9.0pt"/>
    </style:style>
    <style:style style:family="text" style:name="T273">
      <style:text-properties fo:font-size="9.0pt" style:font-name="한양중고딕" style:font-name-asian="한양중고딕" style:font-size-asian="9.0pt"/>
    </style:style>
    <style:style style:family="text" style:name="T274">
      <style:text-properties fo:font-size="9.0pt" style:font-name="바탕" style:font-name-asian="한양중고딕" style:font-size-asian="9.0pt"/>
    </style:style>
    <style:style style:family="text" style:name="T275">
      <style:text-properties fo:font-size="9.0pt" style:font-name="한양중고딕" style:font-name-asian="한양중고딕" style:font-size-asian="9.0pt"/>
    </style:style>
    <style:style style:family="text" style:name="T276">
      <style:text-properties fo:font-size="9.0pt" style:font-name="바탕" style:font-name-asian="한양중고딕" style:font-size-asian="9.0pt"/>
    </style:style>
    <style:style style:family="text" style:name="T277">
      <style:text-properties fo:font-size="9.0pt" style:font-name="한양중고딕" style:font-name-asian="한양중고딕" style:font-size-asian="9.0pt"/>
    </style:style>
    <style:style style:family="text" style:name="T278">
      <style:text-properties fo:font-size="9.0pt" style:font-name="바탕" style:font-name-asian="한양중고딕" style:font-size-asian="9.0pt"/>
    </style:style>
    <style:style style:family="text" style:name="T279">
      <style:text-properties fo:font-size="9.0pt" style:font-name="한양중고딕" style:font-name-asian="한양중고딕" style:font-size-asian="9.0pt"/>
    </style:style>
    <style:style style:family="text" style:name="T280">
      <style:text-properties fo:font-size="9.0pt" style:font-name="바탕" style:font-name-asian="한양중고딕" style:font-size-asian="9.0pt"/>
    </style:style>
    <style:style style:family="text" style:name="T281">
      <style:text-properties fo:font-size="9.0pt" style:font-name="한양중고딕" style:font-name-asian="한양중고딕" style:font-size-asian="9.0pt"/>
    </style:style>
    <style:style style:family="text" style:name="T282">
      <style:text-properties fo:font-size="9.0pt" style:font-name="바탕" style:font-name-asian="한양중고딕" style:font-size-asian="9.0pt"/>
    </style:style>
    <style:style style:family="text" style:name="T283">
      <style:text-properties fo:font-size="9.0pt" style:font-name="한양중고딕" style:font-name-asian="한양중고딕" style:font-size-asian="9.0pt"/>
    </style:style>
    <style:style style:family="text" style:name="T284">
      <style:text-properties fo:font-size="9.0pt" style:font-name="바탕" style:font-name-asian="한양중고딕" style:font-size-asian="9.0pt"/>
    </style:style>
    <style:style style:family="text" style:name="T285">
      <style:text-properties fo:font-size="9.0pt" style:font-name="한양중고딕" style:font-name-asian="한양중고딕" style:font-size-asian="9.0pt"/>
    </style:style>
    <style:style style:family="text" style:name="T286">
      <style:text-properties fo:font-size="9.0pt" style:font-name="바탕" style:font-name-asian="한양중고딕" style:font-size-asian="9.0pt"/>
    </style:style>
    <style:style style:family="text" style:name="T287">
      <style:text-properties fo:font-size="9.0pt" style:font-name="한양중고딕" style:font-name-asian="한양중고딕" style:font-size-asian="9.0pt"/>
    </style:style>
    <style:style style:family="text" style:name="T288">
      <style:text-properties fo:font-size="9.0pt" style:font-name="바탕" style:font-name-asian="한양중고딕" style:font-size-asian="9.0pt"/>
    </style:style>
    <style:style style:family="text" style:name="T289">
      <style:text-properties fo:font-size="9.0pt" style:font-name="한양중고딕" style:font-name-asian="한양중고딕" style:font-size-asian="9.0pt"/>
    </style:style>
    <style:style style:family="text" style:name="T290">
      <style:text-properties fo:font-size="9.0pt" style:font-name="바탕" style:font-name-asian="한양중고딕" style:font-size-asian="9.0pt"/>
    </style:style>
    <style:style style:family="text" style:name="T291">
      <style:text-properties fo:font-size="9.0pt" style:font-name="한양중고딕" style:font-name-asian="한양중고딕" style:font-size-asian="9.0pt"/>
    </style:style>
    <style:style style:family="text" style:name="T292">
      <style:text-properties fo:font-size="9.0pt" style:font-name="바탕" style:font-name-asian="한양중고딕" style:font-size-asian="9.0pt"/>
    </style:style>
    <style:style style:family="text" style:name="T293">
      <style:text-properties fo:font-size="9.0pt" style:font-name="한양중고딕" style:font-name-asian="한양중고딕" style:font-size-asian="9.0pt"/>
    </style:style>
    <style:style style:family="text" style:name="T294">
      <style:text-properties fo:font-size="9.0pt" style:font-name="바탕" style:font-name-asian="한양중고딕" style:font-size-asian="9.0pt"/>
    </style:style>
    <style:style style:family="text" style:name="T295">
      <style:text-properties fo:font-size="9.0pt" style:font-name="한양중고딕" style:font-name-asian="한양중고딕" style:font-size-asian="9.0pt"/>
    </style:style>
    <style:style style:family="text" style:name="T296">
      <style:text-properties fo:font-size="9.0pt" style:font-name="바탕" style:font-name-asian="한양중고딕" style:font-size-asian="9.0pt"/>
    </style:style>
    <style:style style:family="text" style:name="T297">
      <style:text-properties fo:font-size="9.0pt" style:font-name="한양중고딕" style:font-name-asian="한양중고딕" style:font-size-asian="9.0pt"/>
    </style:style>
    <style:style style:family="text" style:name="T298">
      <style:text-properties fo:font-size="9.0pt" style:font-name="바탕" style:font-name-asian="한양중고딕" style:font-size-asian="9.0pt"/>
    </style:style>
    <style:style style:family="text" style:name="T299">
      <style:text-properties fo:font-size="9.0pt" style:font-name="한양중고딕" style:font-name-asian="한양중고딕" style:font-size-asian="9.0pt"/>
    </style:style>
    <style:style style:family="text" style:name="T300">
      <style:text-properties fo:font-size="9.0pt" style:font-name="바탕" style:font-name-asian="한양중고딕" style:font-size-asian="9.0pt"/>
    </style:style>
    <style:style style:family="text" style:name="T301">
      <style:text-properties fo:font-size="9.0pt" style:font-name="한양중고딕" style:font-name-asian="한양중고딕" style:font-size-asian="9.0pt"/>
    </style:style>
    <style:style style:family="text" style:name="T302">
      <style:text-properties fo:font-size="9.0pt" style:font-name="바탕" style:font-name-asian="한양중고딕" style:font-size-asian="9.0pt"/>
    </style:style>
    <style:style style:family="text" style:name="T303">
      <style:text-properties fo:font-size="9.0pt" style:font-name="한양중고딕" style:font-name-asian="한양중고딕" style:font-size-asian="9.0pt"/>
    </style:style>
    <style:style style:family="text" style:name="T304">
      <style:text-properties fo:font-size="9.0pt" style:font-name="바탕" style:font-name-asian="한양중고딕" style:font-size-asian="9.0pt"/>
    </style:style>
    <style:style style:family="text" style:name="T305">
      <style:text-properties fo:font-size="9.0pt" style:font-name="한양중고딕" style:font-name-asian="한양중고딕" style:font-size-asian="9.0pt"/>
    </style:style>
    <style:style style:family="text" style:name="T306">
      <style:text-properties fo:font-size="9.0pt" style:font-name="바탕" style:font-name-asian="한양중고딕" style:font-size-asian="9.0pt"/>
    </style:style>
    <style:style style:family="text" style:name="T307">
      <style:text-properties fo:font-size="9.0pt" style:font-name="한양중고딕" style:font-name-asian="한양중고딕" style:font-size-asian="9.0pt"/>
    </style:style>
    <style:style style:family="text" style:name="T308">
      <style:text-properties fo:font-size="9.0pt" style:font-name="바탕" style:font-name-asian="한양중고딕" style:font-size-asian="9.0pt"/>
    </style:style>
    <style:style style:family="text" style:name="T309">
      <style:text-properties fo:font-size="9.0pt" style:font-name="한양중고딕" style:font-name-asian="한양중고딕" style:font-size-asian="9.0pt"/>
    </style:style>
    <style:style style:family="text" style:name="T310">
      <style:text-properties fo:font-size="9.0pt" style:font-name="바탕" style:font-name-asian="한양중고딕" style:font-size-asian="9.0pt"/>
    </style:style>
    <style:style style:family="text" style:name="T311">
      <style:text-properties fo:font-size="9.0pt" style:font-name="한양중고딕" style:font-name-asian="한양중고딕" style:font-size-asian="9.0pt"/>
    </style:style>
    <style:style style:family="text" style:name="T312">
      <style:text-properties fo:font-size="9.0pt" style:font-name="바탕" style:font-name-asian="한양중고딕" style:font-size-asian="9.0pt"/>
    </style:style>
    <style:style style:family="text" style:name="T313">
      <style:text-properties fo:font-size="9.0pt" style:font-name="한양중고딕" style:font-name-asian="한양중고딕" style:font-size-asian="9.0pt"/>
    </style:style>
    <style:style style:family="text" style:name="T314">
      <style:text-properties fo:font-size="9.0pt" style:font-name="바탕" style:font-name-asian="한양중고딕" style:font-size-asian="9.0pt"/>
    </style:style>
    <style:style style:family="text" style:name="T315">
      <style:text-properties fo:font-size="9.0pt" style:font-name="한양중고딕" style:font-name-asian="한양중고딕" style:font-size-asian="9.0pt"/>
    </style:style>
    <style:style style:family="text" style:name="T316">
      <style:text-properties fo:font-size="9.0pt" style:font-name="바탕" style:font-name-asian="한양중고딕" style:font-size-asian="9.0pt"/>
    </style:style>
    <style:style style:family="text" style:name="T317">
      <style:text-properties fo:font-size="9.0pt" style:font-name="한양중고딕" style:font-name-asian="한양중고딕" style:font-size-asian="9.0pt"/>
    </style:style>
    <style:style style:family="text" style:name="T318">
      <style:text-properties fo:font-size="9.0pt" style:font-name="바탕" style:font-name-asian="한양중고딕" style:font-size-asian="9.0pt"/>
    </style:style>
    <style:style style:family="text" style:name="T319">
      <style:text-properties fo:font-size="9.0pt" style:font-name="한양중고딕" style:font-name-asian="한양중고딕" style:font-size-asian="9.0pt"/>
    </style:style>
    <style:style style:family="text" style:name="T320">
      <style:text-properties fo:font-size="9.0pt" style:font-name="바탕" style:font-name-asian="한양중고딕" style:font-size-asian="9.0pt"/>
    </style:style>
    <style:style style:family="text" style:name="T321">
      <style:text-properties fo:font-size="9.0pt" style:font-name="한양중고딕" style:font-name-asian="한양중고딕" style:font-size-asian="9.0pt"/>
    </style:style>
    <style:style style:family="text" style:name="T322">
      <style:text-properties fo:font-size="9.0pt" style:font-name="바탕" style:font-name-asian="한양중고딕" style:font-size-asian="9.0pt"/>
    </style:style>
    <style:style style:family="text" style:name="T323">
      <style:text-properties fo:font-size="9.0pt" style:font-name="한양중고딕" style:font-name-asian="한양중고딕" style:font-size-asian="9.0pt"/>
    </style:style>
    <style:style style:family="text" style:name="T324">
      <style:text-properties fo:font-size="9.0pt" style:font-name="바탕" style:font-name-asian="한양중고딕" style:font-size-asian="9.0pt"/>
    </style:style>
    <style:style style:family="text" style:name="T325">
      <style:text-properties fo:font-size="9.0pt" style:font-name="한양중고딕" style:font-name-asian="한양중고딕" style:font-size-asian="9.0pt"/>
    </style:style>
    <style:style style:family="text" style:name="T326">
      <style:text-properties fo:font-size="9.0pt" style:font-name="바탕" style:font-name-asian="한양중고딕" style:font-size-asian="9.0pt"/>
    </style:style>
    <style:style style:family="text" style:name="T327">
      <style:text-properties fo:font-size="9.0pt" style:font-name="한양중고딕" style:font-name-asian="한양중고딕" style:font-size-asian="9.0pt"/>
    </style:style>
    <style:style style:family="text" style:name="T328">
      <style:text-properties fo:font-size="9.0pt" style:font-name="바탕" style:font-name-asian="한양중고딕" style:font-size-asian="9.0pt"/>
    </style:style>
    <style:style style:family="text" style:name="T329">
      <style:text-properties fo:font-size="9.0pt" style:font-name="한양중고딕" style:font-name-asian="한양중고딕" style:font-size-asian="9.0pt"/>
    </style:style>
    <style:style style:family="text" style:name="T330">
      <style:text-properties fo:font-size="9.0pt" style:font-name="바탕" style:font-name-asian="한양중고딕" style:font-size-asian="9.0pt"/>
    </style:style>
    <style:style style:family="text" style:name="T331">
      <style:text-properties fo:font-size="9.0pt" style:font-name="한양중고딕" style:font-name-asian="한양중고딕" style:font-size-asian="9.0pt"/>
    </style:style>
    <style:style style:family="text" style:name="T332">
      <style:text-properties fo:font-size="9.0pt" style:font-name="바탕" style:font-name-asian="한양중고딕" style:font-size-asian="9.0pt"/>
    </style:style>
    <style:style style:family="text" style:name="T333">
      <style:text-properties fo:font-size="9.0pt" style:font-name="한양중고딕" style:font-name-asian="한양중고딕" style:font-size-asian="9.0pt"/>
    </style:style>
    <style:style style:family="text" style:name="T334">
      <style:text-properties fo:font-size="9.0pt" style:font-name="바탕" style:font-name-asian="한양중고딕" style:font-size-asian="9.0pt"/>
    </style:style>
    <style:style style:family="text" style:name="T335">
      <style:text-properties fo:font-size="9.0pt" style:font-name="한양중고딕" style:font-name-asian="한양중고딕" style:font-size-asian="9.0pt"/>
    </style:style>
    <style:style style:family="text" style:name="T336">
      <style:text-properties fo:font-size="9.0pt" style:font-name="바탕" style:font-name-asian="한양중고딕" style:font-size-asian="9.0pt"/>
    </style:style>
    <style:style style:family="text" style:name="T337">
      <style:text-properties fo:font-size="9.0pt" style:font-name="한양중고딕" style:font-name-asian="한양중고딕" style:font-size-asian="9.0pt"/>
    </style:style>
    <style:style style:family="text" style:name="T338">
      <style:text-properties fo:font-size="9.0pt" style:font-name="바탕" style:font-name-asian="한양중고딕" style:font-size-asian="9.0pt"/>
    </style:style>
    <style:style style:family="text" style:name="T339">
      <style:text-properties fo:font-size="9.0pt" style:font-name="한양중고딕" style:font-name-asian="한양중고딕" style:font-size-asian="9.0pt"/>
    </style:style>
    <style:style style:family="text" style:name="T340">
      <style:text-properties fo:font-size="9.0pt" style:font-name="바탕" style:font-name-asian="한양중고딕" style:font-size-asian="9.0pt"/>
    </style:style>
    <style:style style:family="text" style:name="T341">
      <style:text-properties fo:font-size="9.0pt" style:font-name="한양중고딕" style:font-name-asian="한양중고딕" style:font-size-asian="9.0pt"/>
    </style:style>
    <style:style style:family="text" style:name="T342">
      <style:text-properties fo:font-size="9.0pt" style:font-name="바탕" style:font-name-asian="한양중고딕" style:font-size-asian="9.0pt"/>
    </style:style>
    <style:style style:family="text" style:name="T343">
      <style:text-properties fo:font-size="9.0pt" style:font-name="한양중고딕" style:font-name-asian="한양중고딕" style:font-size-asian="9.0pt"/>
    </style:style>
    <style:style style:family="text" style:name="T344">
      <style:text-properties fo:font-size="9.0pt" style:font-name="바탕" style:font-name-asian="한양중고딕" style:font-size-asian="9.0pt"/>
    </style:style>
    <style:style style:family="text" style:name="T345">
      <style:text-properties fo:font-size="9.0pt" style:font-name="한양중고딕" style:font-name-asian="한양중고딕" style:font-size-asian="9.0pt"/>
    </style:style>
    <style:style style:family="text" style:name="T346">
      <style:text-properties fo:font-size="9.0pt" style:font-name="바탕" style:font-name-asian="한양중고딕" style:font-size-asian="9.0pt"/>
    </style:style>
    <style:style style:family="paragraph" style:name="P22" style:parent-style-name="0">
      <style:paragraph-properties style:snap-to-layout-grid="false"/>
    </style:style>
    <style:style style:family="paragraph" style:name="P23" style:parent-style-name="0">
      <style:paragraph-properties style:snap-to-layout-grid="false"/>
    </style:style>
    <style:style style:family="text" style:name="T347">
      <style:text-properties style:font-name="바탕" style:font-name-asian="바탕"/>
    </style:style>
    <style:style style:family="text" style:name="T348">
      <style:text-properties style:font-name="바탕" style:font-name-asian="바탕"/>
    </style:style>
    <style:style style:family="text" style:name="T349">
      <style:text-properties style:font-name="바탕" style:font-name-asian="바탕"/>
    </style:style>
    <style:style style:family="text" style:name="T350">
      <style:text-properties style:font-name="바탕" style:font-name-asian="바탕"/>
    </style:style>
    <style:style style:family="text" style:name="T351">
      <style:text-properties style:font-name="바탕" style:font-name-asian="바탕"/>
    </style:style>
    <style:style style:family="paragraph" style:name="P24" style:parent-style-name="0">
      <style:paragraph-properties style:snap-to-layout-grid="false"/>
    </style:style>
    <style:style style:family="paragraph" style:name="P25" style:parent-style-name="0">
      <style:paragraph-properties fo:text-align="center" style:snap-to-layout-grid="false"/>
    </style:style>
    <style:style style:family="text" style:name="T352">
      <style:text-properties fo:font-size="11.0pt" style:font-name="바탕" style:font-name-asian="바탕체" style:font-size-asian="11.0pt"/>
    </style:style>
    <style:style style:family="paragraph" style:name="P26" style:parent-style-name="0">
      <style:paragraph-properties fo:text-align="center" style:snap-to-layout-grid="false"/>
    </style:style>
    <style:style style:family="paragraph" style:name="P27" style:parent-style-name="0">
      <style:paragraph-properties fo:text-align="center" style:snap-to-layout-grid="false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graphic" style:name="gr1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ext" style:name="T353">
      <style:text-properties fo:font-size="11.0pt" style:font-name="바탕체" style:font-name-asian="바탕체" style:font-size-asian="11.0pt"/>
    </style:style>
    <style:style style:family="text" style:name="T354">
      <style:text-properties fo:font-size="11.0pt" style:font-name="바탕" style:font-name-asian="바탕체" style:font-size-asian="11.0pt"/>
    </style:style>
    <style:style style:family="text" style:name="T355">
      <style:text-properties fo:font-size="11.0pt" style:font-name="바탕체" style:font-name-asian="바탕체" style:font-size-asian="11.0pt"/>
    </style:style>
    <style:style style:family="paragraph" style:name="P28" style:parent-style-name="0">
      <style:paragraph-properties style:snap-to-layout-grid="false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graphic" style:name="gr2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29" style:parent-style-name="0">
      <style:paragraph-properties fo:text-align="center" style:snap-to-layout-grid="false"/>
    </style:style>
    <style:style style:family="paragraph" style:name="P30" style:parent-style-name="0">
      <style:paragraph-properties fo:line-height="170%" fo:text-align="center" style:snap-to-layout-grid="false"/>
    </style:style>
    <style:style style:family="paragraph" style:name="P31" style:parent-style-name="0">
      <style:paragraph-properties fo:line-height="170%" fo:text-align="center" style:snap-to-layout-grid="false"/>
    </style:style>
    <style:style style:family="paragraph" style:name="P32" style:parent-style-name="0">
      <style:paragraph-properties fo:line-height="170%" fo:text-align="center" style:snap-to-layout-grid="false"/>
    </style:style>
    <style:style style:family="text" style:name="T356">
      <style:text-properties fo:font-size="11.0pt" style:font-name="바탕체" style:font-name-asian="바탕체" style:font-size-asian="11.0pt"/>
    </style:style>
    <style:style style:family="text" style:name="T357">
      <style:text-properties fo:font-size="11.0pt" style:font-name="바탕" style:font-name-asian="바탕체" style:font-size-asian="11.0pt"/>
    </style:style>
    <style:style style:family="text" style:name="T358">
      <style:text-properties fo:font-size="11.0pt" style:font-name="바탕체" style:font-name-asian="바탕체" style:font-size-asian="11.0pt"/>
    </style:style>
    <style:style style:family="paragraph" style:name="P33" style:parent-style-name="0">
      <style:paragraph-properties fo:line-height="170%" fo:text-align="center" style:snap-to-layout-grid="false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graphic" style:name="gr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34" style:parent-style-name="0">
      <style:paragraph-properties fo:line-height="170%" fo:text-align="center" style:snap-to-layout-grid="false"/>
    </style:style>
    <style:style style:family="text" style:name="T359">
      <style:text-properties fo:font-size="11.0pt" style:font-name="바탕체" style:font-name-asian="바탕체" style:font-size-asian="11.0pt"/>
    </style:style>
    <style:style style:family="text" style:name="T360">
      <style:text-properties fo:font-size="11.0pt" style:font-name="바탕" style:font-name-asian="바탕체" style:font-size-asian="11.0pt"/>
    </style:style>
    <style:style style:family="text" style:name="T361">
      <style:text-properties fo:font-size="11.0pt" style:font-name="바탕체" style:font-name-asian="바탕체" style:font-size-asian="11.0pt"/>
    </style:style>
    <style:style style:family="paragraph" style:name="P35" style:parent-style-name="0">
      <style:paragraph-properties fo:line-height="170%" fo:text-align="center" style:snap-to-layout-grid="false"/>
    </style:style>
    <style:style style:family="paragraph" style:name="P36" style:parent-style-name="0">
      <style:paragraph-properties fo:line-height="170%" fo:text-align="center" style:snap-to-layout-grid="false"/>
    </style:style>
    <style:style style:family="paragraph" style:name="P37" style:parent-style-name="0">
      <style:paragraph-properties fo:line-height="170%" fo:text-align="center" style:snap-to-layout-grid="false"/>
    </style:style>
  </office:automatic-styles>
  <office:body>
    <office:text>
      <text:p text:style-name="P1"><text:span text:style-name="T1">7</text:span><text:span text:style-name="T2">차 전력수급기본계획 내부 확정에 대한 시민사회단체 </text:span></text:p>
      <text:p text:style-name="P2"><text:span text:style-name="T3">공동성명서</text:span></text:p>
      <text:p text:style-name="P3"><text:span text:style-name="T4">신규원전 추가할 필요 전혀 없다</text:span></text:p>
      <text:p text:style-name="P4"><text:span text:style-name="T5">원전과 석탄증설에 맞춘 전력계획 전면 재작성하라</text:span></text:p>
      <text:p text:style-name="P5"><text:span text:style-name="T6">줄어든 전력수요 반영하여 전력계획 수립하라</text:span></text:p>
      <text:p text:style-name="P6"><text:span text:style-name="T7"> </text:span></text:p>
      <text:p text:style-name="P7"><text:span text:style-name="T8">지난 금요일 산업통상자원부 전력수급위원회 회의가 열려 </text:span><text:span text:style-name="T9">7</text:span><text:span text:style-name="T10">차 전력수급기본계획의 기본안이 통과되었다는 소식이다</text:span><text:span text:style-name="T11">. 2029</text:span><text:span text:style-name="T12">년까지의 발전소 건설 계획에서 </text:span><text:span text:style-name="T13">6</text:span><text:span text:style-name="T14">차 전력수급기본계획에 반영된 </text:span><text:span text:style-name="T15">4</text:span><text:span text:style-name="T16">개의 석탄 화력발전소</text:span><text:span text:style-name="T17">(</text:span><text:span text:style-name="T18">영흥 </text:span><text:span text:style-name="T19">7, 8</text:span><text:span text:style-name="T20">호기</text:span><text:span text:style-name="T21">, </text:span><text:span text:style-name="T22">동부 하슬러 </text:span><text:span text:style-name="T23">1, 2</text:span><text:span text:style-name="T24">호기</text:span><text:span text:style-name="T25">)</text:span><text:span text:style-name="T26">를 취소하는 대신 보류되었던 </text:span><text:span text:style-name="T27">2</text:span><text:span text:style-name="T28">기의 신규원전을 추가한다는 전언이다</text:span><text:span text:style-name="T29">. 2029</text:span><text:span text:style-name="T30">년까지 예상된 </text:span><text:span text:style-name="T31">12</text:span><text:span text:style-name="T32">기의 노후원전들 역시 폐지계획이 제출되지 않았다</text:span><text:span text:style-name="T33">. </text:span><text:span text:style-name="T34">이는 안정적인 전력공급과 국민을 위한 계획이 아니라 순전히 원전 마피아들을 위한 계획으로 참으로 통탄스럽다</text:span><text:span text:style-name="T35">. </text:span><text:span text:style-name="T36">정부의 전력수요 전망은 싼 전기요금에 기반해 발전소 증설을 위한 부풀리기에 불과했다는 것이 드러난 마당에 발전소를 현재보다 약 </text:span><text:span text:style-name="T37">50</text:span><text:span text:style-name="T38">기가와트를 더 건설하겠다는 계획인데 대부분 석탄화력발전과 원전을 건설하겠다는 것이다</text:span><text:span text:style-name="T39">. </text:span><text:span text:style-name="T40">이는 현재 가동 중인 원전 </text:span><text:span text:style-name="T41">50</text:span><text:span text:style-name="T42">개에 해당하는 막대한 양이다</text:span><text:span text:style-name="T43">.</text:span></text:p>
      <text:p text:style-name="P8"><text:span text:style-name="T44">4</text:span><text:span text:style-name="T45">기의 석탄화력발전을 취소했다고 하지만 </text:span><text:span text:style-name="T46">25</text:span><text:span text:style-name="T47">기</text:span><text:span text:style-name="T48">(21,520MW)</text:span><text:span text:style-name="T49">의 석탄화력발전소 중에 </text:span><text:span text:style-name="T50">4</text:span><text:span text:style-name="T51">기</text:span><text:span text:style-name="T52">(3,740MW)</text:span><text:span text:style-name="T53">만 취소했을 뿐이다</text:span><text:span text:style-name="T54">. </text:span><text:span text:style-name="T55">이는 원전과 함께 석탄화력발전 확대 정책인 것은 다를 바 없다</text:span><text:span text:style-name="T56">. </text:span><text:span text:style-name="T57">신규원전은 </text:span><text:span text:style-name="T58">15</text:span><text:span text:style-name="T59">기</text:span><text:span text:style-name="T60">(21,700MW)</text:span><text:span text:style-name="T61">에서 </text:span><text:span text:style-name="T62">1,500MW</text:span><text:span text:style-name="T63">짜리 두 기를 더해 </text:span><text:span text:style-name="T64">17</text:span><text:span text:style-name="T65">기</text:span><text:span text:style-name="T66">(24,700MW)</text:span><text:span text:style-name="T67">로 늘어났다</text:span><text:span text:style-name="T68">. </text:span></text:p>
      <text:p text:style-name="P9"><text:span text:style-name="T69">정부의 소극적인 전력수요관리정책에도 최근 </text:span><text:span text:style-name="T70">3</text:span><text:span text:style-name="T71">년 간의 전력수요는 정체단계로 돌입했고</text:span><text:span text:style-name="T72">, </text:span><text:span text:style-name="T73">작년 전력소비 증가율은 </text:span><text:span text:style-name="T74">0.5%</text:span><text:span text:style-name="T75">에 머물렀다</text:span><text:span text:style-name="T76">. </text:span><text:span text:style-name="T77">에너지원간 가격조정을 통해서 무분별하고 필요없이 과도한 전기소비를 관리하겠다고 했던 산업통상자원부는 </text:span><text:span text:style-name="T78">1</text:span><text:span text:style-name="T79">년이 넘도록 아무런 조치를 취하지 않고 있다</text:span><text:span text:style-name="T80">. </text:span><text:span text:style-name="T81">그럼에도 불구하고 전기소비 증가율은 정체되고 있다</text:span><text:span text:style-name="T82">(</text:span><text:span text:style-name="T83">첨부 참조</text:span><text:span text:style-name="T84">). </text:span></text:p>
      <text:p text:style-name="P10"><text:span text:style-name="T85">특히</text:span><text:span text:style-name="T86">, </text:span><text:span text:style-name="T87">총 전력소비에 비해 높은 증가율을 보이던 최대전력소비</text:span><text:span text:style-name="T88">(</text:span><text:span text:style-name="T89">피크전력소비</text:span><text:span text:style-name="T90">) </text:span><text:span text:style-name="T91">증가율 역시 지난 여름을 제외하고는 최근에 감소추세를 보이고 있다</text:span><text:span text:style-name="T92">(</text:span><text:span text:style-name="T93">첨부 참조</text:span><text:span text:style-name="T94">). </text:span><text:span text:style-name="T95">겨울과 여름의 최대전력소비는 전기난방과 전기냉방 소비로 정부가 조금만 신경 쓴다면 줄일 수 있기 때문이다</text:span><text:span text:style-name="T96">. </text:span><text:span text:style-name="T97">스마트 그리드와 연계한 피크전력요금제만 도입해도 관리할 수 있는데 </text:span><text:span text:style-name="T98">2029</text:span><text:span text:style-name="T99">년을 전망하면서 지금보다 최대전력소비가 훨씬 더 늘어나는 것으로 전망한 것은 효율 정책을 시행할 의지가 없다는 것을 노골적으로 표현한 것이다</text:span><text:span text:style-name="T100">.</text:span></text:p>
      <text:p text:style-name="P11"><text:span text:style-name="T101">특히나 신규원전설비 </text:span><text:span text:style-name="T102">3</text:span><text:span text:style-name="T103">기가와트를 겨울철 최대전력소비에 맞추었다는 소식이 들려오고 있는데 이는 전기난방의 지속적 증가를 전제로 한 비현실적</text:span><text:span text:style-name="T104">, </text:span><text:span text:style-name="T105">시대착오적인 전망이다</text:span><text:span text:style-name="T106">. </text:span><text:span text:style-name="T107">전기난방은 크게 늘어날 가능성도 낮으며 비효율적인 에너지 소비방식이므로 앞으로 줄여나가야 하기 때문이다</text:span><text:span text:style-name="T108">.</text:span></text:p>
      <text:p text:style-name="P12"><text:span text:style-name="T109">더구나 </text:span><text:span text:style-name="T110">22%</text:span><text:span text:style-name="T111">의 설비예비율을 적용하다보니 </text:span><text:span text:style-name="T112">1</text:span><text:span text:style-name="T113">년 중 전기를 가장 많이 사용하는 </text:span><text:span text:style-name="T114">1</text:span><text:span text:style-name="T115">주일도 안 되는 때조차 원전 </text:span><text:span text:style-name="T116">25</text:span><text:span text:style-name="T117">개 분량을 예비로 남겨두는 비상식적인 계획을 도출하고 만 것이다</text:span><text:span text:style-name="T118">. </text:span><text:span text:style-name="T119">이렇게 되면 전기소비가 가장 적은 때에는 원전 </text:span><text:span text:style-name="T120">80~90</text:span><text:span text:style-name="T121">개분량의 발전소가 가동되지 않은 기이한 상황이 벌어진다</text:span><text:span text:style-name="T122">.</text:span></text:p>
      <text:p text:style-name="P13"><text:span text:style-name="T123">이번 전력수급계획은 송전망 가능성을 먼저 확인한 후에 발전소 건설계획을 추진한다는 </text:span><text:span text:style-name="T124">2</text:span><text:span text:style-name="T125">차 에너지기본계획의 기본 방향도 정면으로 위배했다</text:span><text:span text:style-name="T126">. </text:span><text:span text:style-name="T127">현재 건설 중인 신한울 원전 </text:span><text:span text:style-name="T128">3, 4</text:span><text:span text:style-name="T129">호기조차 신규 </text:span><text:span text:style-name="T130">765kV </text:span><text:span text:style-name="T131">송전망을 확보하지 못하면 가동이 어려운 상황이다</text:span><text:span text:style-name="T132">. </text:span><text:span text:style-name="T133">실제 </text:span><text:span text:style-name="T134">2019</text:span><text:span text:style-name="T135">년까지 강원도를 가로질러 경기도까지 신규 </text:span><text:span text:style-name="T136">765kV</text:span><text:span text:style-name="T137">를 건설이 필요하지만</text:span><text:span text:style-name="T138">, </text:span><text:span text:style-name="T139">주민들 반발로 강원도 송전선 경로와 경기도 변전소 후보지도 못 정한 상태다</text:span><text:span text:style-name="T140">. </text:span></text:p>
      <text:p text:style-name="P14"><text:span text:style-name="T141">만약 삼척과 영덕에 신규원전을 건설하면 추가로 또 각각 </text:span><text:span text:style-name="T142">765kV </text:span><text:span text:style-name="T143">송전선로를 또 깔아야 하지만 현실가능성은 낮다</text:span><text:span text:style-name="T144">. </text:span><text:span text:style-name="T145">또 이미 송전망 포화상태인 수도권으로 대규모 전력을 더 보내는 것은 안정적인 전력공급을 해치고 대정전 등을 발생시킬 위험이 있다</text:span><text:span text:style-name="T146">. </text:span><text:span text:style-name="T147">따라서 앞으로 발전소 추가에서 반드시 대용량 송전이 지양되어야만 한다</text:span><text:span text:style-name="T148">. </text:span></text:p>
      <text:p text:style-name="P15"><text:span text:style-name="T149">2029</text:span><text:span text:style-name="T150">년이면 지금부터 </text:span><text:span text:style-name="T151">14</text:span><text:span text:style-name="T152">년 후의 세상이다</text:span><text:span text:style-name="T153">. </text:span><text:span text:style-name="T154">미래에도 현재와 같이 대용량 석탄화력과 원전을 장거리 송전으로 전기공급하는 방식이 유지될 것이라고 전망하는 것은 시대를 거꾸로 되돌리려는 원전마피아들만의 바램이다</text:span><text:span text:style-name="T155">. </text:span><text:span text:style-name="T156">이미 </text:span><text:span text:style-name="T157">2050</text:span><text:span text:style-name="T158">년 재생에너지 </text:span><text:span text:style-name="T159">100%</text:span><text:span text:style-name="T160">를 전망하는 나라들이 앞선 미래를 그려나가고 있다</text:span><text:span text:style-name="T161">. </text:span><text:span text:style-name="T162">전력소비를 줄이며</text:span><text:span text:style-name="T163">, </text:span><text:span text:style-name="T164">현재의 석탄화력과 원전을 재생에너지로 전환하는 계획이 미래에너지 신산업의 방향을 반영한 계획이다</text:span><text:span text:style-name="T165">. 7</text:span><text:span text:style-name="T166">차 전력수급기본계획은 전면 수정되어야 한다</text:span><text:span text:style-name="T167">. </text:span></text:p>
      <text:p text:style-name="P16"/>
      <text:p text:style-name="P17"><text:span text:style-name="T168">2015</text:span><text:span text:style-name="T169">년 </text:span><text:span text:style-name="T170">6</text:span><text:span text:style-name="T171">월 </text:span><text:span text:style-name="T172">1</text:span><text:span text:style-name="T173">일</text:span></text:p>
      <text:p text:style-name="P18"><text:span text:style-name="T174"> </text:span></text:p>
      <text:p text:style-name="P19"><text:span text:style-name="T175">에너지시민회의</text:span><text:span text:style-name="T176">, </text:span><text:span text:style-name="T177">핵없는사회를 위한 공동행동</text:span></text:p>
      <text:p text:style-name="P20"/>
      <text:p text:style-name="P21"><text:span text:style-name="T178">가톨릭환경연대</text:span><text:span text:style-name="T179">, </text:span><text:span text:style-name="T180">경주핵안전연대</text:span><text:span text:style-name="T181">, </text:span><text:span text:style-name="T182">국립공원을지키는시민의모임</text:span><text:span text:style-name="T183">, </text:span><text:span text:style-name="T184">기독교환경운동연대</text:span><text:span text:style-name="T185">, </text:span><text:span text:style-name="T186">나눔문화</text:span><text:span text:style-name="T187">, </text:span><text:span text:style-name="T188">노동당</text:span><text:span text:style-name="T189">, </text:span><text:span text:style-name="T190">노동자계급정당추진위원회</text:span><text:span text:style-name="T191">, </text:span><text:span text:style-name="T192">노동자연대</text:span><text:span text:style-name="T193">, </text:span><text:span text:style-name="T194">녹색교통운동</text:span><text:span text:style-name="T195">, </text:span><text:span text:style-name="T196">녹색당</text:span><text:span text:style-name="T197">, </text:span><text:span text:style-name="T198">녹색연합</text:span><text:span text:style-name="T199">, </text:span><text:span text:style-name="T200">대안교육연대</text:span><text:span text:style-name="T201">, </text:span><text:span text:style-name="T202">동아시아탈원전자연에너지네트워크</text:span><text:span text:style-name="T203">, </text:span><text:span text:style-name="T204">동해안탈핵천주교연대</text:span><text:span text:style-name="T205">, </text:span><text:span text:style-name="T206">두레생협연합회</text:span><text:span text:style-name="T207">, </text:span><text:span text:style-name="T208">문화연대</text:span><text:span text:style-name="T209">, </text:span><text:span text:style-name="T210">민주사회를위한변호사모임</text:span><text:span text:style-name="T211">, </text:span><text:span text:style-name="T212">민주언론시민연합</text:span><text:span text:style-name="T213">, </text:span><text:span text:style-name="T214">반핵부산시민대책위원회</text:span><text:span text:style-name="T215">, </text:span><text:span text:style-name="T216">방사능시대우리가그린내일</text:span><text:span text:style-name="T217">, </text:span><text:span text:style-name="T218">보건의료단체연합</text:span><text:span text:style-name="T219">, </text:span><text:span text:style-name="T220">부안시민발전소</text:span><text:span text:style-name="T221">, </text:span><text:span text:style-name="T222">불교환경연대</text:span><text:span text:style-name="T223">, </text:span><text:span text:style-name="T224">사회민주주의센터</text:span><text:span text:style-name="T225">, </text:span><text:span text:style-name="T226">사회진보연대</text:span><text:span text:style-name="T227">, </text:span><text:span text:style-name="T228">삼각산재미난학교</text:span><text:span text:style-name="T229">, </text:span><text:span text:style-name="T230">삼척핵발전소반대투쟁위원회</text:span><text:span text:style-name="T231">, </text:span><text:span text:style-name="T232">새날희망연대</text:span><text:span text:style-name="T233">, </text:span><text:span text:style-name="T234">생명살림연구소</text:span><text:span text:style-name="T235">, </text:span><text:span text:style-name="T236">생명평화마중물</text:span><text:span text:style-name="T237">, </text:span><text:span text:style-name="T238">생태지평</text:span><text:span text:style-name="T239">, </text:span><text:span text:style-name="T240">성미산학교</text:span><text:span text:style-name="T241">, </text:span><text:span text:style-name="T242">수도권생태유아공동체</text:span><text:span text:style-name="T243">, </text:span><text:span text:style-name="T244">시민사회단체연대회의시민평화포럼</text:span><text:span text:style-name="T245">, </text:span><text:span text:style-name="T246">아이쿱소비자활동연합회</text:span><text:span text:style-name="T247">, </text:span><text:span text:style-name="T248">서울아이쿱생협</text:span><text:span text:style-name="T249">, </text:span><text:span text:style-name="T250">에너지기후정책연구소</text:span><text:span text:style-name="T251">, </text:span><text:span text:style-name="T252">에너지나눔과평화</text:span><text:span text:style-name="T253">, </text:span><text:span text:style-name="T254">에너지전환</text:span><text:span text:style-name="T255">, </text:span><text:span text:style-name="T256">에너지정의행동</text:span><text:span text:style-name="T257">, </text:span><text:span text:style-name="T258">에코붓다</text:span><text:span text:style-name="T259">, </text:span><text:span text:style-name="T260">에코생협</text:span><text:span text:style-name="T261">, </text:span><text:span text:style-name="T262">여성민우회</text:span><text:span text:style-name="T263">, </text:span><text:span text:style-name="T264">여성환경연대</text:span><text:span text:style-name="T265">, </text:span><text:span text:style-name="T266">영광핵발전소안전성확보공동행동</text:span><text:span text:style-name="T267">, </text:span><text:span text:style-name="T268">영덕핵발전소유치백지화투쟁위원회</text:span><text:span text:style-name="T269">, </text:span><text:span text:style-name="T270">영덕핵발전소반대포항시민연대</text:span><text:span text:style-name="T271">, </text:span><text:span text:style-name="T272">원불교환경연대</text:span><text:span text:style-name="T273">, </text:span><text:span text:style-name="T274">의료생협연합회</text:span><text:span text:style-name="T275">, </text:span><text:span text:style-name="T276">인도주의실천의사협의회</text:span><text:span text:style-name="T277">, </text:span><text:span text:style-name="T278">인드라망생명공동체</text:span><text:span text:style-name="T279">, </text:span><text:span text:style-name="T280">전국교직원노동조합</text:span><text:span text:style-name="T281">, </text:span><text:span text:style-name="T282">전국민주노동조합총연맹</text:span><text:span text:style-name="T283">, </text:span><text:span text:style-name="T284">전국학생행진</text:span><text:span text:style-name="T285">, </text:span><text:span text:style-name="T286">정의당</text:span><text:span text:style-name="T287">, </text:span><text:span text:style-name="T288">정치소비자연대</text:span><text:span text:style-name="T289">, </text:span><text:span text:style-name="T290">차일드세이브</text:span><text:span text:style-name="T291">, </text:span><text:span text:style-name="T292">참교육학부모회</text:span><text:span text:style-name="T293">, </text:span><text:span text:style-name="T294">참여연대</text:span><text:span text:style-name="T295">, </text:span><text:span text:style-name="T296">천도교한울연대</text:span><text:span text:style-name="T297">, </text:span><text:span text:style-name="T298">천주교창조보전연대</text:span><text:span text:style-name="T299">, </text:span><text:span text:style-name="T300">청년초록네트워크</text:span><text:span text:style-name="T301">, </text:span><text:span text:style-name="T302">초록교육연대</text:span><text:span text:style-name="T303">, </text:span><text:span text:style-name="T304">탈핵울산시민공동행동</text:span><text:span text:style-name="T305">, </text:span><text:span text:style-name="T306">태양의학교</text:span><text:span text:style-name="T307">, </text:span><text:span text:style-name="T308">평화를만드는여성회</text:span><text:span text:style-name="T309">, </text:span><text:span text:style-name="T310">하자작업장학교</text:span><text:span text:style-name="T311">, </text:span><text:span text:style-name="T312">한국노동조합총연맹</text:span><text:span text:style-name="T313">, </text:span><text:span text:style-name="T314">한국</text:span><text:span text:style-name="T315">YMCA</text:span><text:span text:style-name="T316">전국연맹</text:span><text:span text:style-name="T317">, </text:span><text:span text:style-name="T318">한국</text:span><text:span text:style-name="T319">YWCA</text:span><text:span text:style-name="T320">연합회</text:span><text:span text:style-name="T321">,  </text:span><text:span text:style-name="T322">한국여성단체연합</text:span><text:span text:style-name="T323">, </text:span><text:span text:style-name="T324">한살림연합회</text:span><text:span text:style-name="T325">, </text:span><text:span text:style-name="T326">합천평화의집</text:span><text:span text:style-name="T327">, </text:span><text:span text:style-name="T328">핵발전소확산반대경남시민행동</text:span><text:span text:style-name="T329">, </text:span><text:span text:style-name="T330">핵없는세상</text:span><text:span text:style-name="T331">, </text:span><text:span text:style-name="T332">핵없는세상광주전남행동</text:span><text:span text:style-name="T333">, </text:span><text:span text:style-name="T334">핵없는세상을위한의사회</text:span><text:span text:style-name="T335">, </text:span><text:span text:style-name="T336">핵으로부터안전하게살고싶은울진사람들</text:span><text:span text:style-name="T337">, </text:span><text:span text:style-name="T338">행복중심생협연합회</text:span><text:span text:style-name="T339">, </text:span><text:span text:style-name="T340">환경과공해연구회</text:span><text:span text:style-name="T341">, </text:span><text:span text:style-name="T342">환경과생명을지키는전국교사모임</text:span><text:span text:style-name="T343">, </text:span><text:span text:style-name="T344">환경운동연합</text:span><text:span text:style-name="T345">, </text:span><text:span text:style-name="T346">환경정의</text:span></text:p>
      <text:p text:style-name="P22"/>
      <text:p text:style-name="P23"><text:span text:style-name="T347">* </text:span><text:span text:style-name="T348">문의</text:span><text:span text:style-name="T349">: </text:span><text:span text:style-name="T350">환경운동연합 양이원영 처장 </text:span><text:span text:style-name="T351">(010-4288-8402)</text:span></text:p>
      <text:p text:style-name="P24"/>
      <text:p text:style-name="P25"><text:span text:style-name="T352">△</text:span></text:p>
      <text:p text:style-name="P26"/>
      <text:p text:style-name="P27"><draw:frame draw:style-name="fr1" draw:z-index="0" svg:height="7.799cm" svg:width="15.000cm" svg:x="0.000cm" svg:y="0.009cm" text:anchor-type="paragraph"><draw:image draw:style-name="gr1" text:anchor-type="paragraph" xlink:actuate="onLoad" xlink:href="Pictures/00000.jpeg" xlink:show="embed" xlink:type="simple"/></draw:frame><text:span text:style-name="T353">&lt;</text:span><text:span text:style-name="T354">전력소비 증가율 추이</text:span><text:span text:style-name="T355">&gt;</text:span></text:p>
      <text:p text:style-name="P28"><draw:frame draw:style-name="fr2" draw:z-index="0" svg:height="9.263cm" svg:width="15.000cm" svg:x="0.000cm" svg:y="0.147cm" text:anchor-type="paragraph"><draw:image draw:style-name="gr2" text:anchor-type="paragraph" xlink:actuate="onLoad" xlink:href="Pictures/00001.jpeg" xlink:show="embed" xlink:type="simple"/></draw:frame></text:p>
      <text:p text:style-name="P29"/>
      <text:p text:style-name="P30"/>
      <text:p text:style-name="P31"/>
      <text:p text:style-name="P32"><text:span text:style-name="T356">&lt;</text:span><text:span text:style-name="T357">최대전력소비 증가율 추이와 최대전력소비 추이</text:span><text:span text:style-name="T358">&gt;</text:span></text:p>
      <text:p text:style-name="P33"><draw:frame draw:style-name="fr3" draw:z-index="0" svg:height="9.103cm" svg:width="15.000cm" svg:x="0.000cm" svg:y="0.579cm" text:anchor-type="paragraph"><draw:image draw:style-name="gr3" text:anchor-type="paragraph" xlink:actuate="onLoad" xlink:href="Pictures/00002.jpeg" xlink:show="embed" xlink:type="simple"/></draw:frame></text:p>
      <text:p text:style-name="P34"><text:span text:style-name="T359">&lt;</text:span><text:span text:style-name="T360">총전력소비와 최대전력소비 추이</text:span><text:span text:style-name="T361">&gt;</text:span></text:p>
      <text:p text:style-name="P35"/>
      <text:p text:style-name="P36"/>
      <text:p text:style-name="P37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0.800cm" fo:margin-left="3.000cm" fo:margin-right="3.000cm" fo:margin-top="1.300cm" fo:page-height="29.700cm" fo:page-width="21.000cm" style:print-orientation="portrait"/>
      <style:header-style>
        <style:header-footer-properties fo:margin-bottom="0cm" fo:margin-left="0cm" fo:margin-right="0cm" fo:margin-top="0cm" fo:min-height="0.640cm"/>
      </style:header-style>
      <style:footer-style>
        <style:header-footer-properties fo:margin-bottom="0cm" fo:margin-left="0cm" fo:margin-right="0cm" fo:margin-top="0cm" fo:min-height="1.536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3년 3월 21일 목요일 오후 4:21:57</meta:creation-date>
    <dc:title>환경운동연합</dc:title>
    <dc:creator>Owner</dc:creator>
    <dc:date>2015년 6월 2일 화요일 오전 10:57:20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