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5">
      <style:text-properties style:font-name="바탕" style:font-name-asian="한양견고딕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35">
      <style:text-properties style:font-name="바탕" style:font-name-asian="한양견명조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509cm"/>
    </style:style>
    <style:style style:family="paragraph" style:name="P16" style:parent-style-name="2">
      <style:paragraph-properties fo:line-height="150%" fo:text-indent="-0.459cm" style:snap-to-layout-grid="false"/>
    </style:style>
    <style:style style:family="paragraph" style:name="P17" style:parent-style-name="2">
      <style:paragraph-properties fo:line-height="150%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fo:margin-right="0.332cm" fo:text-indent="-0.439cm" style:snap-to-layout-grid="false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paragraph" style:name="P21" style:parent-style-name="7">
      <style:paragraph-properties fo:margin-right="0.332cm" fo:text-indent="-0.439cm" style:snap-to-layout-grid="false"/>
    </style:style>
    <style:style style:family="paragraph" style:name="P22" style:parent-style-name="7">
      <style:paragraph-properties fo:margin-right="0.332cm" fo:text-indent="-0.440cm" style:snap-to-layout-grid="false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paragraph" style:name="P23" style:parent-style-name="7">
      <style:paragraph-properties fo:margin-right="0.332cm" style:snap-to-layout-grid="false"/>
    </style:style>
    <style:style style:family="paragraph" style:name="P24" style:parent-style-name="7">
      <style:paragraph-properties fo:margin-right="0.332cm" fo:text-indent="-0.469cm" style:snap-to-layout-grid="false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paragraph" style:name="P25" style:parent-style-name="7">
      <style:paragraph-properties fo:margin-right="0.332cm" style:snap-to-layout-grid="false"/>
    </style:style>
    <style:style style:family="paragraph" style:name="P26" style:parent-style-name="7">
      <style:paragraph-properties fo:text-align="center" style:snap-to-layout-grid="false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paragraph" style:name="P27" style:parent-style-name="5">
      <style:paragraph-properties style:snap-to-layout-grid="false"/>
    </style:style>
    <style:style style:family="text" style:name="T105">
      <style:text-properties style:font-name="바탕" style:font-name-asian="한양견고딕"/>
    </style:style>
    <style:style style:family="paragraph" style:name="P28" style:parent-style-name="7">
      <style:paragraph-properties fo:margin-right="0.332cm" style:snap-to-layout-grid="false"/>
    </style:style>
    <style:style style:family="paragraph" style:name="P29" style:parent-style-name="7">
      <style:paragraph-properties fo:margin-left="9.594cm" fo:margin-right="0.332cm" style:snap-to-layout-grid="false"/>
    </style:style>
    <style:style style:family="text" style:name="T106">
      <style:text-properties fo:font-weight="bold" style:font-name="바탕" style:font-name-asian="휴먼명조" style:font-weight-asian="bold"/>
    </style:style>
    <style:style style:family="text" style:name="T107">
      <style:text-properties style:font-name="바탕" style:font-name-asian="휴먼명조"/>
    </style:style>
    <style:style style:family="paragraph" style:name="P30" style:parent-style-name="7">
      <style:paragraph-properties fo:margin-left="9.594cm" fo:margin-right="0.332cm" style:snap-to-layout-grid="false"/>
    </style:style>
    <style:style style:family="text" style:name="T108">
      <style:text-properties fo:font-weight="bold" style:font-name="바탕" style:font-name-asian="휴먼명조" style:font-weight-asian="bold"/>
    </style:style>
    <style:style style:family="text" style:name="T109">
      <style:text-properties style:font-name="바탕" style:font-name-asian="휴먼명조"/>
    </style:style>
    <style:style style:family="paragraph" style:name="P31" style:parent-style-name="0">
      <style:paragraph-properties fo:text-indent="-0.459cm" style:snap-to-layout-grid="false"/>
    </style:style>
    <style:style style:family="text" style:name="T110">
      <style:text-properties fo:font-size="11.5pt" style:font-name="HCI Poppy" style:font-name-asian="휴먼명조" style:font-size-asian="11.5pt"/>
    </style:style>
    <style:style style:family="text" style:name="T1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2">
      <style:text-properties fo:font-size="11.5pt" style:font-name="HCI Poppy" style:font-name-asian="휴먼명조" style:font-size-asian="11.5pt"/>
    </style:style>
    <style:style style:family="paragraph" style:name="P32" style:parent-style-name="0">
      <style:paragraph-properties fo:text-indent="-0.459cm" style:snap-to-layout-grid="false"/>
    </style:style>
    <style:style style:family="paragraph" style:name="P33" style:parent-style-name="0">
      <style:paragraph-properties fo:text-indent="-0.462cm" style:snap-to-layout-grid="false"/>
    </style:style>
    <style:style style:family="text" style:name="T113">
      <style:text-properties fo:font-size="11.5pt" style:font-name="HCI Poppy" style:font-name-asian="휴먼명조" style:font-size-asian="11.5pt"/>
    </style:style>
    <style:style style:family="text" style:name="T1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5">
      <style:text-properties fo:font-size="11.5pt" style:font-name="HCI Poppy" style:font-name-asian="휴먼명조" style:font-size-asian="11.5pt"/>
    </style:style>
    <style:style style:family="text" style:name="T1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7">
      <style:text-properties fo:font-size="11.5pt" style:font-name="HCI Poppy" style:font-name-asian="휴먼명조" style:font-size-asian="11.5pt"/>
    </style:style>
    <style:style style:family="text" style:name="T1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9">
      <style:text-properties fo:font-size="11.5pt" style:font-name="HCI Poppy" style:font-name-asian="휴먼명조" style:font-size-asian="11.5pt"/>
    </style:style>
    <style:style style:family="text" style:name="T1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1">
      <style:text-properties fo:font-size="11.5pt" style:font-name="HCI Poppy" style:font-name-asian="휴먼명조" style:font-size-asian="11.5pt"/>
    </style:style>
    <style:style style:family="text" style:name="T1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3">
      <style:text-properties fo:font-size="11.5pt" style:font-name="HCI Poppy" style:font-name-asian="휴먼명조" style:font-size-asian="11.5pt"/>
    </style:style>
    <style:style style:family="text" style:name="T1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6">
      <style:text-properties fo:font-size="11.5pt" style:font-name="HCI Poppy" style:font-name-asian="휴먼명조" style:font-size-asian="11.5pt"/>
    </style:style>
    <style:style style:family="text" style:name="T1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8">
      <style:text-properties fo:font-size="11.5pt" style:font-name="HCI Poppy" style:font-name-asian="휴먼명조" style:font-size-asian="11.5pt"/>
    </style:style>
    <style:style style:family="text" style:name="T1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0">
      <style:text-properties fo:font-size="11.5pt" style:font-name="HCI Poppy" style:font-name-asian="휴먼명조" style:font-size-asian="11.5pt"/>
    </style:style>
    <style:style style:family="text" style:name="T1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2">
      <style:text-properties fo:font-size="11.5pt" style:font-name="HCI Poppy" style:font-name-asian="휴먼명조" style:font-size-asian="11.5pt"/>
    </style:style>
    <style:style style:family="text" style:name="T1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5">
      <style:text-properties fo:font-size="11.5pt" style:font-name="HCI Poppy" style:font-name-asian="휴먼명조" style:font-size-asian="11.5pt"/>
    </style:style>
    <style:style style:family="text" style:name="T136">
      <style:text-properties fo:font-size="11.5pt" style:font-name="HCI Poppy" style:font-name-asian="휴먼명조" style:font-size-asian="11.5pt" style:text-underline-style="solid"/>
    </style:style>
    <style:style style:family="text" style:name="T137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38">
      <style:text-properties fo:font-size="11.5pt" style:font-name="HCI Poppy" style:font-name-asian="휴먼명조" style:font-size-asian="11.5pt" style:text-underline-style="solid"/>
    </style:style>
    <style:style style:family="text" style:name="T139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40">
      <style:text-properties fo:font-size="11.5pt" style:font-name="HCI Poppy" style:font-name-asian="휴먼명조" style:font-size-asian="11.5pt" style:text-underline-style="solid"/>
    </style:style>
    <style:style style:family="text" style:name="T141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42">
      <style:text-properties fo:font-size="11.5pt" style:font-name="HCI Poppy" style:font-name-asian="휴먼명조" style:font-size-asian="11.5pt" style:text-underline-style="solid"/>
    </style:style>
    <style:style style:family="text" style:name="T143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44">
      <style:text-properties fo:font-size="11.5pt" style:font-name="HCI Poppy" style:font-name-asian="휴먼명조" style:font-size-asian="11.5pt" style:text-underline-style="solid"/>
    </style:style>
    <style:style style:family="paragraph" style:name="P34" style:parent-style-name="0">
      <style:paragraph-properties fo:text-indent="-0.477cm" style:snap-to-layout-grid="false"/>
    </style:style>
    <style:style style:family="paragraph" style:name="P35" style:parent-style-name="0">
      <style:paragraph-properties fo:text-indent="-0.439cm" style:snap-to-layout-grid="false"/>
    </style:style>
    <style:style style:family="text" style:name="T145">
      <style:text-properties fo:font-size="11.5pt" style:font-name="HCI Poppy" style:font-name-asian="휴먼명조" style:font-size-asian="11.5pt"/>
    </style:style>
    <style:style style:family="text" style:name="T146">
      <style:text-properties fo:font-size="11.5pt" style:font-name="HCI Poppy" style:font-name-asian="휴먼명조" style:font-size-asian="11.5pt"/>
    </style:style>
    <style:style style:family="text" style:name="T1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8">
      <style:text-properties fo:font-size="11.5pt" style:font-name="HCI Poppy" style:font-name-asian="휴먼명조" style:font-size-asian="11.5pt"/>
    </style:style>
    <style:style style:family="text" style:name="T1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0">
      <style:text-properties fo:font-size="11.5pt" style:font-name="HCI Poppy" style:font-name-asian="휴먼명조" style:font-size-asian="11.5pt"/>
    </style:style>
    <style:style style:family="text" style:name="T1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2">
      <style:text-properties fo:font-size="11.5pt" style:font-name="HCI Poppy" style:font-name-asian="휴먼명조" style:font-size-asian="11.5pt"/>
    </style:style>
    <style:style style:family="text" style:name="T1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4">
      <style:text-properties fo:font-size="11.5pt" style:font-name="HCI Poppy" style:font-name-asian="휴먼명조" style:font-size-asian="11.5pt"/>
    </style:style>
    <style:style style:family="text" style:name="T155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 style:text-underline-style="solid"/>
    </style:style>
    <style:style style:family="text" style:name="T156">
      <style:text-properties fo:font-size="11.5pt" fo:font-style="italic" style:font-name="HCI Poppy" style:font-name-asian="휴먼명조" style:font-size-asian="11.5pt" style:font-style-asian="italic" style:text-underline-style="solid"/>
    </style:style>
    <style:style style:family="text" style:name="T157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58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59">
      <style:text-properties fo:font-size="11.5pt" fo:font-style="italic" style:font-name="HCI Poppy" style:font-name-asian="휴먼명조" style:font-size-asian="11.5pt" style:font-style-asian="italic"/>
    </style:style>
    <style:style style:family="text" style:name="T160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61">
      <style:text-properties fo:font-size="11.5pt" fo:font-style="italic" style:font-name="HCI Poppy" style:font-name-asian="휴먼명조" style:font-size-asian="11.5pt" style:font-style-asian="italic"/>
    </style:style>
    <style:style style:family="text" style:name="T162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63">
      <style:text-properties fo:font-size="11.5pt" style:font-name="HCI Poppy" style:font-name-asian="휴먼명조" style:font-size-asian="11.5pt"/>
    </style:style>
    <style:style style:family="text" style:name="T1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5">
      <style:text-properties fo:font-size="11.5pt" style:font-name="HCI Poppy" style:font-name-asian="휴먼명조" style:font-size-asian="11.5pt"/>
    </style:style>
    <style:style style:family="text" style:name="T1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7">
      <style:text-properties fo:font-size="11.5pt" style:font-name="HCI Poppy" style:font-name-asian="휴먼명조" style:font-size-asian="11.5pt"/>
    </style:style>
    <style:style style:family="paragraph" style:name="P36" style:parent-style-name="0">
      <style:paragraph-properties fo:text-indent="-0.439cm" style:snap-to-layout-grid="false"/>
    </style:style>
    <style:style style:family="paragraph" style:name="P37" style:parent-style-name="0">
      <style:paragraph-properties fo:text-indent="-0.483cm" style:snap-to-layout-grid="false"/>
    </style:style>
    <style:style style:family="text" style:name="T168">
      <style:text-properties fo:font-size="11.5pt" style:font-name="HCI Poppy" style:font-name-asian="휴먼명조" style:font-size-asian="11.5pt"/>
    </style:style>
    <style:style style:family="text" style:name="T1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0">
      <style:text-properties fo:font-size="11.5pt" style:font-name="HCI Poppy" style:font-name-asian="휴먼명조" style:font-size-asian="11.5pt"/>
    </style:style>
    <style:style style:family="text" style:name="T1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2">
      <style:text-properties fo:font-size="11.5pt" style:font-name="HCI Poppy" style:font-name-asian="휴먼명조" style:font-size-asian="11.5pt"/>
    </style:style>
    <style:style style:family="text" style:name="T1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4">
      <style:text-properties fo:font-size="11.5pt" style:font-name="HCI Poppy" style:font-name-asian="휴먼명조" style:font-size-asian="11.5pt"/>
    </style:style>
    <style:style style:family="text" style:name="T1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6">
      <style:text-properties fo:font-size="11.5pt" style:font-name="HCI Poppy" style:font-name-asian="휴먼명조" style:font-size-asian="11.5pt"/>
    </style:style>
    <style:style style:family="text" style:name="T1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8">
      <style:text-properties fo:font-size="11.5pt" style:font-name="HCI Poppy" style:font-name-asian="휴먼명조" style:font-size-asian="11.5pt"/>
    </style:style>
    <style:style style:family="text" style:name="T1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0">
      <style:text-properties fo:font-size="11.5pt" style:font-name="HCI Poppy" style:font-name-asian="휴먼명조" style:font-size-asian="11.5pt"/>
    </style:style>
    <style:style style:family="text" style:name="T1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2">
      <style:text-properties fo:font-size="11.5pt" style:font-name="HCI Poppy" style:font-name-asian="휴먼명조" style:font-size-asian="11.5pt"/>
    </style:style>
    <style:style style:family="text" style:name="T1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4">
      <style:text-properties fo:font-size="11.5pt" style:font-name="HCI Poppy" style:font-name-asian="휴먼명조" style:font-size-asian="11.5pt"/>
    </style:style>
    <style:style style:family="text" style:name="T1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6">
      <style:text-properties fo:font-size="11.5pt" style:font-name="HCI Poppy" style:font-name-asian="휴먼명조" style:font-size-asian="11.5pt"/>
    </style:style>
    <style:style style:family="text" style:name="T187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88">
      <style:text-properties fo:font-size="11.5pt" fo:font-style="italic" style:font-name="HCI Poppy" style:font-name-asian="휴먼명조" style:font-size-asian="11.5pt" style:font-style-asian="italic"/>
    </style:style>
    <style:style style:family="text" style:name="T189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90">
      <style:text-properties fo:font-size="11.5pt" fo:font-style="italic" style:font-name="HCI Poppy" style:font-name-asian="휴먼명조" style:font-size-asian="11.5pt" style:font-style-asian="italic"/>
    </style:style>
    <style:style style:family="text" style:name="T191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/>
    </style:style>
    <style:style style:family="text" style:name="T192">
      <style:text-properties fo:font-size="11.5pt" fo:font-style="italic" fo:font-weight="bold" fo:letter-spacing="-0.8pt" style:font-name="바탕" style:font-name-asian="휴먼명조" style:font-size-asian="11.5pt" style:font-style-asian="italic" style:font-weight-asian="bold" style:text-underline-style="solid"/>
    </style:style>
    <style:style style:family="text" style:name="T193">
      <style:text-properties fo:font-size="11.5pt" style:font-name="HCI Poppy" style:font-name-asian="휴먼명조" style:font-size-asian="11.5pt"/>
    </style:style>
    <style:style style:family="text" style:name="T1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5">
      <style:text-properties fo:font-size="11.5pt" style:font-name="HCI Poppy" style:font-name-asian="휴먼명조" style:font-size-asian="11.5pt"/>
    </style:style>
    <style:style style:family="paragraph" style:name="P38" style:parent-style-name="0">
      <style:paragraph-properties fo:text-indent="-0.459cm" style:snap-to-layout-grid="false"/>
    </style:style>
    <style:style style:family="paragraph" style:name="P39" style:parent-style-name="0">
      <style:paragraph-properties fo:text-indent="-0.466cm" style:snap-to-layout-grid="false"/>
    </style:style>
    <style:style style:family="text" style:name="T196">
      <style:text-properties fo:font-size="11.5pt" style:font-name="HCI Poppy" style:font-name-asian="휴먼명조" style:font-size-asian="11.5pt"/>
    </style:style>
    <style:style style:family="text" style:name="T1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8">
      <style:text-properties fo:font-size="11.5pt" style:font-name="HCI Poppy" style:font-name-asian="휴먼명조" style:font-size-asian="11.5pt"/>
    </style:style>
    <style:style style:family="text" style:name="T1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0">
      <style:text-properties fo:font-size="11.5pt" style:font-name="HCI Poppy" style:font-name-asian="휴먼명조" style:font-size-asian="11.5pt"/>
    </style:style>
    <style:style style:family="text" style:name="T201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02">
      <style:text-properties fo:font-size="11.5pt" style:font-name="HCI Poppy" style:font-name-asian="휴먼명조" style:font-size-asian="11.5pt" style:text-underline-style="solid"/>
    </style:style>
    <style:style style:family="text" style:name="T2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4">
      <style:text-properties fo:font-size="11.5pt" style:font-name="HCI Poppy" style:font-name-asian="휴먼명조" style:font-size-asian="11.5pt"/>
    </style:style>
    <style:style style:family="text" style:name="T2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6">
      <style:text-properties fo:font-size="11.5pt" style:font-name="바탕" style:font-name-asian="휴먼명조" style:font-size-asian="11.5pt"/>
    </style:style>
    <style:style style:family="text" style:name="T2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8">
      <style:text-properties fo:font-size="11.5pt" style:font-name="바탕" style:font-name-asian="휴먼명조" style:font-size-asian="11.5pt"/>
    </style:style>
    <style:style style:family="text" style:name="T2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0">
      <style:text-properties fo:font-size="11.5pt" style:font-name="HCI Poppy" style:font-name-asian="휴먼명조" style:font-size-asian="11.5pt"/>
    </style:style>
    <style:style style:family="text" style:name="T2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2">
      <style:text-properties fo:font-size="11.5pt" style:font-name="HCI Poppy" style:font-name-asian="휴먼명조" style:font-size-asian="11.5pt"/>
    </style:style>
    <style:style style:family="text" style:name="T2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4">
      <style:text-properties fo:font-size="11.5pt" style:font-name="HCI Poppy" style:font-name-asian="휴먼명조" style:font-size-asian="11.5pt"/>
    </style:style>
    <style:style style:family="text" style:name="T2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6">
      <style:text-properties fo:font-size="11.5pt" style:font-name="HCI Poppy" style:font-name-asian="휴먼명조" style:font-size-asian="11.5pt"/>
    </style:style>
    <style:style style:family="text" style:name="T2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8">
      <style:text-properties fo:font-size="11.5pt" style:font-name="HCI Poppy" style:font-name-asian="휴먼명조" style:font-size-asian="11.5pt"/>
    </style:style>
    <style:style style:family="text" style:name="T2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0">
      <style:text-properties fo:font-size="11.5pt" style:font-name="HCI Poppy" style:font-name-asian="휴먼명조" style:font-size-asian="11.5pt"/>
    </style:style>
    <style:style style:family="text" style:name="T2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2">
      <style:text-properties fo:font-size="11.5pt" style:font-name="HCI Poppy" style:font-name-asian="휴먼명조" style:font-size-asian="11.5pt"/>
    </style:style>
    <style:style style:family="text" style:name="T2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5">
      <style:text-properties fo:font-size="11.5pt" style:font-name="HCI Poppy" style:font-name-asian="휴먼명조" style:font-size-asian="11.5pt"/>
    </style:style>
    <style:style style:family="text" style:name="T2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7">
      <style:text-properties fo:font-size="11.5pt" style:font-name="HCI Poppy" style:font-name-asian="휴먼명조" style:font-size-asian="11.5pt"/>
    </style:style>
    <style:style style:family="text" style:name="T2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9">
      <style:text-properties fo:font-size="11.5pt" style:font-name="HCI Poppy" style:font-name-asian="휴먼명조" style:font-size-asian="11.5pt"/>
    </style:style>
    <style:style style:family="text" style:name="T2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1">
      <style:text-properties fo:font-size="11.5pt" style:font-name="HCI Poppy" style:font-name-asian="휴먼명조" style:font-size-asian="11.5pt"/>
    </style:style>
    <style:style style:family="text" style:name="T2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3">
      <style:text-properties fo:font-size="11.5pt" style:font-name="HCI Poppy" style:font-name-asian="휴먼명조" style:font-size-asian="11.5pt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style:font-name="HCI Poppy" style:font-name-asian="휴먼명조" style:font-size-asian="11.5pt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7">
      <style:text-properties fo:font-size="11.5pt" style:font-name="HCI Poppy" style:font-name-asian="휴먼명조" style:font-size-asian="11.5pt"/>
    </style:style>
    <style:style style:family="text" style:name="T2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9">
      <style:text-properties fo:font-size="11.5pt" style:font-name="HCI Poppy" style:font-name-asian="휴먼명조" style:font-size-asian="11.5pt"/>
    </style:style>
    <style:style style:family="text" style:name="T2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3">
      <style:text-properties fo:font-size="11.5pt" style:font-name="HCI Poppy" style:font-name-asian="휴먼명조" style:font-size-asian="11.5pt"/>
    </style:style>
    <style:style style:family="text" style:name="T2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5">
      <style:text-properties fo:font-size="11.5pt" style:font-name="HCI Poppy" style:font-name-asian="휴먼명조" style:font-size-asian="11.5pt"/>
    </style:style>
    <style:style style:family="text" style:name="T2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7">
      <style:text-properties fo:font-size="11.5pt" style:font-name="HCI Poppy" style:font-name-asian="휴먼명조" style:font-size-asian="11.5pt"/>
    </style:style>
    <style:style style:family="text" style:name="T2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0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2">
      <style:text-properties fo:font-size="11.5pt" style:font-name="HCI Poppy" style:font-name-asian="휴먼명조" style:font-size-asian="11.5pt"/>
    </style:style>
    <style:style style:family="paragraph" style:name="P40" style:parent-style-name="0">
      <style:paragraph-properties fo:text-indent="-0.435cm" style:snap-to-layout-grid="false"/>
    </style:style>
    <style:style style:family="paragraph" style:name="P41" style:parent-style-name="0">
      <style:paragraph-properties fo:text-indent="-0.456cm" style:snap-to-layout-grid="false"/>
    </style:style>
    <style:style style:family="text" style:name="T253">
      <style:text-properties fo:font-size="11.5pt" style:font-name="HCI Poppy" style:font-name-asian="휴먼명조" style:font-size-asian="11.5pt"/>
    </style:style>
    <style:style style:family="text" style:name="T2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5">
      <style:text-properties fo:font-size="11.5pt" style:font-name="HCI Poppy" style:font-name-asian="휴먼명조" style:font-size-asian="11.5pt"/>
    </style:style>
    <style:style style:family="text" style:name="T2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7">
      <style:text-properties fo:font-size="11.5pt" style:font-name="HCI Poppy" style:font-name-asian="휴먼명조" style:font-size-asian="11.5pt"/>
    </style:style>
    <style:style style:family="text" style:name="T2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9">
      <style:text-properties fo:font-size="11.5pt" style:font-name="HCI Poppy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 등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 </text:span><text:span text:style-name="T10">담당 </text:span><text:span text:style-name="T11">: </text:span><text:span text:style-name="T12">황수영 간사 </text:span><text:span text:style-name="T13">02-723-4250 peac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참여연대</text:span><text:span text:style-name="T16">, </text:span><text:span text:style-name="T17">국방부에 정신교육용 영상 사본 교부 요청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3. 6. (</text:span><text:span text:style-name="T20">총 </text:span><text:span text:style-name="T21">2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2.509cm" text:anchor-type="as-char"><draw:text-box fo:min-height="2.5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참여연대</text:span><text:span text:style-name="T26">, </text:span><text:span text:style-name="T27">국방부에 정신교육용 영상 사본 교부 요청</text:span></text:p><text:p text:style-name="P14"><text:span text:style-name="T28">정보공개 형태를 </text:span><text:span text:style-name="T29">‘</text:span><text:span text:style-name="T30">열람</text:span><text:span text:style-name="T31">·</text:span><text:span text:style-name="T32">시청</text:span><text:span text:style-name="T33">’</text:span><text:span text:style-name="T34">으로만 제한할 이유 전혀 없어</text:span></text:p><text:p text:style-name="P15"><text:span text:style-name="T35">국방부는 공개 결정한 해당 영상을 사본으로 교부해야 </text:span></text:p></table:table-cell></table:table-row></table:table></draw:text-box></draw:frame></text:p>
      <text:p text:style-name="P16"/>
      <text:p text:style-name="P17"/>
      <text:p text:style-name="P18"><text:span text:style-name="T36">1. </text:span><text:span text:style-name="T37">참여연대는 오늘</text:span><text:span text:style-name="T38">(3/6) </text:span><text:span text:style-name="T39">아래와 같이 국방부에 공개서한을 보내 정신교육용 영상 </text:span><text:span text:style-name="T40">33</text:span><text:span text:style-name="T41">편의 </text:span><text:span text:style-name="T42">‘</text:span><text:span text:style-name="T43">사본 교부</text:span><text:span text:style-name="T44">’</text:span><text:span text:style-name="T45">를 요청했다</text:span><text:span text:style-name="T46">. </text:span></text:p>
      <text:p text:style-name="P19"/>
      <text:p text:style-name="P20"><text:span text:style-name="T47">2. </text:span><text:span text:style-name="T48">지난 </text:span><text:span text:style-name="T49">2/6 </text:span><text:span text:style-name="T50">국방부는 참여연대가 정보공개 청구한 정신교육용 영상 </text:span><text:span text:style-name="T51">33</text:span><text:span text:style-name="T52">편에 대해 공개결정통지를 내렸다</text:span><text:span text:style-name="T53">. </text:span><text:span text:style-name="T54">그러나 교부 형태를 </text:span><text:span text:style-name="T55">‘</text:span><text:span text:style-name="T56">열람</text:span><text:span text:style-name="T57">·</text:span><text:span text:style-name="T58">시청</text:span><text:span text:style-name="T59">’</text:span><text:span text:style-name="T60">으로만 지정하여 청구인이 국방부를 직접 방문하여 열람하는 방식으로만 공개하도록 하였다</text:span><text:span text:style-name="T61">. </text:span></text:p>
      <text:p text:style-name="P21"/>
      <text:p text:style-name="P22"><text:span text:style-name="T62">3. </text:span><text:span text:style-name="T63">이에 참여연대는 </text:span><text:span text:style-name="T64">‘</text:span><text:span text:style-name="T65">공공기관의 정보공개에 관한 법률</text:span><text:span text:style-name="T66">’</text:span><text:span text:style-name="T67">과 대법원 판례 </text:span><text:span text:style-name="T68">‘</text:span><text:span text:style-name="T69">2003</text:span><text:span text:style-name="T70">두</text:span><text:span text:style-name="T71">8302’</text:span><text:span text:style-name="T72">를 인용하며</text:span><text:span text:style-name="T73"> </text:span><text:span text:style-name="T74">공공기관은 청구인이 원할 경우에는 공개가 결정된 정보를 사본 또는 복제물로 교부하여야 한다고 지적했다</text:span><text:span text:style-name="T75">. </text:span><text:span text:style-name="T76">또한 해당 영상 </text:span><text:span text:style-name="T77">33</text:span><text:span text:style-name="T78">편은 이미 군 내부 점검을 통해 </text:span><text:span text:style-name="T79">“</text:span><text:span text:style-name="T80">국민을 대상으로 할 경우에도 부적합한 영상이 없다</text:span><text:span text:style-name="T81">”</text:span><text:span text:style-name="T82">라고 평가 받았으며 국방</text:span><text:span text:style-name="T83">TV</text:span><text:span text:style-name="T84">를 통해 상영한 바도 있기 때문에 사본을 교부하지 않을 이유가 전혀 없다고 주장했다</text:span><text:span text:style-name="T85">.</text:span></text:p>
      <text:p text:style-name="P23"/>
      <text:p text:style-name="P24"><text:span text:style-name="T86">4. </text:span><text:span text:style-name="T87">정부 운영의 투명성은 정보공개에서 시작한다</text:span><text:span text:style-name="T88">. </text:span><text:span text:style-name="T89">그럼에도 국방부는 정보공개 형태를 제한하는 방식으로 시민의 알 권리를 침해하고 있다</text:span><text:span text:style-name="T90">. </text:span><text:span text:style-name="T91">참여연대는 해당 영상의 사본을 공개할 경우</text:span><text:span text:style-name="T92">, </text:span><text:span text:style-name="T93">계속 문제를 지적받아온 국방부의 안보교육에 대한 건전한 공론화가 이뤄짐으로써 교육의 방향과 내용을 개선할 수 있기 때문에 사본 공개로 얻을 수 있는 공공의 이익이 명확하다고 판단했다</text:span><text:span text:style-name="T94">. </text:span><text:span text:style-name="T95">참여연대는 앞으로 해당 영상 </text:span><text:span text:style-name="T96">33</text:span><text:span text:style-name="T97">편의 사본 교부를 지속적으로 요청할 계획이다</text:span><text:span text:style-name="T98">.  </text:span><text:span text:style-name="T99">끝</text:span><text:span text:style-name="T100">. </text:span></text:p>
      <text:p text:style-name="P25"/>
      <text:p text:style-name="P26"><text:span text:style-name="T101"> </text:span><text:span text:style-name="T102">- </text:span><text:span text:style-name="T103">아래 </text:span><text:span text:style-name="T104">- </text:span></text:p>
      <text:p text:style-name="P27"><text:span text:style-name="T105">국방부 정신교육용 영상 사본 교부 요청</text:span></text:p>
      <text:p text:style-name="P28"/>
      <text:p text:style-name="P29"><text:span text:style-name="T106">수신 </text:span><text:span text:style-name="T107">한민구 국방부 장관</text:span></text:p>
      <text:p text:style-name="P30"><text:span text:style-name="T108">발신 참여</text:span><text:span text:style-name="T109">연대 평화군축센터</text:span></text:p>
      <text:p text:style-name="P31"><text:span text:style-name="T110">1. </text:span><text:span text:style-name="T111">평화의 인사를 드립니다</text:span><text:span text:style-name="T112">. </text:span></text:p>
      <text:p text:style-name="P32"/>
      <text:p text:style-name="P33"><text:span text:style-name="T113">2. </text:span><text:span text:style-name="T114">지난 </text:span><text:span text:style-name="T115">2</text:span><text:span text:style-name="T116">월 </text:span><text:span text:style-name="T117">6</text:span><text:span text:style-name="T118">일</text:span><text:span text:style-name="T119">, </text:span><text:span text:style-name="T120">국방부는 참여연대가 정보공개 청구한 국방부 정신교육용 영상 </text:span><text:span text:style-name="T121">33</text:span><text:span text:style-name="T122">편에 대해 공개결정통지를 내렸습니다</text:span><text:span text:style-name="T123">. </text:span><text:span text:style-name="T124">그러나 </text:span><text:span text:style-name="T125">교부 형태를 </text:span><text:span text:style-name="T126">‘</text:span><text:span text:style-name="T127">열람</text:span><text:span text:style-name="T128">·</text:span><text:span text:style-name="T129">시청</text:span><text:span text:style-name="T130">’</text:span><text:span text:style-name="T131">으로만 지정하여</text:span><text:span text:style-name="T132">, </text:span><text:span text:style-name="T133">청구인이 국방부를 직접 방문하여 열람하는 방식으로만 공개토록 </text:span><text:span text:style-name="T134">하였습니다</text:span><text:span text:style-name="T135">. </text:span><text:span text:style-name="T136">‘</text:span><text:span text:style-name="T137">열람</text:span><text:span text:style-name="T138">·</text:span><text:span text:style-name="T139">시청</text:span><text:span text:style-name="T140">’</text:span><text:span text:style-name="T141">은 청구인이 원하는 정보공개 교부 형태가 아닙니다</text:span><text:span text:style-name="T142">. </text:span><text:span text:style-name="T143">이에 사본 교부를 요청하는 바입니다</text:span><text:span text:style-name="T144">.</text:span></text:p>
      <text:p text:style-name="P34"/>
      <text:p text:style-name="P35"><text:span text:style-name="T145">3. </text:span><text:span text:style-name="T146">‘</text:span><text:span text:style-name="T147">공공기관의 정보공개에 관한 법률</text:span><text:span text:style-name="T148">’ </text:span><text:span text:style-name="T149">제</text:span><text:span text:style-name="T150">13</text:span><text:span text:style-name="T151">조 제</text:span><text:span text:style-name="T152">2</text:span><text:span text:style-name="T153">항은 </text:span><text:span text:style-name="T154">“</text:span><text:span text:style-name="T155">공공기관은 청구인이 사본 또는 복제물의 교부를 원하는 경우에는 이를 교부하여야 한다</text:span><text:span text:style-name="T156">.</text:span><text:span text:style-name="T157"> </text:span><text:span text:style-name="T158">다만</text:span><text:span text:style-name="T159">, </text:span><text:span text:style-name="T160">공개 대상 정보의 양이 너무 많아 정상적인 업무수행에 현저한 지장을 초래할 우려가 있는 경우에는 정보의 사본</text:span><text:span text:style-name="T161">·</text:span><text:span text:style-name="T162">복제물을 일정 기간별로 나누어 제공하거나 열람과 병행하여 제공할 수 있다</text:span><text:span text:style-name="T163">”</text:span><text:span text:style-name="T164">고 명시하고 있습니다</text:span><text:span text:style-name="T165">. </text:span><text:span text:style-name="T166">이처럼 정보공개법은 청구인이 원할 경우 공개가 결정된 정보를 사본 또는 복제물로 교부하도록 하고 있습니다</text:span><text:span text:style-name="T167">. </text:span></text:p>
      <text:p text:style-name="P36"/>
      <text:p text:style-name="P37"><text:span text:style-name="T168">4. </text:span><text:span text:style-name="T169">또한 </text:span><text:span text:style-name="T170">‘</text:span><text:span text:style-name="T171">정보공개방법의 선택에 관한 재량권</text:span><text:span text:style-name="T172">’</text:span><text:span text:style-name="T173">에 대한 대법원 판례도 존재합니다</text:span><text:span text:style-name="T174">. </text:span><text:span text:style-name="T175">대법원은 </text:span><text:span text:style-name="T176">2004</text:span><text:span text:style-name="T177">년 </text:span><text:span text:style-name="T178">8</text:span><text:span text:style-name="T179">월 </text:span><text:span text:style-name="T180">20</text:span><text:span text:style-name="T181">일 선고한 </text:span><text:span text:style-name="T182">2003</text:span><text:span text:style-name="T183">두</text:span><text:span text:style-name="T184">8302 </text:span><text:span text:style-name="T185">판결에서 </text:span><text:span text:style-name="T186">“</text:span><text:span text:style-name="T187">정보공개를 청구하는 자가 공공기관에 대해 정보의 사본 또는 출력물의 교부의 방법으로 공개방법을 선택하여 정보공개청구를 한 경우에 공개청구를 받은 공공기관으로서는 법 제</text:span><text:span text:style-name="T188">8</text:span><text:span text:style-name="T189">조 제</text:span><text:span text:style-name="T190">2</text:span><text:span text:style-name="T191">항에서 규정한 정보의 사본 또는 복제물의 교부를 제한할 수 있는 사유에 해당하지 않는 한 </text:span><text:span text:style-name="T192">정보공개청구자가 선택한 공개방법에 따라 정보를 공개하여야 하므로 그 공개방법을 선택할 재량권이 없다고 해석함이 상당하다</text:span><text:span text:style-name="T193">”</text:span><text:span text:style-name="T194">고 판시하였습니다</text:span><text:span text:style-name="T195">.</text:span></text:p>
      <text:p text:style-name="P38"/>
      <text:p text:style-name="P39"><text:span text:style-name="T196">5. </text:span><text:span text:style-name="T197">이에 더해 해당 영상 </text:span><text:span text:style-name="T198">33</text:span><text:span text:style-name="T199">편은 이미 군 내부 점검을 통해 </text:span><text:span text:style-name="T200">“</text:span><text:span text:style-name="T201">국민을 대상으로 할 경우에도 부적합한 영상이 없다</text:span><text:span text:style-name="T202">”</text:span><text:span text:style-name="T203">고 평가받은 것입니다</text:span><text:span text:style-name="T204">. </text:span><text:span text:style-name="T205">국방교육정책관실에서 작성한 </text:span><text:span text:style-name="T206">「</text:span><text:span text:style-name="T207">정신교육용 동영상 사후점검계획 및 개선방향</text:span><text:span text:style-name="T208">」</text:span><text:span text:style-name="T209">에 따르면</text:span><text:span text:style-name="T210">, </text:span><text:span text:style-name="T211">국방</text:span><text:span text:style-name="T212">TV</text:span><text:span text:style-name="T213">의 </text:span><text:span text:style-name="T214">‘</text:span><text:span text:style-name="T215">공감</text:span><text:span text:style-name="T216">! </text:span><text:span text:style-name="T217">정훈콘서트</text:span><text:span text:style-name="T218">’ </text:span><text:span text:style-name="T219">및 </text:span><text:span text:style-name="T220">‘</text:span><text:span text:style-name="T221">명강특강</text:span><text:span text:style-name="T222">’ </text:span><text:span text:style-name="T223">프로그램 후 해당 영상을 상영한 바도 있</text:span><text:span text:style-name="T224">습니다</text:span><text:span text:style-name="T225">. </text:span><text:span text:style-name="T226">국방</text:span><text:span text:style-name="T227">TV</text:span><text:span text:style-name="T228">는 </text:span><text:span text:style-name="T229">Skylife</text:span><text:span text:style-name="T230">채널 </text:span><text:span text:style-name="T231">153</text:span><text:span text:style-name="T232">번</text:span><text:span text:style-name="T233">, IPTV </text:span><text:span text:style-name="T234">올레</text:span><text:span text:style-name="T235">KT</text:span><text:span text:style-name="T236">채널 </text:span><text:span text:style-name="T237">260</text:span><text:span text:style-name="T238">번</text:span><text:span text:style-name="T239">, LG U+</text:span><text:span text:style-name="T240">채널 </text:span><text:span text:style-name="T241">174</text:span><text:span text:style-name="T242">번으로 방송되고 </text:span><text:span text:style-name="T243">Tving</text:span><text:span text:style-name="T244">과 에브리온</text:span><text:span text:style-name="T245">TV</text:span><text:span text:style-name="T246">를 통해 스마트폰과 웹으로도 누구나 실시간 시청이 가능한 채널입니다</text:span><text:span text:style-name="T247">. </text:span><text:span text:style-name="T248">다시 말해 해당 영상은</text:span><text:span text:style-name="T249"> </text:span><text:span text:style-name="T250">국방부 스스로 방송을 통해 이미 국민에게 공개해온 것</text:span><text:span text:style-name="T251">입니다</text:span><text:span text:style-name="T252">. </text:span></text:p>
      <text:p text:style-name="P40"/>
      <text:p text:style-name="P41"><text:span text:style-name="T253">6. </text:span><text:span text:style-name="T254">이와 같은 근거로 청구인은 국방부가 정보공개를 결정한 정신교육용 영상 </text:span><text:span text:style-name="T255">33</text:span><text:span text:style-name="T256">편의 사본을 교부하지 않을 이유가 전혀 없다고 보고 사본 교부를 재차 요청하는 바입니다</text:span><text:span text:style-name="T257">. </text:span><text:span text:style-name="T258">끝</text:span><text:span text:style-name="T259">. 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09</meta:generator>
    <meta:creation-date>2006년 2월 23일 목요일 오후 7:58:37</meta:creation-date>
    <dc:title>보도자료서식</dc:title>
    <dc:creator/>
    <dc:date>2015년 3월 6일 금요일 오후 2:29:2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