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돋움" svg:font-family="돋움"/>
    <style:font-face style:font-family-generic="system" style:font-pitch="variable" style:name="맑은 고딕" svg:font-family="맑은 고딕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ext" style:name="T6">
      <style:text-properties style:font-name="HCI Hollyhock" style:font-name-asian="휴먼고딕"/>
    </style:style>
    <style:style style:family="text" style:name="T7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8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9">
      <style:text-properties fo:font-weight="bold" fo:letter-spacing="-1.0pt" style:font-name="한양견고딕" style:font-name-asian="한양견고딕" style:font-weight-asian="bold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ext" style:name="T12">
      <style:text-properties fo:font-weight="bold" fo:letter-spacing="-1.0pt" style:font-name="HCI Hollyhock" style:font-name-asian="휴먼고딕" style:font-weight-asian="bold"/>
    </style:style>
    <style:style style:family="text" style:name="T13">
      <style:text-properties style:font-name="HCI Hollyhock" style:font-name-asian="휴먼고딕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6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8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ext" style:name="T22">
      <style:text-properties fo:font-weight="bold" fo:letter-spacing="-1.0pt" style:font-name="HCI Hollyhock" style:font-name-asian="휴먼고딕" style:font-weight-asian="bold"/>
    </style:style>
    <style:style style:family="text" style:name="T23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4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5">
      <style:text-properties style:font-name="바탕" style:font-name-asian="한양견고딕"/>
    </style:style>
    <style:style style:family="text" style:name="T26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27">
      <style:text-properties style:font-name="바탕" style:font-name-asian="한양견명조"/>
    </style:style>
    <style:style style:family="text" style:name="T28">
      <style:text-properties style:font-name="바탕" style:font-name-asian="한양견명조"/>
    </style:style>
    <style:style style:family="text" style:name="T29">
      <style:text-properties style:font-name="바탕" style:font-name-asian="한양견명조"/>
    </style:style>
    <style:style style:family="paragraph" style:name="P15" style:parent-style-name="11">
      <style:paragraph-properties style:snap-to-layout-grid="false"/>
    </style:style>
    <style:style style:family="text" style:name="T30">
      <style:text-properties style:font-name="바탕" style:font-name-asian="한양견명조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501cm"/>
    </style:style>
    <style:style style:family="paragraph" style:name="P16" style:parent-style-name="2">
      <style:paragraph-properties fo:line-height="150%" fo:text-indent="-0.459cm" style:snap-to-layout-grid="false"/>
    </style:style>
    <style:style style:family="paragraph" style:name="P17" style:parent-style-name="2">
      <style:paragraph-properties fo:line-height="150%" fo:text-indent="-0.459cm" style:snap-to-layout-grid="false"/>
    </style:style>
    <style:style style:family="paragraph" style:name="P18" style:parent-style-name="7">
      <style:paragraph-properties fo:text-indent="-0.440cm" style:snap-to-layout-grid="false"/>
    </style:style>
    <style:style style:family="text" style:name="T31">
      <style:text-properties style:font-name="바탕" style:font-name-asian="휴먼명조"/>
    </style:style>
    <style:style style:family="text" style:name="T32">
      <style:text-properties style:font-name="바탕" style:font-name-asian="휴먼명조"/>
    </style:style>
    <style:style style:family="text" style:name="T33">
      <style:text-properties style:font-name="바탕" style:font-name-asian="휴먼명조"/>
    </style:style>
    <style:style style:family="text" style:name="T34">
      <style:text-properties style:font-name="바탕" style:font-name-asian="휴먼명조"/>
    </style:style>
    <style:style style:family="text" style:name="T35">
      <style:text-properties style:font-name="바탕" style:font-name-asian="휴먼명조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paragraph" style:name="P19" style:parent-style-name="7">
      <style:paragraph-properties fo:text-indent="-0.473cm" style:snap-to-layout-grid="false"/>
    </style:style>
    <style:style style:family="paragraph" style:name="P20" style:parent-style-name="7">
      <style:paragraph-properties fo:text-indent="-0.472cm" style:snap-to-layout-grid="false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paragraph" style:name="P21" style:parent-style-name="7">
      <style:paragraph-properties fo:text-indent="-0.461cm" style:snap-to-layout-grid="false"/>
    </style:style>
    <style:style style:family="paragraph" style:name="P22" style:parent-style-name="7">
      <style:paragraph-properties fo:text-indent="-0.456cm" style:snap-to-layout-grid="false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paragraph" style:name="P23" style:parent-style-name="7">
      <style:paragraph-properties fo:text-indent="-0.461cm" style:snap-to-layout-grid="false"/>
    </style:style>
    <style:style style:family="paragraph" style:name="P24" style:parent-style-name="7">
      <style:paragraph-properties fo:text-indent="-0.442cm" style:snap-to-layout-grid="false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paragraph" style:name="P25" style:parent-style-name="7">
      <style:paragraph-properties fo:text-indent="-0.442cm" style:snap-to-layout-grid="false"/>
    </style:style>
    <style:style style:family="paragraph" style:name="P26" style:parent-style-name="7">
      <style:paragraph-properties fo:margin-right="0.332cm" fo:text-indent="-0.458cm" style:snap-to-layout-grid="false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paragraph" style:name="P27" style:parent-style-name="7">
      <style:paragraph-properties fo:margin-right="0.332cm" style:snap-to-layout-grid="false"/>
    </style:style>
    <style:style style:family="paragraph" style:name="P28" style:parent-style-name="7">
      <style:paragraph-properties fo:margin-right="0.332cm" style:snap-to-layout-grid="false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paragraph" style:name="P29" style:parent-style-name="7">
      <style:paragraph-properties fo:break-before="page" fo:margin-right="0.332cm" style:snap-to-layout-grid="false"/>
    </style:style>
    <style:style style:family="text" style:name="T114">
      <style:text-properties fo:font-weight="bold" style:font-name="바탕" style:font-name-asian="휴먼명조" style:font-weight-asian="bold"/>
    </style:style>
    <style:style style:family="text" style:name="T115">
      <style:text-properties fo:font-weight="bold" style:font-name="바탕" style:font-name-asian="휴먼명조" style:font-weight-asian="bold"/>
    </style:style>
    <style:style style:family="text" style:name="T116">
      <style:text-properties fo:font-weight="bold" style:font-name="바탕" style:font-name-asian="휴먼명조" style:font-weight-asian="bold"/>
    </style:style>
    <style:style style:family="text" style:name="T117">
      <style:text-properties fo:font-weight="bold" style:font-name="바탕" style:font-name-asian="휴먼명조" style:font-weight-asian="bold"/>
    </style:style>
    <style:style style:family="paragraph" style:name="P30" style:parent-style-name="7">
      <style:paragraph-properties fo:margin-right="0.332cm" style:snap-to-layout-grid="false"/>
    </style:style>
    <style:style style:family="paragraph" style:name="P31" style:parent-style-name="0">
      <style:paragraph-properties fo:margin-right="0.332cm" fo:text-indent="-0.459cm" style:snap-to-layout-grid="false"/>
    </style:style>
    <style:style style:family="text" style:name="T1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0">
      <style:text-properties fo:font-size="11.5pt" style:font-name="HCI Poppy" style:font-name-asian="휴먼명조" style:font-size-asian="11.5pt"/>
    </style:style>
    <style:style style:family="text" style:name="T1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2" style:parent-style-name="0">
      <style:paragraph-properties fo:margin-right="0.332cm" fo:text-indent="-0.459cm" style:snap-to-layout-grid="false"/>
    </style:style>
    <style:style style:family="text" style:name="T1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3" style:parent-style-name="0">
      <style:paragraph-properties fo:margin-right="0.332cm" fo:text-indent="-0.459cm" style:snap-to-layout-grid="false"/>
    </style:style>
    <style:style style:family="paragraph" style:name="P34" style:parent-style-name="0">
      <style:paragraph-properties fo:margin-right="0.332cm" fo:text-indent="-0.459cm" style:snap-to-layout-grid="false"/>
    </style:style>
    <style:style style:family="paragraph" style:name="P35" style:parent-style-name="0">
      <style:paragraph-properties fo:margin-right="0.332cm" style:snap-to-layout-grid="false"/>
    </style:style>
    <style:style style:family="text" style:name="T12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6">
      <style:text-properties fo:font-size="11.5pt" style:font-name="HCI Poppy" style:font-name-asian="휴먼명조" style:font-size-asian="11.5pt"/>
    </style:style>
    <style:style style:family="text" style:name="T12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28">
      <style:text-properties fo:font-size="11.5pt" style:font-name="HCI Poppy" style:font-name-asian="휴먼명조" style:font-size-asian="11.5pt"/>
    </style:style>
    <style:style style:family="text" style:name="T1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0">
      <style:text-properties fo:font-size="11.5pt" style:font-name="HCI Poppy" style:font-name-asian="휴먼명조" style:font-size-asian="11.5pt"/>
    </style:style>
    <style:style style:family="paragraph" style:name="P36" style:parent-style-name="0">
      <style:paragraph-properties fo:margin-right="0.332cm" fo:text-indent="-0.459cm" style:snap-to-layout-grid="false"/>
    </style:style>
    <style:style style:family="paragraph" style:name="P37" style:parent-style-name="0">
      <style:paragraph-properties fo:margin-right="0.332cm" fo:text-align="center" fo:text-indent="-0.459cm" style:snap-to-layout-grid="false"/>
    </style:style>
    <style:style style:family="text" style:name="T13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38" style:parent-style-name="0">
      <style:paragraph-properties fo:margin-right="0.332cm" fo:text-align="center" fo:text-indent="-0.459cm" style:snap-to-layout-grid="false"/>
    </style:style>
    <style:style style:family="paragraph" style:name="P39" style:parent-style-name="0">
      <style:paragraph-properties fo:margin-right="0.332cm" fo:text-align="center" fo:text-indent="-0.459cm" style:snap-to-layout-grid="false"/>
    </style:style>
    <style:style style:family="paragraph" style:name="P40" style:parent-style-name="0">
      <style:paragraph-properties fo:margin-right="0.332cm" fo:text-indent="-0.458cm" style:snap-to-layout-grid="false"/>
    </style:style>
    <style:style style:family="text" style:name="T132">
      <style:text-properties fo:font-size="11.5pt" fo:font-weight="bold" style:font-name="HCI Poppy" style:font-name-asian="휴먼명조" style:font-size-asian="11.5pt" style:font-weight-asian="bold"/>
    </style:style>
    <style:style style:family="text" style:name="T13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41" style:parent-style-name="0">
      <style:paragraph-properties fo:margin-right="0.332cm" style:snap-to-layout-grid="false"/>
    </style:style>
    <style:style style:family="paragraph" style:name="P42" style:parent-style-name="0">
      <style:paragraph-properties fo:margin-right="0.332cm" fo:text-indent="-0.997cm" style:snap-to-layout-grid="false"/>
    </style:style>
    <style:style style:family="text" style:name="T1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6">
      <style:text-properties fo:font-size="11.5pt" fo:font-weight="bold" style:font-name="HCI Poppy" style:font-name-asian="휴먼명조" style:font-size-asian="11.5pt" style:font-weight-asian="bold"/>
    </style:style>
    <style:style style:family="text" style:name="T13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38">
      <style:text-properties fo:font-size="11.5pt" fo:font-weight="bold" style:font-name="HCI Poppy" style:font-name-asian="휴먼명조" style:font-size-asian="11.5pt" style:font-weight-asian="bold"/>
    </style:style>
    <style:style style:family="text" style:name="T1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0">
      <style:text-properties fo:font-size="11.5pt" fo:font-weight="bold" style:font-name="HCI Poppy" style:font-name-asian="휴먼명조" style:font-size-asian="11.5pt" style:font-weight-asian="bold"/>
    </style:style>
    <style:style style:family="text" style:name="T1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3">
      <style:text-properties fo:font-size="11.5pt" style:font-name="HCI Poppy" style:font-name-asian="휴먼명조" style:font-size-asian="11.5pt"/>
    </style:style>
    <style:style style:family="text" style:name="T1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45">
      <style:text-properties fo:font-size="11.5pt" style:font-name="HCI Poppy" style:font-name-asian="휴먼명조" style:font-size-asian="11.5pt"/>
    </style:style>
    <style:style style:family="text" style:name="T146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147">
      <style:text-properties fo:font-size="11.5pt" style:font-name="HCI Poppy" style:font-name-asian="휴먼명조" style:font-size-asian="11.5pt" style:text-underline-style="solid"/>
    </style:style>
    <style:style style:family="text" style:name="T148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149">
      <style:text-properties fo:font-size="11.5pt" style:font-name="HCI Poppy" style:font-name-asian="휴먼명조" style:font-size-asian="11.5pt" style:text-underline-style="solid"/>
    </style:style>
    <style:style style:family="text" style:name="T1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2">
      <style:text-properties fo:font-size="11.5pt" style:font-name="HCI Poppy" style:font-name-asian="휴먼명조" style:font-size-asian="11.5pt"/>
    </style:style>
    <style:style style:family="text" style:name="T153">
      <style:text-properties fo:font-size="11.5pt" fo:font-weight="bold" style:font-name="HCI Poppy" style:font-name-asian="휴먼명조" style:font-size-asian="11.5pt" style:font-weight-asian="bold"/>
    </style:style>
    <style:style style:family="text" style:name="T1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5">
      <style:text-properties fo:font-size="11.5pt" fo:font-weight="bold" style:font-name="HCI Poppy" style:font-name-asian="휴먼명조" style:font-size-asian="11.5pt" style:font-weight-asian="bold"/>
    </style:style>
    <style:style style:family="text" style:name="T1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58">
      <style:text-properties fo:font-size="11.5pt" style:font-name="HCI Poppy" style:font-name-asian="휴먼명조" style:font-size-asian="11.5pt"/>
    </style:style>
    <style:style style:family="text" style:name="T1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0">
      <style:text-properties fo:font-size="11.5pt" style:font-name="HCI Poppy" style:font-name-asian="휴먼명조" style:font-size-asian="11.5pt"/>
    </style:style>
    <style:style style:family="text" style:name="T1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2">
      <style:text-properties fo:font-size="11.5pt" style:font-name="HCI Poppy" style:font-name-asian="휴먼명조" style:font-size-asian="11.5pt"/>
    </style:style>
    <style:style style:family="text" style:name="T1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4">
      <style:text-properties fo:font-size="11.5pt" fo:font-weight="bold" style:font-name="HCI Poppy" style:font-name-asian="휴먼명조" style:font-size-asian="11.5pt" style:font-weight-asian="bold"/>
    </style:style>
    <style:style style:family="text" style:name="T1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6">
      <style:text-properties fo:font-size="11.5pt" fo:font-weight="bold" style:font-name="HCI Poppy" style:font-name-asian="휴먼명조" style:font-size-asian="11.5pt" style:font-weight-asian="bold"/>
    </style:style>
    <style:style style:family="text" style:name="T1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68">
      <style:text-properties fo:font-size="11.5pt" fo:font-weight="bold" style:font-name="HCI Poppy" style:font-name-asian="휴먼명조" style:font-size-asian="11.5pt" style:font-weight-asian="bold"/>
    </style:style>
    <style:style style:family="text" style:name="T1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0">
      <style:text-properties fo:font-size="11.5pt" style:font-name="HCI Poppy" style:font-name-asian="휴먼명조" style:font-size-asian="11.5pt"/>
    </style:style>
    <style:style style:family="text" style:name="T1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4">
      <style:text-properties fo:font-size="11.5pt" style:font-name="HCI Poppy" style:font-name-asian="휴먼명조" style:font-size-asian="11.5pt"/>
    </style:style>
    <style:style style:family="text" style:name="T1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78">
      <style:text-properties fo:font-size="11.5pt" style:font-name="HCI Poppy" style:font-name-asian="휴먼명조" style:font-size-asian="11.5pt"/>
    </style:style>
    <style:style style:family="text" style:name="T1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0">
      <style:text-properties fo:font-size="11.5pt" style:font-name="HCI Poppy" style:font-name-asian="휴먼명조" style:font-size-asian="11.5pt"/>
    </style:style>
    <style:style style:family="text" style:name="T1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3">
      <style:text-properties fo:font-size="11.5pt" style:font-name="HCI Poppy" style:font-name-asian="휴먼명조" style:font-size-asian="11.5pt"/>
    </style:style>
    <style:style style:family="text" style:name="T1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5">
      <style:text-properties fo:font-size="11.5pt" style:font-name="HCI Poppy" style:font-name-asian="휴먼명조" style:font-size-asian="11.5pt"/>
    </style:style>
    <style:style style:family="text" style:name="T1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7">
      <style:text-properties fo:font-size="11.5pt" style:font-name="HCI Poppy" style:font-name-asian="휴먼명조" style:font-size-asian="11.5pt"/>
    </style:style>
    <style:style style:family="text" style:name="T1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89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190">
      <style:text-properties fo:font-size="11.5pt" style:font-name="HCI Poppy" style:font-name-asian="휴먼명조" style:font-size-asian="11.5pt" style:text-underline-style="solid"/>
    </style:style>
    <style:style style:family="text" style:name="T19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2">
      <style:text-properties fo:font-size="11.5pt" style:font-name="HCI Poppy" style:font-name-asian="휴먼명조" style:font-size-asian="11.5pt"/>
    </style:style>
    <style:style style:family="text" style:name="T1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4">
      <style:text-properties fo:font-size="11.5pt" style:font-name="HCI Poppy" style:font-name-asian="휴먼명조" style:font-size-asian="11.5pt"/>
    </style:style>
    <style:style style:family="text" style:name="T19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6">
      <style:text-properties fo:font-size="11.5pt" style:font-name="HCI Poppy" style:font-name-asian="휴먼명조" style:font-size-asian="11.5pt"/>
    </style:style>
    <style:style style:family="paragraph" style:name="P43" style:parent-style-name="0">
      <style:paragraph-properties fo:margin-right="0.332cm" style:snap-to-layout-grid="false"/>
    </style:style>
    <style:style style:family="paragraph" style:name="P44" style:parent-style-name="0">
      <style:paragraph-properties fo:margin-right="0.332cm" fo:text-indent="-0.960cm" style:snap-to-layout-grid="false"/>
    </style:style>
    <style:style style:family="text" style:name="T1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199">
      <style:text-properties fo:font-size="11.5pt" fo:font-weight="bold" style:font-name="HCI Poppy" style:font-name-asian="휴먼명조" style:font-size-asian="11.5pt" style:font-weight-asian="bold"/>
    </style:style>
    <style:style style:family="text" style:name="T20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1">
      <style:text-properties fo:font-size="11.5pt" fo:font-weight="bold" style:font-name="HCI Poppy" style:font-name-asian="휴먼명조" style:font-size-asian="11.5pt" style:font-weight-asian="bold"/>
    </style:style>
    <style:style style:family="text" style:name="T20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4">
      <style:text-properties fo:font-size="11.5pt" style:font-name="HCI Poppy" style:font-name-asian="휴먼명조" style:font-size-asian="11.5pt"/>
    </style:style>
    <style:style style:family="text" style:name="T2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6">
      <style:text-properties fo:font-size="11.5pt" style:font-name="HCI Poppy" style:font-name-asian="휴먼명조" style:font-size-asian="11.5pt"/>
    </style:style>
    <style:style style:family="text" style:name="T2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08">
      <style:text-properties fo:font-size="11.5pt" style:font-name="HCI Poppy" style:font-name-asian="휴먼명조" style:font-size-asian="11.5pt"/>
    </style:style>
    <style:style style:family="text" style:name="T2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0">
      <style:text-properties fo:font-size="11.5pt" style:font-name="HCI Poppy" style:font-name-asian="휴먼명조" style:font-size-asian="11.5pt"/>
    </style:style>
    <style:style style:family="text" style:name="T21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2">
      <style:text-properties fo:font-size="11.5pt" style:font-name="HCI Poppy" style:font-name-asian="휴먼명조" style:font-size-asian="11.5pt"/>
    </style:style>
    <style:style style:family="text" style:name="T2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4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215">
      <style:text-properties fo:font-size="11.5pt" style:font-name="HCI Poppy" style:font-name-asian="휴먼명조" style:font-size-asian="11.5pt" style:text-underline-style="solid"/>
    </style:style>
    <style:style style:family="text" style:name="T216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217">
      <style:text-properties fo:font-size="11.5pt" style:font-name="HCI Poppy" style:font-name-asian="휴먼명조" style:font-size-asian="11.5pt" style:text-underline-style="solid"/>
    </style:style>
    <style:style style:family="text" style:name="T2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1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0">
      <style:text-properties fo:font-size="11.5pt" style:font-name="HCI Poppy" style:font-name-asian="휴먼명조" style:font-size-asian="11.5pt"/>
    </style:style>
    <style:style style:family="text" style:name="T2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2">
      <style:text-properties fo:font-size="11.5pt" style:font-name="HCI Poppy" style:font-name-asian="휴먼명조" style:font-size-asian="11.5pt"/>
    </style:style>
    <style:style style:family="text" style:name="T22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4">
      <style:text-properties fo:font-size="11.5pt" style:font-name="HCI Poppy" style:font-name-asian="휴먼명조" style:font-size-asian="11.5pt"/>
    </style:style>
    <style:style style:family="text" style:name="T22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6">
      <style:text-properties fo:font-size="11.5pt" style:font-name="HCI Poppy" style:font-name-asian="휴먼명조" style:font-size-asian="11.5pt"/>
    </style:style>
    <style:style style:family="text" style:name="T22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28">
      <style:text-properties fo:font-size="11.5pt" style:font-name="HCI Poppy" style:font-name-asian="휴먼명조" style:font-size-asian="11.5pt"/>
    </style:style>
    <style:style style:family="text" style:name="T22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1">
      <style:text-properties fo:font-size="11.5pt" fo:font-weight="bold" style:font-name="HCI Poppy" style:font-name-asian="휴먼명조" style:font-size-asian="11.5pt" style:font-weight-asian="bold"/>
    </style:style>
    <style:style style:family="text" style:name="T2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3">
      <style:text-properties fo:font-size="11.5pt" style:font-name="HCI Poppy" style:font-name-asian="휴먼명조" style:font-size-asian="11.5pt"/>
    </style:style>
    <style:style style:family="text" style:name="T2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5">
      <style:text-properties fo:font-size="11.5pt" style:font-name="HCI Poppy" style:font-name-asian="휴먼명조" style:font-size-asian="11.5pt"/>
    </style:style>
    <style:style style:family="text" style:name="T2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7">
      <style:text-properties fo:font-size="11.5pt" style:font-name="HCI Poppy" style:font-name-asian="휴먼명조" style:font-size-asian="11.5pt"/>
    </style:style>
    <style:style style:family="text" style:name="T2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39">
      <style:text-properties fo:font-size="11.5pt" style:font-name="HCI Poppy" style:font-name-asian="휴먼명조" style:font-size-asian="11.5pt"/>
    </style:style>
    <style:style style:family="text" style:name="T2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1">
      <style:text-properties fo:font-size="11.5pt" style:font-name="HCI Poppy" style:font-name-asian="휴먼명조" style:font-size-asian="11.5pt"/>
    </style:style>
    <style:style style:family="text" style:name="T2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3">
      <style:text-properties fo:font-size="11.5pt" style:font-name="HCI Poppy" style:font-name-asian="휴먼명조" style:font-size-asian="11.5pt"/>
    </style:style>
    <style:style style:family="paragraph" style:name="P45" style:parent-style-name="0">
      <style:paragraph-properties fo:margin-right="0.332cm" style:snap-to-layout-grid="false"/>
    </style:style>
    <style:style style:family="paragraph" style:name="P46" style:parent-style-name="0">
      <style:paragraph-properties fo:margin-right="0.332cm" fo:text-indent="-0.960cm" style:snap-to-layout-grid="false"/>
    </style:style>
    <style:style style:family="text" style:name="T2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6">
      <style:text-properties fo:font-size="11.5pt" fo:font-weight="bold" style:font-name="HCI Poppy" style:font-name-asian="휴먼명조" style:font-size-asian="11.5pt" style:font-weight-asian="bold"/>
    </style:style>
    <style:style style:family="text" style:name="T24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49">
      <style:text-properties fo:font-size="11.5pt" style:font-name="HCI Poppy" style:font-name-asian="휴먼명조" style:font-size-asian="11.5pt"/>
    </style:style>
    <style:style style:family="text" style:name="T2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1">
      <style:text-properties fo:font-size="11.5pt" style:font-name="HCI Poppy" style:font-name-asian="휴먼명조" style:font-size-asian="11.5pt"/>
    </style:style>
    <style:style style:family="text" style:name="T2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3">
      <style:text-properties fo:font-size="11.5pt" style:font-name="HCI Poppy" style:font-name-asian="휴먼명조" style:font-size-asian="11.5pt"/>
    </style:style>
    <style:style style:family="text" style:name="T254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255">
      <style:text-properties fo:font-size="11.5pt" style:font-name="HCI Poppy" style:font-name-asian="휴먼명조" style:font-size-asian="11.5pt" style:text-underline-style="solid"/>
    </style:style>
    <style:style style:family="text" style:name="T256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257">
      <style:text-properties fo:font-size="11.5pt" style:font-name="HCI Poppy" style:font-name-asian="휴먼명조" style:font-size-asian="11.5pt" style:text-underline-style="solid"/>
    </style:style>
    <style:style style:family="text" style:name="T2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0">
      <style:text-properties fo:font-size="11.5pt" style:font-name="HCI Poppy" style:font-name-asian="휴먼명조" style:font-size-asian="11.5pt"/>
    </style:style>
    <style:style style:family="paragraph" style:name="P47" style:parent-style-name="0">
      <style:paragraph-properties fo:margin-right="0.332cm" style:snap-to-layout-grid="false"/>
    </style:style>
    <style:style style:family="paragraph" style:name="P48" style:parent-style-name="0">
      <style:paragraph-properties fo:margin-right="0.332cm" style:snap-to-layout-grid="false"/>
    </style:style>
    <style:style style:family="paragraph" style:name="P49" style:parent-style-name="0">
      <style:paragraph-properties fo:margin-right="0.332cm" style:snap-to-layout-grid="false"/>
    </style:style>
    <style:style style:family="text" style:name="T261">
      <style:text-properties fo:font-size="11.5pt" fo:font-weight="bold" style:font-name="HCI Poppy" style:font-name-asian="휴먼명조" style:font-size-asian="11.5pt" style:font-weight-asian="bold"/>
    </style:style>
    <style:style style:family="text" style:name="T2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0" style:parent-style-name="0">
      <style:paragraph-properties fo:margin-right="0.332cm" style:snap-to-layout-grid="false"/>
    </style:style>
    <style:style style:family="paragraph" style:name="P51" style:parent-style-name="0">
      <style:paragraph-properties fo:margin-right="0.332cm" fo:text-indent="-0.960cm" style:snap-to-layout-grid="false"/>
    </style:style>
    <style:style style:family="text" style:name="T2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5">
      <style:text-properties fo:font-size="11.5pt" fo:font-weight="bold" style:font-name="HCI Poppy" style:font-name-asian="휴먼명조" style:font-size-asian="11.5pt" style:font-weight-asian="bold"/>
    </style:style>
    <style:style style:family="text" style:name="T2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2" style:parent-style-name="0">
      <style:paragraph-properties fo:margin-right="0.332cm" fo:text-indent="-0.960cm" style:snap-to-layout-grid="false"/>
    </style:style>
    <style:style style:family="text" style:name="T26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68">
      <style:text-properties fo:font-size="11.5pt" style:font-name="HCI Poppy" style:font-name-asian="휴먼명조" style:font-size-asian="11.5pt"/>
    </style:style>
    <style:style style:family="text" style:name="T26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0">
      <style:text-properties fo:font-size="11.5pt" style:font-name="HCI Poppy" style:font-name-asian="휴먼명조" style:font-size-asian="11.5pt"/>
    </style:style>
    <style:style style:family="text" style:name="T27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2">
      <style:text-properties fo:font-size="11.5pt" style:font-name="HCI Poppy" style:font-name-asian="휴먼명조" style:font-size-asian="11.5pt"/>
    </style:style>
    <style:style style:family="text" style:name="T27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4">
      <style:text-properties fo:font-size="11.5pt" style:font-name="HCI Poppy" style:font-name-asian="휴먼명조" style:font-size-asian="11.5pt"/>
    </style:style>
    <style:style style:family="text" style:name="T27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6">
      <style:text-properties fo:font-size="11.5pt" style:font-name="HCI Poppy" style:font-name-asian="휴먼명조" style:font-size-asian="11.5pt"/>
    </style:style>
    <style:style style:family="text" style:name="T27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78">
      <style:text-properties fo:font-size="11.5pt" style:font-name="HCI Poppy" style:font-name-asian="휴먼명조" style:font-size-asian="11.5pt"/>
    </style:style>
    <style:style style:family="text" style:name="T27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0">
      <style:text-properties fo:font-size="11.5pt" style:font-name="HCI Poppy" style:font-name-asian="휴먼명조" style:font-size-asian="11.5pt"/>
    </style:style>
    <style:style style:family="text" style:name="T28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2">
      <style:text-properties fo:font-size="11.5pt" style:font-name="HCI Poppy" style:font-name-asian="휴먼명조" style:font-size-asian="11.5pt"/>
    </style:style>
    <style:style style:family="text" style:name="T28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4">
      <style:text-properties fo:font-size="11.5pt" style:font-name="HCI Poppy" style:font-name-asian="휴먼명조" style:font-size-asian="11.5pt"/>
    </style:style>
    <style:style style:family="text" style:name="T28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6">
      <style:text-properties fo:font-size="11.5pt" style:font-name="HCI Poppy" style:font-name-asian="휴먼명조" style:font-size-asian="11.5pt"/>
    </style:style>
    <style:style style:family="text" style:name="T28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88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289">
      <style:text-properties fo:font-size="11.5pt" style:font-name="HCI Poppy" style:font-name-asian="휴먼명조" style:font-size-asian="11.5pt" style:text-underline-style="solid"/>
    </style:style>
    <style:style style:family="text" style:name="T290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291">
      <style:text-properties fo:font-size="11.5pt" style:font-name="HCI Poppy" style:font-name-asian="휴먼명조" style:font-size-asian="11.5pt" style:text-underline-style="solid"/>
    </style:style>
    <style:style style:family="text" style:name="T2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5">
      <style:text-properties fo:font-size="11.5pt" fo:font-weight="bold" style:font-name="HCI Poppy" style:font-name-asian="휴먼명조" style:font-size-asian="11.5pt" style:font-weight-asian="bold"/>
    </style:style>
    <style:style style:family="paragraph" style:name="P53" style:parent-style-name="0">
      <style:paragraph-properties fo:margin-right="0.332cm" style:snap-to-layout-grid="false"/>
    </style:style>
    <style:style style:family="text" style:name="T29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4" style:parent-style-name="0">
      <style:paragraph-properties fo:margin-right="0.332cm" fo:text-indent="-0.976cm" style:snap-to-layout-grid="false"/>
    </style:style>
    <style:style style:family="text" style:name="T29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2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0">
      <style:text-properties fo:font-size="11.5pt" fo:font-weight="bold" style:font-name="HCI Poppy" style:font-name-asian="휴먼명조" style:font-size-asian="11.5pt" style:font-weight-asian="bold"/>
    </style:style>
    <style:style style:family="text" style:name="T3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2">
      <style:text-properties fo:font-size="11.5pt" fo:font-weight="bold" style:font-name="HCI Poppy" style:font-name-asian="휴먼명조" style:font-size-asian="11.5pt" style:font-weight-asian="bold"/>
    </style:style>
    <style:style style:family="text" style:name="T3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55" style:parent-style-name="0">
      <style:paragraph-properties fo:margin-right="0.332cm" fo:text-indent="-0.976cm" style:snap-to-layout-grid="false"/>
    </style:style>
    <style:style style:family="text" style:name="T3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6">
      <style:text-properties fo:font-size="11.5pt" style:font-name="HCI Poppy" style:font-name-asian="휴먼명조" style:font-size-asian="11.5pt"/>
    </style:style>
    <style:style style:family="text" style:name="T3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08">
      <style:text-properties fo:font-size="11.5pt" style:font-name="HCI Poppy" style:font-name-asian="휴먼명조" style:font-size-asian="11.5pt"/>
    </style:style>
    <style:style style:family="text" style:name="T3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0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311">
      <style:text-properties fo:font-size="11.5pt" style:font-name="HCI Poppy" style:font-name-asian="휴먼명조" style:font-size-asian="11.5pt" style:text-underline-style="solid"/>
    </style:style>
    <style:style style:family="text" style:name="T312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313">
      <style:text-properties fo:font-size="11.5pt" style:font-name="HCI Poppy" style:font-name-asian="휴먼명조" style:font-size-asian="11.5pt" style:text-underline-style="solid"/>
    </style:style>
    <style:style style:family="text" style:name="T314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315">
      <style:text-properties fo:font-size="11.5pt" style:font-name="HCI Poppy" style:font-name-asian="휴먼명조" style:font-size-asian="11.5pt" style:text-underline-style="solid"/>
    </style:style>
    <style:style style:family="text" style:name="T31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17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318">
      <style:text-properties fo:font-size="11.5pt" style:font-name="HCI Poppy" style:font-name-asian="휴먼명조" style:font-size-asian="11.5pt" style:text-underline-style="solid"/>
    </style:style>
    <style:style style:family="text" style:name="T319">
      <style:text-properties fo:font-size="11.5pt" fo:font-weight="bold" fo:letter-spacing="-0.8pt" style:font-name="바탕" style:font-name-asian="휴먼명조" style:font-size-asian="11.5pt" style:font-weight-asian="bold" style:text-underline-style="solid"/>
    </style:style>
    <style:style style:family="text" style:name="T320">
      <style:text-properties fo:font-size="11.5pt" style:font-name="HCI Poppy" style:font-name-asian="휴먼명조" style:font-size-asian="11.5pt" style:text-underline-style="solid"/>
    </style:style>
    <style:style style:family="text" style:name="T3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3">
      <style:text-properties fo:font-size="11.5pt" style:font-name="HCI Poppy" style:font-name-asian="휴먼명조" style:font-size-asian="11.5pt"/>
    </style:style>
    <style:style style:family="text" style:name="T3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5">
      <style:text-properties fo:font-size="11.5pt" style:font-name="HCI Poppy" style:font-name-asian="휴먼명조" style:font-size-asian="11.5pt"/>
    </style:style>
    <style:style style:family="text" style:name="T3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7">
      <style:text-properties fo:font-size="11.5pt" style:font-name="HCI Poppy" style:font-name-asian="휴먼명조" style:font-size-asian="11.5pt"/>
    </style:style>
    <style:style style:family="text" style:name="T3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29">
      <style:text-properties fo:font-size="11.5pt" style:font-name="HCI Poppy" style:font-name-asian="휴먼명조" style:font-size-asian="11.5pt"/>
    </style:style>
    <style:style style:family="text" style:name="T3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1">
      <style:text-properties fo:font-size="11.5pt" style:font-name="HCI Poppy" style:font-name-asian="휴먼명조" style:font-size-asian="11.5pt"/>
    </style:style>
    <style:style style:family="text" style:name="T3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3">
      <style:text-properties fo:font-size="11.5pt" style:font-name="HCI Poppy" style:font-name-asian="휴먼명조" style:font-size-asian="11.5pt"/>
    </style:style>
    <style:style style:family="text" style:name="T3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5">
      <style:text-properties fo:font-size="11.5pt" style:font-name="HCI Poppy" style:font-name-asian="휴먼명조" style:font-size-asian="11.5pt"/>
    </style:style>
    <style:style style:family="text" style:name="T3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7">
      <style:text-properties fo:font-size="11.5pt" style:font-name="HCI Poppy" style:font-name-asian="휴먼명조" style:font-size-asian="11.5pt"/>
    </style:style>
    <style:style style:family="text" style:name="T3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39">
      <style:text-properties fo:font-size="11.5pt" style:font-name="HCI Poppy" style:font-name-asian="휴먼명조" style:font-size-asian="11.5pt"/>
    </style:style>
    <style:style style:family="text" style:name="T3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1">
      <style:text-properties fo:font-size="11.5pt" style:font-name="HCI Poppy" style:font-name-asian="휴먼명조" style:font-size-asian="11.5pt"/>
    </style:style>
    <style:style style:family="text" style:name="T3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3">
      <style:text-properties fo:font-size="11.5pt" style:font-name="HCI Poppy" style:font-name-asian="휴먼명조" style:font-size-asian="11.5pt"/>
    </style:style>
    <style:style style:family="text" style:name="T3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5">
      <style:text-properties fo:font-size="11.5pt" style:font-name="HCI Poppy" style:font-name-asian="휴먼명조" style:font-size-asian="11.5pt"/>
    </style:style>
    <style:style style:family="text" style:name="T3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7">
      <style:text-properties fo:font-size="11.5pt" style:font-name="HCI Poppy" style:font-name-asian="휴먼명조" style:font-size-asian="11.5pt"/>
    </style:style>
    <style:style style:family="text" style:name="T3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49">
      <style:text-properties fo:font-size="11.5pt" style:font-name="HCI Poppy" style:font-name-asian="휴먼명조" style:font-size-asian="11.5pt"/>
    </style:style>
    <style:style style:family="text" style:name="T3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1">
      <style:text-properties fo:font-size="11.5pt" style:font-name="HCI Poppy" style:font-name-asian="휴먼명조" style:font-size-asian="11.5pt"/>
    </style:style>
    <style:style style:family="text" style:name="T3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4">
      <style:text-properties fo:font-size="11.5pt" fo:font-weight="bold" style:font-name="HCI Poppy" style:font-name-asian="휴먼명조" style:font-size-asian="11.5pt" style:font-weight-asian="bold"/>
    </style:style>
    <style:style style:family="text" style:name="T3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6">
      <style:text-properties fo:font-size="11.5pt" fo:font-weight="bold" style:font-name="HCI Poppy" style:font-name-asian="휴먼명조" style:font-size-asian="11.5pt" style:font-weight-asian="bold"/>
    </style:style>
    <style:style style:family="text" style:name="T35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58">
      <style:text-properties fo:font-size="11.5pt" fo:font-weight="bold" style:font-name="HCI Poppy" style:font-name-asian="휴먼명조" style:font-size-asian="11.5pt" style:font-weight-asian="bold"/>
    </style:style>
    <style:style style:family="text" style:name="T35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0">
      <style:text-properties fo:font-size="11.5pt" fo:font-weight="bold" style:font-name="HCI Poppy" style:font-name-asian="휴먼명조" style:font-size-asian="11.5pt" style:font-weight-asian="bold"/>
    </style:style>
    <style:style style:family="text" style:name="T36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2">
      <style:text-properties fo:font-size="11.5pt" fo:font-weight="bold" style:font-name="HCI Poppy" style:font-name-asian="휴먼명조" style:font-size-asian="11.5pt" style:font-weight-asian="bold"/>
    </style:style>
    <style:style style:family="text" style:name="T36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4">
      <style:text-properties fo:font-size="11.5pt" fo:font-weight="bold" style:font-name="HCI Poppy" style:font-name-asian="휴먼명조" style:font-size-asian="11.5pt" style:font-weight-asian="bold"/>
    </style:style>
    <style:style style:family="paragraph" style:name="P56" style:parent-style-name="0">
      <style:paragraph-properties fo:margin-right="0.332cm" fo:text-indent="-1.050cm" style:snap-to-layout-grid="false"/>
    </style:style>
    <style:style style:family="text" style:name="T36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7">
      <style:text-properties fo:font-size="11.5pt" style:font-name="HCI Poppy" style:font-name-asian="휴먼명조" style:font-size-asian="11.5pt"/>
    </style:style>
    <style:style style:family="text" style:name="T3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69">
      <style:text-properties fo:font-size="11.5pt" style:font-name="HCI Poppy" style:font-name-asian="휴먼명조" style:font-size-asian="11.5pt"/>
    </style:style>
    <style:style style:family="text" style:name="T3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1">
      <style:text-properties fo:font-size="11.5pt" style:font-name="HCI Poppy" style:font-name-asian="휴먼명조" style:font-size-asian="11.5pt"/>
    </style:style>
    <style:style style:family="text" style:name="T3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3">
      <style:text-properties fo:font-size="11.5pt" style:font-name="HCI Poppy" style:font-name-asian="휴먼명조" style:font-size-asian="11.5pt"/>
    </style:style>
    <style:style style:family="text" style:name="T3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5">
      <style:text-properties fo:font-size="11.5pt" style:font-name="HCI Poppy" style:font-name-asian="휴먼명조" style:font-size-asian="11.5pt"/>
    </style:style>
    <style:style style:family="text" style:name="T3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7">
      <style:text-properties fo:font-size="11.5pt" style:font-name="HCI Poppy" style:font-name-asian="휴먼명조" style:font-size-asian="11.5pt"/>
    </style:style>
    <style:style style:family="text" style:name="T3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79">
      <style:text-properties fo:font-size="11.5pt" style:font-name="HCI Poppy" style:font-name-asian="휴먼명조" style:font-size-asian="11.5pt"/>
    </style:style>
    <style:style style:family="text" style:name="T3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1">
      <style:text-properties fo:font-size="11.5pt" style:font-name="HCI Poppy" style:font-name-asian="휴먼명조" style:font-size-asian="11.5pt"/>
    </style:style>
    <style:style style:family="text" style:name="T3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3">
      <style:text-properties fo:font-size="11.5pt" style:font-name="HCI Poppy" style:font-name-asian="휴먼명조" style:font-size-asian="11.5pt"/>
    </style:style>
    <style:style style:family="text" style:name="T3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5">
      <style:text-properties fo:font-size="11.5pt" style:font-name="HCI Poppy" style:font-name-asian="휴먼명조" style:font-size-asian="11.5pt"/>
    </style:style>
    <style:style style:family="text" style:name="T3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7">
      <style:text-properties fo:font-size="11.5pt" style:font-name="HCI Poppy" style:font-name-asian="휴먼명조" style:font-size-asian="11.5pt"/>
    </style:style>
    <style:style style:family="text" style:name="T3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89">
      <style:text-properties fo:font-size="11.5pt" style:font-name="HCI Poppy" style:font-name-asian="휴먼명조" style:font-size-asian="11.5pt"/>
    </style:style>
    <style:style style:family="text" style:name="T3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1">
      <style:text-properties fo:font-size="11.5pt" fo:font-weight="bold" style:font-name="HCI Poppy" style:font-name-asian="휴먼명조" style:font-size-asian="11.5pt" style:font-weight-asian="bold"/>
    </style:style>
    <style:style style:family="text" style:name="T3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3">
      <style:text-properties fo:font-size="11.5pt" fo:font-weight="bold" style:font-name="HCI Poppy" style:font-name-asian="휴먼명조" style:font-size-asian="11.5pt" style:font-weight-asian="bold"/>
    </style:style>
    <style:style style:family="text" style:name="T3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5">
      <style:text-properties fo:font-size="11.5pt" fo:font-weight="bold" style:font-name="HCI Poppy" style:font-name-asian="휴먼명조" style:font-size-asian="11.5pt" style:font-weight-asian="bold"/>
    </style:style>
    <style:style style:family="text" style:name="T39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7">
      <style:text-properties fo:font-size="11.5pt" fo:font-weight="bold" style:font-name="HCI Poppy" style:font-name-asian="휴먼명조" style:font-size-asian="11.5pt" style:font-weight-asian="bold"/>
    </style:style>
    <style:style style:family="text" style:name="T39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399">
      <style:text-properties fo:font-size="11.5pt" fo:font-weight="bold" style:font-name="HCI Poppy" style:font-name-asian="휴먼명조" style:font-size-asian="11.5pt" style:font-weight-asian="bold"/>
    </style:style>
    <style:style style:family="text" style:name="T40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1">
      <style:text-properties fo:font-size="11.5pt" fo:font-weight="bold" style:font-name="HCI Poppy" style:font-name-asian="휴먼명조" style:font-size-asian="11.5pt" style:font-weight-asian="bold"/>
    </style:style>
    <style:style style:family="paragraph" style:name="P57" style:parent-style-name="0">
      <style:paragraph-properties fo:margin-right="0.332cm" style:snap-to-layout-grid="false"/>
    </style:style>
    <style:style style:family="paragraph" style:name="P58" style:parent-style-name="0">
      <style:paragraph-properties fo:margin-right="0.332cm" style:snap-to-layout-grid="false"/>
    </style:style>
    <style:style style:family="paragraph" style:name="P59" style:parent-style-name="0">
      <style:paragraph-properties fo:margin-right="0.332cm" style:snap-to-layout-grid="false"/>
    </style:style>
    <style:style style:family="text" style:name="T402">
      <style:text-properties fo:font-size="11.5pt" fo:font-weight="bold" style:font-name="HCI Poppy" style:font-name-asian="휴먼명조" style:font-size-asian="11.5pt" style:font-weight-asian="bold"/>
    </style:style>
    <style:style style:family="text" style:name="T4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60" style:parent-style-name="0">
      <style:paragraph-properties fo:margin-right="0.332cm" style:snap-to-layout-grid="false"/>
    </style:style>
    <style:style style:family="paragraph" style:name="P61" style:parent-style-name="0">
      <style:paragraph-properties fo:margin-right="0.332cm" fo:text-indent="-0.960cm" style:snap-to-layout-grid="false"/>
    </style:style>
    <style:style style:family="text" style:name="T40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6">
      <style:text-properties fo:font-size="11.5pt" fo:font-weight="bold" style:font-name="HCI Poppy" style:font-name-asian="휴먼명조" style:font-size-asian="11.5pt" style:font-weight-asian="bold"/>
    </style:style>
    <style:style style:family="text" style:name="T4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62" style:parent-style-name="0">
      <style:paragraph-properties fo:margin-right="0.332cm" fo:text-indent="-0.960cm" style:snap-to-layout-grid="false"/>
    </style:style>
    <style:style style:family="text" style:name="T40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09">
      <style:text-properties fo:font-size="11.5pt" style:font-name="HCI Poppy" style:font-name-asian="휴먼명조" style:font-size-asian="11.5pt"/>
    </style:style>
    <style:style style:family="text" style:name="T41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1">
      <style:text-properties fo:font-size="11.5pt" style:font-name="HCI Poppy" style:font-name-asian="휴먼명조" style:font-size-asian="11.5pt"/>
    </style:style>
    <style:style style:family="text" style:name="T41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4">
      <style:text-properties fo:font-size="11.5pt" fo:font-weight="bold" style:font-name="HCI Poppy" style:font-name-asian="휴먼명조" style:font-size-asian="11.5pt" style:font-weight-asian="bold"/>
    </style:style>
    <style:style style:family="text" style:name="T41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6">
      <style:text-properties fo:font-size="11.5pt" fo:font-weight="bold" style:font-name="HCI Poppy" style:font-name-asian="휴먼명조" style:font-size-asian="11.5pt" style:font-weight-asian="bold"/>
    </style:style>
    <style:style style:family="text" style:name="T41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19">
      <style:text-properties fo:font-size="11.5pt" style:font-name="HCI Poppy" style:font-name-asian="휴먼명조" style:font-size-asian="11.5pt"/>
    </style:style>
    <style:style style:family="paragraph" style:name="P63" style:parent-style-name="0">
      <style:paragraph-properties fo:margin-right="0.332cm" style:snap-to-layout-grid="false"/>
    </style:style>
    <style:style style:family="paragraph" style:name="P64" style:parent-style-name="0">
      <style:paragraph-properties fo:margin-right="0.332cm" fo:text-indent="-0.960cm" style:snap-to-layout-grid="false"/>
    </style:style>
    <style:style style:family="text" style:name="T4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2">
      <style:text-properties fo:font-size="11.5pt" fo:font-weight="bold" style:font-name="HCI Poppy" style:font-name-asian="휴먼명조" style:font-size-asian="11.5pt" style:font-weight-asian="bold"/>
    </style:style>
    <style:style style:family="text" style:name="T42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65" style:parent-style-name="0">
      <style:paragraph-properties fo:margin-right="0.332cm" fo:text-indent="-0.960cm" style:snap-to-layout-grid="false"/>
    </style:style>
    <style:style style:family="text" style:name="T4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5">
      <style:text-properties fo:font-size="11.5pt" style:font-name="HCI Poppy" style:font-name-asian="휴먼명조" style:font-size-asian="11.5pt"/>
    </style:style>
    <style:style style:family="text" style:name="T4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7">
      <style:text-properties fo:font-size="11.5pt" style:font-name="HCI Poppy" style:font-name-asian="휴먼명조" style:font-size-asian="11.5pt"/>
    </style:style>
    <style:style style:family="text" style:name="T4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29">
      <style:text-properties fo:font-size="11.5pt" style:font-name="HCI Poppy" style:font-name-asian="휴먼명조" style:font-size-asian="11.5pt"/>
    </style:style>
    <style:style style:family="text" style:name="T43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31">
      <style:text-properties fo:font-size="11.5pt" style:font-name="HCI Poppy" style:font-name-asian="휴먼명조" style:font-size-asian="11.5pt"/>
    </style:style>
    <style:style style:family="text" style:name="T43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33">
      <style:text-properties fo:font-size="11.5pt" style:font-name="HCI Poppy" style:font-name-asian="휴먼명조" style:font-size-asian="11.5pt"/>
    </style:style>
    <style:style style:family="text" style:name="T43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35">
      <style:text-properties fo:font-size="11.5pt" style:font-name="HCI Poppy" style:font-name-asian="휴먼명조" style:font-size-asian="11.5pt"/>
    </style:style>
    <style:style style:family="text" style:name="T43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37">
      <style:text-properties fo:font-size="11.5pt" style:font-name="HCI Poppy" style:font-name-asian="휴먼명조" style:font-size-asian="11.5pt"/>
    </style:style>
    <style:style style:family="text" style:name="T43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39">
      <style:text-properties fo:font-size="11.5pt" style:font-name="HCI Poppy" style:font-name-asian="휴먼명조" style:font-size-asian="11.5pt"/>
    </style:style>
    <style:style style:family="text" style:name="T44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41">
      <style:text-properties fo:font-size="11.5pt" style:font-name="HCI Poppy" style:font-name-asian="휴먼명조" style:font-size-asian="11.5pt"/>
    </style:style>
    <style:style style:family="text" style:name="T44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43">
      <style:text-properties fo:font-size="11.5pt" style:font-name="HCI Poppy" style:font-name-asian="휴먼명조" style:font-size-asian="11.5pt"/>
    </style:style>
    <style:style style:family="text" style:name="T44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45">
      <style:text-properties fo:font-size="11.5pt" style:font-name="HCI Poppy" style:font-name-asian="휴먼명조" style:font-size-asian="11.5pt"/>
    </style:style>
    <style:style style:family="text" style:name="T44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47">
      <style:text-properties fo:font-size="11.5pt" style:font-name="HCI Poppy" style:font-name-asian="휴먼명조" style:font-size-asian="11.5pt"/>
    </style:style>
    <style:style style:family="text" style:name="T44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49">
      <style:text-properties fo:font-size="11.5pt" style:font-name="HCI Poppy" style:font-name-asian="휴먼명조" style:font-size-asian="11.5pt"/>
    </style:style>
    <style:style style:family="text" style:name="T45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51">
      <style:text-properties fo:font-size="11.5pt" fo:font-weight="bold" style:font-name="HCI Poppy" style:font-name-asian="휴먼명조" style:font-size-asian="11.5pt" style:font-weight-asian="bold"/>
    </style:style>
    <style:style style:family="paragraph" style:name="P66" style:parent-style-name="12">
      <style:paragraph-properties fo:line-height="150%" fo:margin-right="0.332cm" style:snap-to-layout-grid="false"/>
    </style:style>
    <style:style style:family="text" style:name="T45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67" style:parent-style-name="12">
      <style:paragraph-properties fo:line-height="150%" fo:margin-right="0.332cm" style:snap-to-layout-grid="false"/>
    </style:style>
    <style:style style:family="paragraph" style:name="P68" style:parent-style-name="0">
      <style:paragraph-properties fo:margin-right="0.332cm" style:snap-to-layout-grid="false"/>
    </style:style>
    <style:style style:family="text" style:name="T453">
      <style:text-properties fo:font-size="11.5pt" fo:font-weight="bold" style:font-name="HCI Poppy" style:font-name-asian="휴먼명조" style:font-size-asian="11.5pt" style:font-weight-asian="bold"/>
    </style:style>
    <style:style style:family="text" style:name="T45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69" style:parent-style-name="0">
      <style:paragraph-properties fo:margin-right="0.332cm" style:snap-to-layout-grid="false"/>
    </style:style>
    <style:style style:family="paragraph" style:name="P70" style:parent-style-name="0">
      <style:paragraph-properties fo:margin-right="0.332cm" fo:text-indent="-0.525cm" style:snap-to-layout-grid="false"/>
    </style:style>
    <style:style style:family="text" style:name="T45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5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57">
      <style:text-properties fo:font-size="11.5pt" style:font-name="HCI Poppy" style:font-name-asian="휴먼명조" style:font-size-asian="11.5pt"/>
    </style:style>
    <style:style style:family="text" style:name="T45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59">
      <style:text-properties fo:font-size="11.5pt" style:font-name="HCI Poppy" style:font-name-asian="휴먼명조" style:font-size-asian="11.5pt"/>
    </style:style>
    <style:style style:family="text" style:name="T46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1">
      <style:text-properties fo:font-size="11.5pt" style:font-name="HCI Poppy" style:font-name-asian="휴먼명조" style:font-size-asian="11.5pt"/>
    </style:style>
    <style:style style:family="text" style:name="T46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3">
      <style:text-properties fo:font-size="11.5pt" style:font-name="HCI Poppy" style:font-name-asian="휴먼명조" style:font-size-asian="11.5pt"/>
    </style:style>
    <style:style style:family="text" style:name="T46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5">
      <style:text-properties fo:font-size="11.5pt" style:font-name="HCI Poppy" style:font-name-asian="휴먼명조" style:font-size-asian="11.5pt"/>
    </style:style>
    <style:style style:family="text" style:name="T46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7">
      <style:text-properties fo:font-size="11.5pt" style:font-name="HCI Poppy" style:font-name-asian="휴먼명조" style:font-size-asian="11.5pt"/>
    </style:style>
    <style:style style:family="text" style:name="T46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69">
      <style:text-properties fo:font-size="11.5pt" style:font-name="HCI Poppy" style:font-name-asian="휴먼명조" style:font-size-asian="11.5pt"/>
    </style:style>
    <style:style style:family="text" style:name="T47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71">
      <style:text-properties fo:font-size="11.5pt" style:font-name="HCI Poppy" style:font-name-asian="휴먼명조" style:font-size-asian="11.5pt"/>
    </style:style>
    <style:style style:family="text" style:name="T47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73">
      <style:text-properties fo:font-size="11.5pt" style:font-name="HCI Poppy" style:font-name-asian="휴먼명조" style:font-size-asian="11.5pt"/>
    </style:style>
    <style:style style:family="paragraph" style:name="P71" style:parent-style-name="0">
      <style:paragraph-properties fo:margin-right="0.332cm" fo:text-indent="-0.525cm" style:snap-to-layout-grid="false"/>
    </style:style>
    <style:style style:family="paragraph" style:name="P72" style:parent-style-name="0">
      <style:paragraph-properties fo:margin-right="0.332cm" fo:text-indent="-0.525cm" style:snap-to-layout-grid="false"/>
    </style:style>
    <style:style style:family="paragraph" style:name="P73" style:parent-style-name="0">
      <style:paragraph-properties fo:margin-right="0.332cm" fo:text-align="center" fo:text-indent="-0.525cm" style:snap-to-layout-grid="false"/>
    </style:style>
    <style:style style:family="text" style:name="T47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74" style:parent-style-name="0">
      <style:paragraph-properties fo:margin-right="0.332cm" fo:text-indent="-0.525cm" style:snap-to-layout-grid="false"/>
    </style:style>
    <style:style style:family="paragraph" style:name="P75" style:parent-style-name="0">
      <style:paragraph-properties fo:margin-right="0.332cm" fo:text-indent="-0.525cm" style:snap-to-layout-grid="false"/>
    </style:style>
    <style:style style:family="text" style:name="T475">
      <style:text-properties fo:font-size="11.5pt" style:font-name="HCI Poppy" style:font-name-asian="휴먼명조" style:font-size-asian="11.5pt"/>
    </style:style>
    <style:style style:family="text" style:name="T47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77">
      <style:text-properties fo:font-size="11.5pt" style:font-name="HCI Poppy" style:font-name-asian="휴먼명조" style:font-size-asian="11.5pt"/>
    </style:style>
    <style:style style:family="text" style:name="T47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79">
      <style:text-properties fo:font-size="11.5pt" style:font-name="HCI Poppy" style:font-name-asian="휴먼명조" style:font-size-asian="11.5pt"/>
    </style:style>
    <style:style style:family="text" style:name="T48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1">
      <style:text-properties fo:font-size="11.5pt" style:font-name="HCI Poppy" style:font-name-asian="휴먼명조" style:font-size-asian="11.5pt"/>
    </style:style>
    <style:style style:family="text" style:name="T48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paragraph" style:name="P76" style:parent-style-name="0">
      <style:paragraph-properties fo:margin-right="0.332cm" fo:text-indent="-5.256cm" style:snap-to-layout-grid="false"/>
    </style:style>
    <style:style style:family="text" style:name="T483">
      <style:text-properties fo:font-size="11.5pt" style:font-name="HCI Poppy" style:font-name-asian="휴먼명조" style:font-size-asian="11.5pt"/>
    </style:style>
    <style:style style:family="text" style:name="T48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5">
      <style:text-properties fo:font-size="11.5pt" style:font-name="HCI Poppy" style:font-name-asian="휴먼명조" style:font-size-asian="11.5pt"/>
    </style:style>
    <style:style style:family="text" style:name="T48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7">
      <style:text-properties fo:font-size="11.5pt" style:font-name="HCI Poppy" style:font-name-asian="휴먼명조" style:font-size-asian="11.5pt"/>
    </style:style>
    <style:style style:family="text" style:name="T48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89">
      <style:text-properties fo:font-size="11.5pt" style:font-name="HCI Poppy" style:font-name-asian="휴먼명조" style:font-size-asian="11.5pt"/>
    </style:style>
    <style:style style:family="text" style:name="T49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1">
      <style:text-properties fo:font-size="11.5pt" style:font-name="HCI Poppy" style:font-name-asian="휴먼명조" style:font-size-asian="11.5pt"/>
    </style:style>
    <style:style style:family="text" style:name="T49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3">
      <style:text-properties fo:font-size="11.5pt" style:font-name="HCI Poppy" style:font-name-asian="휴먼명조" style:font-size-asian="11.5pt"/>
    </style:style>
    <style:style style:family="text" style:name="T49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5">
      <style:text-properties fo:font-size="11.5pt" style:font-name="HCI Poppy" style:font-name-asian="휴먼명조" style:font-size-asian="11.5pt"/>
    </style:style>
    <style:style style:family="text" style:name="T49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497">
      <style:text-properties fo:font-size="11.5pt" style:font-name="HCI Poppy" style:font-name-asian="휴먼명조" style:font-size-asian="11.5pt"/>
    </style:style>
    <style:style style:family="paragraph" style:name="P77" style:parent-style-name="0">
      <style:paragraph-properties fo:margin-right="0.332cm" fo:text-indent="-5.285cm" style:snap-to-layout-grid="false"/>
    </style:style>
    <style:style style:family="text" style:name="T498">
      <style:text-properties fo:font-size="11.5pt" style:font-name="HCI Poppy" style:font-name-asian="휴먼명조" style:font-size-asian="11.5pt"/>
    </style:style>
    <style:style style:family="text" style:name="T49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0">
      <style:text-properties fo:font-size="11.5pt" style:font-name="HCI Poppy" style:font-name-asian="휴먼명조" style:font-size-asian="11.5pt"/>
    </style:style>
    <style:style style:family="text" style:name="T50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2">
      <style:text-properties fo:font-size="11.5pt" style:font-name="HCI Poppy" style:font-name-asian="휴먼명조" style:font-size-asian="11.5pt"/>
    </style:style>
    <style:style style:family="text" style:name="T50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4">
      <style:text-properties fo:font-size="11.5pt" style:font-name="HCI Poppy" style:font-name-asian="휴먼명조" style:font-size-asian="11.5pt"/>
    </style:style>
    <style:style style:family="text" style:name="T50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6">
      <style:text-properties fo:font-size="11.5pt" style:font-name="HCI Poppy" style:font-name-asian="휴먼명조" style:font-size-asian="11.5pt"/>
    </style:style>
    <style:style style:family="text" style:name="T50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08">
      <style:text-properties fo:font-size="11.5pt" style:font-name="HCI Poppy" style:font-name-asian="휴먼명조" style:font-size-asian="11.5pt"/>
    </style:style>
    <style:style style:family="text" style:name="T50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0">
      <style:text-properties fo:font-size="11.5pt" style:font-name="HCI Poppy" style:font-name-asian="휴먼명조" style:font-size-asian="11.5pt"/>
    </style:style>
    <style:style style:family="paragraph" style:name="P78" style:parent-style-name="0">
      <style:paragraph-properties fo:margin-right="0.332cm" fo:text-indent="-5.304cm" style:snap-to-layout-grid="false"/>
    </style:style>
    <style:style style:family="text" style:name="T511">
      <style:text-properties fo:font-size="11.5pt" style:font-name="HCI Poppy" style:font-name-asian="휴먼명조" style:font-size-asian="11.5pt"/>
    </style:style>
    <style:style style:family="text" style:name="T51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3">
      <style:text-properties fo:font-size="11.5pt" style:font-name="HCI Poppy" style:font-name-asian="휴먼명조" style:font-size-asian="11.5pt"/>
    </style:style>
    <style:style style:family="text" style:name="T51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5">
      <style:text-properties fo:font-size="11.5pt" style:font-name="HCI Poppy" style:font-name-asian="휴먼명조" style:font-size-asian="11.5pt"/>
    </style:style>
    <style:style style:family="text" style:name="T51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7">
      <style:text-properties fo:font-size="11.5pt" style:font-name="HCI Poppy" style:font-name-asian="휴먼명조" style:font-size-asian="11.5pt"/>
    </style:style>
    <style:style style:family="text" style:name="T51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19">
      <style:text-properties fo:font-size="11.5pt" style:font-name="HCI Poppy" style:font-name-asian="휴먼명조" style:font-size-asian="11.5pt"/>
    </style:style>
    <style:style style:family="text" style:name="T520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1">
      <style:text-properties fo:font-size="11.5pt" style:font-name="HCI Poppy" style:font-name-asian="휴먼명조" style:font-size-asian="11.5pt"/>
    </style:style>
    <style:style style:family="text" style:name="T522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3">
      <style:text-properties fo:font-size="11.5pt" style:font-name="HCI Poppy" style:font-name-asian="휴먼명조" style:font-size-asian="11.5pt"/>
    </style:style>
    <style:style style:family="text" style:name="T524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5">
      <style:text-properties fo:font-size="11.5pt" style:font-name="HCI Poppy" style:font-name-asian="휴먼명조" style:font-size-asian="11.5pt"/>
    </style:style>
    <style:style style:family="text" style:name="T526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7">
      <style:text-properties fo:font-size="11.5pt" style:font-name="HCI Poppy" style:font-name-asian="휴먼명조" style:font-size-asian="11.5pt"/>
    </style:style>
    <style:style style:family="text" style:name="T528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29">
      <style:text-properties fo:font-size="11.5pt" style:font-name="HCI Poppy" style:font-name-asian="휴먼명조" style:font-size-asian="11.5pt"/>
    </style:style>
    <style:style style:family="paragraph" style:name="P79" style:parent-style-name="0">
      <style:paragraph-properties fo:margin-right="0.332cm" fo:text-indent="-6.248cm" style:snap-to-layout-grid="false"/>
    </style:style>
    <style:style style:family="text" style:name="T530">
      <style:text-properties fo:font-size="11.5pt" style:font-name="HCI Poppy" style:font-name-asian="휴먼명조" style:font-size-asian="11.5pt"/>
    </style:style>
    <style:style style:family="text" style:name="T53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2">
      <style:text-properties fo:font-size="11.5pt" style:font-name="HCI Poppy" style:font-name-asian="휴먼명조" style:font-size-asian="11.5pt"/>
    </style:style>
    <style:style style:family="text" style:name="T53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4">
      <style:text-properties fo:font-size="11.5pt" style:font-name="HCI Poppy" style:font-name-asian="휴먼명조" style:font-size-asian="11.5pt"/>
    </style:style>
    <style:style style:family="text" style:name="T535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6">
      <style:text-properties fo:font-size="11.5pt" style:font-name="HCI Poppy" style:font-name-asian="휴먼명조" style:font-size-asian="11.5pt"/>
    </style:style>
    <style:style style:family="text" style:name="T537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38">
      <style:text-properties fo:font-size="11.5pt" style:font-name="HCI Poppy" style:font-name-asian="휴먼명조" style:font-size-asian="11.5pt"/>
    </style:style>
    <style:style style:family="text" style:name="T539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0">
      <style:text-properties fo:font-size="11.5pt" style:font-name="HCI Poppy" style:font-name-asian="휴먼명조" style:font-size-asian="11.5pt"/>
    </style:style>
    <style:style style:family="text" style:name="T541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2">
      <style:text-properties fo:font-size="11.5pt" style:font-name="HCI Poppy" style:font-name-asian="휴먼명조" style:font-size-asian="11.5pt"/>
    </style:style>
    <style:style style:family="text" style:name="T543">
      <style:text-properties fo:font-size="11.5pt" fo:font-weight="bold" fo:letter-spacing="-0.8pt" style:font-name="바탕" style:font-name-asian="휴먼명조" style:font-size-asian="11.5pt" style:font-weight-asian="bold"/>
    </style:style>
    <style:style style:family="text" style:name="T544">
      <style:text-properties fo:font-size="11.5pt" style:font-name="HCI Poppy" style:font-name-asian="휴먼명조" style:font-size-asian="11.5pt"/>
    </style:style>
    <style:style style:family="text" style:name="T545">
      <style:text-properties fo:font-size="11.5pt" style:font-name="HCI Poppy" style:font-name-asian="휴먼명조" style:font-size-asian="11.5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정치부</text:span><text:span text:style-name="T6">, </text:span><text:span text:style-name="T7">국방외교 담당 앞</text:span></text:p></table:table-cell></table:table-row><table:table-row table:style-name="T1.R2"><table:table-cell table:style-name="T1.R2_C0"><text:p text:style-name="P4"><text:span text:style-name="T8">발    신</text:span></text:p></table:table-cell><table:table-cell table:style-name="T1.R2_C1"><text:p text:style-name="P5"><text:span text:style-name="T9">참여연대 평화군축센터</text:span><text:span text:style-name="T10"> </text:span><text:span text:style-name="T11">( </text:span><text:span text:style-name="T12">담당 </text:span><text:span text:style-name="T13">: </text:span><text:span text:style-name="T14">김승환 간사 </text:span><text:span text:style-name="T15">02-723-4250 peace@pspd.org )</text:span></text:p></table:table-cell></table:table-row><table:table-row table:style-name="T1.R3"><table:table-cell table:style-name="T1.R3_C0"><text:p text:style-name="P6"><text:span text:style-name="T16">제    목</text:span></text:p></table:table-cell><table:table-cell table:style-name="T1.R3_C1"><text:p text:style-name="P7"><text:span text:style-name="T17">초등생 대상 안보교육 영상 공개할 수 없다는 국방부 답변에 반박문 제출 </text:span></text:p></table:table-cell></table:table-row><table:table-row table:style-name="T1.R4"><table:table-cell table:style-name="T1.R4_C0"><text:p text:style-name="P8"><text:span text:style-name="T18">날    짜</text:span></text:p></table:table-cell><table:table-cell table:style-name="T1.R4_C1"><text:p text:style-name="P9"><text:span text:style-name="T19">2015. 1. 20. (</text:span><text:span text:style-name="T20">총 </text:span><text:span text:style-name="T21">7 </text:span><text:span text:style-name="T22">쪽</text:span><text:span text:style-name="T23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4">보도자료</text:span></text:p></table:table-cell></table:table-row></table:table></draw:text-box></draw:frame></text:p>
      <text:p text:style-name="P12"><draw:frame draw:style-name="fr2" draw:z-index="0" svg:width="14.920cm" svg:x="0.000cm" svg:y="-3.501cm" text:anchor-type="as-char"><draw:text-box fo:min-height="3.50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5">초등생 대상 안보교육 영상 공개할 수 없다는</text:span><text:line-break/><text:span text:style-name="T26">국방부의 답변에 반박문 제출</text:span></text:p><text:p text:style-name="P14"><text:span text:style-name="T27">북한 반응 우려</text:span><text:span text:style-name="T28">, </text:span><text:span text:style-name="T29">국익 훼손 등 논리 비약으로 </text:span></text:p><text:p text:style-name="P15"><text:span text:style-name="T30">문제의 영상 은폐하려는 국방부</text:span></text:p></table:table-cell></table:table-row></table:table></draw:text-box></draw:frame></text:p>
      <text:p text:style-name="P16"/>
      <text:p text:style-name="P17"/>
      <text:p text:style-name="P18"><text:span text:style-name="T31">1. </text:span><text:span text:style-name="T32">오늘</text:span><text:span text:style-name="T33">(1/19) </text:span><text:span text:style-name="T34">참여연대 평화군축센터는 초등학생 대상 안보교육 영상자료를 공개할 수 없다는 국방부의 </text:span><text:span text:style-name="T35">‘</text:span><text:span text:style-name="T36">정보공개 거부처분 취소청구</text:span><text:span text:style-name="T37">’ </text:span><text:span text:style-name="T38">답변서에 반박하는 보충서면을 중앙행정심판위원회에 제출했다</text:span><text:span text:style-name="T39">. </text:span></text:p>
      <text:p text:style-name="P19"/>
      <text:p text:style-name="P20"><text:span text:style-name="T40">2. </text:span><text:span text:style-name="T41">이번 행정심판은 지난해 </text:span><text:span text:style-name="T42">7</text:span><text:span text:style-name="T43">월 서울시 강동구의 한 초등학교에서 상영되어 문제가 되었던 안보교육 영상을 국방부가 공개 거부하면서 이뤄지게 되었다</text:span><text:span text:style-name="T44">. </text:span><text:span text:style-name="T45">참여연대는 </text:span><text:span text:style-name="T46">‘</text:span><text:span text:style-name="T47">공공기관의 정보공개에 관한 법률</text:span><text:span text:style-name="T48">’</text:span><text:span text:style-name="T49">에 의거 해당영상을 공개하도록 요청했으나 국방부는 초등학교에서 상영된 영상 자료공개가 </text:span><text:span text:style-name="T50">‘</text:span><text:span text:style-name="T51">남북 간에 군사적 긴장이 조성될 수 있으며 국익을 해칠 수 있다</text:span><text:span text:style-name="T52">’</text:span><text:span text:style-name="T53">는 납득하기 힘든 사유를 들며 해당 자료를 비공개했고</text:span><text:span text:style-name="T54">, </text:span><text:span text:style-name="T55">이에 참여연대는 지난해 </text:span><text:span text:style-name="T56">10</text:span><text:span text:style-name="T57">월 </text:span><text:span text:style-name="T58">27</text:span><text:span text:style-name="T59">일 국방부의 해당 행정처분을 취소해달라는 행정심판을 제기했다</text:span><text:span text:style-name="T60">.</text:span></text:p>
      <text:p text:style-name="P21"/>
      <text:p text:style-name="P22"><text:span text:style-name="T61">3. </text:span><text:span text:style-name="T62">이번 답변서에서 국방부는 법적 근거 없는 주변적인 사유를 자료 비공개의 근거로 제시했다</text:span><text:span text:style-name="T63">. </text:span><text:span text:style-name="T64">법적근거나 논리적 일관성이 부족한 주장만을 되풀이했다</text:span><text:span text:style-name="T65">. </text:span><text:span text:style-name="T66">국방부는 </text:span><text:span text:style-name="T67">① </text:span><text:span text:style-name="T68">국회가 국방부의 영상자료의 비공개를 인정하고</text:span><text:span text:style-name="T69">, </text:span><text:span text:style-name="T70">② </text:span><text:span text:style-name="T71">과거 북한응원단에 대한 국방부의 정신교육 자료에 대해 북한의 반발한 사례가 있어</text:span><text:span text:style-name="T72">, </text:span><text:span text:style-name="T73">북한인권과 관련된 영상이 공개될 경우 북한이 군사적 긴장을 조성할 수 있고</text:span><text:span text:style-name="T74">, </text:span><text:span text:style-name="T75">③ </text:span><text:span text:style-name="T76">안보교육에 대한 공론화가 충분히 이루어져 자체 심의 과정 절차 마련으로 인해 초등생에게 상영된 영상을 공개할 필요성이 없다고 주장했다</text:span><text:span text:style-name="T77">. </text:span></text:p>
      <text:p text:style-name="P23"/>
      <text:p text:style-name="P24"><text:span text:style-name="T78">4. </text:span><text:span text:style-name="T79">이에 참여연대는 </text:span><text:span text:style-name="T80">① </text:span><text:span text:style-name="T81">국방부의 주장과 달리 </text:span><text:span text:style-name="T82">2014 </text:span><text:span text:style-name="T83">국정감사장에서 국회의원들은 국방장관에게 지속적으로 안보교육 영상자료를 국민에게 공개해야 한다고 요구하면서 오히려 국방부의 폐쇄성을 문제 삼았고</text:span><text:span text:style-name="T84">, </text:span><text:span text:style-name="T85">② </text:span><text:span text:style-name="T86">국방부가 언급한 북한의 부정적 입장 표명 사건 발생 이후 얼마 지나지 않아 남북 고위급 접촉이 성사되는 등 북한의 부정적 입장 발표 그 자체가 국가의 </text:span><text:span text:style-name="T87">‘</text:span><text:span text:style-name="T88">중대한 이익</text:span><text:span text:style-name="T89">’</text:span><text:span text:style-name="T90">을 침해한 사례로 보기 어렵고</text:span><text:span text:style-name="T91">, </text:span><text:span text:style-name="T92">③ </text:span><text:span text:style-name="T93">그동안 북한의 부정적인 반응에도 불구하고 정부는 북한인권결의안 찬성 표결</text:span><text:span text:style-name="T94">, </text:span><text:span text:style-name="T95">대북삐라 살포 옹호 등 나름의 입장을 표명해왔기 때문에 이제 와서 남북관계를 이유로 자료를 비공개하는 것은 억지 주장에 불과하며</text:span><text:span text:style-name="T96">, </text:span><text:span text:style-name="T97">이를 이유로 국민의 </text:span><text:span text:style-name="T98">‘</text:span><text:span text:style-name="T99">알권리</text:span><text:span text:style-name="T100">’</text:span><text:span text:style-name="T101">를 침해해서는 안 된다고 주장했다</text:span><text:span text:style-name="T102">. </text:span></text:p>
      <text:p text:style-name="P25"/>
      <text:p text:style-name="P26"><text:span text:style-name="T103">5. </text:span><text:span text:style-name="T104">아울러 참여연대는 안보교육에 대한 지속적인 공론화와 구조적인 제도 개선을 위해 국방부가 국민을 대상으로 활용해도 문제가 없다고 평가한 </text:span><text:span text:style-name="T105">33</text:span><text:span text:style-name="T106">편의 안보교육 영상자료에 대해서도 추가적인 정보공개를 청구하였다</text:span><text:span text:style-name="T107">. </text:span><text:span text:style-name="T108">끝</text:span><text:span text:style-name="T109">. </text:span></text:p>
      <text:p text:style-name="P27"/>
      <text:p text:style-name="P28"><text:span text:style-name="T110">▣ </text:span><text:span text:style-name="T111">붙임문서</text:span><text:span text:style-name="T112">. </text:span><text:span text:style-name="T113">정보공개 거부처분 취소청구 보충서면</text:span></text:p>
      <text:p text:style-name="P29"><text:span text:style-name="T114">▣ </text:span><text:span text:style-name="T115">붙임문서</text:span><text:span text:style-name="T116">. </text:span><text:span text:style-name="T117">정보공개 거부처분 취소청구 보충서면</text:span></text:p>
      <text:p text:style-name="P30"/>
      <text:p text:style-name="P31"><text:span text:style-name="T118">사    건</text:span><text:span text:style-name="T119">  </text:span><text:span text:style-name="T120">2014-21068 </text:span><text:span text:style-name="T121">정보공개 거부처분 취소청구</text:span></text:p>
      <text:p text:style-name="P32"><text:span text:style-name="T122">피청구인</text:span><text:span text:style-name="T123">  </text:span><text:span text:style-name="T124">국방장관</text:span></text:p>
      <text:p text:style-name="P33"/>
      <text:p text:style-name="P34"/>
      <text:p text:style-name="P35"><text:span text:style-name="T125">청구인의 정보공개 거부처분 취소청구에 대한 피청구인의 답변서를 잘 전달 받았습니다</text:span><text:span text:style-name="T126">. </text:span><text:span text:style-name="T127">청구인은 피청구인의 답변이 법적근거가 없다는 판단으로 다음과 같이 보충서면을 중앙행정심판위원회에 제출합니다</text:span><text:span text:style-name="T128">. </text:span><text:span text:style-name="T129">면밀한 검토를 요청드립니다</text:span><text:span text:style-name="T130">.</text:span></text:p>
      <text:p text:style-name="P36"/>
      <text:p text:style-name="P37"><text:span text:style-name="T131">피청구인 답변서에 대한 보충 서면</text:span></text:p>
      <text:p text:style-name="P38"/>
      <text:p text:style-name="P39"/>
      <text:p text:style-name="P40"><text:span text:style-name="T132">1. </text:span><text:span text:style-name="T133">일반인에 대한 공개는 초등생 상영과 별개의 문제이며 국회가 국방부의 영상자료 비공개를 인정했다는 주장에 대해</text:span></text:p>
      <text:p text:style-name="P41"/>
      <text:p text:style-name="P42"><text:span text:style-name="T134">  </text:span><text:span text:style-name="T135">가</text:span><text:span text:style-name="T136">. </text:span><text:span text:style-name="T137">국회</text:span><text:span text:style-name="T138">(</text:span><text:span text:style-name="T139">법사위 의원</text:span><text:span text:style-name="T140">)</text:span><text:span text:style-name="T141">는 피청구인의 자료 미제출에 대해 지속적으로 문제제기 하고 있음</text:span><text:line-break/><text:line-break/><text:span text:style-name="T142">피청구인은 지난 </text:span><text:span text:style-name="T143">2014</text:span><text:span text:style-name="T144">년 국정감사 현장에서 비공개 동영상을 국회의원만을 대상으로 상영한 것이 해당 동영상을 비공개하기로 결정한 국방부의 결정을 국회가 인정한 것이라고 답하고 있습니다</text:span><text:span text:style-name="T145">. </text:span><text:span text:style-name="T146">그러나</text:span><text:span text:style-name="T147">, </text:span><text:span text:style-name="T148">이는 사실과 다릅니다</text:span><text:span text:style-name="T149">.</text:span><text:span text:style-name="T150"> </text:span><text:span text:style-name="T151">당시 국정감사 회의장에서 전해철 의원은 해당 동영상을 사전에 제출할 것을 요구하며</text:span><text:span text:style-name="T152">, </text:span><text:span text:style-name="T153">“</text:span><text:span text:style-name="T154">초등학교에서까지 상영한 영상물이어서 자료 제출을 못할 이유가 없다</text:span><text:span text:style-name="T155">”</text:span><text:span text:style-name="T156">고 지적</text:span><text:span text:style-name="T157">했으며</text:span><text:span text:style-name="T158">, </text:span><text:span text:style-name="T159">법제사법위원장에게 해당 영상을 반드시 제출할 수 있도록 독려해 달라는 요청까지 하였습니다</text:span><text:span text:style-name="T160">. </text:span><text:span text:style-name="T161">이후 전해철 의원은 해당 영상을 국정감사장에서 비공개 상영하더라도</text:span><text:span text:style-name="T162">, </text:span><text:span text:style-name="T163">해당 영상 자료를 </text:span><text:span text:style-name="T164">“</text:span><text:span text:style-name="T165">국민들이</text:span><text:span text:style-name="T166">...</text:span><text:span text:style-name="T167">판단을 할 수 있게 해줘야 된다</text:span><text:span text:style-name="T168">”</text:span><text:span text:style-name="T169">고 주장했습니다</text:span><text:span text:style-name="T170">. </text:span><text:span text:style-name="T171">임내현 의원 또한 </text:span><text:span text:style-name="T172">국방부가 직무상의 기밀을 이유로 국회의 자료제출 요구를 거절할 수 없다고 주장</text:span><text:span text:style-name="T173">하였으며</text:span><text:span text:style-name="T174">, </text:span><text:span text:style-name="T175">이춘석 의원도 </text:span><text:span text:style-name="T176">군의 폐쇄성을 지적</text:span><text:span text:style-name="T177">했을 뿐만 아니라 문제가 발생할 때마다 관련 정보를 공개하지 않는 국방부의 행태가 문제라고 지적하기도 했습니다</text:span><text:span text:style-name="T178">. </text:span><text:span text:style-name="T179">비공개 영상 상영이후에도 이춘석 의원은 해당 동영상이 초등생 뿐 아니라 대한민국 장병들에게 교육시키는 것은 문제가 있다고 지적하며</text:span><text:span text:style-name="T180">, </text:span><text:span text:style-name="T181">장병 부모를 대상으로 무작위 영상 상영을 하여 평가 받을 것을 공개적으로 제의</text:span><text:span text:style-name="T182">하기도 하였습니다</text:span><text:span text:style-name="T183">. </text:span><text:span text:style-name="T184">따라서</text:span><text:span text:style-name="T185">, </text:span><text:span text:style-name="T186">피청구인의 주장은 당시 국정감사 현장의 논의 과정을 왜곡한 것으로 결코 사실이 아닙니다</text:span><text:span text:style-name="T187">. </text:span><text:span text:style-name="T188">피청구인 주장과는 달리 </text:span><text:span text:style-name="T189">국방부는 국민의 대표 기관인 국회의 자료 제출 요구를 끝까지 무시하고 자료를 공개하지 않는 것입니다</text:span><text:span text:style-name="T190">.</text:span><text:span text:style-name="T191"> </text:span><text:span text:style-name="T192">(</text:span><text:span text:style-name="T193">갑 제</text:span><text:span text:style-name="T194">1</text:span><text:span text:style-name="T195">호증 참고</text:span><text:span text:style-name="T196">).</text:span></text:p>
      <text:p text:style-name="P43"/>
      <text:p text:style-name="P44"><text:span text:style-name="T197">  </text:span><text:span text:style-name="T198">나</text:span><text:span text:style-name="T199">. </text:span><text:span text:style-name="T200">상식에 어긋나며</text:span><text:span text:style-name="T201">, </text:span><text:span text:style-name="T202">공공기관의정보공개에관한법률에도 반하는 주장임</text:span><text:line-break/><text:line-break/><text:span text:style-name="T203">피청구인은 초등학생 교육에 영상자료를 사용한 것과 </text:span><text:span text:style-name="T204">‘</text:span><text:span text:style-name="T205">일반인</text:span><text:span text:style-name="T206">(</text:span><text:span text:style-name="T207">시민단체</text:span><text:span text:style-name="T208">)</text:span><text:span text:style-name="T209">을 대상으로 공개하는 것은 차원이 다른 문제라고 판단한다</text:span><text:span text:style-name="T210">’</text:span><text:span text:style-name="T211">고 답하고 있습니다</text:span><text:span text:style-name="T212">. </text:span><text:span text:style-name="T213">그러나 초등학생들에게 상영한 영상을 일반인에게는 공개할 수 없다는 주장은 </text:span><text:span text:style-name="T214">상식적으로 납득할 수 없으며</text:span><text:span text:style-name="T215">, </text:span><text:span text:style-name="T216">어떤 점에서 다른 문제라는 것인지 판단 근거도 제시하지 않고 있습니다</text:span><text:span text:style-name="T217">.</text:span><text:span text:style-name="T218"> </text:span><text:span text:style-name="T219">일반적으로 우리 사회는 영상물에 대해 폭력성</text:span><text:span text:style-name="T220">, </text:span><text:span text:style-name="T221">선정성 등의 기준이나 나이별 판단</text:span><text:span text:style-name="T222">·</text:span><text:span text:style-name="T223">수용 능력에 따라 정보 접근을 제한하고 있습니다</text:span><text:span text:style-name="T224">. </text:span><text:span text:style-name="T225">초등학생들에게 상영한 영상을 일반인에게 공개할 수 없다는 피청구인의 주장은 이러한 우리 사회 통념과 상식에 완전히 어긋나는 것입니다</text:span><text:span text:style-name="T226">. </text:span><text:span text:style-name="T227">국방부의 주장은 어떠한 법적 기준과 근거로 차원이 다른 문제라고 하는 것인지도 제대로 설명하고 있지 않습니다</text:span><text:span text:style-name="T228">. </text:span><text:span text:style-name="T229">또한 </text:span><text:span text:style-name="T230">국정에 대한 국민의 참여와 국정운영의 투명성을 목적으로 하는 공공기관의정보공개에관한법률의 취지에도 정면으로 반하는 주장입니다</text:span><text:span text:style-name="T231">. </text:span><text:line-break/><text:span text:style-name="T232">오히려 피청구인이 </text:span><text:span text:style-name="T233">‘</text:span><text:span text:style-name="T234">일반인</text:span><text:span text:style-name="T235">(</text:span><text:span text:style-name="T236">시민단체</text:span><text:span text:style-name="T237">)’</text:span><text:span text:style-name="T238">이라고 표현한 것은 청구인과 같은 </text:span><text:span text:style-name="T239">‘</text:span><text:span text:style-name="T240">시민단체</text:span><text:span text:style-name="T241">’</text:span><text:span text:style-name="T242">가 해당 영상에 대해 문제제기하게 될 것이 두려워 은폐하고 있다는 의구심을 갖게 합니다</text:span><text:span text:style-name="T243">. </text:span></text:p>
      <text:p text:style-name="P45"/>
      <text:p text:style-name="P46"><text:span text:style-name="T244">  </text:span><text:span text:style-name="T245">다</text:span><text:span text:style-name="T246">. </text:span><text:span text:style-name="T247">학교에 자료를 제공하지 않는 것 자체가 문제임</text:span><text:line-break/><text:line-break/><text:span text:style-name="T248">피청구인은 답변에서 나라사랑교육을 실시한 </text:span><text:span text:style-name="T249">‘</text:span><text:span text:style-name="T250">해당 학교에도 자료를 제공한 바 없</text:span><text:span text:style-name="T251">’</text:span><text:span text:style-name="T252">을 정도로 어느 기관에도 공개하지 않았다고 이유를 밝히고 있으나 이는 자료 비공개의 이유가 될 수 없습니다</text:span><text:span text:style-name="T253">. </text:span><text:span text:style-name="T254">이러한 국방부의 일방적인 정보 비공개 조치는 시정해야 할 관행이지</text:span><text:span text:style-name="T255">, </text:span><text:span text:style-name="T256">또 다른 정보 비공개를 정당화하는 조치라고 볼 수 없습니다</text:span><text:span text:style-name="T257">.</text:span><text:span text:style-name="T258"> </text:span><text:span text:style-name="T259">오히려 피청구인은 학교를 비롯해 교육당국에 나라사랑교육 자료 일체를 제공해 교육 차원에서 적합한 내용인지 검토를 받고 문제를 시정하는 것이 바람직합니다</text:span><text:span text:style-name="T260">.</text:span></text:p>
      <text:p text:style-name="P47"/>
      <text:p text:style-name="P48"/>
      <text:p text:style-name="P49"><text:span text:style-name="T261">2. </text:span><text:span text:style-name="T262">영상 공개로 북한이 군사적 긴장을 조성할 수 있어 공개할 수 없다는 주장에 대해</text:span></text:p>
      <text:p text:style-name="P50"/>
      <text:p text:style-name="P51"><text:span text:style-name="T263">  </text:span><text:span text:style-name="T264">가</text:span><text:span text:style-name="T265">. </text:span><text:span text:style-name="T266">피청구인이 제시한 사례의 부적합성</text:span></text:p>
      <text:p text:style-name="P52"><text:line-break/><text:span text:style-name="T267">피청구인은 지난 </text:span><text:span text:style-name="T268">2014</text:span><text:span text:style-name="T269">년 </text:span><text:span text:style-name="T270">9</text:span><text:span text:style-name="T271">월 </text:span><text:span text:style-name="T272">1</text:span><text:span text:style-name="T273">일 인천 아시안게임을 앞두고 국방일보에 게재된 정신교육 자료에 대해 북한 조선중앙통신이 우리 정부를 비난한 사례를 들며 청구인이 공개를 요청한 영상자료를 비공개해야 한다고 주장하고 있습니다</text:span><text:span text:style-name="T274">. </text:span><text:span text:style-name="T275">당시 정부는 지난 </text:span><text:span text:style-name="T276">7</text:span><text:span text:style-name="T277">월부터 인천 아시안게임 북한 응원단 방한 관련 남북 고위급 접촉을 실시하고 있었으나</text:span><text:span text:style-name="T278">, </text:span><text:span text:style-name="T279">뒤로는 북한의 응원단을 비난하는 정신교육을 실시했습니다</text:span><text:span text:style-name="T280">. </text:span><text:span text:style-name="T281">이러한 정부의 이중적인 태도에 여당 대표조차 문제를 제기하는 등 국내에서도 논란이 된 바 있습니다</text:span><text:span text:style-name="T282">(</text:span><text:span text:style-name="T283">갑 제</text:span><text:span text:style-name="T284">2</text:span><text:span text:style-name="T285">호증 참고</text:span><text:span text:style-name="T286">). </text:span><text:span text:style-name="T287">따라서 피청구인이 거론한 사례는 </text:span><text:span text:style-name="T288">정부의 이중적인 정책과 태도로 인해 발생한 사건이지</text:span><text:span text:style-name="T289">, </text:span><text:span text:style-name="T290">정보 공개 문제로 치부할 사안이 아닙니다</text:span><text:span text:style-name="T291">.</text:span><text:span text:style-name="T292"> </text:span><text:span text:style-name="T293">다시 말해 </text:span><text:span text:style-name="T294">국민의 알권리와 국정참여를 위해 해당 영상자료를 공개하는 것과 정부의 이중적 태도로 인해 남북 간의 갈등이 있었던 사례를 비교하는 것은 타당하지 않습니다</text:span><text:span text:style-name="T295">. </text:span></text:p>
      <text:p text:style-name="P53"><text:span text:style-name="T296"> </text:span></text:p>
      <text:p text:style-name="P54"><text:span text:style-name="T297"> </text:span><text:span text:style-name="T298"> </text:span><text:span text:style-name="T299">나</text:span><text:span text:style-name="T300">. </text:span><text:span text:style-name="T301">자료 공개가 국익을 해쳤다거나</text:span><text:span text:style-name="T302">, </text:span><text:span text:style-name="T303">북한의 반응을 우려한다는 자가당착적인 주장에 대해</text:span><text:span text:style-name="T304"> </text:span></text:p>
      <text:p text:style-name="P55"><text:line-break/><text:span text:style-name="T305">피청구인이 답변서에서 제시한 사례</text:span><text:span text:style-name="T306">(</text:span><text:span text:style-name="T307">북한응원단 관련</text:span><text:span text:style-name="T308">)</text:span><text:span text:style-name="T309">와 같이 </text:span><text:span text:style-name="T310">북한 당국이 국방일보의 정신교육 자료에 반발 입장을 표명한 것을 두고 정보 공개가 </text:span><text:span text:style-name="T311">‘</text:span><text:span text:style-name="T312">국가의 중대한 이익을 현저히 해쳤다</text:span><text:span text:style-name="T313">’</text:span><text:span text:style-name="T314">고 주장하는 것이나</text:span><text:span text:style-name="T315">,</text:span><text:span text:style-name="T316"> </text:span><text:span text:style-name="T317">북한의 부정적인 반응이 우려되어 해당 영상자료를 비공개하겠다고 주장하는 것은</text:span><text:span text:style-name="T318">, </text:span><text:span text:style-name="T319">북 측의 반발에도 불구하고 추진되고 있는 정부의 대북 군사안보정책을 공개하는 것이 국익에 반한다는 해괴한 주장과 다를 바 없습니다</text:span><text:span text:style-name="T320">.</text:span><text:span text:style-name="T321"> </text:span><text:span text:style-name="T322">만일 위의 사례가 피청구인의 주장을 뒷받침하는 적절한 사례라고 설명하고자 한다면</text:span><text:span text:style-name="T323">, </text:span><text:span text:style-name="T324">북한 당국이 국방부의 정신교육 자료 배포 이후 비난입장 발표한 것이 어떻게 국가의 </text:span><text:span text:style-name="T325">‘</text:span><text:span text:style-name="T326">어떤 중대한 이익</text:span><text:span text:style-name="T327">’</text:span><text:span text:style-name="T328">을 </text:span><text:span text:style-name="T329">‘</text:span><text:span text:style-name="T330">어느 정도 현저하게 침해했는지</text:span><text:span text:style-name="T331">’ </text:span><text:span text:style-name="T332">구체적인 증거와 기준을 제시해야 할 것입니다</text:span><text:span text:style-name="T333">. </text:span><text:line-break/><text:span text:style-name="T334">참고로</text:span><text:span text:style-name="T335">, </text:span><text:span text:style-name="T336">피청구인이 제시한 사례의 경우</text:span><text:span text:style-name="T337">, </text:span><text:span text:style-name="T338">당시 북 측은 국방부의 정신교육 자료에 대해 비난을 하고도 이후 인천 아시안게임에 참여하였으며</text:span><text:span text:style-name="T339">, </text:span><text:span text:style-name="T340">폐막식에는 북한 최고위급 대표단이 참석</text:span><text:span text:style-name="T341">, </text:span><text:span text:style-name="T342">남북 대표단이 함께 한 오찬 회담에서 </text:span><text:span text:style-name="T343">‘</text:span><text:span text:style-name="T344">남북관계 개선</text:span><text:span text:style-name="T345">’ </text:span><text:span text:style-name="T346">의지를 밝히기도 하였습니다</text:span><text:span text:style-name="T347">(</text:span><text:span text:style-name="T348">갑 제</text:span><text:span text:style-name="T349">3</text:span><text:span text:style-name="T350">호증 참고</text:span><text:span text:style-name="T351">). </text:span><text:span text:style-name="T352">따라서 </text:span><text:span text:style-name="T353">이 사례가 공공기관의정보공개에관한법률 </text:span><text:span text:style-name="T354">9</text:span><text:span text:style-name="T355">조 </text:span><text:span text:style-name="T356">1</text:span><text:span text:style-name="T357">항 </text:span><text:span text:style-name="T358">2</text:span><text:span text:style-name="T359">호</text:span><text:span text:style-name="T360">(</text:span><text:span text:style-name="T361">국가의 중대한 이익을 현저히 해할 경우</text:span><text:span text:style-name="T362">)</text:span><text:span text:style-name="T363">를 적용할 수 없는 것은 물론입니다</text:span><text:span text:style-name="T364">.</text:span></text:p>
      <text:p text:style-name="P56"><text:span text:style-name="T365">      </text:span><text:span text:style-name="T366">무엇보다 피청구인이 북한의 부정적인 반응이 있거나</text:span><text:span text:style-name="T367">, </text:span><text:span text:style-name="T368">그러한 반응이 충분히 예상되는 경우에도 정부가 각종 대북 조치를 취해왔다는 주지의 사실을 애써 외면하고 있다는 점을 지적하지 않을 수 없습니다</text:span><text:span text:style-name="T369">. </text:span><text:span text:style-name="T370">유엔 북한인권결의안에 찬성표결을 하였으며</text:span><text:span text:style-name="T371">, </text:span><text:span text:style-name="T372">대북삐라 살포를 </text:span><text:span text:style-name="T373">‘</text:span><text:span text:style-name="T374">표현의 자유</text:span><text:span text:style-name="T375">’</text:span><text:span text:style-name="T376">로 옹호하고</text:span><text:span text:style-name="T377">(</text:span><text:span text:style-name="T378">갑 제</text:span><text:span text:style-name="T379">4</text:span><text:span text:style-name="T380">호증 참고</text:span><text:span text:style-name="T381">), </text:span><text:span text:style-name="T382">북한인권현황 영상자료</text:span><text:span text:style-name="T383">(</text:span><text:span text:style-name="T384">갑 제</text:span><text:span text:style-name="T385">5</text:span><text:span text:style-name="T386">호 증 참고</text:span><text:span text:style-name="T387">)</text:span><text:span text:style-name="T388">를 온라인으로 배포하는 등의 사례를 포함해 수많은 정부의 대북정책이 북한의 반발과 부정적 반응에도 불구하고 시행되고 있습니다</text:span><text:span text:style-name="T389">. </text:span><text:span text:style-name="T390">그런데 이제 와서 북한의 반응을 </text:span><text:span text:style-name="T391">‘</text:span><text:span text:style-name="T392">우려</text:span><text:span text:style-name="T393">’</text:span><text:span text:style-name="T394">하여 영상을 비공개할 수밖에 없다는 것은 납득할 수 없는 주장입니다</text:span><text:span text:style-name="T395">. </text:span><text:span text:style-name="T396">북한의 부정적 반응이 예상된다는 억지 주장을 앞세워 민주주의의 근본 가치인 국민의 </text:span><text:span text:style-name="T397">‘</text:span><text:span text:style-name="T398">알 권리</text:span><text:span text:style-name="T399">’</text:span><text:span text:style-name="T400">를 무시해서는 안 될 일입니다</text:span><text:span text:style-name="T401">. </text:span></text:p>
      <text:p text:style-name="P57"/>
      <text:p text:style-name="P58"/>
      <text:p text:style-name="P59"><text:span text:style-name="T402">3. </text:span><text:span text:style-name="T403">안보교육의 공론화로 청구인의 취지가 이미 실현되었다는 주장에 대해</text:span></text:p>
      <text:p text:style-name="P60"/>
      <text:p text:style-name="P61"><text:span text:style-name="T404">  </text:span><text:span text:style-name="T405">가</text:span><text:span text:style-name="T406">. </text:span><text:span text:style-name="T407">안보교육 문제의 공론화와 정보공개는 별개의 사안</text:span></text:p>
      <text:p text:style-name="P62"><text:line-break/><text:span text:style-name="T408">피청구인은 안보교육의 문제점들이 공론화되었고 정신교육용 동영상 사후점검을 통해 안보교육 내용에 대한 사전 협의 및 영상자료에 대한 사전 심의절차를 마련하였으므로</text:span><text:span text:style-name="T409">, </text:span><text:span text:style-name="T410">영상자료 공개의 실익이 없다고 주장하고 있습니다</text:span><text:span text:style-name="T411">. </text:span><text:span text:style-name="T412">그러나 </text:span><text:span text:style-name="T413">안보교육의 문제들이 공론화된 것과 해당 영상자료의 공개는 관련이 없는 별개의 사안으로</text:span><text:span text:style-name="T414">, </text:span><text:span text:style-name="T415">공론화 자체를 자료 비공개의 근거로 삼을 수 없습니다</text:span><text:span text:style-name="T416">.</text:span><text:span text:style-name="T417"> </text:span><text:span text:style-name="T418">국방부 안보교육의 공론화로 밝혀진 것은 국방부의 안보교육이 교육적 평가 없이 폐쇄적으로 진행되고 있다는 사실뿐 입니다</text:span><text:span text:style-name="T419">. </text:span></text:p>
      <text:p text:style-name="P63"/>
      <text:p text:style-name="P64"><text:span text:style-name="T420">  </text:span><text:span text:style-name="T421">나</text:span><text:span text:style-name="T422">. </text:span><text:span text:style-name="T423">여전히 안보교육의 문제점은 해결되지 않았음</text:span></text:p>
      <text:p text:style-name="P65"><text:line-break/><text:span text:style-name="T424">피청구인이 주장하는 </text:span><text:span text:style-name="T425">‘</text:span><text:span text:style-name="T426">나라사랑 교육 추가지침 수정</text:span><text:span text:style-name="T427">’</text:span><text:span text:style-name="T428">과 </text:span><text:span text:style-name="T429">‘</text:span><text:span text:style-name="T430">영상교육자료 심의위원회</text:span><text:span text:style-name="T431">’</text:span><text:span text:style-name="T432">를 운영은 후속조치로 이루어진 안보교육 자료에 대한 자체적인 심의 과정일 뿐</text:span><text:span text:style-name="T433">, </text:span><text:span text:style-name="T434">지난해 언론을 통해 불거진 안보교육 영상자료 상영으로 인한 문제들을 해결하는 것이 아닙니다</text:span><text:span text:style-name="T435">. </text:span><text:line-break/><text:span text:style-name="T436">피청구인은 학생을 대상으로 해당 영상을 사용하도록 허용한 책임자와 해당 자료를 제작한 자에 대한 책임추궁도 하지 않았고</text:span><text:span text:style-name="T437">, </text:span><text:span text:style-name="T438">해당 자료가 사용된 경위에 대해 어떠한 설명조차 없이 문제가 없다는 주장만 되풀이 하였으며</text:span><text:span text:style-name="T439">, </text:span><text:span text:style-name="T440">해당 문제와 관련한 직접적인 사과나 피해 학생들과 학교 학부모에 대한 해명 및 후속 조치 등 어떠한 실제적인 후속조치도 하지 않았습니다</text:span><text:span text:style-name="T441">. </text:span><text:span text:style-name="T442">심지어 문제가 발생한 초등학교를 관할하고 있는 서울시 교육청의 자료 공유 요청을 거부하기까지 하였습니다</text:span><text:span text:style-name="T443">. </text:span><text:span text:style-name="T444">결국 </text:span><text:span text:style-name="T445">“</text:span><text:span text:style-name="T446">공론화는 이미 충분히 이루어졌다</text:span><text:span text:style-name="T447">”</text:span><text:span text:style-name="T448">고 한 피청구인의 주장은 자의적이고 일방적인 해석에 지나지 않습니다</text:span><text:span text:style-name="T449">. </text:span><text:span text:style-name="T450">따라서 안보교육에 관한 문제점들을 해결하기 위해 해당 자료에 대한 공개는 반드시 필요합니다</text:span><text:span text:style-name="T451">. </text:span></text:p>
      <text:p text:style-name="P66"><text:span text:style-name="T452"> </text:span></text:p>
      <text:p text:style-name="P67"/>
      <text:p text:style-name="P68"><text:span text:style-name="T453">4. </text:span><text:span text:style-name="T454">결론</text:span></text:p>
      <text:p text:style-name="P69"/>
      <text:p text:style-name="P70"><text:span text:style-name="T455">   </text:span><text:span text:style-name="T456">피청구인의 답변서는 청구인이 정보공개를 요청한 해당 영상을 비공개할 어떠한 근거도 제시하지 못했을 뿐 아니라</text:span><text:span text:style-name="T457">, </text:span><text:span text:style-name="T458">공공기관의 정보공개에 관한법률 </text:span><text:span text:style-name="T459">9</text:span><text:span text:style-name="T460">조 </text:span><text:span text:style-name="T461">1</text:span><text:span text:style-name="T462">항 </text:span><text:span text:style-name="T463">2</text:span><text:span text:style-name="T464">호를 자의적으로 판단하거나</text:span><text:span text:style-name="T465">, </text:span><text:span text:style-name="T466">과도한 비약 논리를 동원하여 문제의 영상을 은폐하려는 의도를 숨기지 않고 있습니다</text:span><text:span text:style-name="T467">. </text:span><text:line-break/><text:span text:style-name="T468">다시 한 번 초등학생에게 교육자료로 상영된 영상을 비공개할 근거가 없음을 분명히 하면서</text:span><text:span text:style-name="T469">, </text:span><text:span text:style-name="T470">민주주의의 중요한 가치인 투명성과 알권리 실현을 위해</text:span><text:span text:style-name="T471">, </text:span><text:span text:style-name="T472">그리고 논란을 일으킨 안보교육의 문제점을 정확히 진단하기 위해 피청구인이 해당 영상자료를 공개해야 한다는 의견을 밝힙니다</text:span><text:span text:style-name="T473">. </text:span></text:p>
      <text:p text:style-name="P71"/>
      <text:p text:style-name="P72"/>
      <text:p text:style-name="P73"><text:span text:style-name="T474">입 증 방 법</text:span></text:p>
      <text:p text:style-name="P74"/>
      <text:p text:style-name="P75"><text:span text:style-name="T475">1. </text:span><text:span text:style-name="T476">갑 제</text:span><text:span text:style-name="T477">1</text:span><text:span text:style-name="T478">호 증  </text:span><text:span text:style-name="T479">2014. 10. 10.</text:span><text:span text:style-name="T480">자 </text:span><text:span text:style-name="T481">2014 </text:span><text:span text:style-name="T482">국정감사 법제사법위원회 회의록</text:span></text:p>
      <text:p text:style-name="P76"><text:span text:style-name="T483">2. </text:span><text:span text:style-name="T484">갑 제</text:span><text:span text:style-name="T485">2</text:span><text:span text:style-name="T486">호 증  </text:span><text:span text:style-name="T487">2014. 09. 04.</text:span><text:span text:style-name="T488">자 </text:span><text:span text:style-name="T489">&lt;</text:span><text:span text:style-name="T490">오마이뉴스</text:span><text:span text:style-name="T491">&gt; </text:span><text:span text:style-name="T492">국방부 </text:span><text:span text:style-name="T493">"</text:span><text:span text:style-name="T494">북 응원단</text:span><text:span text:style-name="T495">, </text:span><text:span text:style-name="T496">미인계 앞세운 대남선전 선봉대</text:span><text:span text:style-name="T497">"</text:span></text:p>
      <text:p text:style-name="P77"><text:span text:style-name="T498">3. </text:span><text:span text:style-name="T499">갑 제</text:span><text:span text:style-name="T500">3</text:span><text:span text:style-name="T501">호 증  </text:span><text:span text:style-name="T502">2014. 10. 04.</text:span><text:span text:style-name="T503">자 </text:span><text:span text:style-name="T504">&lt;</text:span><text:span text:style-name="T505">오마이뉴스</text:span><text:span text:style-name="T506">&gt; "</text:span><text:span text:style-name="T507">남북도 결실 거둬야</text:span><text:span text:style-name="T508">" - "</text:span><text:span text:style-name="T509">좋은 계기 되길 바란다</text:span><text:span text:style-name="T510">"</text:span></text:p>
      <text:p text:style-name="P78"><text:span text:style-name="T511">4. </text:span><text:span text:style-name="T512">갑 제</text:span><text:span text:style-name="T513">4</text:span><text:span text:style-name="T514">호 증  </text:span><text:span text:style-name="T515">2014. 10. 27.</text:span><text:span text:style-name="T516">자 </text:span><text:span text:style-name="T517">&lt;GO</text:span><text:span text:style-name="T518">발뉴스</text:span><text:span text:style-name="T519">&gt; </text:span><text:span text:style-name="T520">한민구 </text:span><text:span text:style-name="T521">“</text:span><text:span text:style-name="T522">정부 일방적 </text:span><text:span text:style-name="T523">‘</text:span><text:span text:style-name="T524">삐라</text:span><text:span text:style-name="T525">’ </text:span><text:span text:style-name="T526">살포 제한</text:span><text:span text:style-name="T527">, </text:span><text:span text:style-name="T528">표현의 자유 침해</text:span><text:span text:style-name="T529">”</text:span></text:p>
      <text:p text:style-name="P79"><text:span text:style-name="T530">5. </text:span><text:span text:style-name="T531">갑 제</text:span><text:span text:style-name="T532">5</text:span><text:span text:style-name="T533">호 증  </text:span><text:span text:style-name="T534">2014. 12. 28.</text:span><text:span text:style-name="T535">게시 </text:span><text:span text:style-name="T536">&lt;</text:span><text:span text:style-name="T537">유튜브</text:span><text:span text:style-name="T538">&gt; [UNITV </text:span><text:span text:style-name="T539">통일부</text:span><text:span text:style-name="T540">] “</text:span><text:span text:style-name="T541">북한인권현황</text:span><text:span text:style-name="T542">” </text:span><text:span text:style-name="T543">링크 </text:span><text:span text:style-name="T544">: </text:span><text:span text:style-name="T545">http://youtu.be/vVk5-ePrcGQ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459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12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2.0pt" style:font-name="맑은 고딕" style:font-name-asian="돋움" style:font-size-asian="12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409</meta:generator>
    <meta:creation-date>2006년 2월 23일 목요일 오후 7:58:37</meta:creation-date>
    <dc:title>보도자료서식</dc:title>
    <dc:creator/>
    <dc:date>2015년 1월 20일 화요일 오후 4:00:21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