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style:font-name="HCI Hollyhock" style:font-name-asian="휴먼고딕" style:font-size-asian="11.0pt"/>
    </style:style>
    <style:style style:family="text" style:name="T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0">
      <style:text-properties fo:font-size="11.0pt" style:font-name="HCI Hollyhock" style:font-name-asian="휴먼고딕" style:font-size-asian="11.0pt"/>
    </style:style>
    <style:style style:family="text" style:name="T1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2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3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4">
      <style:text-properties fo:font-size="11.0pt" style:font-name="HCI Hollyhock" style:font-name-asian="휴먼고딕" style:font-size-asian="11.0pt"/>
    </style:style>
    <style:style style:family="text" style:name="T1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6">
      <style:text-properties fo:font-size="11.0pt" style:font-name="HCI Hollyhock" style:font-name-asian="휴먼고딕" style:font-size-asian="11.0pt"/>
    </style:style>
    <style:style style:family="text" style:name="T1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8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4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text" style:name="T25">
      <style:text-properties style:font-name="바탕" style:font-name-asian="휴먼명조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3.0pt" fo:font-weight="bold" fo:letter-spacing="-3.5pt" style:font-name="바탕" style:font-name-asian="한양견고딕" style:font-size-asian="23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23.0pt" fo:font-weight="bold" fo:letter-spacing="-3.5pt" style:font-name="바탕" style:font-name-asian="한양견고딕" style:font-size-asian="23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716cm"/>
    </style:style>
    <style:style style:family="paragraph" style:name="P15" style:parent-style-name="0">
      <style:paragraph-properties fo:margin-left="0.527cm" fo:text-indent="-0.527cm" style:snap-to-layout-grid="false"/>
    </style:style>
    <style:style style:family="paragraph" style:name="P16" style:parent-style-name="0">
      <style:paragraph-properties fo:margin-left="0.564cm" fo:text-indent="-0.564cm" style:snap-to-layout-grid="false"/>
    </style:style>
    <style:style style:family="text" style:name="T28">
      <style:text-properties fo:font-size="14.0pt" style:font-name="휴먼명조" style:font-name-asian="휴먼명조" style:font-size-asian="14.0pt"/>
    </style:style>
    <style:style style:family="text" style:name="T29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30">
      <style:text-properties fo:font-size="14.0pt" style:font-name="휴먼명조" style:font-name-asian="휴먼명조" style:font-size-asian="14.0pt"/>
    </style:style>
    <style:style style:family="text" style:name="T31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32">
      <style:text-properties fo:font-size="14.0pt" style:font-name="휴먼명조" style:font-name-asian="휴먼명조" style:font-size-asian="14.0pt"/>
    </style:style>
    <style:style style:family="text" style:name="T33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34">
      <style:text-properties fo:font-size="14.0pt" style:font-name="휴먼명조" style:font-name-asian="휴먼명조" style:font-size-asian="14.0pt"/>
    </style:style>
    <style:style style:family="text" style:name="T35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36">
      <style:text-properties fo:font-size="14.0pt" style:font-name="휴먼명조" style:font-name-asian="휴먼명조" style:font-size-asian="14.0pt"/>
    </style:style>
    <style:style style:family="paragraph" style:name="P17" style:parent-style-name="0">
      <style:paragraph-properties style:snap-to-layout-grid="false"/>
    </style:style>
    <style:style style:family="paragraph" style:name="P18" style:parent-style-name="0">
      <style:paragraph-properties fo:margin-left="0.552cm" fo:text-indent="-0.552cm" style:snap-to-layout-grid="false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7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style:snap-to-layout-grid="false"/>
    </style:style>
    <style:style style:family="paragraph" style:name="P20" style:parent-style-name="0">
      <style:paragraph-properties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․</text:span><text:span text:style-name="T5">정치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</text:span><text:span text:style-name="T8">( </text:span><text:span text:style-name="T9">담당 </text:span><text:span text:style-name="T10">: </text:span><text:span text:style-name="T11">이선미 팀장 </text:span><text:span text:style-name="T12">02-725-7104 aw@pspd.org )</text:span></text:p></table:table-cell></table:table-row><table:table-row table:style-name="T1.R3"><table:table-cell table:style-name="T1.R3_C0"><text:p text:style-name="P6"><text:span text:style-name="T13">제    목</text:span></text:p></table:table-cell><table:table-cell table:style-name="T1.R3_C1"><text:p text:style-name="P7"><text:span text:style-name="T14">[</text:span><text:span text:style-name="T15">성명</text:span><text:span text:style-name="T16">] </text:span><text:span text:style-name="T17">탄핵표결 공개하고 그 책임을 져라 </text:span></text:p></table:table-cell></table:table-row><table:table-row table:style-name="T1.R4"><table:table-cell table:style-name="T1.R4_C0"><text:p text:style-name="P8"><text:span text:style-name="T18">날    짜</text:span></text:p></table:table-cell><table:table-cell table:style-name="T1.R4_C1"><text:p text:style-name="P9"><text:span text:style-name="T19">2016. 12. 8. (</text:span><text:span text:style-name="T20">총 </text:span><text:span text:style-name="T21">1 </text:span><text:span text:style-name="T22">쪽</text:span><text:span text:style-name="T23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4">성명</text:span></text:p></table:table-cell></table:table-row></table:table></draw:text-box></draw:frame><text:span text:style-name="T25">   </text:span></text:p>
      <text:p text:style-name="P12"><draw:frame draw:style-name="fr2" draw:z-index="0" svg:width="14.920cm" svg:x="0.000cm" svg:y="-2.716cm" text:anchor-type="as-char"><draw:text-box fo:min-height="2.716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의원들은 탄핵 찬반 입장 당당히 공개하고 </text:span></text:p><text:p text:style-name="P14"><text:span text:style-name="T27">그 책임을 져라</text:span></text:p></table:table-cell></table:table-row></table:table></draw:text-box></draw:frame></text:p>
      <text:p text:style-name="P15"/>
      <text:p text:style-name="P16"><text:span text:style-name="T28">1. </text:span><text:span text:style-name="T29">박근혜 대통령에 대한 국회의 탄핵소추안 표결이 내일</text:span><text:span text:style-name="T30">(12/9) </text:span><text:span text:style-name="T31">예정되어 있다</text:span><text:span text:style-name="T32">. </text:span><text:span text:style-name="T33">국회의 탄핵안 처리는 헌법을 유린하고 국정을 농단한 대통령을 즉각 축출하라는 국민의 명령을 이행하는 절차일 뿐이다</text:span><text:span text:style-name="T34">. </text:span><text:span text:style-name="T35">따라서 국회는 주권자인 국민의 명령에 따라 탄핵안을 반드시 가결시켜야 할 것이다</text:span><text:span text:style-name="T36">.</text:span></text:p>
      <text:p text:style-name="P17"/>
      <text:p text:style-name="P18"><text:span text:style-name="T37">2. </text:span><text:span text:style-name="T38">우리는 요구한다</text:span><text:span text:style-name="T39">. </text:span><text:span text:style-name="T40">모든 국회의원들은 탄핵안에 대한 찬반 입장을 당당히 밝히고 표결에 임하라</text:span><text:span text:style-name="T41">. </text:span><text:span text:style-name="T42">자신들이 취한 입장과 표결 결과에 따라 국민들은 단호히 책임을 물을 것이고</text:span><text:span text:style-name="T43">, </text:span><text:span text:style-name="T44">그 정치세력과 정치인은 그 책임을 온전히 져야 할 것이다</text:span><text:span text:style-name="T45">. </text:span><text:span text:style-name="T46">무기명 투표라는 제도 뒤에 숨어 국민의 심판을 모면하려 한다면 그야말로 오산이다</text:span><text:span text:style-name="T47">. </text:span><text:span text:style-name="T48">초유의 사태에 대한 국민의 뜻은 더할 나위 없이 분명하다</text:span><text:span text:style-name="T49">. </text:span><text:span text:style-name="T50">그리고 온 국민이 국회를 지켜보고 있다</text:span><text:span text:style-name="T51">. </text:span><text:span text:style-name="T52">국회는 국민들로부터 한시적으로 위임받은 권력으로 대통령을 탄핵하고</text:span><text:span text:style-name="T53">, </text:span><text:span text:style-name="T54">초유의 국정농단세력을 심판하겠다는 의지를 보여주어야 할 것이다</text:span><text:span text:style-name="T55">.  </text:span><text:span text:style-name="T56">끝</text:span><text:span text:style-name="T57">.</text:span></text:p>
      <text:p text:style-name="P19"/>
      <text:p text:style-name="P20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283</meta:generator>
    <meta:creation-date>2006년 2월 23일 목요일 오후 7:58:37</meta:creation-date>
    <dc:title>보도자료서식</dc:title>
    <dc:creator/>
    <dc:date>2016년 12월 8일 목요일 오후 7:15:28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