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style:font-name="HCI Hollyhock" style:font-name-asian="휴먼고딕" style:font-size-asian="11.0pt"/>
    </style:style>
    <style:style style:family="text" style:name="T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0">
      <style:text-properties fo:font-size="11.0pt" style:font-name="HCI Hollyhock" style:font-name-asian="휴먼고딕" style:font-size-asian="11.0pt"/>
    </style:style>
    <style:style style:family="text" style:name="T1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2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4">
      <style:text-properties fo:font-size="11.0pt" style:font-name="HCI Hollyhock" style:font-name-asian="휴먼고딕" style:font-size-asian="11.0pt"/>
    </style:style>
    <style:style style:family="text" style:name="T1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ext" style:name="T1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4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text" style:name="T25">
      <style:text-properties style:font-name="바탕" style:font-name-asian="휴먼명조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2.0pt" fo:font-weight="bold" fo:letter-spacing="-3.3pt" style:font-name="바탕" style:font-name-asian="한양견고딕" style:font-size-asian="22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7.5pt" fo:font-weight="bold" fo:letter-spacing="-2.3pt" style:font-name="바탕" style:font-name-asian="한양견고딕" style:font-size-asian="17.5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8">
      <style:text-properties fo:font-size="17.5pt" fo:font-weight="bold" fo:letter-spacing="-2.3pt" style:font-name="바탕" style:font-name-asian="한양견고딕" style:font-size-asian="17.5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914cm"/>
    </style:style>
    <style:style style:family="paragraph" style:name="P16" style:parent-style-name="0">
      <style:paragraph-properties fo:margin-left="0.527cm" fo:text-indent="-0.527cm" style:snap-to-layout-grid="false"/>
    </style:style>
    <style:style style:family="paragraph" style:name="P17" style:parent-style-name="0">
      <style:paragraph-properties fo:margin-left="0.549cm" fo:text-indent="-0.549cm" style:snap-to-layout-grid="false"/>
    </style:style>
    <style:style style:family="text" style:name="T29">
      <style:text-properties fo:font-size="14.0pt" style:font-name="휴먼명조" style:font-name-asian="휴먼명조" style:font-size-asian="14.0pt"/>
    </style:style>
    <style:style style:family="text" style:name="T3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1">
      <style:text-properties fo:font-size="14.0pt" style:font-name="휴먼명조" style:font-name-asian="휴먼명조" style:font-size-asian="14.0pt"/>
    </style:style>
    <style:style style:family="text" style:name="T3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49cm" fo:text-indent="-0.549cm" style:snap-to-layout-grid="false"/>
    </style:style>
    <style:style style:family="paragraph" style:name="P19" style:parent-style-name="0">
      <style:paragraph-properties fo:margin-left="0.563cm" fo:text-indent="-0.563cm" style:snap-to-layout-grid="false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52cm" fo:text-indent="-0.552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</text:span><text:span text:style-name="T8">( </text:span><text:span text:style-name="T9">담당 </text:span><text:span text:style-name="T10">: </text:span><text:span text:style-name="T11">이선미 팀장 </text:span><text:span text:style-name="T12">02-725-7104 aw@pspd.org )</text:span></text:p></table:table-cell></table:table-row><table:table-row table:style-name="T1.R3"><table:table-cell table:style-name="T1.R3_C0"><text:p text:style-name="P6"><text:span text:style-name="T13">제    목</text:span></text:p></table:table-cell><table:table-cell table:style-name="T1.R3_C1"><text:p text:style-name="P7"><text:span text:style-name="T14">[</text:span><text:span text:style-name="T15">긴급성명</text:span><text:span text:style-name="T16">] </text:span><text:span text:style-name="T17">국회를 시민광장으로 개방하라 </text:span></text:p></table:table-cell></table:table-row><table:table-row table:style-name="T1.R4"><table:table-cell table:style-name="T1.R4_C0"><text:p text:style-name="P8"><text:span text:style-name="T18">날    짜</text:span></text:p></table:table-cell><table:table-cell table:style-name="T1.R4_C1"><text:p text:style-name="P9"><text:span text:style-name="T19">2016. 12. 5. (</text:span><text:span text:style-name="T20">총 </text:span><text:span text:style-name="T21">2 </text:span><text:span text:style-name="T22">쪽</text:span><text:span text:style-name="T23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4">긴급성명</text:span></text:p></table:table-cell></table:table-row></table:table></draw:text-box></draw:frame><text:span text:style-name="T25">   </text:span></text:p>
      <text:p text:style-name="P12"><draw:frame draw:style-name="fr2" draw:z-index="0" svg:width="14.920cm" svg:x="0.000cm" svg:y="-2.914cm" text:anchor-type="as-char"><draw:text-box fo:min-height="2.914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국회를 시민광장으로 개방할 것을 강력히 촉구한다</text:span></text:p><text:p text:style-name="P14"><text:span text:style-name="T27">정세균 의장은 탄핵안 처리 관련 국민 의사 직접 전달되도록 </text:span></text:p><text:p text:style-name="P15"><text:span text:style-name="T28">국회 전면 개방해야 </text:span></text:p></table:table-cell></table:table-row></table:table></draw:text-box></draw:frame></text:p>
      <text:p text:style-name="P16"/>
      <text:p text:style-name="P17"><text:span text:style-name="T29">1. </text:span><text:span text:style-name="T30">오는 </text:span><text:span text:style-name="T31">9</text:span><text:span text:style-name="T32">일</text:span><text:span text:style-name="T33">, </text:span><text:span text:style-name="T34">박근혜 대통령 탄핵안 처리를 앞두고 온 국민이 국회를 주목하고 있다</text:span><text:span text:style-name="T35">. </text:span><text:span text:style-name="T36">국회의 탄핵안 처리는 </text:span><text:span text:style-name="T37">‘</text:span><text:span text:style-name="T38">박근혜 즉각 퇴진</text:span><text:span text:style-name="T39">’, ‘</text:span><text:span text:style-name="T40">탄핵안 즉각 처리</text:span><text:span text:style-name="T41">’</text:span><text:span text:style-name="T42">라는 국민들의 준엄한 명령에 대한 당연한 응답이다</text:span><text:span text:style-name="T43">. </text:span><text:span text:style-name="T44">국회의 주인은 유권자이며 그 공간 역시 유권자의 권리를 실현하기 위한 공간이어야 한다</text:span><text:span text:style-name="T45">. </text:span><text:span text:style-name="T46">국민이라면 누구든지 본회의 당일 국회를 방문해 탄핵안 처리를 직접 지켜볼 수 있어야 할 뿐 아니라</text:span><text:span text:style-name="T47">, </text:span><text:span text:style-name="T48">국회에서 현 시국에 대한 토론이나 한국사회가 나아가야 할 방향 등에 대해서 자유롭게 토론하고 국회의원에게 직접 의견을 전달할 수 있어야 한다</text:span><text:span text:style-name="T49">. </text:span><text:span text:style-name="T50">이에 우리는 정세균 국회의장이 국회를 시민광장으로 전면 개방하는 특단의 조치를 취할 것을 강력히 촉구한다</text:span><text:span text:style-name="T51">. </text:span></text:p>
      <text:p text:style-name="P18"/>
      <text:p text:style-name="P19"><text:span text:style-name="T52">2. </text:span><text:span text:style-name="T53">국민에게 국회를 전면 개방하는 것은 국민들의 뜻에 가장 가까이 존재해야 하는 국회의 본질적 기능과 역할을 고려할 때 지극히 타당한 조치이다</text:span><text:span text:style-name="T54">. </text:span><text:span text:style-name="T55">그렇지 않아도 그동안 낡은 권위주의적 관행으로 남아있는 국회 출입</text:span><text:span text:style-name="T56">, </text:span><text:span text:style-name="T57">잔디마당 등 공간 사용 문제는 끊임없이 지적된 바 있다</text:span><text:span text:style-name="T58">. </text:span><text:span text:style-name="T59">현재 국회 앞 잔디마당은 대통령 취임식이나 국회의장이 주관하는 행사 등에만 관행적으로 사용을 허가하고 있다</text:span><text:span text:style-name="T60">. </text:span><text:span text:style-name="T61">현행 집시법상 국회 담장에서부터 </text:span><text:span text:style-name="T62">100</text:span><text:span text:style-name="T63">미터 이내에서의 집회를 금지하고 있기도 하다</text:span><text:span text:style-name="T64">. </text:span><text:span text:style-name="T65">국회가 정작 주권자인 국민들에게 얼마나 폐쇄적이고 동떨어져 있는지 보여주는 단면들이다</text:span><text:span text:style-name="T66">. </text:span><text:span text:style-name="T67">국회를 </text:span><text:span text:style-name="T68">‘</text:span><text:span text:style-name="T69">시민과 소통하는 공간</text:span><text:span text:style-name="T70">’, ‘</text:span><text:span text:style-name="T71">민주주의의 공간</text:span><text:span text:style-name="T72">’</text:span><text:span text:style-name="T73">으로 활용하고 자유로운 접근과 이용을 보장하는 외국 선진 의회들과 비교해도 우리 국회가 국민들과 얼마나 괴리되어 있는지 극명하게 알 수 있다</text:span><text:span text:style-name="T74">. </text:span><text:span text:style-name="T75">국회를 국민에게 개방하는 것은 국회의 근본적인 기능이 시민의 의견에 접근하는 것이라는 상식에 부합하는 것이다</text:span><text:span text:style-name="T76">. </text:span><text:span text:style-name="T77">국회는 즉각 국회를 전면 개방하는 결단해야 한다</text:span><text:span text:style-name="T78">.  </text:span><text:span text:style-name="T79">끝</text:span><text:span text:style-name="T80">.</text:span></text:p>
      <text:p text:style-name="P20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보도자료서식</dc:title>
    <dc:creator/>
    <dc:date>2016년 12월 5일 월요일 오후 6:36:3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