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text" style:name="T28">
      <style:text-properties style:font-name="바탕" style:font-name-asian="휴먼명조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9">
      <style:text-properties fo:font-size="22.0pt" style:font-name="한양견고딕" style:font-name-asian="한양견고딕" style:font-size-asian="22.0pt"/>
    </style:style>
    <style:style style:family="text" style:name="T30">
      <style:text-properties fo:font-size="22.0pt" fo:font-weight="bold" fo:letter-spacing="-4.2pt" style:font-name="바탕" style:font-name-asian="한양견고딕" style:font-size-asian="22.0pt" style:font-weight-asian="bold"/>
    </style:style>
    <style:style style:family="text" style:name="T31">
      <style:text-properties fo:font-size="22.0pt" style:font-name="한양견고딕" style:font-name-asian="한양견고딕" style:font-size-asian="22.0pt"/>
    </style:style>
    <style:style style:family="text" style:name="T32">
      <style:text-properties fo:font-size="22.0pt" fo:font-weight="bold" fo:letter-spacing="-4.2pt" style:font-name="바탕" style:font-name-asian="한양견고딕" style:font-size-asian="22.0pt" style:font-weight-asian="bold"/>
    </style:style>
    <style:style style:family="text" style:name="T33">
      <style:text-properties fo:font-size="22.0pt" style:font-name="한양견고딕" style:font-name-asian="한양견고딕" style:font-size-asian="22.0pt"/>
    </style:style>
    <style:style style:family="text" style:name="T34">
      <style:text-properties fo:font-size="22.0pt" fo:font-weight="bold" fo:letter-spacing="-4.2pt" style:font-name="바탕" style:font-name-asian="한양견고딕" style:font-size-asian="22.0pt" style:font-weight-asian="bold"/>
    </style:style>
    <style:style style:family="text" style:name="T35">
      <style:text-properties fo:font-size="22.0pt" style:font-name="한양견고딕" style:font-name-asian="한양견고딕" style:font-size-asian="22.0pt"/>
    </style:style>
    <style:style style:family="text" style:name="T36">
      <style:text-properties fo:font-size="22.0pt" fo:font-weight="bold" fo:letter-spacing="-4.2pt" style:font-name="바탕" style:font-name-asian="한양견고딕" style:font-size-asian="22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7">
      <style:text-properties fo:font-size="16.5pt" style:font-name="한양견고딕" style:font-name-asian="한양견고딕" style:font-size-asian="16.5pt"/>
    </style:style>
    <style:style style:family="text" style:name="T38">
      <style:text-properties fo:font-size="16.5pt" fo:font-weight="bold" fo:letter-spacing="-2.1pt" style:font-name="바탕" style:font-name-asian="한양견고딕" style:font-size-asian="16.5pt" style:font-weight-asian="bold"/>
    </style:style>
    <style:style style:family="text" style:name="T39">
      <style:text-properties fo:font-size="16.5pt" style:font-name="한양견고딕" style:font-name-asian="한양견고딕" style:font-size-asian="16.5pt"/>
    </style:style>
    <style:style style:family="text" style:name="T40">
      <style:text-properties fo:font-size="16.5pt" fo:font-weight="bold" fo:letter-spacing="-2.1pt" style:font-name="바탕" style:font-name-asian="한양견고딕" style:font-size-asian="16.5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41">
      <style:text-properties fo:font-size="16.5pt" fo:font-weight="bold" fo:letter-spacing="-2.1pt" style:font-name="바탕" style:font-name-asian="한양견고딕" style:font-size-asian="16.5pt" style:font-weight-asian="bold"/>
    </style:style>
    <style:style style:family="text" style:name="T42">
      <style:text-properties fo:font-size="16.5pt" style:font-name="한양견고딕" style:font-name-asian="한양견고딕" style:font-size-asian="16.5pt"/>
    </style:style>
    <style:style style:family="text" style:name="T43">
      <style:text-properties fo:font-size="16.5pt" fo:font-weight="bold" fo:letter-spacing="-2.1pt" style:font-name="바탕" style:font-name-asian="한양견고딕" style:font-size-asian="16.5pt" style:font-weight-asian="bold"/>
    </style:style>
    <style:style style:family="text" style:name="T44">
      <style:text-properties fo:font-size="16.5pt" style:font-name="한양견고딕" style:font-name-asian="한양견고딕" style:font-size-asian="16.5pt"/>
    </style:style>
    <style:style style:family="text" style:name="T45">
      <style:text-properties fo:font-size="16.5pt" fo:font-weight="bold" fo:letter-spacing="-2.1pt" style:font-name="바탕" style:font-name-asian="한양견고딕" style:font-size-asian="16.5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914cm"/>
    </style:style>
    <style:style style:family="paragraph" style:name="P16" style:parent-style-name="0">
      <style:paragraph-properties fo:margin-left="0.527cm" fo:text-indent="-0.527cm" style:snap-to-layout-grid="false"/>
    </style:style>
    <style:style style:family="paragraph" style:name="P17" style:parent-style-name="0">
      <style:paragraph-properties fo:margin-left="0.571cm" fo:text-indent="-0.571cm" style:snap-to-layout-grid="false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46cm" fo:text-indent="-0.546cm" style:snap-to-layout-grid="false"/>
    </style:style>
    <style:style style:family="paragraph" style:name="P19" style:parent-style-name="0">
      <style:paragraph-properties fo:margin-left="0.579cm" fo:text-indent="-0.579cm" style:snap-to-layout-grid="false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46cm" fo:text-indent="-0.546cm" style:snap-to-layout-grid="false"/>
    </style:style>
    <style:style style:family="paragraph" style:name="P21" style:parent-style-name="0">
      <style:paragraph-properties fo:margin-left="0.552cm" fo:text-indent="-0.552cm" style:snap-to-layout-grid="false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52cm" fo:text-indent="-0.552cm" style:snap-to-layout-grid="false"/>
    </style:style>
    <style:style style:family="text" style:name="T12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52cm" fo:text-indent="-0.552cm" style:snap-to-layout-grid="false"/>
    </style:style>
    <style:style style:family="paragraph" style:name="P24" style:parent-style-name="0">
      <style:paragraph-properties fo:margin-left="0.552cm" fo:text-indent="-0.552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 </text:span><text:span text:style-name="T10">담당 </text:span><text:span text:style-name="T11">: </text:span><text:span text:style-name="T12">이선미 팀장 </text:span><text:span text:style-name="T13">02-725-7104 aw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성명</text:span><text:span text:style-name="T17">] ‘</text:span><text:span text:style-name="T18">공범</text:span><text:span text:style-name="T19">’ </text:span><text:span text:style-name="T20">새누리당은 국정조사 방해말라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6. 12. 1. (</text:span><text:span text:style-name="T23">총 </text:span><text:span text:style-name="T24">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성명</text:span></text:p></table:table-cell></table:table-row></table:table></draw:text-box></draw:frame><text:span text:style-name="T28">   </text:span></text:p>
      <text:p text:style-name="P12"><draw:frame draw:style-name="fr2" draw:z-index="0" svg:width="14.920cm" svg:x="0.000cm" svg:y="-2.914cm" text:anchor-type="as-char"><draw:text-box fo:min-height="2.914cm"><table:table table:name="T2" table:style-name="T2" text:anchor-type="paragraph"><table:table-column table:style-name="T2.C67"/><table:table-row table:style-name="T2.R1"><table:table-cell table:style-name="T2.R1_C0"><text:p text:style-name="P13"><text:span text:style-name="T29">‘</text:span><text:span text:style-name="T30">공범</text:span><text:span text:style-name="T31">’ </text:span><text:span text:style-name="T32">새누리당은 </text:span><text:span text:style-name="T33">‘</text:span><text:span text:style-name="T34">박근혜 게이트</text:span><text:span text:style-name="T35">’ </text:span><text:span text:style-name="T36">국정조사 방해 말라</text:span></text:p><text:p text:style-name="P14"><text:span text:style-name="T37">‘</text:span><text:span text:style-name="T38">물타기</text:span><text:span text:style-name="T39">’</text:span><text:span text:style-name="T40">로 진상규명 방해하는 이완영 간사 사퇴하라</text:span></text:p><text:p text:style-name="P15"><text:span text:style-name="T41">증인출석 거부하는 김수남 총장</text:span><text:span text:style-name="T42">, </text:span><text:span text:style-name="T43">우병우 전 수석</text:span><text:span text:style-name="T44">, </text:span><text:span text:style-name="T45">특단의 조치 취해야</text:span></text:p></table:table-cell></table:table-row></table:table></draw:text-box></draw:frame></text:p>
      <text:p text:style-name="P16"/>
      <text:p text:style-name="P17"><text:span text:style-name="T46">1. </text:span><text:span text:style-name="T47">박근혜 정부의 국정농단 의혹 국정조사 특위가 어제</text:span><text:span text:style-name="T48">(11/30) 1</text:span><text:span text:style-name="T49">차 기관보고를 시작했지만</text:span><text:span text:style-name="T50">, </text:span><text:span text:style-name="T51">국정조사가 충실하게 진행되지 못하고 있다</text:span><text:span text:style-name="T52">. </text:span><text:span text:style-name="T53">처음부터 소극적인 태도로 일관하던 이완영 새누리당 간사는 박근혜 대통령의 국정농단 사태를 비호하고</text:span><text:span text:style-name="T54">, </text:span><text:span text:style-name="T55">김성태 위원장도 김수남 검찰총장의 출석 거부를 용인하며 국정조사를 방해하고 있다</text:span><text:span text:style-name="T56">. </text:span><text:span text:style-name="T57">헌법과 국정을 농락하고 민주적 기본질서를 와해시킨 박근혜</text:span><text:span text:style-name="T58">-</text:span><text:span text:style-name="T59">최순실 게이트의 진실을 낱낱이 밝히는 일에 여야가 따로 있을 수 없다</text:span><text:span text:style-name="T60">. </text:span><text:span text:style-name="T61">이완영 간사를 비롯한 새누리당은 국정조사 방해하는 모든 시도를 중단하라</text:span><text:span text:style-name="T62">. </text:span></text:p>
      <text:p text:style-name="P18"/>
      <text:p text:style-name="P19"><text:span text:style-name="T63">2. </text:span><text:span text:style-name="T64">무엇보다 이완영 새누리당 간사의 국정조사 훼방은 도가 지나치다</text:span><text:span text:style-name="T65">. </text:span><text:span text:style-name="T66">이완영 의원은 역대 정권마다 빠짐없이 재단 비리가 있었다며 미르</text:span><text:span text:style-name="T67">·K</text:span><text:span text:style-name="T68">스포츠재단의 강제 모금 의혹을 </text:span><text:span text:style-name="T69">‘</text:span><text:span text:style-name="T70">물타기</text:span><text:span text:style-name="T71">’ </text:span><text:span text:style-name="T72">하고</text:span><text:span text:style-name="T73">, </text:span><text:span text:style-name="T74">검찰 공소장에도 이미 적시된 재단의 범죄행위를 </text:span><text:span text:style-name="T75">‘</text:span><text:span text:style-name="T76">공익사업</text:span><text:span text:style-name="T77">’</text:span><text:span text:style-name="T78">으로 강조했다</text:span><text:span text:style-name="T79">. </text:span><text:span text:style-name="T80">이 의원은 </text:span><text:span text:style-name="T81">JTBC</text:span><text:span text:style-name="T82">가 공개한 태블릿</text:span><text:span text:style-name="T83">PC </text:span><text:span text:style-name="T84">입수 경위에 대한 의혹도 제기했는데</text:span><text:span text:style-name="T85">, 2014</text:span><text:span text:style-name="T86">년 정윤회 국정개입 의혹 당시 비선실세의 개입은 감추고 문건이 유출된 경위에만 집중했던 때와 동일한 방식인 셈이다</text:span><text:span text:style-name="T87">. </text:span><text:span text:style-name="T88">여당 간사가 이렇게 국정조사를 노골적으로 방해하고 있으니 어떤 국민이 국회의 조사 활동을 기대하겠는가</text:span><text:span text:style-name="T89">? </text:span><text:span text:style-name="T90">이완영 의원은 국정조사 위원</text:span><text:span text:style-name="T91">, </text:span><text:span text:style-name="T92">아니 국회의원의 자격이 없다</text:span><text:span text:style-name="T93">. ‘</text:span><text:span text:style-name="T94">공범</text:span><text:span text:style-name="T95">’</text:span><text:span text:style-name="T96">들의 감싸기로 밖에 볼 수 없다</text:span><text:span text:style-name="T97">. </text:span><text:span text:style-name="T98">당장 사퇴하라</text:span><text:span text:style-name="T99">. </text:span><text:span text:style-name="T100">새누리당 위원들은 그 이전에라도 간사를 교체해 제대로 된 국정조사가 진행될 수 있도록 최소한의 조치를 취해야 할 것이다</text:span><text:span text:style-name="T101">. </text:span></text:p>
      <text:p text:style-name="P20"/>
      <text:p text:style-name="P21"><text:span text:style-name="T102">3. </text:span><text:span text:style-name="T103">증인의 출석 거부 문제도 심각하다</text:span><text:span text:style-name="T104">. </text:span><text:span text:style-name="T105">김수남 검찰총장은 수사의 중립성과 공정성</text:span><text:span text:style-name="T106">, </text:span><text:span text:style-name="T107">전례가 없다는 이유로 국회 출석을 거부했다</text:span><text:span text:style-name="T108">. </text:span><text:span text:style-name="T109">검찰은 최순실 등 국정농단의 핵심 인물들이 증거를 인멸하고 수사 대비할 시간을 벌어주었고</text:span><text:span text:style-name="T110">, </text:span><text:span text:style-name="T111">김기춘 전 비서실장과 우병우 전 민정수석 피의자 소환 조사마저 늑장부리고 있다</text:span><text:span text:style-name="T112">. </text:span><text:span text:style-name="T113">국정조사장에 나와 그동안의 늑장 수사</text:span><text:span text:style-name="T114">, </text:span><text:span text:style-name="T115">봐주기 수사를 사과하고 </text:span><text:span text:style-name="T116">‘</text:span><text:span text:style-name="T117">박근혜 게이트</text:span><text:span text:style-name="T118">’ </text:span><text:span text:style-name="T119">관련 사항을 소상하게 보고해야 할 검찰총장이 출석을 거부하는 것은 어불성설이다</text:span><text:span text:style-name="T120">. 2</text:span><text:span text:style-name="T121">차 기관보고에라도 반드시 출석할 것을 촉구한다</text:span><text:span text:style-name="T122">. </text:span></text:p>
      <text:p text:style-name="P22"><text:span text:style-name="T123">   </text:span><text:span text:style-name="T124">김수남 총장 뿐 아니라 우병우 전 민정수석의 청문회 출석도 불투명하다</text:span><text:span text:style-name="T125">. </text:span><text:span text:style-name="T126">우병우 전 수석은 박근혜 정부의 국정농단 사태를 적극 비호하고 개입한 것으로 드러나고 있지만 지난 국감 증인 출석도 거부한 바 있다</text:span><text:span text:style-name="T127">. </text:span><text:span text:style-name="T128">국정조사특위는 </text:span><text:span text:style-name="T129">‘</text:span><text:span text:style-name="T130">동행명령</text:span><text:span text:style-name="T131">’ </text:span><text:span text:style-name="T132">등 특단의 방법을 강구해 우병우 전 수석을 비롯한 핵심 증인들을 국정조사장에 세워야 한다</text:span><text:span text:style-name="T133">. </text:span><text:span text:style-name="T134">핵심 증인 채택을 막고 정쟁으로 몰아가며 진상규명을 방해해왔던 부실 국정조사를 반복하는 것을 국민들은 결코 용납하지 않을 것이다</text:span><text:span text:style-name="T135">.  </text:span><text:span text:style-name="T136">끝</text:span><text:span text:style-name="T137">. </text:span></text:p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6년 12월 1일 목요일 오전 11:31:58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