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ext" style:name="T2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6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fo:line-height="100%" style:snap-to-layout-grid="false"/>
    </style:style>
    <style:style style:family="text" style:name="T27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8">
      <style:text-properties fo:font-size="21.0pt" fo:font-weight="bold" fo:letter-spacing="-3.3pt" style:font-name="바탕" style:font-name-asian="한양견고딕" style:font-size-asian="21.0pt" style:font-weight-asian="bold"/>
    </style:style>
    <style:style style:family="text" style:name="T29">
      <style:text-properties fo:font-size="21.0pt" style:font-name="한양견고딕" style:font-name-asian="한양견고딕" style:font-size-asian="21.0pt"/>
    </style:style>
    <style:style style:family="text" style:name="T30">
      <style:text-properties fo:font-size="21.0pt" fo:font-weight="bold" fo:letter-spacing="-3.3pt" style:font-name="바탕" style:font-name-asian="한양견고딕" style:font-size-asian="21.0pt" style:font-weight-asian="bold"/>
    </style:style>
    <style:style style:family="text" style:name="T31">
      <style:text-properties fo:font-size="22.0pt" fo:font-weight="bold" fo:letter-spacing="-3.3pt" style:font-name="바탕" style:font-name-asian="한양견고딕" style:font-size-asian="22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32">
      <style:text-properties fo:font-size="17.0pt" fo:font-weight="bold" fo:letter-spacing="-3.2pt" style:font-name="바탕" style:font-name-asian="한양견고딕" style:font-size-asian="17.0pt" style:font-weight-asian="bold"/>
    </style:style>
    <style:style style:family="text" style:name="T33">
      <style:text-properties fo:font-size="17.0pt" style:font-name="바탕" style:font-name-asian="한양견고딕" style:font-size-asian="17.0pt"/>
    </style:style>
    <style:style style:family="text" style:name="T34">
      <style:text-properties fo:font-size="17.0pt" fo:font-weight="bold" fo:letter-spacing="-3.2pt" style:font-name="바탕" style:font-name-asian="한양견고딕" style:font-size-asian="17.0pt" style:font-weight-asian="bold"/>
    </style:style>
    <style:style style:family="text" style:name="T35">
      <style:text-properties fo:font-size="17.0pt" style:font-name="바탕" style:font-name-asian="한양견고딕" style:font-size-asian="17.0pt"/>
    </style:style>
    <style:style style:family="text" style:name="T36">
      <style:text-properties fo:font-size="17.0pt" fo:font-weight="bold" fo:letter-spacing="-3.2pt" style:font-name="바탕" style:font-name-asian="한양견고딕" style:font-size-asian="17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37">
      <style:text-properties fo:font-size="17.0pt" fo:font-weight="bold" fo:letter-spacing="-2.7pt" style:font-name="바탕" style:font-name-asian="한양견고딕" style:font-size-asian="17.0pt" style:font-weight-asian="bold"/>
    </style:style>
    <style:style style:family="text" style:name="T38">
      <style:text-properties fo:font-size="17.0pt" style:font-name="한양견고딕" style:font-name-asian="한양견고딕" style:font-size-asian="17.0pt"/>
    </style:style>
    <style:style style:family="text" style:name="T39">
      <style:text-properties fo:font-size="17.0pt" fo:font-weight="bold" fo:letter-spacing="-2.7pt" style:font-name="바탕" style:font-name-asian="한양견고딕" style:font-size-asian="17.0pt" style:font-weight-asian="bold"/>
    </style:style>
    <style:style style:family="text" style:name="T40">
      <style:text-properties fo:font-size="17.0pt" style:font-name="한양견고딕" style:font-name-asian="한양견고딕" style:font-size-asian="17.0pt"/>
    </style:style>
    <style:style style:family="text" style:name="T41">
      <style:text-properties fo:font-size="17.0pt" fo:font-weight="bold" fo:letter-spacing="-2.7pt" style:font-name="바탕" style:font-name-asian="한양견고딕" style:font-size-asian="17.0pt" style:font-weight-asian="bold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3.114cm"/>
    </style:style>
    <style:style style:family="paragraph" style:name="P16" style:parent-style-name="2">
      <style:paragraph-properties fo:line-height="150%" fo:margin-left="0.459cm" fo:text-indent="-0.459cm" style:snap-to-layout-grid="false"/>
    </style:style>
    <style:style style:family="paragraph" style:name="P17" style:parent-style-name="0">
      <style:paragraph-properties fo:margin-left="0.579cm" fo:text-indent="-0.579cm" style:snap-to-layout-grid="false"/>
    </style:style>
    <style:style style:family="text" style:name="T42">
      <style:text-properties fo:font-size="14.0pt" style:font-name="휴먼명조" style:font-name-asian="휴먼명조" style:font-size-asian="14.0pt"/>
    </style:style>
    <style:style style:family="text" style:name="T43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44">
      <style:text-properties fo:font-size="14.0pt" style:font-name="휴먼명조" style:font-name-asian="휴먼명조" style:font-size-asian="14.0pt"/>
    </style:style>
    <style:style style:family="text" style:name="T45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46">
      <style:text-properties fo:font-size="14.0pt" style:font-name="휴먼명조" style:font-name-asian="휴먼명조" style:font-size-asian="14.0pt"/>
    </style:style>
    <style:style style:family="text" style:name="T47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48">
      <style:text-properties fo:font-size="14.0pt" style:font-name="휴먼명조" style:font-name-asian="휴먼명조" style:font-size-asian="14.0pt"/>
    </style:style>
    <style:style style:family="text" style:name="T49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50">
      <style:text-properties fo:font-size="14.0pt" style:font-name="휴먼명조" style:font-name-asian="휴먼명조" style:font-size-asian="14.0pt"/>
    </style:style>
    <style:style style:family="text" style:name="T51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text" style:name="T55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56">
      <style:text-properties fo:font-size="14.0pt" style:font-name="휴먼명조" style:font-name-asian="휴먼명조" style:font-size-asian="14.0pt"/>
    </style:style>
    <style:style style:family="text" style:name="T57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text" style:name="T61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text" style:name="T63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paragraph" style:name="P18" style:parent-style-name="0">
      <style:paragraph-properties fo:margin-left="0.532cm" fo:text-indent="-0.532cm" style:snap-to-layout-grid="false"/>
    </style:style>
    <style:style style:family="paragraph" style:name="P19" style:parent-style-name="0">
      <style:paragraph-properties fo:margin-left="0.525cm" fo:text-indent="-0.525cm" style:snap-to-layout-grid="false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text" style:name="T66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text" style:name="T68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text" style:name="T70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71">
      <style:text-properties fo:font-size="14.0pt" style:font-name="바탕" style:font-name-asian="휴먼명조" style:font-size-asian="14.0pt"/>
    </style:style>
    <style:style style:family="text" style:name="T72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73">
      <style:text-properties fo:font-size="14.0pt" style:font-name="휴먼명조" style:font-name-asian="휴먼명조" style:font-size-asian="14.0pt"/>
    </style:style>
    <style:style style:family="text" style:name="T74">
      <style:text-properties fo:font-size="14.0pt" style:font-name="바탕" style:font-name-asian="휴먼명조" style:font-size-asian="14.0pt"/>
    </style:style>
    <style:style style:family="text" style:name="T75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style:font-name="바탕" style:font-name-asian="휴먼명조" style:font-size-asian="14.0pt"/>
    </style:style>
    <style:style style:family="text" style:name="T78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79">
      <style:text-properties fo:font-size="14.0pt" style:font-name="휴먼명조" style:font-name-asian="휴먼명조" style:font-size-asian="14.0pt"/>
    </style:style>
    <style:style style:family="text" style:name="T80">
      <style:text-properties fo:font-size="14.0pt" style:font-name="바탕" style:font-name-asian="휴먼명조" style:font-size-asian="14.0pt"/>
    </style:style>
    <style:style style:family="text" style:name="T81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82">
      <style:text-properties fo:font-size="14.0pt" style:font-name="휴먼명조" style:font-name-asian="휴먼명조" style:font-size-asian="14.0pt"/>
    </style:style>
    <style:style style:family="text" style:name="T83">
      <style:text-properties fo:font-size="14.0pt" style:font-name="바탕" style:font-name-asian="휴먼명조" style:font-size-asian="14.0pt"/>
    </style:style>
    <style:style style:family="text" style:name="T84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85">
      <style:text-properties fo:font-size="14.0pt" style:font-name="휴먼명조" style:font-name-asian="휴먼명조" style:font-size-asian="14.0pt"/>
    </style:style>
    <style:style style:family="text" style:name="T86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87">
      <style:text-properties fo:font-size="14.0pt" style:font-name="휴먼명조" style:font-name-asian="휴먼명조" style:font-size-asian="14.0pt"/>
    </style:style>
    <style:style style:family="text" style:name="T88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89">
      <style:text-properties fo:font-size="14.0pt" style:font-name="휴먼명조" style:font-name-asian="휴먼명조" style:font-size-asian="14.0pt"/>
    </style:style>
    <style:style style:family="text" style:name="T90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91">
      <style:text-properties fo:font-size="14.0pt" style:font-name="휴먼명조" style:font-name-asian="휴먼명조" style:font-size-asian="14.0pt"/>
    </style:style>
    <style:style style:family="text" style:name="T92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93">
      <style:text-properties fo:font-size="14.0pt" style:font-name="휴먼명조" style:font-name-asian="휴먼명조" style:font-size-asian="14.0pt"/>
    </style:style>
    <style:style style:family="text" style:name="T94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95">
      <style:text-properties fo:font-size="14.0pt" style:font-name="휴먼명조" style:font-name-asian="휴먼명조" style:font-size-asian="14.0pt"/>
    </style:style>
    <style:style style:family="text" style:name="T96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97">
      <style:text-properties fo:font-size="14.0pt" style:font-name="휴먼명조" style:font-name-asian="휴먼명조" style:font-size-asian="14.0pt"/>
    </style:style>
    <style:style style:family="text" style:name="T98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99">
      <style:text-properties fo:font-size="14.0pt" style:font-name="휴먼명조" style:font-name-asian="휴먼명조" style:font-size-asian="14.0pt"/>
    </style:style>
    <style:style style:family="text" style:name="T100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01">
      <style:text-properties fo:font-size="14.0pt" style:font-name="휴먼명조" style:font-name-asian="휴먼명조" style:font-size-asian="14.0pt"/>
    </style:style>
    <style:style style:family="paragraph" style:name="P20" style:parent-style-name="0">
      <style:paragraph-properties fo:margin-left="0.523cm" fo:text-indent="-0.523cm" style:snap-to-layout-grid="false"/>
    </style:style>
    <style:style style:family="text" style:name="T102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03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04">
      <style:text-properties fo:font-size="14.0pt" style:font-name="휴먼명조" style:font-name-asian="휴먼명조" style:font-size-asian="14.0pt"/>
    </style:style>
    <style:style style:family="text" style:name="T105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06">
      <style:text-properties fo:font-size="14.0pt" style:font-name="휴먼명조" style:font-name-asian="휴먼명조" style:font-size-asian="14.0pt"/>
    </style:style>
    <style:style style:family="text" style:name="T107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08">
      <style:text-properties fo:font-size="14.0pt" style:font-name="휴먼명조" style:font-name-asian="휴먼명조" style:font-size-asian="14.0pt"/>
    </style:style>
    <style:style style:family="paragraph" style:name="P21" style:parent-style-name="0">
      <style:paragraph-properties fo:margin-left="0.523cm" fo:text-indent="-0.523cm" style:snap-to-layout-grid="false"/>
    </style:style>
    <style:style style:family="paragraph" style:name="P22" style:parent-style-name="0">
      <style:paragraph-properties fo:margin-left="0.552cm" fo:text-indent="-0.552cm" style:snap-to-layout-grid="false"/>
    </style:style>
    <style:style style:family="text" style:name="T109">
      <style:text-properties fo:font-size="14.0pt" style:font-name="휴먼명조" style:font-name-asian="휴먼명조" style:font-size-asian="14.0pt"/>
    </style:style>
    <style:style style:family="text" style:name="T110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11">
      <style:text-properties fo:font-size="14.0pt" style:font-name="휴먼명조" style:font-name-asian="휴먼명조" style:font-size-asian="14.0pt"/>
    </style:style>
    <style:style style:family="text" style:name="T112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13">
      <style:text-properties fo:font-size="14.0pt" style:font-name="휴먼명조" style:font-name-asian="휴먼명조" style:font-size-asian="14.0pt"/>
    </style:style>
    <style:style style:family="text" style:name="T114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15">
      <style:text-properties fo:font-size="14.0pt" style:font-name="휴먼명조" style:font-name-asian="휴먼명조" style:font-size-asian="14.0pt"/>
    </style:style>
    <style:style style:family="text" style:name="T116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17">
      <style:text-properties fo:font-size="14.0pt" style:font-name="휴먼명조" style:font-name-asian="휴먼명조" style:font-size-asian="14.0pt"/>
    </style:style>
    <style:style style:family="text" style:name="T118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19">
      <style:text-properties fo:font-size="14.0pt" style:font-name="휴먼명조" style:font-name-asian="휴먼명조" style:font-size-asian="14.0pt"/>
    </style:style>
    <style:style style:family="text" style:name="T120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21">
      <style:text-properties fo:font-size="14.0pt" style:font-name="휴먼명조" style:font-name-asian="휴먼명조" style:font-size-asian="14.0pt"/>
    </style:style>
    <style:style style:family="text" style:name="T122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23">
      <style:text-properties fo:font-size="14.0pt" style:font-name="휴먼명조" style:font-name-asian="휴먼명조" style:font-size-asian="14.0pt"/>
    </style:style>
    <style:style style:family="paragraph" style:name="P23" style:parent-style-name="0">
      <style:paragraph-properties fo:margin-left="0.546cm" fo:text-indent="-0.546cm" style:snap-to-layout-grid="false"/>
    </style:style>
    <style:style style:family="paragraph" style:name="P24" style:parent-style-name="0">
      <style:paragraph-properties fo:margin-left="0.530cm" fo:text-indent="-0.530cm" style:snap-to-layout-grid="false"/>
    </style:style>
    <style:style style:family="text" style:name="T124">
      <style:text-properties fo:font-size="14.0pt" style:font-name="휴먼명조" style:font-name-asian="휴먼명조" style:font-size-asian="14.0pt"/>
    </style:style>
    <style:style style:family="text" style:name="T125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26">
      <style:text-properties fo:font-size="14.0pt" style:font-name="휴먼명조" style:font-name-asian="휴먼명조" style:font-size-asian="14.0pt"/>
    </style:style>
    <style:style style:family="text" style:name="T127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28">
      <style:text-properties fo:font-size="14.0pt" style:font-name="휴먼명조" style:font-name-asian="휴먼명조" style:font-size-asian="14.0pt"/>
    </style:style>
    <style:style style:family="text" style:name="T129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30">
      <style:text-properties fo:font-size="14.0pt" style:font-name="휴먼명조" style:font-name-asian="휴먼명조" style:font-size-asian="14.0pt"/>
    </style:style>
    <style:style style:family="text" style:name="T131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32">
      <style:text-properties fo:font-size="14.0pt" style:font-name="휴먼명조" style:font-name-asian="휴먼명조" style:font-size-asian="14.0pt"/>
    </style:style>
    <style:style style:family="text" style:name="T133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34">
      <style:text-properties fo:font-size="14.0pt" style:font-name="휴먼명조" style:font-name-asian="휴먼명조" style:font-size-asian="14.0pt"/>
    </style:style>
    <style:style style:family="text" style:name="T135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36">
      <style:text-properties fo:font-size="14.0pt" style:font-name="휴먼명조" style:font-name-asian="휴먼명조" style:font-size-asian="14.0pt"/>
    </style:style>
    <style:style style:family="text" style:name="T137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38">
      <style:text-properties fo:font-size="14.0pt" style:font-name="휴먼명조" style:font-name-asian="휴먼명조" style:font-size-asian="14.0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․</text:span><text:span text:style-name="T5">정치부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의정감시센터</text:span><text:span text:style-name="T8"> </text:span><text:span text:style-name="T9">( </text:span><text:span text:style-name="T10">담당 </text:span><text:span text:style-name="T11">: </text:span><text:span text:style-name="T12">이선미 팀장 </text:span><text:span text:style-name="T13">02-725-7104 aw@pspd.org 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논평</text:span><text:span text:style-name="T17">] </text:span><text:span text:style-name="T18">국회 특권폐지</text:span><text:span text:style-name="T19">, 20</text:span><text:span text:style-name="T20">대 국회 입법해야</text:span></text:p></table:table-cell></table:table-row><table:table-row table:style-name="T1.R4"><table:table-cell table:style-name="T1.R4_C0"><text:p text:style-name="P8"><text:span text:style-name="T21">날    짜</text:span></text:p></table:table-cell><table:table-cell table:style-name="T1.R4_C1"><text:p text:style-name="P9"><text:span text:style-name="T22">2016. 10. 19. (</text:span><text:span text:style-name="T23">총 </text:span><text:span text:style-name="T24">2 </text:span><text:span text:style-name="T25">쪽</text:span><text:span text:style-name="T26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7">논평</text:span></text:p></table:table-cell></table:table-row></table:table></draw:text-box></draw:frame></text:p>
      <text:p text:style-name="P12"><draw:frame draw:style-name="fr2" draw:z-index="0" svg:width="14.920cm" svg:x="0.000cm" svg:y="-3.114cm" text:anchor-type="as-char"><draw:text-box fo:min-height="3.114cm"><table:table table:name="T2" table:style-name="T2" text:anchor-type="paragraph"><table:table-column table:style-name="T2.C67"/><table:table-row table:style-name="T2.R1"><table:table-cell table:style-name="T2.R1_C0"><text:p text:style-name="P13"><text:span text:style-name="T28">국회 특권 폐지</text:span><text:span text:style-name="T29">, 20</text:span><text:span text:style-name="T30">대 국회가 입법으로 실질적 성과내야</text:span><text:span text:style-name="T31"> </text:span></text:p><text:p text:style-name="P14"><text:span text:style-name="T32">온라인 청원 도입</text:span><text:span text:style-name="T33">․</text:span><text:span text:style-name="T34">본청 정문 출입</text:span><text:span text:style-name="T35">․</text:span><text:span text:style-name="T36">세비 개선 등 추진위 개혁안 긍정적</text:span></text:p><text:p text:style-name="P15"><text:span text:style-name="T37">특수활동비 폐지</text:span><text:span text:style-name="T38">, </text:span><text:span text:style-name="T39">국회 앞 집회 보장은 제외되어 유감</text:span><text:span text:style-name="T40">, </text:span><text:span text:style-name="T41">추후 보완해야 </text:span></text:p></table:table-cell></table:table-row></table:table></draw:text-box></draw:frame></text:p>
      <text:p text:style-name="P16"/>
      <text:p text:style-name="P17"><text:span text:style-name="T42">1. </text:span><text:span text:style-name="T43">지난 </text:span><text:span text:style-name="T44">17</text:span><text:span text:style-name="T45">일</text:span><text:span text:style-name="T46">, </text:span><text:span text:style-name="T47">국회의장 직속 </text:span><text:span text:style-name="T48">‘</text:span><text:span text:style-name="T49">국회의원 특권 내려놓기 추진위원회</text:span><text:span text:style-name="T50">’</text:span><text:span text:style-name="T51">가 최종 활동결과보고서를 발표했다</text:span><text:span text:style-name="T52">. </text:span><text:span text:style-name="T53">참여연대 의정감시센터는 의원 세비 관련한 제도개선</text:span><text:span text:style-name="T54">, </text:span><text:span text:style-name="T55">친인척 보좌직원 채용 금지</text:span><text:span text:style-name="T56">, </text:span><text:span text:style-name="T57">온라인 청원제도 도입</text:span><text:span text:style-name="T58">, </text:span><text:span text:style-name="T59">시민들의 본청 정문 출입 허용</text:span><text:span text:style-name="T60">, </text:span><text:span text:style-name="T61">회의방청 편의성 제고 등 추진위원회의 개혁안이 국회의 권위적인 관행과 불필요한 특권 등을 폐지하고 시민들의 국회 접근성을 높이는 방안을 담고 있어 긍정적이라고 평가하며</text:span><text:span text:style-name="T62">, 20</text:span><text:span text:style-name="T63">대 국회가 이를 입법화하여 실질적인 성과를 낼 것을 촉구한다</text:span><text:span text:style-name="T64">. </text:span></text:p>
      <text:p text:style-name="P18"/>
      <text:p text:style-name="P19"><text:span text:style-name="T65">2. </text:span><text:span text:style-name="T66">참여연대는 지난 </text:span><text:span text:style-name="T67">7</text:span><text:span text:style-name="T68">월</text:span><text:span text:style-name="T69">, </text:span><text:span text:style-name="T70">추진위원회가 다루어야 할 과제로 </text:span><text:span text:style-name="T71">△</text:span><text:span text:style-name="T72">친인척 채용 제한</text:span><text:span text:style-name="T73">, </text:span><text:span text:style-name="T74">△</text:span><text:span text:style-name="T75">특수활동비 폐지</text:span><text:span text:style-name="T76">, </text:span><text:span text:style-name="T77">△</text:span><text:span text:style-name="T78">윤리심사 강화</text:span><text:span text:style-name="T79">, </text:span><text:span text:style-name="T80">△</text:span><text:span text:style-name="T81">국회 자유로운 출입과 국회 앞 집회 허용</text:span><text:span text:style-name="T82">, </text:span><text:span text:style-name="T83">△</text:span><text:span text:style-name="T84">청원권 보장과 자유로운 회의 방청 등 특권 내려놓기 </text:span><text:span text:style-name="T85">5</text:span><text:span text:style-name="T86">대 과제를 제안</text:span><text:span text:style-name="T87">(https://goo.gl/BdM0L7)</text:span><text:span text:style-name="T88">한 바 있으며</text:span><text:span text:style-name="T89">, </text:span><text:span text:style-name="T90">추진위원회 개혁안에는 위 내용이 상당 부분 반영되었다</text:span><text:span text:style-name="T91">. </text:span><text:span text:style-name="T92">청원안을 의원 소개 뿐 아니라 정당 소개나 일정수 이상의 서명으로 제출할 수 있도록 하고 온라인 청원제도 도입</text:span><text:span text:style-name="T93">, </text:span><text:span text:style-name="T94">청원인에게 진술기회를 부여하는 것 등은 입법과정의 참여를 강화하고 청원권을 보장할 수 있는 바람직한 방안이다</text:span><text:span text:style-name="T95">. </text:span><text:span text:style-name="T96">또한</text:span><text:span text:style-name="T97">, </text:span><text:span text:style-name="T98">그동안 국회의원이나 피감기관 공무원 등만 국회의사당 정문으로 출입하고 주권자인 국민들은 한참을 돌아 후문으로 출입해야 했던 권위적인 관행도 추진위원회 개혁안을 계기로 이제는 폐지해야 한다</text:span><text:span text:style-name="T99">. </text:span><text:span text:style-name="T100">국회 회의 방청을 위해 의원이나 국회 공무원의 소개가 반드시 필요한 규정은 과도한 진입장벽이며 추진위원회 개혁안과 같이 일반 방청이나 온라인 신청으로도 가능케 해야 할 것이다</text:span><text:span text:style-name="T101">. </text:span></text:p>
      <text:p text:style-name="P20"><text:span text:style-name="T102">   </text:span><text:span text:style-name="T103">추진위원회가 국회의원 세비와 관련한 전반적 제도 개선안도 제시한 것도 긍정적이다</text:span><text:span text:style-name="T104">. </text:span><text:span text:style-name="T105">의원 세비를 수당이 아닌 보수 개념을 바꾸고 구체적인 보수 수준을 독립적인 위원회가 결정하도록 하여 자의적인 세비 인상 등을 제한했으며</text:span><text:span text:style-name="T106">, </text:span><text:span text:style-name="T107">과세 대상에 포함한 것도 그동안의 불합리한 부분을 바로잡을 수 있는 방안이다</text:span><text:span text:style-name="T108">. </text:span></text:p>
      <text:p text:style-name="P21"/>
      <text:p text:style-name="P22"><text:span text:style-name="T109">3. </text:span><text:span text:style-name="T110">반면</text:span><text:span text:style-name="T111">, </text:span><text:span text:style-name="T112">특수활동비는 투명성 제고 방안을 마련해야 한다는 권고만 하고 있어 유감스럽다</text:span><text:span text:style-name="T113">. </text:span><text:span text:style-name="T114">특수활동비는 국회의원의 대표적인 특권으로 꼽히는 부분이며</text:span><text:span text:style-name="T115">, </text:span><text:span text:style-name="T116">이를 폐지하거나 최소한으로 지급하더라도 지출내역은 투명하게 공개되어야 한다</text:span><text:span text:style-name="T117">. </text:span><text:span text:style-name="T118">국민의 알권리와 국회 운영의 투명성 보장을 위해 입법으로 해결해야 할 것이다</text:span><text:span text:style-name="T119">. </text:span><text:span text:style-name="T120">또한 국회 앞에서의 집회시위를 허용하는 것은 이번 개혁안에는 반영되지 않았지만</text:span><text:span text:style-name="T121">, </text:span><text:span text:style-name="T122">향후 공간개선위원회 등 국민들의 국회 접근성을 높이고 국회가 대의기관으로서 기능하도록 하기 위해 적극 검토해야 한다</text:span><text:span text:style-name="T123">. </text:span></text:p>
      <text:p text:style-name="P23"/>
      <text:p text:style-name="P24"><text:span text:style-name="T124">4. </text:span><text:span text:style-name="T125">이제 </text:span><text:span text:style-name="T126">20</text:span><text:span text:style-name="T127">대 국회가 이를 입법화하고 실천에 옮겨야 할 과제만 남았다</text:span><text:span text:style-name="T128">. </text:span><text:span text:style-name="T129">그동안 국회 특권과 기득권 폐지를 목표로 한 논의기구가 다수 있었고 </text:span><text:span text:style-name="T130">19</text:span><text:span text:style-name="T131">대 국회도 임기 시작과 함께 여야의 특권 폐지 경쟁이 치열했지만 국민들이 체감할 수 있는 실질적인 입법은 없었다</text:span><text:span text:style-name="T132">. 20</text:span><text:span text:style-name="T133">대 국회는 말 뿐인 특권 폐지가 아니라 제대로 된 입법성과와 조용한 실천을 통해 국민적 신뢰를 회복해야 할 것이다</text:span><text:span text:style-name="T134">. 20</text:span><text:span text:style-name="T135">대 국회의 조속한 입법을 촉구한다</text:span><text:span text:style-name="T136">.  </text:span><text:span text:style-name="T137">끝</text:span><text:span text:style-name="T138">. 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283</meta:generator>
    <meta:creation-date>2006년 2월 23일 목요일 오후 7:58:37</meta:creation-date>
    <dc:title>보도자료서식</dc:title>
    <dc:creator/>
    <dc:date>2016년 10월 19일 수요일 오후 12:16:16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