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0.00pt" fo:font-weight="normal" fo:font-family="'맑은 고딕'" style:font-family-asian="'맑은 고딕'" style:font-family-complex="'맑은 고딕'" fo:background-color="transparent" style:use-window-font-color="true"/>
    </style:style>
    <style:style style:name="T2" style:family="text">
      <style:text-properties fo:font-size="20.00pt" fo:font-weight="bold" fo:font-family="'맑은 고딕'" style:font-family-asian="'맑은 고딕'" style:font-family-complex="'맑은 고딕'" fo:background-color="transparent" fo:color="#000000"/>
    </style:style>
    <style:style style:name="T3" style:family="text">
      <style:text-properties fo:font-size="20.00pt" fo:font-weight="normal" fo:font-family="한양견고딕" style:font-family-asian="한양견고딕" style:font-family-complex="한양견고딕" fo:background-color="transparent" fo:color="#000000"/>
    </style:style>
    <style:style style:name="T4" style:family="text">
      <style:text-properties fo:font-size="20.00pt" fo:font-weight="bold" fo:font-family="'맑은 고딕'" style:font-family-asian="'맑은 고딕'" style:font-family-complex="'맑은 고딕'" fo:background-color="transparent" fo:color="#000000"/>
    </style:style>
    <style:style style:name="T5" style:family="text">
      <style:text-properties fo:font-size="16.00pt" fo:font-weight="bold" fo:font-family="'맑은 고딕'" style:font-family-asian="'맑은 고딕'" style:font-family-complex="'맑은 고딕'" fo:background-color="transparent" fo:color="#000000"/>
    </style:style>
    <style:style style:name="T6" style:family="text">
      <style:text-properties fo:font-size="16.00pt" fo:font-weight="normal" fo:font-family="한양견고딕" style:font-family-asian="한양견고딕" style:font-family-complex="한양견고딕" fo:background-color="transparent" fo:color="#000000"/>
    </style:style>
    <style:style style:name="T7" style:family="text">
      <style:text-properties fo:font-size="16.00pt" fo:font-weight="bold" fo:font-family="'맑은 고딕'" style:font-family-asian="'맑은 고딕'" style:font-family-complex="'맑은 고딕'" fo:background-color="transparent" fo:color="#000000"/>
    </style:style>
    <style:style style:name="T8" style:family="text">
      <style:text-properties fo:font-size="10.00pt" fo:font-weight="normal" fo:font-family="'맑은 고딕'" style:font-family-asian="'맑은 고딕'" style:font-family-complex="'맑은 고딕'" fo:background-color="transparent" style:use-window-font-color="true"/>
    </style:style>
    <style:style style:name="T9" style:family="text">
      <style:text-properties fo:font-size="14.00pt" fo:font-weight="bold" fo:font-family="휴먼명조" style:font-family-asian="휴먼명조" style:font-family-complex="휴먼명조" fo:background-color="transparent" fo:color="#000000"/>
    </style:style>
    <style:style style:name="T10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1" style:family="text">
      <style:text-properties fo:font-size="14.00pt" fo:font-weight="bold" fo:font-family="휴먼명조" style:font-family-asian="휴먼명조" style:font-family-complex="휴먼명조" fo:background-color="transparent" fo:color="#000000"/>
    </style:style>
    <style:style style:name="T12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3" style:family="text">
      <style:text-properties fo:font-size="14.00pt" fo:font-weight="bold" fo:font-family="휴먼명조" style:font-family-asian="휴먼명조" style:font-family-complex="휴먼명조" fo:background-color="transparent" fo:color="#000000"/>
    </style:style>
    <style:style style:name="T14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5" style:family="text">
      <style:text-properties fo:font-size="14.00pt" fo:font-weight="bold" fo:font-family="휴먼명조" style:font-family-asian="휴먼명조" style:font-family-complex="휴먼명조" fo:background-color="transparent" fo:color="#000000"/>
    </style:style>
    <style:style style:name="T16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7" style:family="text">
      <style:text-properties fo:font-size="14.00pt" fo:font-weight="bold" fo:font-family="휴먼명조" style:font-family-asian="휴먼명조" style:font-family-complex="휴먼명조" fo:background-color="transparent" fo:color="#000000"/>
    </style:style>
    <style:style style:name="T18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9" style:family="text">
      <style:text-properties fo:font-size="14.00pt" fo:font-weight="bold" fo:font-family="휴먼명조" style:font-family-asian="휴먼명조" style:font-family-complex="휴먼명조" fo:background-color="transparent" fo:color="#000000"/>
    </style:style>
    <style:style style:name="T20" style:family="text">
      <style:text-properties fo:font-size="10.00pt" fo:font-weight="normal" fo:font-family="'맑은 고딕'" style:font-family-asian="'맑은 고딕'" style:font-family-complex="'맑은 고딕'" fo:background-color="transparent" style:use-window-font-color="true"/>
    </style:style>
    <style:style style:name="T21" style:family="text">
      <style:text-properties fo:font-size="14.00pt" fo:font-weight="bold" fo:font-family="휴먼명조" style:font-family-asian="휴먼명조" style:font-family-complex="휴먼명조" fo:background-color="transparent" fo:color="#000000"/>
    </style:style>
    <style:style style:name="T22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23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24" style:family="text">
      <style:text-properties fo:font-size="14.00pt" fo:font-weight="bold" fo:font-family="휴먼명조" style:font-family-asian="휴먼명조" style:font-family-complex="휴먼명조" fo:background-color="transparent" fo:color="#000000"/>
    </style:style>
    <style:style style:name="T25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26" style:family="text">
      <style:text-properties fo:font-size="14.00pt" fo:font-weight="bold" fo:font-family="휴먼명조" style:font-family-asian="휴먼명조" style:font-family-complex="휴먼명조" fo:background-color="transparent" fo:color="#000000"/>
    </style:style>
    <style:style style:name="T27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28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29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30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31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32" style:family="text">
      <style:text-properties fo:font-size="14.00pt" fo:font-weight="bold" fo:font-family="휴먼명조" style:font-family-asian="휴먼명조" style:font-family-complex="휴먼명조" fo:background-color="transparent" fo:color="#000000"/>
    </style:style>
    <style:style style:name="T33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34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35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36" style:family="text">
      <style:text-properties fo:font-size="14.00pt" fo:font-weight="bold" fo:font-family="휴먼명조" style:font-family-asian="휴먼명조" style:font-family-complex="휴먼명조" fo:background-color="transparent" fo:color="#000000"/>
    </style:style>
    <style:style style:name="T37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38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39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40" style:family="text">
      <style:text-properties fo:font-size="14.00pt" fo:font-weight="bold" fo:font-family="휴먼명조" style:font-family-asian="휴먼명조" style:font-family-complex="휴먼명조" fo:background-color="transparent" fo:color="#000000"/>
    </style:style>
    <style:style style:name="T41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42" style:family="text">
      <style:text-properties fo:font-size="14.00pt" fo:font-weight="bold" fo:font-family="휴먼명조" style:font-family-asian="휴먼명조" style:font-family-complex="휴먼명조" fo:background-color="transparent" fo:color="#000000"/>
    </style:style>
    <style:style style:name="T43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44" style:family="text">
      <style:text-properties fo:font-size="14.00pt" fo:font-weight="bold" fo:font-family="휴먼명조" style:font-family-asian="휴먼명조" style:font-family-complex="휴먼명조" fo:background-color="transparent" fo:color="#000000"/>
    </style:style>
    <style:style style:name="T45" style:family="text">
      <style:text-properties fo:font-size="10.00pt" fo:font-weight="normal" fo:font-family="'맑은 고딕'" style:font-family-asian="'맑은 고딕'" style:font-family-complex="'맑은 고딕'" fo:background-color="transparent" style:use-window-font-color="true"/>
    </style:style>
    <style:style style:name="T46" style:family="text">
      <style:text-properties fo:font-size="14.00pt" fo:font-weight="bold" fo:font-family="'Segoe UI Symbol'" style:font-family-asian="'Segoe UI Symbol'" style:font-family-complex="'Segoe UI Symbol'" fo:background-color="transparent" fo:color="#000000"/>
    </style:style>
    <style:style style:name="T47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48" style:family="text">
      <style:text-properties fo:font-size="14.00pt" fo:font-weight="bold" fo:font-family="휴먼명조" style:font-family-asian="휴먼명조" style:font-family-complex="휴먼명조" fo:background-color="transparent" fo:color="#000000"/>
    </style:style>
    <style:style style:name="T49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50" style:family="text">
      <style:text-properties fo:font-size="14.00pt" fo:font-weight="bold" fo:font-family="휴먼명조" style:font-family-asian="휴먼명조" style:font-family-complex="휴먼명조" fo:background-color="transparent" fo:color="#000000"/>
    </style:style>
    <style:style style:name="T51" style:family="text">
      <style:text-properties fo:font-size="10.00pt" fo:font-weight="normal" fo:font-family="'맑은 고딕'" style:font-family-asian="'맑은 고딕'" style:font-family-complex="'맑은 고딕'" fo:background-color="transparent" style:use-window-font-color="true"/>
    </style:style>
    <style:style style:name="T52" style:family="text">
      <style:text-properties fo:font-size="14.00pt" fo:font-weight="bold" fo:font-family="'Segoe UI Symbol'" style:font-family-asian="'Segoe UI Symbol'" style:font-family-complex="'Segoe UI Symbol'" fo:background-color="transparent" fo:color="#000000"/>
    </style:style>
    <style:style style:name="T53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54" style:family="text">
      <style:text-properties fo:font-size="10.00pt" fo:font-weight="normal" fo:font-family="'맑은 고딕'" style:font-family-asian="'맑은 고딕'" style:font-family-complex="'맑은 고딕'" fo:background-color="transparent" style:use-window-font-color="true"/>
    </style:style>
    <style:style style:name="T55" style:family="text">
      <style:text-properties fo:font-size="20.00pt" fo:font-weight="bold" fo:font-family="'맑은 고딕'" style:font-family-asian="'맑은 고딕'" style:font-family-complex="'맑은 고딕'" fo:background-color="transparent" fo:color="#000000"/>
    </style:style>
    <style:style style:name="T56" style:family="text">
      <style:text-properties fo:font-size="10.00pt" fo:font-weight="normal" fo:font-family="'맑은 고딕'" style:font-family-asian="'맑은 고딕'" style:font-family-complex="'맑은 고딕'" fo:background-color="transparent" style:use-window-font-color="true"/>
    </style:style>
    <style:style style:name="T57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58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59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60" style:family="text">
      <style:text-properties fo:font-size="10.00pt" fo:font-weight="normal" fo:font-family="'맑은 고딕'" style:font-family-asian="'맑은 고딕'" style:font-family-complex="'맑은 고딕'" fo:background-color="transparent" style:use-window-font-color="true"/>
    </style:style>
    <style:style style:name="T61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62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63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64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65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66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67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68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69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70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71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72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73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74" style:family="text">
      <style:text-properties fo:font-size="10.00pt" fo:font-weight="normal" fo:font-family="'맑은 고딕'" style:font-family-asian="'맑은 고딕'" style:font-family-complex="'맑은 고딕'" fo:background-color="transparent" style:use-window-font-color="true"/>
    </style:style>
    <style:style style:name="T75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76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77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78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79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80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81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82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83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84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85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86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87" style:family="text">
      <style:text-properties fo:font-size="14.00pt" fo:font-weight="normal" fo:font-family="'맑은 고딕'" style:font-family-asian="'맑은 고딕'" style:font-family-complex="'맑은 고딕'" fo:background-color="transparent" fo:color="#000000"/>
    </style:style>
    <style:style style:name="T88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89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90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91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92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93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94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95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96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97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98" style:family="text">
      <style:text-properties fo:font-size="10.00pt" fo:font-weight="normal" fo:font-family="'맑은 고딕'" style:font-family-asian="'맑은 고딕'" style:font-family-complex="'맑은 고딕'" fo:background-color="transparent" style:use-window-font-color="true"/>
    </style:style>
    <style:style style:name="T99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100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01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102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03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104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05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106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07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108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09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110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11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112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13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114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15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116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17" style:family="text">
      <style:text-properties fo:font-size="14.00pt" fo:font-weight="normal" fo:font-family="'맑은 고딕'" style:font-family-asian="'맑은 고딕'" style:font-family-complex="'맑은 고딕'" fo:background-color="transparent" fo:color="#000000"/>
    </style:style>
    <style:style style:name="T118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119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20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121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22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123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24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125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26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127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28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129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30" style:family="text">
      <style:text-properties fo:font-size="14.00pt" fo:font-weight="normal" fo:font-family="'맑은 고딕'" style:font-family-asian="'맑은 고딕'" style:font-family-complex="'맑은 고딕'" fo:background-color="transparent" fo:color="#000000"/>
    </style:style>
    <style:style style:name="T131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32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133" style:family="text">
      <style:text-properties fo:font-size="14.00pt" fo:font-weight="bold" fo:font-family="'맑은 고딕'" style:font-family-asian="'맑은 고딕'" style:font-family-complex="'맑은 고딕'" fo:background-color="transparent" fo:color="#000000"/>
    </style:style>
    <style:style style:name="T134" style:family="text">
      <style:text-properties fo:font-size="14.00pt" fo:font-weight="normal" fo:font-family="휴먼명조" style:font-family-asian="휴먼명조" style:font-family-complex="휴먼명조" fo:background-color="transparent" fo:color="#000000"/>
    </style:style>
    <style:style style:name="T135" style:family="text">
      <style:text-properties fo:font-size="10.00pt" fo:font-weight="normal" fo:font-family="'맑은 고딕'" style:font-family-asian="'맑은 고딕'" style:font-family-complex="'맑은 고딕'" fo:background-color="transparent" style:use-window-font-color="true"/>
    </style:style>
    <style:style style:name="P1" style:family="paragraph">
      <style:paragraph-properties fo:line-height="100.00%" fo:text-align="left" fo:margin-left="1.40pt" fo:text-indent="-1.40pt">
        <style:tab-stops>
          <style:tab-stop style:position="55.25pt" style:type="center"/>
          <style:tab-stop style:position="3288.25pt" style:type="center"/>
        </style:tab-stops>
      </style:paragraph-properties>
    </style:style>
    <style:style style:name="P2" style:family="paragraph">
      <style:paragraph-properties fo:line-height="115.00%" fo:text-align="left" fo:margin-bottom="10.00pt"/>
    </style:style>
    <style:style style:name="P3" style:family="paragraph">
      <style:paragraph-properties fo:line-height="100.00%" fo:text-align="left" fo:margin-left="1.40pt" fo:text-indent="-1.40pt">
        <style:tab-stops>
          <style:tab-stop style:position="55.25pt" style:type="center"/>
          <style:tab-stop style:position="3288.25pt" style:type="center"/>
        </style:tab-stops>
      </style:paragraph-properties>
    </style:style>
    <style:style style:name="P4" style:family="paragraph">
      <style:paragraph-properties fo:line-height="100.00%" fo:text-align="left" fo:margin-left="1.40pt" fo:text-indent="-1.40pt">
        <style:tab-stops>
          <style:tab-stop style:position="55.25pt" style:type="center"/>
          <style:tab-stop style:position="3288.25pt" style:type="center"/>
        </style:tab-stops>
      </style:paragraph-properties>
    </style:style>
    <style:style style:name="P5" style:family="paragraph">
      <style:paragraph-properties fo:line-height="115.00%" fo:text-align="left" fo:margin-bottom="10.00pt"/>
    </style:style>
    <style:style style:name="P6" style:family="paragraph">
      <style:paragraph-properties fo:line-height="100.00%" fo:text-align="left" fo:margin-left="1.40pt" fo:text-indent="-1.40pt">
        <style:tab-stops>
          <style:tab-stop style:position="55.25pt" style:type="center"/>
          <style:tab-stop style:position="3288.25pt" style:type="center"/>
        </style:tab-stops>
      </style:paragraph-properties>
    </style:style>
    <style:style style:name="P7" style:family="paragraph">
      <style:paragraph-properties fo:line-height="115.00%" fo:text-align="left" fo:margin-bottom="10.00pt"/>
    </style:style>
    <style:style style:name="P8" style:family="paragraph">
      <style:paragraph-properties fo:line-height="100.00%" fo:text-align="left" fo:margin-left="1.40pt" fo:text-indent="-1.40pt">
        <style:tab-stops>
          <style:tab-stop style:position="55.25pt" style:type="center"/>
          <style:tab-stop style:position="3288.25pt" style:type="center"/>
        </style:tab-stops>
      </style:paragraph-properties>
    </style:style>
    <style:style style:name="P9" style:family="paragraph">
      <style:paragraph-properties fo:line-height="115.00%" fo:text-align="left" fo:margin-bottom="10.00pt"/>
    </style:style>
    <style:style style:name="P10" style:family="paragraph">
      <style:paragraph-properties fo:line-height="100.00%" fo:text-align="left" fo:margin-left="1.40pt" fo:text-indent="-1.40pt">
        <style:tab-stops>
          <style:tab-stop style:position="55.25pt" style:type="center"/>
          <style:tab-stop style:position="3288.25pt" style:type="center"/>
        </style:tab-stops>
      </style:paragraph-properties>
    </style:style>
    <style:style style:name="P11" style:family="paragraph">
      <style:paragraph-properties fo:line-height="100.00%" fo:text-align="left" fo:margin-left="26.00pt" fo:text-indent="-13.00pt"/>
    </style:style>
    <style:style style:name="P12" style:family="paragraph">
      <style:paragraph-properties fo:line-height="100.00%" fo:text-align="left" fo:margin-left="1.40pt" fo:text-indent="-1.40pt">
        <style:tab-stops>
          <style:tab-stop style:position="421.55pt" style:type="center"/>
        </style:tab-stops>
      </style:paragraph-properties>
    </style:style>
    <style:style style:name="P13" style:family="paragraph">
      <style:paragraph-properties fo:line-height="130.00%" fo:text-align="center"/>
    </style:style>
    <style:style style:name="P14" style:family="paragraph">
      <style:paragraph-properties fo:line-height="100.00%" fo:text-align="left" fo:margin-left="1.40pt" fo:text-indent="-1.40pt">
        <style:tab-stops>
          <style:tab-stop style:position="421.55pt" style:type="center"/>
        </style:tab-stops>
      </style:paragraph-properties>
    </style:style>
    <style:style style:name="P15" style:family="paragraph">
      <style:paragraph-properties fo:line-height="100.00%" fo:text-align="center"/>
    </style:style>
    <style:style style:name="P16" style:family="paragraph">
      <style:paragraph-properties fo:line-height="150.00%" fo:text-align="left"/>
    </style:style>
    <style:style style:name="P17" style:family="paragraph">
      <style:paragraph-properties fo:line-height="150.00%" fo:text-align="left" fo:margin-left="16.65pt" fo:text-indent="-16.65pt"/>
    </style:style>
    <style:style style:name="P18" style:family="paragraph">
      <style:paragraph-properties fo:line-height="150.00%" fo:text-align="left" fo:margin-left="26.00pt" fo:text-indent="-13.00pt"/>
    </style:style>
    <style:style style:name="P19" style:family="paragraph">
      <style:paragraph-properties fo:line-height="150.00%" fo:text-align="left" fo:margin-left="15.40pt" fo:text-indent="-15.40pt"/>
    </style:style>
    <style:style style:name="P20" style:family="paragraph">
      <style:paragraph-properties fo:line-height="150.00%" fo:text-align="left" fo:margin-left="26.00pt" fo:text-indent="-13.00pt"/>
    </style:style>
    <style:style style:name="P21" style:family="paragraph">
      <style:paragraph-properties fo:line-height="150.00%" fo:text-align="left" fo:margin-left="19.60pt" fo:text-indent="-19.60pt"/>
    </style:style>
    <style:style style:name="P22" style:family="paragraph">
      <style:paragraph-properties fo:line-height="150.00%" fo:text-align="left" fo:margin-left="26.00pt" fo:text-indent="-13.00pt"/>
    </style:style>
    <style:style style:name="P23" style:family="paragraph">
      <style:paragraph-properties fo:line-height="110.00%" fo:text-align="center"/>
    </style:style>
    <style:style style:name="P24" style:family="paragraph">
      <style:paragraph-properties fo:line-height="150.00%" fo:text-align="left" fo:margin-left="16.25pt" fo:text-indent="-16.25pt"/>
    </style:style>
    <style:style style:name="P25" style:family="paragraph">
      <style:paragraph-properties fo:line-height="150.00%" fo:text-align="left" fo:margin-left="16.30pt" fo:text-indent="-16.30pt"/>
    </style:style>
    <style:style style:name="P26" style:family="paragraph">
      <style:paragraph-properties fo:line-height="150.00%" fo:text-align="left" fo:margin-left="15.40pt" fo:text-indent="-15.40pt"/>
    </style:style>
    <style:style style:name="P27" style:family="paragraph">
      <style:paragraph-properties fo:line-height="150.00%" fo:text-align="left" fo:margin-left="15.85pt" fo:text-indent="-15.85pt"/>
    </style:style>
    <style:style style:name="P28" style:family="paragraph">
      <style:paragraph-properties fo:line-height="150.00%" fo:text-align="left" fo:margin-left="16.45pt" fo:text-indent="-16.45pt"/>
    </style:style>
    <style:style style:name="P29" style:family="paragraph">
      <style:paragraph-properties fo:line-height="150.00%" fo:text-align="left" fo:margin-left="17.35pt" fo:text-indent="-17.35pt"/>
    </style:style>
    <style:style style:name="P30" style:family="paragraph">
      <style:paragraph-properties fo:line-height="110.00%" fo:text-align="left"/>
    </style:style>
    <style:style style:name="P31" style:family="paragraph">
      <style:paragraph-properties fo:line-height="150.00%" fo:text-align="left" fo:margin-left="66.60pt" fo:text-indent="-66.60pt"/>
    </style:style>
    <style:style style:name="P32" style:family="paragraph">
      <style:paragraph-properties fo:line-height="150.00%" fo:text-align="left"/>
    </style:style>
    <style:style style:name="P33" style:family="paragraph">
      <style:paragraph-properties fo:line-height="150.00%" fo:text-align="left" fo:margin-left="16.45pt" fo:text-indent="-16.45pt"/>
    </style:style>
    <style:style style:name="TableColumn0100" style:family="table-column">
      <style:table-column-properties style:column-width="0.786806in"/>
    </style:style>
    <style:style style:name="TableColumn0101" style:family="table-column">
      <style:table-column-properties style:column-width="5.086111in"/>
    </style:style>
    <style:style style:name="Table01" style:family="table">
      <style:table-properties style:width="5.872917in" fo:margin-left="0.000000in" style:writing-mode="lr" table:align="left" style:may-break-between-rows="true"/>
    </style:style>
    <style:style style:name="TableRow0100" style:family="table-row">
      <style:table-row-properties style:min-row-height="0.277778in"/>
    </style:style>
    <style:style style:name="TableCell0100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10001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Row0101" style:family="table-row">
      <style:table-row-properties style:min-row-height="0.277778in"/>
    </style:style>
    <style:style style:name="TableCell0101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10101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Row0102" style:family="table-row">
      <style:table-row-properties style:min-row-height="0.277778in"/>
    </style:style>
    <style:style style:name="TableCell0102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10201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Row0103" style:family="table-row">
      <style:table-row-properties style:min-row-height="0.277778in"/>
    </style:style>
    <style:style style:name="TableCell0103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10301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olumn0200" style:family="table-column">
      <style:table-column-properties style:column-width="5.874306in"/>
    </style:style>
    <style:style style:name="Table02" style:family="table">
      <style:table-properties style:width="5.874306in" fo:margin-left="0.000000in" style:writing-mode="lr" table:align="left" style:may-break-between-rows="true"/>
    </style:style>
    <style:style style:name="TableRow0200" style:family="table-row">
      <style:table-row-properties style:min-row-height="1.179861in"/>
    </style:style>
    <style:style style:name="TableCell020000" style:family="table-cell">
      <style:table-cell-properties fo:border-top="0.000694in solid #000000" fo:border-left="0.000694in solid #000000" fo:border-right="0.000694in solid #000000" fo:border-bottom="0.027778in solid #000000" fo:padding-left="0.019444in" fo:padding-right="0.019444in" fo:vertical-align="center" fo:background-color="#ffffff"/>
    </style:style>
  </office:automatic-styles>
  <office:body>
    <office:text>
      <table:table table:style-name="Table01">
        <table:table-column table:style-name="TableColumn0100"/>
        <table:table-column table:style-name="TableColumn0101"/>
        <table:table-row table:style-name="TableRow0100">
          <table:table-cell table:style-name="TableCell010000">
            <text:p text:style-name="P2"><text:span text:style-name="T1"/></text:p>
          </table:table-cell>
          <table:table-cell table:style-name="TableCell010001">
            <text:p text:style-name="P2"><text:span text:style-name="T1"/></text:p>
          </table:table-cell>
        </table:table-row>
        <table:table-row table:style-name="TableRow0101">
          <table:table-cell table:style-name="TableCell010100">
            <text:p text:style-name="P5"><text:span text:style-name="T1"/></text:p>
          </table:table-cell>
          <table:table-cell table:style-name="TableCell010101">
            <text:p text:style-name="P5"><text:span text:style-name="T1"/></text:p>
          </table:table-cell>
        </table:table-row>
        <table:table-row table:style-name="TableRow0102">
          <table:table-cell table:style-name="TableCell010200">
            <text:p text:style-name="P7"><text:span text:style-name="T1"/></text:p>
          </table:table-cell>
          <table:table-cell table:style-name="TableCell010201">
            <text:p text:style-name="P7"><text:span text:style-name="T1"/></text:p>
          </table:table-cell>
        </table:table-row>
        <table:table-row table:style-name="TableRow0103">
          <table:table-cell table:style-name="TableCell010300">
            <text:p text:style-name="P9"><text:span text:style-name="T1"/></text:p>
          </table:table-cell>
          <table:table-cell table:style-name="TableCell010301">
            <text:p text:style-name="P9"><text:span text:style-name="T1"/></text:p>
          </table:table-cell>
        </table:table-row>
      </table:table>
      <text:p text:style-name="P11"><text:span text:style-name="T1"/></text:p>
      <table:table table:style-name="Table02">
        <table:table-column table:style-name="TableColumn0200"/>
        <table:table-row table:style-name="TableRow0200">
          <table:table-cell table:style-name="TableCell020000">
            <text:p text:style-name="P13"><text:span text:style-name="T2">참여연대</text:span><text:span text:style-name="T3">,<text:s/></text:span><text:span text:style-name="T4">국회운영위원에게 의원실 친인척 보좌직원 채용을 금지하는 법 개정 요청</text:span></text:p>
            <text:p text:style-name="P13"><text:span text:style-name="T5">공정성 의심받는 친인척 채용</text:span><text:span text:style-name="T6">,<text:s/></text:span><text:span text:style-name="T7">원칙적으로 금하는 조치 마련해야</text:span><text:span text:style-name="T8"/></text:p>
          </table:table-cell>
        </table:table-row>
      </table:table>
      <text:p text:style-name="P15"><text:span text:style-name="T8"/></text:p>
      <text:p text:style-name="P16"><text:span text:style-name="T8"/></text:p>
      <text:p text:style-name="P17"><text:span text:style-name="T9">1.<text:s/></text:span><text:span text:style-name="T10">참여연대 의정감시센터는 오늘</text:span><text:span text:style-name="T11">(6/29),<text:s/></text:span><text:span text:style-name="T12">제</text:span><text:span text:style-name="T13">20</text:span><text:span text:style-name="T14">대 국회운영위원회 위원들에게 의원실 친인척 보좌직원 채용을 원칙적으로 금지하는 법 개정을 요구하였다</text:span><text:span text:style-name="T15">.<text:s/></text:span><text:span text:style-name="T16">참여연대는 최근 언론에 보도되고 있는 의원실 친인척 채용 사례는 오래 누적된 낡은 관행으로</text:span><text:span text:style-name="T17">,<text:s/></text:span><text:span text:style-name="T18">그동안 여러 개정안이 제출되었지만 국회가 이를 방치했다고 지적했다</text:span><text:span text:style-name="T19">. </text:span></text:p>
      <text:p text:style-name="P18"><text:span text:style-name="T20"/></text:p>
      <text:p text:style-name="P19"><text:span text:style-name="T21">2.<text:s/></text:span><text:span text:style-name="T22">참여연대는 의원실내 보좌관</text:span><text:span text:style-name="T23">·비서관·비서·인턴 등 보좌직원직</text:span><text:span text:style-name="T24">(</text:span><text:span text:style-name="T25">이하 보좌진</text:span><text:span text:style-name="T26">)</text:span><text:span text:style-name="T27">을 두고 계속되는 국회의원의 친인척 채용은 실업난을 체감하는 국민들에게 특별 채용으로 여겨져 공평함</text:span><text:span text:style-name="T28">을</text:span><text:span text:style-name="T29"><text:s/>의심</text:span><text:span text:style-name="T30">받</text:span><text:span text:style-name="T31">고 있으며</text:span><text:span text:style-name="T32">,<text:s/></text:span><text:span text:style-name="T33">이미 지난 국회</text:span><text:span text:style-name="T34">에서</text:span><text:span text:style-name="T35"><text:s/>친인척 채용을 금지하는 여러 개정안이 무관심 속에서 폐기되었다고 지적했다</text:span><text:span text:style-name="T36">.<text:s/></text:span><text:span text:style-name="T37">참여연대는 국회의원은 공정성을 지킬 의무가 있으며 의원보조직원 제도의 공정성을 저해하는 친인척 보좌진 및 인턴 임명은 제한함</text:span><text:span text:style-name="T38">이</text:span><text:span text:style-name="T39"><text:s/>마땅하므로</text:span><text:span text:style-name="T40">,<text:s/></text:span><text:span text:style-name="T41">국회가 이를 금하는 법적·제도적 조치를 시급히 마련할 것을 요청했다</text:span><text:span text:style-name="T42">.<text:s/></text:span><text:span text:style-name="T43">끝</text:span><text:span text:style-name="T44">. </text:span></text:p>
      <text:p text:style-name="P20"><text:span text:style-name="T45"/></text:p>
      <text:p text:style-name="P21"><text:span text:style-name="T46">▣</text:span><text:span text:style-name="T47"><text:s/>별첨자료<text:s/></text:span><text:span text:style-name="T48">&lt;</text:span><text:span text:style-name="T49">의원실의 친인척 보좌진 및 인턴 채용을 금지하는 법개정을 요구합니다</text:span><text:span text:style-name="T50">&gt;</text:span></text:p>
      <text:p text:style-name="P22"><text:span text:style-name="T51"/></text:p>
      <text:p text:style-name="P22"><text:span text:style-name="T52">▣</text:span><text:span text:style-name="T53"><text:s/>별첨자료</text:span></text:p>
      <text:p text:style-name="P22"><text:span text:style-name="T54"/></text:p>
      <text:p text:style-name="P22"><text:span text:style-name="T54"/></text:p>
      <text:p text:style-name="P23"><text:span text:style-name="T55">의원실의 친인척 보좌진 및 인턴 채용을 금지하는 </text:span></text:p>
      <text:p text:style-name="P23"><text:span text:style-name="T55">법개정을 요구합니다</text:span></text:p>
      <text:p text:style-name="P23"><text:span text:style-name="T56"/></text:p>
      <text:p text:style-name="P24"><text:span text:style-name="T56"/></text:p>
      <text:p text:style-name="P24"><text:span text:style-name="T57">1.<text:s/></text:span><text:span text:style-name="T58">안녕하십니까</text:span><text:span text:style-name="T59">? </text:span></text:p>
      <text:p text:style-name="P24"><text:span text:style-name="T60"/></text:p>
      <text:p text:style-name="P25"><text:span text:style-name="T61">2.<text:s/></text:span><text:span text:style-name="T62">국회의원의 친인척 채용 논란이 계속 반복되고 있습니다</text:span><text:span text:style-name="T63">.<text:s/></text:span><text:span text:style-name="T64">지난<text:s/></text:span><text:span text:style-name="T65">20</text:span><text:span text:style-name="T66">일</text:span><text:span text:style-name="T67">,<text:s/></text:span><text:span text:style-name="T68">서영교 의원이<text:s/></text:span><text:span text:style-name="T69">19</text:span><text:span text:style-name="T70">대 임기 중 가족을 보좌진으로 채용한 사실이 드러났으며 이어 박인숙 의원의 친인척 보좌진 채용도 드러났습니다</text:span><text:span text:style-name="T71">.<text:s/></text:span><text:span text:style-name="T72">이와 같은 사례는 이전 국회에서도 여러 차례 반복되며 누적된 특권이자 낡은 관행이지만 국회는 적극적으로 친인척 채용 금지 등의 조치를 마련하지 않고 방치해왔습니다</text:span><text:span text:style-name="T73">. </text:span></text:p>
      <text:p text:style-name="P26"><text:span text:style-name="T74"/></text:p>
      <text:p text:style-name="P27"><text:span text:style-name="T75">3.<text:s/></text:span><text:span text:style-name="T76">역대 최고 청년실업률을 체감하는 국민들에겐 의원실내 인턴을 포함한 의원보좌직</text:span><text:span text:style-name="T77">(</text:span><text:span text:style-name="T78">이하 보좌진</text:span><text:span text:style-name="T79">)</text:span><text:span text:style-name="T80">을 두고 계속되는 국회의원의 친인척 채용은 기회균등을 빼앗는 특별 채용으로 여겨지며 그 공평성이 의심되고 있습니다</text:span><text:span text:style-name="T81">.<text:s/></text:span><text:span text:style-name="T82">현행 공직자윤리법 제</text:span><text:span text:style-name="T83">2</text:span><text:span text:style-name="T84">조의</text:span><text:span text:style-name="T85">2</text:span><text:span text:style-name="T86">는 공직자가 공직을 이용하여 사적 이익을 추구하거나 개인이나 기관</text:span><text:span text:style-name="T87">·</text:span><text:span text:style-name="T88">단체에 부정한 특혜를 주어서는 안 된다고 명시하고 있으며</text:span><text:span text:style-name="T89">,<text:s/></text:span><text:span text:style-name="T90">국회의원윤리실천규범 제</text:span><text:span text:style-name="T91">3</text:span><text:span text:style-name="T92">조는 국회의원은 직무와 관련하여 청렴해야 하고 공정을 의심받는 행동을 해서는 안 된다는 내용을 담고 있습니다</text:span><text:span text:style-name="T93">.<text:s/></text:span><text:span text:style-name="T94">의정 활동을 보좌하는 보좌진은 입법 등의 영역에서 전문성을 지닌 자로 채용해야하고</text:span><text:span text:style-name="T95">,<text:s/></text:span><text:span text:style-name="T96">특정 분야에 전문성이 있는 친인척이라 할지라도 의원보조직원 제도의 공정성을 저해하는 친인척 보좌진 임명은 제한함이 마땅합니다</text:span><text:span text:style-name="T97">. </text:span></text:p>
      <text:p text:style-name="P28"><text:span text:style-name="T98"/></text:p>
      <text:p text:style-name="P29"><text:span text:style-name="T99">4.<text:s/></text:span><text:span text:style-name="T100">참여연대는 국회의원의 의원실내 친인척 채용을 원칙적으로 금할 것은 요청합니다</text:span><text:span text:style-name="T101">. 17</text:span><text:span text:style-name="T102">대 노현송 의원의 친인척 채용을 금지하는 법개정 발의안을 비롯하여 강명순</text:span><text:span text:style-name="T103">,<text:s/></text:span><text:span text:style-name="T104">박남춘</text:span><text:span text:style-name="T105">,<text:s/></text:span><text:span text:style-name="T106">윤상현</text:span><text:span text:style-name="T107">,<text:s/></text:span><text:span text:style-name="T108">원혜영 의원 등이 관련 법개정안을 발의했지만 모두 국회의 무관심 속에 폐기되었습니다</text:span><text:span text:style-name="T109">. 20</text:span><text:span text:style-name="T110">대 국회에서는 백혜련 의원이 발의한 국회의원수당등에 관한 법률 개정안이 제출되어 있지만</text:span><text:span text:style-name="T111">,<text:s/></text:span><text:span text:style-name="T112">친인척 채용 시 신고하도록 하는 내용만으로는 국민의 신뢰를 얻기에 미흡합니다</text:span><text:span text:style-name="T113">.<text:s/></text:span><text:span text:style-name="T114">해외 의회의 경우</text:span><text:span text:style-name="T115">,<text:s/></text:span><text:span text:style-name="T116">미국은 의원 본인의 배우자와 직계존비속</text:span><text:span text:style-name="T117">·</text:span><text:span text:style-name="T118">4</text:span><text:span text:style-name="T119">촌 이내 혈족 채용을 금지하고 있으며 일본과 영국</text:span><text:span text:style-name="T120">,<text:s/></text:span><text:span text:style-name="T121">프랑스</text:span><text:span text:style-name="T122">,<text:s/></text:span><text:span text:style-name="T123">독일 등은 일정한 제한을 두고 있습니다</text:span><text:span text:style-name="T124">.<text:s/></text:span><text:span text:style-name="T125">국회가 스스로 엄격한 잣대와 기준을 갖지 않는 한</text:span><text:span text:style-name="T126">,<text:s/></text:span><text:span text:style-name="T127">이러한 낡은 관행은 계속 될 것이며 국회에 대한 불신은 회복하기 어려울 것입니다</text:span><text:span text:style-name="T128">.<text:s/></text:span><text:span text:style-name="T129">의원실 친인척 채용과 관련하여 국민들이 납득할 만한 수준의 법적</text:span><text:span text:style-name="T130">·</text:span><text:span text:style-name="T131">제도적 조치를 취할 것을 요청합니다</text:span><text:span text:style-name="T132">.<text:s/></text:span><text:span text:style-name="T133">끝</text:span><text:span text:style-name="T134">. </text:span></text:p>
      <text:p text:style-name="P30"><text:span text:style-name="T135"/></text:p>
      <text:p text:style-name="P31"><text:span text:style-name="T135"/></text:p>
      <text:p text:style-name="P32"><text:span text:style-name="T135"/></text:p>
      <text:p text:style-name="P33"><text:span text:style-name="T135"/></text:p>
      <text:p text:style-name="P33"><text:span text:style-name="T135"/></text:p>
      <text:p text:style-name="P33"><text:span text:style-name="T135"/></text:p>
      <text:p text:style-name="P33"><text:span text:style-name="T135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