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1.0pt" fo:font-weight="bold" fo:letter-spacing="-2.9pt" style:font-name="바탕" style:font-name-asian="한양견고딕" style:font-size-asian="21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ext" style:name="T29">
      <style:text-properties fo:font-size="15.0pt" style:font-name="한양견고딕" style:font-name-asian="한양견고딕" style:font-size-asian="15.0pt"/>
    </style:style>
    <style:style style:family="text" style:name="T30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244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577cm" fo:text-indent="-0.577cm" style:snap-to-layout-grid="false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style:font-name="바탕" style:font-name-asian="휴먼명조" style:font-size-asian="14.0pt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style:font-name="바탕" style:font-name-asian="휴먼명조" style:font-size-asian="14.0pt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fo:margin-left="0.610cm" fo:text-indent="-0.610cm" style:snap-to-layout-grid="false"/>
    </style:style>
    <style:style style:family="paragraph" style:name="P19" style:parent-style-name="7">
      <style:paragraph-properties fo:margin-left="0.583cm" fo:text-indent="-0.583cm" style:snap-to-layout-grid="false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style:font-name="바탕" style:font-name-asian="휴먼명조" style:font-size-asian="14.0pt"/>
    </style:style>
    <style:style style:family="text" style:name="T4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1">
      <style:text-properties fo:font-size="14.0pt" fo:font-weight="bold" fo:letter-spacing="-1.5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5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5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5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5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583cm" fo:text-indent="-0.583cm" style:snap-to-layout-grid="false"/>
    </style:style>
    <style:style style:family="paragraph" style:name="P21" style:parent-style-name="7">
      <style:paragraph-properties fo:margin-left="0.521cm" fo:text-indent="-0.521cm" style:snap-to-layout-grid="false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style:font-name="바탕" style:font-name-asian="휴먼명조" style:font-size-asian="14.0pt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style:font-name="바탕" style:font-name-asian="휴먼명조" style:font-size-asian="14.0pt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fo:margin-left="0.583cm" fo:text-indent="-0.583cm" style:snap-to-layout-grid="false"/>
    </style:style>
    <style:style style:family="paragraph" style:name="P23" style:parent-style-name="7">
      <style:paragraph-properties fo:margin-left="0.612cm" fo:text-indent="-0.612cm" style:snap-to-layout-grid="false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paragraph" style:name="P24" style:parent-style-name="7">
      <style:paragraph-properties fo:margin-left="0.612cm" fo:text-indent="-0.612cm" style:snap-to-layout-grid="false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fo:margin-left="0.691cm" fo:text-indent="-0.691cm" style:snap-to-layout-grid="false"/>
    </style:style>
    <style:style style:family="text" style:name="T93">
      <style:text-properties fo:font-size="14.0pt" style:font-name="바탕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paragraph" style:name="P27" style:parent-style-name="7">
      <style:paragraph-properties fo:break-before="page" fo:margin-left="0.691cm" fo:text-indent="-0.691cm" style:snap-to-layout-grid="false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바탕" style:font-name-asian="휴먼명조" style:font-size-asian="14.0pt"/>
    </style:style>
    <style:style style:family="paragraph" style:name="P28" style:parent-style-name="7">
      <style:paragraph-properties fo:margin-left="0.691cm" fo:text-indent="-0.691cm" style:snap-to-layout-grid="false"/>
    </style:style>
    <style:style style:family="paragraph" style:name="P29" style:parent-style-name="0">
      <style:paragraph-properties fo:margin-left="0.691cm" fo:text-align="center" fo:text-indent="-0.691cm" style:snap-to-layout-grid="false"/>
    </style:style>
    <style:style style:family="text" style:name="T100">
      <style:text-properties fo:font-size="16.0pt" fo:font-weight="bold" fo:letter-spacing="-1.1pt" style:font-name="바탕" style:font-name-asian="휴먼명조" style:font-size-asian="16.0pt" style:font-weight-asian="bold"/>
    </style:style>
    <style:style style:family="paragraph" style:name="P30" style:parent-style-name="0">
      <style:paragraph-properties fo:margin-left="0.691cm" fo:text-indent="-0.691cm" style:snap-to-layout-grid="false"/>
    </style:style>
    <style:style style:family="paragraph" style:name="P31" style:parent-style-name="0">
      <style:paragraph-properties fo:margin-left="0.691cm" fo:text-indent="-0.691cm" style:snap-to-layout-grid="false"/>
    </style:style>
    <style:style style:family="paragraph" style:name="P32" style:parent-style-name="0">
      <style:paragraph-properties fo:margin-left="0.691cm" fo:text-indent="-0.691cm" style:snap-to-layout-grid="false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paragraph" style:name="P33" style:parent-style-name="0">
      <style:paragraph-properties fo:margin-left="0.691cm" fo:text-indent="-0.691cm" style:snap-to-layout-grid="false"/>
    </style:style>
    <style:style style:family="paragraph" style:name="P34" style:parent-style-name="0">
      <style:paragraph-properties fo:margin-left="0.545cm" fo:text-indent="-0.545cm" style:snap-to-layout-grid="false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style:font-name="바탕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style:font-name="바탕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paragraph" style:name="P35" style:parent-style-name="0">
      <style:paragraph-properties fo:margin-left="0.691cm" fo:text-indent="-0.691cm" style:snap-to-layout-grid="false"/>
    </style:style>
    <style:style style:family="paragraph" style:name="P36" style:parent-style-name="0">
      <style:paragraph-properties fo:margin-left="0.691cm" fo:text-align="center" fo:text-indent="-0.691cm" style:snap-to-layout-grid="false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paragraph" style:name="P37" style:parent-style-name="0">
      <style:paragraph-properties fo:margin-left="0.691cm" fo:text-indent="-0.691cm" style:snap-to-layout-grid="false"/>
    </style:style>
    <style:style style:family="paragraph" style:name="P38" style:parent-style-name="0">
      <style:paragraph-properties style:snap-to-layout-grid="false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paragraph" style:name="P39" style:parent-style-name="0">
      <style:paragraph-properties style:snap-to-layout-grid="false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paragraph" style:name="P40" style:parent-style-name="0">
      <style:paragraph-properties fo:margin-left="0.691cm" fo:text-indent="-0.691cm" style:snap-to-layout-grid="false"/>
    </style:style>
    <style:style style:family="paragraph" style:name="P41" style:parent-style-name="0">
      <style:paragraph-properties style:snap-to-layout-grid="false"/>
    </style:style>
    <style:style style:family="text" style:name="T170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text" style:name="T174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75">
      <style:text-properties fo:font-size="14.0pt" style:font-name="휴먼명조" style:font-name-asian="휴먼명조" style:font-size-asian="14.0pt"/>
    </style:style>
    <style:style style:family="text" style:name="T176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77">
      <style:text-properties fo:font-size="14.0pt" style:font-name="휴먼명조" style:font-name-asian="휴먼명조" style:font-size-asian="14.0pt"/>
    </style:style>
    <style:style style:family="text" style:name="T178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79">
      <style:text-properties fo:font-size="14.0pt" style:font-name="휴먼명조" style:font-name-asian="휴먼명조" style:font-size-asian="14.0pt"/>
    </style:style>
    <style:style style:family="text" style:name="T180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81">
      <style:text-properties fo:font-size="14.0pt" style:font-name="휴먼명조" style:font-name-asian="휴먼명조" style:font-size-asian="14.0pt"/>
    </style:style>
    <style:style style:family="text" style:name="T182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83">
      <style:text-properties fo:font-size="14.0pt" style:font-name="휴먼명조" style:font-name-asian="휴먼명조" style:font-size-asian="14.0pt"/>
    </style:style>
    <style:style style:family="paragraph" style:name="P42" style:parent-style-name="0">
      <style:paragraph-properties style:snap-to-layout-grid="false"/>
    </style:style>
    <style:style style:family="text" style:name="T184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85">
      <style:text-properties fo:font-size="14.0pt" style:font-name="휴먼명조" style:font-name-asian="휴먼명조" style:font-size-asian="14.0pt"/>
    </style:style>
    <style:style style:family="text" style:name="T186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91">
      <style:text-properties fo:font-size="14.0pt" style:font-name="휴먼명조" style:font-name-asian="휴먼명조" style:font-size-asian="14.0pt"/>
    </style:style>
    <style:style style:family="text" style:name="T192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93">
      <style:text-properties fo:font-size="14.0pt" style:font-name="휴먼명조" style:font-name-asian="휴먼명조" style:font-size-asian="14.0pt"/>
    </style:style>
    <style:style style:family="text" style:name="T194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95">
      <style:text-properties fo:font-size="14.0pt" style:font-name="휴먼명조" style:font-name-asian="휴먼명조" style:font-size-asian="14.0pt"/>
    </style:style>
    <style:style style:family="paragraph" style:name="P43" style:parent-style-name="0">
      <style:paragraph-properties fo:margin-left="0.691cm" fo:text-indent="-0.691cm" style:snap-to-layout-grid="false"/>
    </style:style>
    <style:style style:family="paragraph" style:name="P44" style:parent-style-name="0">
      <style:paragraph-properties style:snap-to-layout-grid="false"/>
    </style:style>
    <style:style style:family="text" style:name="T19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97">
      <style:text-properties fo:font-size="14.0pt" style:font-name="휴먼명조" style:font-name-asian="휴먼명조" style:font-size-asian="14.0pt"/>
    </style:style>
    <style:style style:family="text" style:name="T19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99">
      <style:text-properties fo:font-size="14.0pt" style:font-name="휴먼명조" style:font-name-asian="휴먼명조" style:font-size-asian="14.0pt"/>
    </style:style>
    <style:style style:family="text" style:name="T20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1">
      <style:text-properties fo:font-size="14.0pt" style:font-name="휴먼명조" style:font-name-asian="휴먼명조" style:font-size-asian="14.0pt"/>
    </style:style>
    <style:style style:family="text" style:name="T20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3">
      <style:text-properties fo:font-size="14.0pt" style:font-name="휴먼명조" style:font-name-asian="휴먼명조" style:font-size-asian="14.0pt"/>
    </style:style>
    <style:style style:family="text" style:name="T20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5">
      <style:text-properties fo:font-size="14.0pt" style:font-name="휴먼명조" style:font-name-asian="휴먼명조" style:font-size-asian="14.0pt"/>
    </style:style>
    <style:style style:family="text" style:name="T20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7">
      <style:text-properties fo:font-size="14.0pt" style:font-name="휴먼명조" style:font-name-asian="휴먼명조" style:font-size-asian="14.0pt"/>
    </style:style>
    <style:style style:family="text" style:name="T20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9">
      <style:text-properties fo:font-size="14.0pt" style:font-name="휴먼명조" style:font-name-asian="휴먼명조" style:font-size-asian="14.0pt"/>
    </style:style>
    <style:style style:family="text" style:name="T21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1">
      <style:text-properties fo:font-size="14.0pt" style:font-name="휴먼명조" style:font-name-asian="휴먼명조" style:font-size-asian="14.0pt"/>
    </style:style>
    <style:style style:family="text" style:name="T21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3">
      <style:text-properties fo:font-size="14.0pt" style:font-name="휴먼명조" style:font-name-asian="휴먼명조" style:font-size-asian="14.0pt"/>
    </style:style>
    <style:style style:family="text" style:name="T21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5">
      <style:text-properties fo:font-size="14.0pt" style:font-name="휴먼명조" style:font-name-asian="휴먼명조" style:font-size-asian="14.0pt"/>
    </style:style>
    <style:style style:family="text" style:name="T21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7">
      <style:text-properties fo:font-size="14.0pt" style:font-name="휴먼명조" style:font-name-asian="휴먼명조" style:font-size-asian="14.0pt"/>
    </style:style>
    <style:style style:family="text" style:name="T21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9">
      <style:text-properties fo:font-size="14.0pt" style:font-name="휴먼명조" style:font-name-asian="휴먼명조" style:font-size-asian="14.0pt"/>
    </style:style>
    <style:style style:family="text" style:name="T22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21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선미 팀장 </text:span><text:span text:style-name="T13">02-725-7104 aw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안행위원에게 선관위의 획정위 개선안에 대한 참여연대 의견보내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6. 6. 27. (</text:span><text:span text:style-name="T21">별첨 포함 총 </text:span><text:span text:style-name="T22">4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자료</text:span></text:p></table:table-cell></table:table-row></table:table></draw:text-box></draw:frame></text:p>
      <text:p text:style-name="P12"><draw:frame draw:style-name="fr2" draw:z-index="0" svg:width="14.920cm" svg:x="0.000cm" svg:y="-3.244cm" text:anchor-type="as-char"><draw:text-box fo:min-height="3.244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안행위원에게 선관위의 선거구획정위 개선안에 대한 반대의견 보내</text:span></text:p><text:p text:style-name="P14"><text:span text:style-name="T27">획정위 구성시 선관위 의결권 보장 및 의결정족수 요건 완화 등 모두 반대</text:span></text:p><text:p text:style-name="P15"><text:span text:style-name="T28">선거구획정위 상설화 및 획정위원 대폭 확대</text:span><text:span text:style-name="T29">, </text:span><text:span text:style-name="T30">회의록 모두 공개해야</text:span></text:p></table:table-cell></table:table-row></table:table></draw:text-box></draw:frame></text:p>
      <text:p text:style-name="P16"/>
      <text:p text:style-name="P17"><text:span text:style-name="T31">1. </text:span><text:span text:style-name="T32">오늘</text:span><text:span text:style-name="T33">(6/27), </text:span><text:span text:style-name="T34">참여연대 의정감시센터는 국회 안전행정위원회 소속 위원 </text:span><text:span text:style-name="T35">22</text:span><text:span text:style-name="T36">명에게 선관위가 최근 제출한 선거구획정위원회 관련 제도개선안에 대한 반대의견을 제출했다</text:span><text:span text:style-name="T37">. </text:span></text:p>
      <text:p text:style-name="P18"/>
      <text:p text:style-name="P19"><text:span text:style-name="T38">2. </text:span><text:span text:style-name="T39">선관위는 지난 </text:span><text:span text:style-name="T40">23</text:span><text:span text:style-name="T41">일</text:span><text:span text:style-name="T42">, </text:span><text:span text:style-name="T43">△</text:span><text:span text:style-name="T44">선거구획정위원회 위원을 </text:span><text:span text:style-name="T45">9</text:span><text:span text:style-name="T46">명으로 유지하되 여야 정당 추천을 교섭단체 구성 정당이 각 </text:span><text:span text:style-name="T47">1</text:span><text:span text:style-name="T48">명씩 추천하고</text:span><text:span text:style-name="T49">, 6</text:span><text:span text:style-name="T50">명은 각계가 추천한 사람 가운데 선관위 의결로 위촉하는 </text:span><text:span text:style-name="T51">방안을 제안했다</text:span><text:span text:style-name="T52">. </text:span><text:span text:style-name="T53">이에 대해 참여연대는 획정위원 </text:span><text:span text:style-name="T54">9</text:span><text:span text:style-name="T55">명 가운데 </text:span><text:span text:style-name="T56">6</text:span><text:span text:style-name="T57">명을 선관위 의결로 구성하는 것은 선관위에 과도한 권한을 부여하는 것이라고 비판하며</text:span><text:span text:style-name="T58">, </text:span><text:span text:style-name="T59">근본적 해결방안은 선관위 권한 확대가 아니라 지역구 의석 및 획정기준을 법제화하고 선거구획정위원회를 상설화하는 것임을 지적했다</text:span><text:span text:style-name="T60">. </text:span></text:p>
      <text:p text:style-name="P20"/>
      <text:p text:style-name="P21"><text:span text:style-name="T61">3. </text:span><text:span text:style-name="T62">참여연대는 </text:span><text:span text:style-name="T63">△</text:span><text:span text:style-name="T64">의</text:span><text:span text:style-name="T65">결정족수 요건을 현행 </text:span><text:span text:style-name="T66">3</text:span><text:span text:style-name="T67">분의 </text:span><text:span text:style-name="T68">2</text:span><text:span text:style-name="T69">에서 과반으로 낮추는 선관위 개정의견에 대해서도 반대했다</text:span><text:span text:style-name="T70">. </text:span><text:span text:style-name="T71">참여연대는 선거구 획정은 정치적 대표를 선출하는 것과 직결되는데 이를 오직 다수의 논리로 추진하려는 것은 바람직하지 않다고 비판하며</text:span><text:span text:style-name="T72">, 9</text:span><text:span text:style-name="T73">명의 획정위원과 </text:span><text:span text:style-name="T74">3</text:span><text:span text:style-name="T75">분의 </text:span><text:span text:style-name="T76">2 </text:span><text:span text:style-name="T77">의결정족수로 인한 교착 상태는 획정위원 수를 대폭 확대하는 것으로 해소할 것을 제안했다</text:span><text:span text:style-name="T78">. </text:span></text:p>
      <text:p text:style-name="P22"/>
      <text:p text:style-name="P23"><text:span text:style-name="T79">4. </text:span><text:span text:style-name="T80">참여연대는 무엇보다 선거구 획정 과정이 투명하게 공개되어야 한다고 주장하며</text:span><text:span text:style-name="T81">, ‘</text:span><text:span text:style-name="T82">선거구획정위의 공정한 업무수행</text:span><text:span text:style-name="T83">’</text:span><text:span text:style-name="T84">을 근거로 선관위가 지난 선거구획정위 회의록을 사실상 모두 비공개한 것은 납득하기 어렵다고 비판했다</text:span><text:span text:style-name="T85">. </text:span><text:span text:style-name="T86">덧붙여</text:span><text:span text:style-name="T87">, </text:span><text:span text:style-name="T88">논의 과정의 투명한 공개와 검증이 이루어지지 않는다면 </text:span><text:span text:style-name="T89">어떠한 방안으로도 선거구 획정의 공정성과 과정에 대한 신뢰는 기대하기 어려울 것이라고 지적했다</text:span><text:span text:style-name="T90">. </text:span><text:span text:style-name="T91">끝</text:span><text:span text:style-name="T92">. </text:span></text:p>
      <text:p text:style-name="P24"/>
      <text:p text:style-name="P25"/>
      <text:p text:style-name="P26"><text:span text:style-name="T93">▣ </text:span><text:span text:style-name="T94">별첨자료</text:span><text:span text:style-name="T95">. &lt;</text:span><text:span text:style-name="T96">선관위의 선거구획정위원회 개정의견에 대한 참여연대 의견 제출</text:span><text:span text:style-name="T97">&gt;</text:span></text:p>
      <text:p text:style-name="P27"><text:span text:style-name="T98">▣ </text:span><text:span text:style-name="T99">별첨자료</text:span></text:p>
      <text:p text:style-name="P28"/>
      <text:p text:style-name="P29"><text:span text:style-name="T100">선관위의 선거구획정위원회 개정의견에 대한 참여연대 의견 제출</text:span></text:p>
      <text:p text:style-name="P30"/>
      <text:p text:style-name="P31"/>
      <text:p text:style-name="P32"><text:span text:style-name="T101">1. </text:span><text:span text:style-name="T102">안녕하십니까</text:span><text:span text:style-name="T103">?</text:span></text:p>
      <text:p text:style-name="P33"/>
      <text:p text:style-name="P34"><text:span text:style-name="T104">2. </text:span><text:span text:style-name="T105">지난 </text:span><text:span text:style-name="T106">23</text:span><text:span text:style-name="T107">일</text:span><text:span text:style-name="T108">, </text:span><text:span text:style-name="T109">선관위는 국회의원선거구획정위원회 관련 제도개선 등 공직선거법 개정의견을 제출한 바 있습니다</text:span><text:span text:style-name="T110">. </text:span><text:span text:style-name="T111">선관위는 선거구획정과 관련하여</text:span><text:span text:style-name="T112">, </text:span><text:span text:style-name="T113">△</text:span><text:span text:style-name="T114">획정위 위원 구성을 교섭단체를 구성한 정당이 각 </text:span><text:span text:style-name="T115">1</text:span><text:span text:style-name="T116">명씩 추천하고</text:span><text:span text:style-name="T117">, </text:span><text:span text:style-name="T118">학계</text:span><text:span text:style-name="T119">·</text:span><text:span text:style-name="T120">법조계</text:span><text:span text:style-name="T121">·</text:span><text:span text:style-name="T122">언론계</text:span><text:span text:style-name="T123">·</text:span><text:span text:style-name="T124">시민단체 등이 추천한 자 중 공정하고 중립적인 자 </text:span><text:span text:style-name="T125">6</text:span><text:span text:style-name="T126">명을 중앙선관위의 의결을 거쳐 위원장이 위촉하도록 하는 방안을 제시했습니다</text:span><text:span text:style-name="T127">. </text:span><text:span text:style-name="T128">또한</text:span><text:span text:style-name="T129">, </text:span><text:span text:style-name="T130">△</text:span><text:span text:style-name="T131">획정안 의결정족수 요건을 재적위원 </text:span><text:span text:style-name="T132">3</text:span><text:span text:style-name="T133">분의 </text:span><text:span text:style-name="T134">2</text:span><text:span text:style-name="T135">에서 과반으로 낮추는 방안도 제시했습니다</text:span><text:span text:style-name="T136">. </text:span><text:span text:style-name="T137">이에 대한 참여연대 의견은 다음과 같습니다</text:span><text:span text:style-name="T138">. </text:span></text:p>
      <text:p text:style-name="P35"/>
      <text:p text:style-name="P36"><text:span text:style-name="T139">- </text:span><text:span text:style-name="T140">다 음 </text:span><text:span text:style-name="T141">- </text:span></text:p>
      <text:p text:style-name="P37"/>
      <text:p text:style-name="P38"><text:span text:style-name="T142">첫째</text:span><text:span text:style-name="T143">, </text:span><text:span text:style-name="T144">선거구획정위원 </text:span><text:span text:style-name="T145">9</text:span><text:span text:style-name="T146">명 중 </text:span><text:span text:style-name="T147">6</text:span><text:span text:style-name="T148">명을 선관위 의결로 구성하는 것은 선관위에 과도한 권한을 부여하는 것이며</text:span><text:span text:style-name="T149">, </text:span><text:span text:style-name="T150">선관위의 정치적 중립성에 대한 사회적 의심과 견제가 끊이지 않는 현실을 고려할 때 공정한 획정에 대한 불신이 높아질 우려도 있다고 판단하여 반대합니다</text:span><text:span text:style-name="T151">. </text:span></text:p>
      <text:p text:style-name="P39"><text:span text:style-name="T152">선관위는 정당이 위원을 선정함으로써 선거구획정위가 각 정당의 대리전으로 변질되었다는 비판을 근거로</text:span><text:span text:style-name="T153">, </text:span><text:span text:style-name="T154">정당 의결 대신 </text:span><text:span text:style-name="T155">‘</text:span><text:span text:style-name="T156">선관위 의결권 보장</text:span><text:span text:style-name="T157">’</text:span><text:span text:style-name="T158">을 주장하고 있으나 이것이 선관위의 권한을 강화하는 근거가 될 수 없습니다</text:span><text:span text:style-name="T159">. </text:span><text:span text:style-name="T160">또한 지난 선거구 획정 과정에서 드러난 문제를 해결하는 방안도 아닙니다</text:span><text:span text:style-name="T161">. </text:span><text:span text:style-name="T162">획정이 지연되고 이로 인한 사회적 갈등이 커졌던 근본적 원인은 대대적인 선거구 경계 조정이 예상된 상황에서 국회가 지역구 의석수와 획정기준을 합의하지 못한 채</text:span><text:span text:style-name="T163">, </text:span><text:span text:style-name="T164">선거구획정위에 그 권한을 위임했기 때문입니다</text:span><text:span text:style-name="T165">. </text:span><text:span text:style-name="T166">이를 해결하기 위한 방안은 선관위 권한 확대가 아니라 지역구 의석 및 획정기준 등을 법률에 명시하고</text:span><text:span text:style-name="T167">, </text:span><text:span text:style-name="T168">선거구획정위를 상설화하는 것입니다</text:span><text:span text:style-name="T169">. </text:span></text:p>
      <text:p text:style-name="P40"/>
      <text:p text:style-name="P41"><text:span text:style-name="T170">둘째</text:span><text:span text:style-name="T171">, </text:span><text:span text:style-name="T172">참여연대는 의결정족수 요건을 </text:span><text:span text:style-name="T173">3</text:span><text:span text:style-name="T174">분의 </text:span><text:span text:style-name="T175">2</text:span><text:span text:style-name="T176">에서 과반으로 완화하는 것에도 반대합니다</text:span><text:span text:style-name="T177">. </text:span><text:span text:style-name="T178">선관위가 설명한 것과 같이</text:span><text:span text:style-name="T179">, </text:span><text:span text:style-name="T180">선거구 획정안을 의결할 때 더 높은 수준의 찬성을 요건으로 둔 것은 선거구 획정이 정치에 미치는 영향이 지대하기 때문인데</text:span><text:span text:style-name="T181">, </text:span><text:span text:style-name="T182">이를 섣불리 과반 의결로 낮추는 것은 정치관계법 합의정신을 무시하고 오직 다수의 논리로 선거구 획정안을 마련하겠다는 것입니다</text:span><text:span text:style-name="T183">. </text:span></text:p>
      <text:p text:style-name="P42"><text:span text:style-name="T184">재적위원 </text:span><text:span text:style-name="T185">9</text:span><text:span text:style-name="T186">명과 의결 정족수 </text:span><text:span text:style-name="T187">3</text:span><text:span text:style-name="T188">분의 </text:span><text:span text:style-name="T189">2 </text:span><text:span text:style-name="T190">조건으로 인한 교착 상태는 획정위원 수를 대폭 확대하는 것으로 해소해야 합니다</text:span><text:span text:style-name="T191">. </text:span><text:span text:style-name="T192">위원이 대폭 늘면 정당의 영향력도 줄어들 수 있으며</text:span><text:span text:style-name="T193">, </text:span><text:span text:style-name="T194">비밀투표는 정치적 이해관계를 고려하지 않는 자유로운 투표를 가능하게 할 것입니다</text:span><text:span text:style-name="T195">. </text:span></text:p>
      <text:p text:style-name="P43"/>
      <text:p text:style-name="P44"><text:span text:style-name="T196">셋째</text:span><text:span text:style-name="T197">, </text:span><text:span text:style-name="T198">무엇보다 선거구획정위 논의 과정은 투명하게 공개되고 검증되어야 합니다</text:span><text:span text:style-name="T199">. </text:span><text:span text:style-name="T200">참여연대는 획정이 모두 끝난 </text:span><text:span text:style-name="T201">3</text:span><text:span text:style-name="T202">월 </text:span><text:span text:style-name="T203">24</text:span><text:span text:style-name="T204">일</text:span><text:span text:style-name="T205">, </text:span><text:span text:style-name="T206">선거구획정위 회의자료와 속기록 형태의 회의록 등을 정보공개청구 했지만 선관위는 이미 종료된 </text:span><text:span text:style-name="T207">‘</text:span><text:span text:style-name="T208">획정위원회의 공정한 업무수행에 현저한 지장을 받을 우려가 있다</text:span><text:span text:style-name="T209">’</text:span><text:span text:style-name="T210">는 납득하기 어려운 이유로 공청회를 제외한 회의록 전부를 비공개했습니다</text:span><text:span text:style-name="T211">. </text:span><text:span text:style-name="T212">실제 경북 군위</text:span><text:span text:style-name="T213">·</text:span><text:span text:style-name="T214">의성</text:span><text:span text:style-name="T215">·</text:span><text:span text:style-name="T216">청송과 합구된 상주시</text:span><text:span text:style-name="T217">, </text:span><text:span text:style-name="T218">충남 천안과 서울 강서 등 분구 지역에서는 생활권과 행정구역 등을 고려하지 않은 획정이라는 비판 여론이 제기되었는데</text:span><text:span text:style-name="T219">, </text:span><text:span text:style-name="T220">선거구 획정 과정이 투명하게 공개되고 제대로 검증되지 않는다면 위원구성이나 의결 요건 변경 등 어떠한 방안으로도 선거구 획정의 공정성과 과정에 대한 신뢰는 기대하기 어려울 것입니다</text:span><text:span text:style-name="T221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6년 6월 27일 월요일 오후 3:43:1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