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820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0">
      <style:paragraph-properties fo:margin-left="0.556cm" fo:text-indent="-0.556cm" style:snap-to-layout-grid="false"/>
    </style:style>
    <style:style style:family="text" style:name="T28">
      <style:text-properties fo:font-size="14.0pt" style:font-name="휴먼명조" style:font-name-asian="휴먼명조" style:font-size-asian="14.0pt"/>
    </style:style>
    <style:style style:family="text" style:name="T2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0">
      <style:text-properties fo:font-size="14.0pt" style:font-name="휴먼명조" style:font-name-asian="휴먼명조" style:font-size-asian="14.0pt"/>
    </style:style>
    <style:style style:family="text" style:name="T3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2">
      <style:text-properties fo:font-size="14.0pt" style:font-name="휴먼명조" style:font-name-asian="휴먼명조" style:font-size-asian="14.0pt"/>
    </style:style>
    <style:style style:family="text" style:name="T3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17" style:parent-style-name="0">
      <style:paragraph-properties fo:margin-left="0.559cm" fo:text-indent="-0.559cm" style:snap-to-layout-grid="false"/>
    </style:style>
    <style:style style:family="paragraph" style:name="P18" style:parent-style-name="0">
      <style:paragraph-properties fo:margin-left="0.551cm" fo:text-indent="-0.551cm" style:snap-to-layout-grid="false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8">
      <style:text-properties fo:font-size="14.0pt" style:font-name="바탕" style:font-name-asian="휴먼명조" style:font-size-asian="14.0pt"/>
    </style:style>
    <style:style style:family="text" style:name="T5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19" style:parent-style-name="0">
      <style:paragraph-properties fo:margin-left="0.586cm" fo:text-indent="-0.586cm" style:snap-to-layout-grid="false"/>
    </style:style>
    <style:style style:family="paragraph" style:name="P20" style:parent-style-name="0">
      <style:paragraph-properties fo:margin-left="0.557cm" fo:text-indent="-0.557cm" style:snap-to-layout-grid="false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59cm" fo:text-indent="-0.559cm" style:snap-to-layout-grid="false"/>
    </style:style>
    <style:style style:family="paragraph" style:name="P22" style:parent-style-name="7">
      <style:paragraph-properties fo:margin-left="0.656cm" fo:text-indent="-0.656cm" style:snap-to-layout-grid="false"/>
    </style:style>
    <style:style style:family="text" style:name="T81">
      <style:text-properties fo:font-size="14.0pt" style:font-name="바탕" style:font-name-asian="휴먼명조" style:font-size-asian="14.0pt"/>
    </style:style>
    <style:style style:family="text" style:name="T82">
      <style:text-properties fo:font-size="14.0pt" fo:font-weight="bold" fo:letter-spacing="-2.5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2.5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2.5pt" style:font-name="바탕" style:font-name-asian="휴먼명조" style:font-size-asian="14.0pt" style:font-weight-asian="bold"/>
    </style:style>
    <style:style style:family="paragraph" style:name="P23" style:parent-style-name="0">
      <style:paragraph-properties fo:margin-left="0.459cm" fo:text-indent="-0.459cm" style:snap-to-layout-grid="false"/>
    </style:style>
    <style:style style:family="paragraph" style:name="P24" style:parent-style-name="0">
      <style:paragraph-properties fo:margin-left="0.459cm" fo:text-indent="-0.459cm" style:snap-to-layout-grid="false"/>
    </style:style>
    <style:style style:family="text" style:name="T87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88">
      <style:text-properties fo:font-size="12.5pt" style:font-name="휴먼명조" style:font-name-asian="휴먼명조" style:font-size-asian="12.5pt"/>
    </style:style>
    <style:style style:family="text" style:name="T89">
      <style:text-properties fo:font-size="12.5pt" fo:font-weight="bold" fo:letter-spacing="-0.9pt" style:font-name="바탕" style:font-name-asian="휴먼명조" style:font-size-asian="12.5pt" style:font-weight-asian="bold"/>
    </style:style>
    <style:style style:family="paragraph" style:name="P25" style:parent-style-name="0">
      <style:paragraph-properties fo:margin-left="0.459cm" fo:text-indent="-0.459cm" style:snap-to-layout-grid="false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6" style:parent-style-name="0">
      <style:paragraph-properties fo:margin-left="0.459cm" fo:text-indent="-0.459cm" style:snap-to-layout-grid="false"/>
    </style:style>
    <style:style style:family="paragraph" style:name="P27" style:parent-style-name="0">
      <style:paragraph-properties fo:margin-left="0.459cm" fo:text-indent="-0.459cm" style:snap-to-layout-grid="false"/>
    </style:style>
    <style:style style:family="paragraph" style:name="P28" style:parent-style-name="0">
      <style:paragraph-properties fo:margin-left="0.459cm" fo:text-indent="-0.459cm" style:snap-to-layout-grid="false"/>
    </style:style>
    <style:style style:family="text" style:name="T91">
      <style:text-properties fo:font-size="12.5pt" style:font-name="휴먼명조" style:font-name-asian="휴먼명조" style:font-size-asian="12.5pt"/>
    </style:style>
    <style:style style:family="text" style:name="T92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93">
      <style:text-properties fo:font-size="12.5pt" style:font-name="휴먼명조" style:font-name-asian="휴먼명조" style:font-size-asian="12.5pt"/>
    </style:style>
    <style:style style:family="paragraph" style:name="P29" style:parent-style-name="0">
      <style:paragraph-properties fo:margin-left="0.459cm" fo:text-indent="-0.459cm" style:snap-to-layout-grid="false"/>
    </style:style>
    <style:style style:family="paragraph" style:name="P30" style:parent-style-name="0">
      <style:paragraph-properties fo:margin-left="0.513cm" fo:text-indent="-0.513cm" style:snap-to-layout-grid="false"/>
    </style:style>
    <style:style style:family="text" style:name="T94">
      <style:text-properties fo:font-size="12.5pt" style:font-name="휴먼명조" style:font-name-asian="휴먼명조" style:font-size-asian="12.5pt"/>
    </style:style>
    <style:style style:family="text" style:name="T95">
      <style:text-properties fo:font-size="12.5pt" fo:font-weight="bold" fo:letter-spacing="-1.3pt" style:font-name="바탕" style:font-name-asian="휴먼명조" style:font-size-asian="12.5pt" style:font-weight-asian="bold"/>
    </style:style>
    <style:style style:family="text" style:name="T96">
      <style:text-properties fo:font-size="12.5pt" style:font-name="휴먼명조" style:font-name-asian="휴먼명조" style:font-size-asian="12.5pt"/>
    </style:style>
    <style:style style:family="text" style:name="T97">
      <style:text-properties fo:font-size="12.5pt" fo:font-weight="bold" fo:letter-spacing="-1.3pt" style:font-name="바탕" style:font-name-asian="휴먼명조" style:font-size-asian="12.5pt" style:font-weight-asian="bold"/>
    </style:style>
    <style:style style:family="text" style:name="T98">
      <style:text-properties fo:font-size="12.5pt" style:font-name="휴먼명조" style:font-name-asian="휴먼명조" style:font-size-asian="12.5pt"/>
    </style:style>
    <style:style style:family="text" style:name="T99">
      <style:text-properties fo:font-size="12.5pt" fo:font-weight="bold" fo:letter-spacing="-1.3pt" style:font-name="바탕" style:font-name-asian="휴먼명조" style:font-size-asian="12.5pt" style:font-weight-asian="bold"/>
    </style:style>
    <style:style style:family="text" style:name="T100">
      <style:text-properties fo:font-size="12.5pt" style:font-name="휴먼명조" style:font-name-asian="휴먼명조" style:font-size-asian="12.5pt"/>
    </style:style>
    <style:style style:family="paragraph" style:name="P31" style:parent-style-name="0">
      <style:paragraph-properties fo:margin-left="0.459cm" fo:text-indent="-0.459cm" style:snap-to-layout-grid="false"/>
    </style:style>
    <style:style style:family="paragraph" style:name="P32" style:parent-style-name="0">
      <style:paragraph-properties fo:margin-left="0.509cm" fo:text-indent="-0.509cm" style:snap-to-layout-grid="false"/>
    </style:style>
    <style:style style:family="text" style:name="T101">
      <style:text-properties fo:font-size="12.5pt" style:font-name="휴먼명조" style:font-name-asian="휴먼명조" style:font-size-asian="12.5pt"/>
    </style:style>
    <style:style style:family="text" style:name="T102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03">
      <style:text-properties fo:font-size="12.5pt" style:font-name="휴먼명조" style:font-name-asian="휴먼명조" style:font-size-asian="12.5pt"/>
    </style:style>
    <style:style style:family="text" style:name="T104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05">
      <style:text-properties fo:font-size="12.5pt" style:font-name="휴먼명조" style:font-name-asian="휴먼명조" style:font-size-asian="12.5pt"/>
    </style:style>
    <style:style style:family="text" style:name="T106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07">
      <style:text-properties fo:font-size="12.5pt" style:font-name="휴먼명조" style:font-name-asian="휴먼명조" style:font-size-asian="12.5pt"/>
    </style:style>
    <style:style style:family="text" style:name="T108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09">
      <style:text-properties fo:font-size="12.5pt" style:font-name="휴먼명조" style:font-name-asian="휴먼명조" style:font-size-asian="12.5pt"/>
    </style:style>
    <style:style style:family="text" style:name="T110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11">
      <style:text-properties fo:font-size="12.5pt" style:font-name="휴먼명조" style:font-name-asian="휴먼명조" style:font-size-asian="12.5pt"/>
    </style:style>
    <style:style style:family="text" style:name="T112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13">
      <style:text-properties fo:font-size="12.5pt" style:font-name="휴먼명조" style:font-name-asian="휴먼명조" style:font-size-asian="12.5pt"/>
    </style:style>
    <style:style style:family="text" style:name="T114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15">
      <style:text-properties fo:font-size="12.5pt" style:font-name="휴먼명조" style:font-name-asian="휴먼명조" style:font-size-asian="12.5pt"/>
    </style:style>
    <style:style style:family="text" style:name="T116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17">
      <style:text-properties fo:font-size="12.5pt" style:font-name="휴먼명조" style:font-name-asian="휴먼명조" style:font-size-asian="12.5pt"/>
    </style:style>
    <style:style style:family="paragraph" style:name="P33" style:parent-style-name="0">
      <style:paragraph-properties fo:margin-left="0.459cm" fo:text-indent="-0.459cm" style:snap-to-layout-grid="false"/>
    </style:style>
    <style:style style:family="paragraph" style:name="P34" style:parent-style-name="0">
      <style:paragraph-properties fo:margin-left="0.459cm" fo:text-indent="-0.459cm" style:snap-to-layout-grid="false"/>
    </style:style>
    <style:style style:family="text" style:name="T118">
      <style:text-properties fo:font-size="12.5pt" style:font-name="휴먼명조" style:font-name-asian="휴먼명조" style:font-size-asian="12.5pt"/>
    </style:style>
    <style:style style:family="text" style:name="T119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20">
      <style:text-properties fo:font-size="12.5pt" style:font-name="휴먼명조" style:font-name-asian="휴먼명조" style:font-size-asian="12.5pt"/>
    </style:style>
    <style:style style:family="paragraph" style:name="P35" style:parent-style-name="0">
      <style:paragraph-properties fo:margin-left="0.774cm" fo:text-indent="-0.774cm" style:snap-to-layout-grid="false"/>
    </style:style>
    <style:style style:family="text" style:name="T121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22">
      <style:text-properties fo:font-size="12.5pt" style:font-name="바탕" style:font-name-asian="휴먼명조" style:font-size-asian="12.5pt"/>
    </style:style>
    <style:style style:family="text" style:name="T123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24">
      <style:text-properties fo:font-size="12.5pt" style:font-name="휴먼명조" style:font-name-asian="휴먼명조" style:font-size-asian="12.5pt"/>
    </style:style>
    <style:style style:family="paragraph" style:name="P36" style:parent-style-name="0">
      <style:paragraph-properties fo:margin-left="0.774cm" fo:text-indent="-0.774cm" style:snap-to-layout-grid="false"/>
    </style:style>
    <style:style style:family="text" style:name="T125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26">
      <style:text-properties fo:font-size="12.5pt" style:font-name="바탕" style:font-name-asian="휴먼명조" style:font-size-asian="12.5pt"/>
    </style:style>
    <style:style style:family="text" style:name="T127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28">
      <style:text-properties fo:font-size="12.5pt" style:font-name="휴먼명조" style:font-name-asian="휴먼명조" style:font-size-asian="12.5pt"/>
    </style:style>
    <style:style style:family="paragraph" style:name="P37" style:parent-style-name="0">
      <style:paragraph-properties fo:margin-left="0.774cm" fo:text-indent="-0.774cm" style:snap-to-layout-grid="false"/>
    </style:style>
    <style:style style:family="text" style:name="T129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30">
      <style:text-properties fo:font-size="12.5pt" style:font-name="바탕" style:font-name-asian="휴먼명조" style:font-size-asian="12.5pt"/>
    </style:style>
    <style:style style:family="text" style:name="T131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32">
      <style:text-properties fo:font-size="12.5pt" style:font-name="휴먼명조" style:font-name-asian="휴먼명조" style:font-size-asian="12.5pt"/>
    </style:style>
    <style:style style:family="text" style:name="T133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34">
      <style:text-properties fo:font-size="12.5pt" style:font-name="휴먼명조" style:font-name-asian="휴먼명조" style:font-size-asian="12.5pt"/>
    </style:style>
    <style:style style:family="paragraph" style:name="P38" style:parent-style-name="0">
      <style:paragraph-properties fo:margin-left="0.459cm" fo:text-indent="-0.459cm" style:snap-to-layout-grid="false"/>
    </style:style>
    <style:style style:family="text" style:name="T135">
      <style:text-properties fo:font-size="12.5pt" fo:font-weight="bold" fo:letter-spacing="-0.9pt" style:font-name="바탕" style:font-name-asian="휴먼명조" style:font-size-asian="12.5pt" style:font-weight-asian="bold"/>
    </style:style>
    <style:style style:family="paragraph" style:name="P39" style:parent-style-name="0">
      <style:paragraph-properties fo:margin-left="0.459cm" fo:text-indent="-0.459cm" style:snap-to-layout-grid="false"/>
    </style:style>
    <style:style style:family="text" style:name="T136">
      <style:text-properties fo:font-size="12.5pt" style:font-name="휴먼명조" style:font-name-asian="휴먼명조" style:font-size-asian="12.5pt"/>
    </style:style>
    <style:style style:family="text" style:name="T137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38">
      <style:text-properties fo:font-size="12.5pt" style:font-name="휴먼명조" style:font-name-asian="휴먼명조" style:font-size-asian="12.5pt"/>
    </style:style>
    <style:style style:family="text" style:name="T139">
      <style:text-properties fo:font-size="12.5pt" fo:font-weight="bold" fo:letter-spacing="-0.9pt" style:font-name="바탕" style:font-name-asian="휴먼명조" style:font-size-asian="12.5pt" style:font-weight-asian="bold"/>
    </style:style>
    <style:style style:family="text" style:name="T140">
      <style:text-properties fo:font-size="12.5pt" style:font-name="휴먼명조" style:font-name-asian="휴먼명조" style:font-size-asian="12.5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 </text:span><text:span text:style-name="T10">담당 </text:span><text:span text:style-name="T11">: </text:span><text:span text:style-name="T12">이선미 팀장 </text:span><text:span text:style-name="T13">02-725-7104 aimons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</text:span><text:span text:style-name="T18">선거여론조사공정심의위에 응답자 민감정보 자료제출 요구 공개질의 발송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6. 4. 6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자료</text:span></text:p></table:table-cell></table:table-row></table:table></draw:text-box></draw:frame></text:p>
      <text:p text:style-name="P12"><draw:frame draw:style-name="fr2" draw:z-index="0" svg:width="14.920cm" svg:x="0.000cm" svg:y="-2.820cm" text:anchor-type="as-char"><draw:text-box fo:min-height="2.82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선거여론조사공정심의위에 응답자 민감정보 자료제출 요구 관련 공개질의서 발송</text:span></text:p><text:p text:style-name="P14"><text:span text:style-name="T27">여론조사의 공정성과 무관한 자료 제출 요구하는 이유 질의</text:span></text:p></table:table-cell></table:table-row></table:table></draw:text-box></draw:frame></text:p>
      <text:p text:style-name="P15"/>
      <text:p text:style-name="P16"><text:span text:style-name="T28">1. </text:span><text:span text:style-name="T29">참여연대 의정감시센터는 오늘</text:span><text:span text:style-name="T30">(4/6), </text:span><text:span text:style-name="T31">중앙선거여론조사공정심의위원회</text:span><text:span text:style-name="T32">(</text:span><text:span text:style-name="T33">이하 심의위원회</text:span><text:span text:style-name="T34">)</text:span><text:span text:style-name="T35">에 공문을 보내</text:span><text:span text:style-name="T36">, </text:span><text:span text:style-name="T37">여론조사에 응답한 피조사자의 전화번호와 응답데이터가 연결된 </text:span><text:span text:style-name="T38">DB </text:span><text:span text:style-name="T39">제출을 조사기관에 요구한 이유에 대해 공개 질의했다</text:span><text:span text:style-name="T40">.</text:span><text:span text:style-name="T41"> </text:span></text:p>
      <text:p text:style-name="P17"/>
      <text:p text:style-name="P18"><text:span text:style-name="T42">2. </text:span><text:span text:style-name="T43">참여연대는 최근 각급의 심의위원회가 선거법 </text:span><text:span text:style-name="T44">108</text:span><text:span text:style-name="T45">조를 근거로 여론조사기관에 관련 자료를 요구하면서 피조사자의 전화번호와 그 응답데이터가 연결된 </text:span><text:span text:style-name="T46">DB </text:span><text:span text:style-name="T47">제출을 요구하고 있음을 확인하였다</text:span><text:span text:style-name="T48">. </text:span><text:span text:style-name="T49">참여연대는 심의위원회가 요구한 응답자의 전화번호</text:span><text:span text:style-name="T50">, </text:span><text:span text:style-name="T51">응답데이터가 연결된 </text:span><text:span text:style-name="T52">DB</text:span><text:span text:style-name="T53">는 여론조사의 정확성이나 공정성과 무관하게 개인의 정치 성향과 지지후보를 파악할 수 있는 자료로</text:span><text:span text:style-name="T54">, </text:span><text:span text:style-name="T55">민감정보에 해당한다고 판단하였다</text:span><text:span text:style-name="T56">. </text:span><text:span text:style-name="T57">이에 참여연대는 </text:span><text:span text:style-name="T58">△</text:span><text:span text:style-name="T59">응답한 전화번호와 그 응답데이터가 연결된 </text:span><text:span text:style-name="T60">DB</text:span><text:span text:style-name="T61">를 요구하는 이유가 무엇인지</text:span><text:span text:style-name="T62">, </text:span><text:span text:style-name="T63">△</text:span><text:span text:style-name="T64">해당 자료를 요구하는 것은 정치사상의 자유와 양심의 자유 등을 침해하는 것이라고 판단</text:span><text:span text:style-name="T65">, </text:span><text:span text:style-name="T66">이에 대한 입장은 무엇인지</text:span><text:span text:style-name="T67">, </text:span><text:span text:style-name="T68">△</text:span><text:span text:style-name="T69">이러한 자료제출 요구를 중단해야 한다고 판단</text:span><text:span text:style-name="T70">, </text:span><text:span text:style-name="T71">이에 대한 입장은 무엇인지 질의하였다</text:span><text:span text:style-name="T72">.</text:span><text:span text:style-name="T73"> </text:span></text:p>
      <text:p text:style-name="P19"/>
      <text:p text:style-name="P20"><text:span text:style-name="T74">3. </text:span><text:span text:style-name="T75">참여연대는 정치사상의 자유와 비밀투표의 자유</text:span><text:span text:style-name="T76">, </text:span><text:span text:style-name="T77">프라이버시권을 침해하는 심의위원회의 부당한 자료 제출요구를 즉각 중단해야 한다고 밝혔다</text:span><text:span text:style-name="T78">. </text:span><text:span text:style-name="T79">끝</text:span><text:span text:style-name="T80">. </text:span></text:p>
      <text:p text:style-name="P21"/>
      <text:p text:style-name="P22"><text:span text:style-name="T81">▣ </text:span><text:span text:style-name="T82">별첨 </text:span><text:span text:style-name="T83">: ‘</text:span><text:span text:style-name="T84">선거여론조사 응답자 전화번호와 응답데이터 요구 관련 공개질의</text:span><text:span text:style-name="T85">’ </text:span><text:span text:style-name="T86">공문</text:span></text:p>
      <text:p text:style-name="P23"/>
      <text:p text:style-name="P24"><text:span text:style-name="T87">수신 </text:span><text:span text:style-name="T88">: </text:span><text:span text:style-name="T89">중앙선거여론조사공정심의위원회</text:span></text:p>
      <text:p text:style-name="P25"><text:span text:style-name="T90">선거여론조사 응답자 전화번호와 응답데이터 요구 관련 공개질의</text:span></text:p>
      <text:p text:style-name="P26"/>
      <text:p text:style-name="P27"/>
      <text:p text:style-name="P28"><text:span text:style-name="T91">1. </text:span><text:span text:style-name="T92">안녕하십니까</text:span><text:span text:style-name="T93">?</text:span></text:p>
      <text:p text:style-name="P29"/>
      <text:p text:style-name="P30"><text:span text:style-name="T94">2. </text:span><text:span text:style-name="T95">참여연대는 최근 각급 선거여론조사공정심의위원회가 공직선거법 제</text:span><text:span text:style-name="T96">108</text:span><text:span text:style-name="T97">조를 근거로</text:span><text:span text:style-name="T98">, </text:span><text:span text:style-name="T99">선거 관련 여론조사기관들에 여론조사자료를 요구하면서 여론조사에 응답한 전화번호와 그 응답데이터가 연결된 데이터베이스의 제출을 요구하고 있음을 확인했습니다</text:span><text:span text:style-name="T100">.</text:span></text:p>
      <text:p text:style-name="P31"/>
      <text:p text:style-name="P32"><text:span text:style-name="T101">3. </text:span><text:span text:style-name="T102">선거여론조사공정심의위는 선거에 관한 여론조사가 이 법 또는 선거여론조사기준을 위반하였는지 여부 등에 대해 심의할 권한을 가지고 있고</text:span><text:span text:style-name="T103">, </text:span><text:span text:style-name="T104">이를 위해 필요한 자료를 여론조사기관에 요구할 수 있습니다</text:span><text:span text:style-name="T105">. </text:span><text:span text:style-name="T106">그러나 응답 전화번호와 응답데이터가 연결된 데이터베이스는 해당 전화번호를 사용하는 사람이 어느 정당과 어느 후보를 지지하는지 등을 파악할 수 있는 자료입니다</text:span><text:span text:style-name="T107">. </text:span><text:span text:style-name="T108">이 같은 정보는 여론조사의 정확성이나 공정성과 무관하게 각 전화번호의 이용자인 개인의 정치 성향과 지지후보자 등을 구체적으로 보여주는 자료이며</text:span><text:span text:style-name="T109">, </text:span><text:span text:style-name="T110">어느 후보에게 투표할지 알 수 있게 하는 민감정보입니다</text:span><text:span text:style-name="T111">. </text:span><text:span text:style-name="T112">이 같은 심의위의 요구사항은 헌법이 보장하는 정치사상의 자유와 비밀투표의 자유</text:span><text:span text:style-name="T113">, </text:span><text:span text:style-name="T114">프라이버시권 등을 침해하는 행위라고 판단합니다</text:span><text:span text:style-name="T115">. </text:span><text:span text:style-name="T116">당장 제공요구를 중단해야 합니다</text:span><text:span text:style-name="T117">. </text:span></text:p>
      <text:p text:style-name="P33"/>
      <text:p text:style-name="P34"><text:span text:style-name="T118">4. </text:span><text:span text:style-name="T119">이에 다음과 같은 사항을 질의하니 신속히 답해줄 것을 요청합니다</text:span><text:span text:style-name="T120">. </text:span></text:p>
      <text:p text:style-name="P35"><text:span text:style-name="T121"> </text:span><text:span text:style-name="T122">△ </text:span><text:span text:style-name="T123">응답한 전화번호와 그 응답데이터가 연결된 데이터베이스를 요구하는 이유가 무엇인가</text:span><text:span text:style-name="T124">? </text:span></text:p>
      <text:p text:style-name="P36"><text:span text:style-name="T125"> </text:span><text:span text:style-name="T126">△ </text:span><text:span text:style-name="T127">응답한 전화번호와 그 응답데이터가 연결된 데이터베이스를 요구하는 것은 응답자의 정치사상의 자유와 양심의 자유 등을 침해하는 것이라 판단하는데 이에 대한 입장은 무엇인가</text:span><text:span text:style-name="T128">? </text:span></text:p>
      <text:p text:style-name="P37"><text:span text:style-name="T129"> </text:span><text:span text:style-name="T130">△ </text:span><text:span text:style-name="T131">응답한 전화번호와 그 응답데이터가 연결된 데이터베이스 기관에 요구하는 행위를 중단해야 한다고 판단하는데</text:span><text:span text:style-name="T132">, </text:span><text:span text:style-name="T133">이에 대한 입장은 무엇인가</text:span><text:span text:style-name="T134">? </text:span></text:p>
      <text:p text:style-name="P38"><text:span text:style-name="T135"> </text:span></text:p>
      <text:p text:style-name="P39"><text:span text:style-name="T136">5. </text:span><text:span text:style-name="T137">다시 한 번 신속한 답변을 요청합니다</text:span><text:span text:style-name="T138">. </text:span><text:span text:style-name="T139">끝</text:span><text:span text:style-name="T140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6년 4월 6일 수요일 오후 2:33:40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