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1">
      <style:text-properties fo:font-size="11.0pt" style:font-name="HCI Hollyhock" style:font-name-asian="휴먼고딕" style:font-size-asian="11.0pt"/>
    </style:style>
    <style:style style:family="text" style:name="T2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3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ext" style:name="T2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8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9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30">
      <style:text-properties fo:font-size="21.0pt" fo:font-weight="bold" fo:letter-spacing="-4.0pt" style:font-name="바탕" style:font-name-asian="한양견고딕" style:font-size-asian="21.0pt" style:font-weight-asian="bold"/>
    </style:style>
    <style:style style:family="text" style:name="T31">
      <style:text-properties fo:font-size="21.0pt" style:font-name="한양견고딕" style:font-name-asian="한양견고딕" style:font-size-asian="21.0pt"/>
    </style:style>
    <style:style style:family="text" style:name="T32">
      <style:text-properties fo:font-size="21.0pt" fo:font-weight="bold" fo:letter-spacing="-4.0pt" style:font-name="바탕" style:font-name-asian="한양견고딕" style:font-size-asian="21.0pt" style:font-weight-asian="bold"/>
    </style:style>
    <style:style style:family="text" style:name="T33">
      <style:text-properties fo:font-size="21.0pt" style:font-name="한양견고딕" style:font-name-asian="한양견고딕" style:font-size-asian="21.0pt"/>
    </style:style>
    <style:style style:family="text" style:name="T34">
      <style:text-properties fo:font-size="21.0pt" fo:font-weight="bold" fo:letter-spacing="-4.0pt" style:font-name="바탕" style:font-name-asian="한양견고딕" style:font-size-asian="21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5">
      <style:text-properties fo:font-size="17.0pt" fo:font-weight="bold" fo:letter-spacing="-2.9pt" style:font-name="바탕" style:font-name-asian="한양견고딕" style:font-size-asian="17.0pt" style:font-weight-asian="bold"/>
    </style:style>
    <style:style style:family="text" style:name="T36">
      <style:text-properties fo:font-size="17.0pt" style:font-name="한양견고딕" style:font-name-asian="한양견고딕" style:font-size-asian="17.0pt"/>
    </style:style>
    <style:style style:family="text" style:name="T37">
      <style:text-properties fo:font-size="17.0pt" fo:font-weight="bold" fo:letter-spacing="-2.9pt" style:font-name="바탕" style:font-name-asian="한양견고딕" style:font-size-asian="17.0pt" style:font-weight-asian="bold"/>
    </style:style>
    <style:style style:family="text" style:name="T38">
      <style:text-properties fo:font-size="17.0pt" style:font-name="한양견고딕" style:font-name-asian="한양견고딕" style:font-size-asian="17.0pt"/>
    </style:style>
    <style:style style:family="text" style:name="T39">
      <style:text-properties fo:font-size="17.0pt" style:font-name="바탕" style:font-name-asian="한양견고딕" style:font-size-asian="17.0pt"/>
    </style:style>
    <style:style style:family="text" style:name="T40">
      <style:text-properties fo:font-size="17.0pt" style:font-name="한양견고딕" style:font-name-asian="한양견고딕" style:font-size-asian="17.0pt"/>
    </style:style>
    <style:style style:family="text" style:name="T41">
      <style:text-properties fo:font-size="17.0pt" fo:font-weight="bold" fo:letter-spacing="-2.9pt" style:font-name="바탕" style:font-name-asian="한양견고딕" style:font-size-asian="17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42">
      <style:text-properties fo:font-size="17.0pt" fo:font-weight="bold" fo:letter-spacing="-1.7pt" style:font-name="바탕" style:font-name-asian="한양견고딕" style:font-size-asian="17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930cm"/>
    </style:style>
    <style:style style:family="paragraph" style:name="P16" style:parent-style-name="2">
      <style:paragraph-properties fo:line-height="150%" fo:margin-left="0.548cm" fo:text-indent="-0.548cm" style:snap-to-layout-grid="false"/>
    </style:style>
    <style:style style:family="paragraph" style:name="P17" style:parent-style-name="0">
      <style:paragraph-properties fo:margin-left="0.653cm" fo:text-indent="-0.653cm" style:snap-to-layout-grid="false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fo:margin-left="0.595cm" fo:text-indent="-0.595cm" style:snap-to-layout-grid="false"/>
    </style:style>
    <style:style style:family="paragraph" style:name="P19" style:parent-style-name="0">
      <style:paragraph-properties fo:margin-left="0.559cm" fo:text-indent="-0.559cm" style:snap-to-layout-grid="false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0.568cm" fo:text-indent="-0.568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의정감시센터</text:span><text:span text:style-name="T8"> </text:span><text:span text:style-name="T9">(</text:span><text:span text:style-name="T10">담당 </text:span><text:span text:style-name="T11">: </text:span><text:span text:style-name="T12">이선미 간사 </text:span><text:span text:style-name="T13">02-725-7104 aw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성명</text:span><text:span text:style-name="T17">] </text:span><text:span text:style-name="T18">정의화 의장</text:span><text:span text:style-name="T19">, ‘</text:span><text:span text:style-name="T20">국가비상사태</text:span><text:span text:style-name="T21">’ </text:span><text:span text:style-name="T22">판단 근거부터 밝혀라</text:span></text:p></table:table-cell></table:table-row><table:table-row table:style-name="T1.R4"><table:table-cell table:style-name="T1.R4_C0"><text:p text:style-name="P8"><text:span text:style-name="T23">날    짜</text:span></text:p></table:table-cell><table:table-cell table:style-name="T1.R4_C1"><text:p text:style-name="P9"><text:span text:style-name="T24">2016. 2. 23. (</text:span><text:span text:style-name="T25">총 </text:span><text:span text:style-name="T26">1 </text:span><text:span text:style-name="T27">쪽</text:span><text:span text:style-name="T28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9">성명</text:span></text:p></table:table-cell></table:table-row></table:table></draw:text-box></draw:frame></text:p>
      <text:p text:style-name="P12"><draw:frame draw:style-name="fr2" draw:z-index="0" svg:width="14.920cm" svg:x="0.000cm" svg:y="-2.930cm" text:anchor-type="as-char"><draw:text-box fo:min-height="2.930cm"><table:table table:name="T2" table:style-name="T2" text:anchor-type="paragraph"><table:table-column table:style-name="T2.C67"/><table:table-row table:style-name="T2.R1"><table:table-cell table:style-name="T2.R1_C0"><text:p text:style-name="P13"><text:span text:style-name="T30">정의화 의장</text:span><text:span text:style-name="T31">, ‘</text:span><text:span text:style-name="T32">국가비상사태</text:span><text:span text:style-name="T33">’ </text:span><text:span text:style-name="T34">판단 근거부터 밝혀라</text:span></text:p><text:p text:style-name="P14"><text:span text:style-name="T35">정 의장의 직권상정 방침</text:span><text:span text:style-name="T36">, </text:span><text:span text:style-name="T37">국회 토론 강제 중단하는 반</text:span><text:span text:style-name="T38">(</text:span><text:span text:style-name="T39">反</text:span><text:span text:style-name="T40">)</text:span><text:span text:style-name="T41">의회적 조치</text:span></text:p><text:p text:style-name="P15"><text:span text:style-name="T42">의회민주주의 훼손하는 직권상정 시도 즉각 중단하라</text:span></text:p></table:table-cell></table:table-row></table:table></draw:text-box></draw:frame></text:p>
      <text:p text:style-name="P16"/>
      <text:p text:style-name="P17"><text:span text:style-name="T43">1. </text:span><text:span text:style-name="T44">정의화 국회의장이 현재를 </text:span><text:span text:style-name="T45">‘</text:span><text:span text:style-name="T46">전시</text:span><text:span text:style-name="T47">·</text:span><text:span text:style-name="T48">사변에 준하는 국가비상사태의 경우</text:span><text:span text:style-name="T49">’</text:span><text:span text:style-name="T50">로 판단하고</text:span><text:span text:style-name="T51">, </text:span><text:span text:style-name="T52">테러방지법 직권상정 방침을 밝혔다</text:span><text:span text:style-name="T53">. </text:span><text:span text:style-name="T54">테러방지법 강행 처리 전에</text:span><text:span text:style-name="T55">, </text:span><text:span text:style-name="T56">정의화 의장은 지금이 어떠한 이유로 국가비상사태라 판단하는지 그 근거를 국민들 앞에 설명해야 한다</text:span><text:span text:style-name="T57">. </text:span><text:span text:style-name="T58">설사 지금이 비상사태라고 할지라도</text:span><text:span text:style-name="T59">, </text:span><text:span text:style-name="T60">이처럼 논란이 많은 테러방지법 처리가 비상사태를 해결할 우선 과제인지 국민들에게 납득할 만한 설명을 해야 할 것이다</text:span><text:span text:style-name="T61">. </text:span></text:p>
      <text:p text:style-name="P18"/>
      <text:p text:style-name="P19"><text:span text:style-name="T62">2. </text:span><text:span text:style-name="T63">국회가 입법권을 갖는 의회민주주의 국가에서 원내교섭단체의 합리적 토론을 강제로 중단하는 비의회적인 조치를 취할 때는 이에 합당한 충분한 근거가 있어야 한다</text:span><text:span text:style-name="T64">. </text:span><text:span text:style-name="T65">의회민주주의를 수호해야 할 국회의장이 이를 훼손한다면 과연 누가 국민의 헌법적 권한을 지킬 수 있을 것인가</text:span><text:span text:style-name="T66">? </text:span><text:span text:style-name="T67">테러방지법은 반인권적 조항 때문에 폐지가 요구되는 법안이다</text:span><text:span text:style-name="T68">. </text:span><text:span text:style-name="T69">합리적인 토론을 제한하고 정상적인 법안처리 과정을 막는 의장의 직권상정 시도는 즉각 중단되어야 한다</text:span><text:span text:style-name="T70">. </text:span><text:span text:style-name="T71">끝</text:span><text:span text:style-name="T72">. </text:span></text:p>
      <text:p text:style-name="P20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283</meta:generator>
    <meta:creation-date>2006년 2월 23일 목요일 오후 7:58:37</meta:creation-date>
    <dc:title>보도자료서식</dc:title>
    <dc:creator/>
    <dc:date>2016년 2월 23일 화요일 오후 4:35:04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