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2.0pt" fo:font-weight="bold" fo:letter-spacing="-2.4pt" style:font-name="바탕" style:font-name-asian="한양견고딕" style:font-size-asian="22.0pt" style:font-weight-asian="bold"/>
    </style:style>
    <style:style style:family="text" style:name="T27">
      <style:text-properties fo:font-size="16.0pt" fo:font-weight="bold" fo:letter-spacing="-2.2pt" style:font-name="바탕" style:font-name-asian="한양견고딕" style:font-size-asian="16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8">
      <style:text-properties fo:font-size="17.0pt" style:font-name="한양견고딕" style:font-name-asian="한양견고딕" style:font-size-asian="17.0pt"/>
    </style:style>
    <style:style style:family="text" style:name="T29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text" style:name="T30">
      <style:text-properties fo:font-size="17.0pt" style:font-name="한양견고딕" style:font-name-asian="한양견고딕" style:font-size-asian="17.0pt"/>
    </style:style>
    <style:style style:family="text" style:name="T31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2">
      <style:text-properties fo:font-size="17.0pt" fo:font-weight="bold" fo:letter-spacing="-2.0pt" style:font-name="바탕" style:font-name-asian="한양견고딕" style:font-size-asian="17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814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581cm" fo:text-indent="-0.581cm" style:snap-to-layout-grid="false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style:font-name="바탕" style:font-name-asian="휴먼명조" style:font-size-asian="14.0pt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style:font-name="바탕" style:font-name-asian="휴먼명조" style:font-size-asian="14.0pt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style:font-name="바탕" style:font-name-asian="휴먼명조" style:font-size-asian="14.0pt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style:font-name="바탕" style:font-name-asian="휴먼명조" style:font-size-asian="14.0pt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fo:margin-left="0.570cm" fo:text-indent="-0.570cm" style:snap-to-layout-grid="false"/>
    </style:style>
    <style:style style:family="paragraph" style:name="P19" style:parent-style-name="7">
      <style:paragraph-properties fo:margin-left="0.570cm" fo:text-indent="-0.570cm" style:snap-to-layout-grid="false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바탕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fo:margin-left="0.570cm" fo:text-indent="-0.570cm" style:snap-to-layout-grid="false"/>
    </style:style>
    <style:style style:family="paragraph" style:name="P21" style:parent-style-name="7">
      <style:paragraph-properties fo:margin-left="0.555cm" fo:text-indent="-0.555cm" style:snap-to-layout-grid="false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style:font-name="바탕" style:font-name-asian="휴먼명조" style:font-size-asian="14.0pt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style:font-name="바탕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style:font-name="바탕" style:font-name-asian="휴먼명조" style:font-size-asian="14.0pt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style:font-name="바탕" style:font-name-asian="휴먼명조" style:font-size-asian="14.0pt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style:font-name="바탕" style:font-name-asian="휴먼명조" style:font-size-asian="14.0pt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style:font-name="바탕" style:font-name-asian="휴먼명조" style:font-size-asian="14.0pt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style:font-name="바탕" style:font-name-asian="휴먼명조" style:font-size-asian="14.0pt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style:font-name="바탕" style:font-name-asian="휴먼명조" style:font-size-asian="14.0pt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style:font-name="바탕" style:font-name-asian="휴먼명조" style:font-size-asian="14.0pt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fo:margin-left="0.570cm" fo:text-indent="-0.570cm" style:snap-to-layout-grid="false"/>
    </style:style>
    <style:style style:family="paragraph" style:name="P23" style:parent-style-name="0">
      <style:paragraph-properties fo:margin-left="0.581cm" fo:text-indent="-0.581cm" style:snap-to-layout-grid="false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, </text:span><text:span text:style-name="T5">사회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 </text:span><text:span text:style-name="T10">담당 </text:span><text:span text:style-name="T11">: </text:span><text:span text:style-name="T12">이선미 간사 </text:span><text:span text:style-name="T13">02-725-7104 aw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</text:span><text:span text:style-name="T18">국회 특수활동비 지출내역 비공개취소 행정심판 기각 부당해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11. 23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자료</text:span></text:p></table:table-cell></table:table-row></table:table></draw:text-box></draw:frame></text:p>
      <text:p text:style-name="P12"><draw:frame draw:style-name="fr2" draw:z-index="0" svg:width="14.920cm" svg:x="0.000cm" svg:y="-3.814cm" text:anchor-type="as-char"><draw:text-box fo:min-height="3.814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국회 특수활동비 지출내역 비공개 취소 행정심판 기각 결정 부당해</text:span><text:span text:style-name="T27">  </text:span></text:p><text:p text:style-name="P14"><text:span text:style-name="T28">‘</text:span><text:span text:style-name="T29">지출 내역 공개되면 의정활동 위축된다</text:span><text:span text:style-name="T30">’</text:span><text:span text:style-name="T31">는 사유 납득할 수 없어</text:span></text:p><text:p text:style-name="P15"><text:span text:style-name="T32">특수활동비 제도 개선과 함께 국회 스스로 예산 투명하게 집행해야</text:span></text:p></table:table-cell></table:table-row></table:table></draw:text-box></draw:frame></text:p>
      <text:p text:style-name="P16"/>
      <text:p text:style-name="P17"><text:span text:style-name="T33">1. </text:span><text:span text:style-name="T34">참여연대 의정감시센터</text:span><text:span text:style-name="T35">(</text:span><text:span text:style-name="T36">소장 </text:span><text:span text:style-name="T37">: </text:span><text:span text:style-name="T38">조성대 한신대 교수</text:span><text:span text:style-name="T39">)</text:span><text:span text:style-name="T40">가 지난 </text:span><text:span text:style-name="T41">6</text:span><text:span text:style-name="T42">월 </text:span><text:span text:style-name="T43">23</text:span><text:span text:style-name="T44">일 국회 특수활동비 지출내역 비공개결정취소 행정심판을 제기한 것에 대해</text:span><text:span text:style-name="T45">, </text:span><text:span text:style-name="T46">국회사무처행정심판위원회가 </text:span><text:span text:style-name="T47">10</text:span><text:span text:style-name="T48">월 </text:span><text:span text:style-name="T49">27</text:span><text:span text:style-name="T50">일 기각 결정을 내렸다</text:span><text:span text:style-name="T51">. </text:span><text:span text:style-name="T52">이는 국민의 알권리와 국회 운영의 투명성을 제약하는 부당한 결정이다</text:span><text:span text:style-name="T53">. </text:span><text:span text:style-name="T54">특수활동비에 대해 최소한의 감독 장치가 있어야 한다는 사회적 공감대 속에서도 국회가 내역 공개에 여전히 소극적인 태도로 임하는 것은 매우 실망스럽다</text:span><text:span text:style-name="T55">. </text:span><text:span text:style-name="T56">참여연대는 같은 날 제기한 정보공개거부처분 취소청구 소송에서도 이 문제를 다툴 것이다</text:span><text:span text:style-name="T57">. </text:span></text:p>
      <text:p text:style-name="P18"/>
      <text:p text:style-name="P19"><text:span text:style-name="T58">2. </text:span><text:span text:style-name="T59">국회사무처는 </text:span><text:span text:style-name="T60">△</text:span><text:span text:style-name="T61">국회 특수활동비 집행내역이 공개될 경우 본연의 의정활동과 공정한 업무수행에 지장을 초래할 수 있으며</text:span><text:span text:style-name="T62">, </text:span><text:span text:style-name="T63">△</text:span><text:span text:style-name="T64">국회사무처가 개별적으로 공개문제를 결정하기보다 특수활동비 제도개선 전반의 논의가 선행되어야 하며</text:span><text:span text:style-name="T65">, </text:span><text:span text:style-name="T66">△</text:span><text:span text:style-name="T67">“</text:span><text:span text:style-name="T68">국회 특수활동비 세부지출내역 등</text:span><text:span text:style-name="T69">”</text:span><text:span text:style-name="T70">은 국가안전보장</text:span><text:span text:style-name="T71">․</text:span><text:span text:style-name="T72">국방</text:span><text:span text:style-name="T73">․</text:span><text:span text:style-name="T74">외교관계 등에 관한 것으로서 공개될 경우 국가의 중대한 이익을 현저히 해칠 우려가 있다는 점을 이유로 기각 결정을 하였다</text:span><text:span text:style-name="T75">. </text:span></text:p>
      <text:p text:style-name="P20"/>
      <text:p text:style-name="P21"><text:span text:style-name="T76">3. </text:span><text:span text:style-name="T77">그러나 특수활동비 집행내역 공개로 인해 실질적으로 위축될 수 있는 의정활동이 무엇인지 납득하기 어렵다</text:span><text:span text:style-name="T78">. </text:span><text:span text:style-name="T79">국회 의정활동의 본연의 모습이라고 할 수 있는 법률안 처리</text:span><text:span text:style-name="T80">, </text:span><text:span text:style-name="T81">예결산 심사</text:span><text:span text:style-name="T82">, </text:span><text:span text:style-name="T83">국정감</text:span><text:span text:style-name="T84">․</text:span><text:span text:style-name="T85">조사</text:span><text:span text:style-name="T86">, </text:span><text:span text:style-name="T87">위원회 활동 등은 기본적으로 그 과정을 공개하는 것이 원칙이며</text:span><text:span text:style-name="T88">, </text:span><text:span text:style-name="T89">국회 본연의 의정활동 중 특수활동비 편성 목적에 부합하는 활동이 무엇인지 알기 어렵다</text:span><text:span text:style-name="T90">. </text:span><text:span text:style-name="T91">또한 국회 뿐 아니라 모든 국가기관이 집행내용을 비공개하는 것이 관행이라 하더라도 이는 오히려 개선되어야 할 문제이며</text:span><text:span text:style-name="T92">, </text:span><text:span text:style-name="T93">이 관행을 이유로 특수활동비 내역 비공개가 정당화될 수는 없다</text:span><text:span text:style-name="T94">. </text:span><text:span text:style-name="T95">뿐만 아니라 특수활동비 내역 공개로 인해 지장을 받을만한 </text:span><text:span text:style-name="T96">‘</text:span><text:span text:style-name="T97">국가의 중대한 이익</text:span><text:span text:style-name="T98">’</text:span><text:span text:style-name="T99">이 구체적으로 무엇인지 알 수 없는 상황에서 국민의 알 권리보다 국가의 중대한 이익이 우선되어야 한다고 판단할 수 없다</text:span><text:span text:style-name="T100">. </text:span></text:p>
      <text:p text:style-name="P22"/>
      <text:p text:style-name="P23"><text:span text:style-name="T101">4. </text:span><text:span text:style-name="T102">최근 국회운영위원회는 국회 특수활동비 </text:span><text:span text:style-name="T103">84</text:span><text:span text:style-name="T104">억 가운데 </text:span><text:span text:style-name="T105">5</text:span><text:span text:style-name="T106">억 </text:span><text:span text:style-name="T107">4</text:span><text:span text:style-name="T108">천만원을 지출 증빙이 필요한 특정업무경비로 전환하기로 합의했다</text:span><text:span text:style-name="T109">. </text:span><text:span text:style-name="T110">홍준표 경남지사와 신계륜 의원 등 특수활동비를 사적 용도로 사용했다는 것이 보도되며 특수활동비 지출내역과 관련하여 제도개선 목소리가 높았던 것에 비해 턱없이 미미한 수준이다</text:span><text:span text:style-name="T111">. 19</text:span><text:span text:style-name="T112">대 국회는 특수활동비 집행내역을 일정 기간 이후 공개하도록 하는 방안</text:span><text:span text:style-name="T113">, </text:span><text:span text:style-name="T114">편성목적을 구체화하고 세목을 구분하는 방안 등을 임기 내 입법화해야 한다</text:span><text:span text:style-name="T115">. </text:span><text:span text:style-name="T116">그에 앞서 국회는 자신의 예산을 법적 근거를 분명히 하여 집행하고</text:span><text:span text:style-name="T117">, </text:span><text:span text:style-name="T118">엄격하고 투명하게 운용해야 할 것이다</text:span><text:span text:style-name="T119">. </text:span><text:span text:style-name="T120">끝</text:span><text:span text:style-name="T121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11월 23일 월요일 오후 1:39:42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