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91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style:font-name="HCI Hollyhock" style:font-name-asian="휴먼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91cm"/>
    </style:style>
    <style:style style:family="paragraph" style:name="P6" style:parent-style-name="0">
      <style:paragraph-properties fo:text-align="center" style:snap-to-layout-grid="false"/>
    </style:style>
    <style:style style:family="text" style:name="T15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91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style:font-name="HCI Hollyhock" style:font-name-asian="휴먼고딕"/>
    </style:style>
    <style:style style:family="text" style:name="T24">
      <style:text-properties fo:font-weight="bold" fo:letter-spacing="-1.0pt" style:font-name="HCI Hollyhock" style:font-name-asian="휴먼고딕" style:font-weight-asian="bold"/>
    </style:style>
    <style:style style:family="text" style:name="T25">
      <style:text-properties style:font-name="HCI Hollyhock" style:font-name-asian="휴먼고딕"/>
    </style:style>
    <style:style style:family="text" style:name="T26">
      <style:text-properties fo:font-weight="bold" fo:letter-spacing="-1.0pt" style:font-name="HCI Hollyhock" style:font-name-asian="휴먼고딕" style:font-weight-asian="bold"/>
    </style:style>
    <style:style style:family="text" style:name="T27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91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55cm"/>
    </style:style>
    <style:style style:family="paragraph" style:name="P11" style:parent-style-name="4">
      <style:paragraph-properties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545cm"/>
    </style:style>
    <style:style style:family="paragraph" style:name="P12" style:parent-style-name="0">
      <style:paragraph-properties fo:line-height="130%" fo:text-align="center" style:snap-to-layout-grid="false"/>
    </style:style>
    <style:style style:family="text" style:name="T29">
      <style:text-properties fo:font-size="20.0pt" fo:font-weight="bold" fo:letter-spacing="-2.2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text" style:name="T31">
      <style:text-properties fo:font-size="20.0pt" fo:font-weight="bold" fo:letter-spacing="-2.2pt" style:font-name="바탕" style:font-name-asian="한양견고딕" style:font-size-asian="20.0pt" style:font-weight-asian="bold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1.R7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7">
      <style:table-row-properties style:min-row-height="2.748cm"/>
    </style:style>
    <style:style style:family="paragraph" style:name="P15" style:parent-style-name="7">
      <style:paragraph-properties fo:line-height="100%" fo:text-align="left" style:snap-to-layout-grid="false"/>
    </style:style>
    <style:style style:family="paragraph" style:name="P16" style:parent-style-name="0">
      <style:paragraph-properties fo:margin-left="0.464cm" fo:text-indent="-0.464cm" style:snap-to-layout-grid="false"/>
    </style:style>
    <style:style style:family="text" style:name="T34">
      <style:text-properties fo:font-size="13.0pt" style:font-name="HCI Poppy" style:font-name-asian="휴먼명조" style:font-size-asian="13.0pt"/>
    </style:style>
    <style:style style:family="text" style:name="T3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6">
      <style:text-properties fo:font-size="13.0pt" style:font-name="HCI Poppy" style:font-name-asian="휴먼명조" style:font-size-asian="13.0pt"/>
    </style:style>
    <style:style style:family="text" style:name="T3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38">
      <style:text-properties fo:font-size="13.0pt" style:font-name="HCI Poppy" style:font-name-asian="휴먼명조" style:font-size-asian="13.0pt"/>
    </style:style>
    <style:style style:family="text" style:name="T3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0">
      <style:text-properties fo:font-size="13.0pt" style:font-name="HCI Poppy" style:font-name-asian="휴먼명조" style:font-size-asian="13.0pt"/>
    </style:style>
    <style:style style:family="text" style:name="T4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2">
      <style:text-properties fo:font-size="13.0pt" style:font-name="HCI Poppy" style:font-name-asian="휴먼명조" style:font-size-asian="13.0pt"/>
    </style:style>
    <style:style style:family="text" style:name="T4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4">
      <style:text-properties fo:font-size="13.0pt" style:font-name="HCI Poppy" style:font-name-asian="휴먼명조" style:font-size-asian="13.0pt"/>
    </style:style>
    <style:style style:family="text" style:name="T4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6">
      <style:text-properties fo:font-size="13.0pt" style:font-name="HCI Poppy" style:font-name-asian="휴먼명조" style:font-size-asian="13.0pt"/>
    </style:style>
    <style:style style:family="text" style:name="T4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48">
      <style:text-properties fo:font-size="13.0pt" style:font-name="HCI Poppy" style:font-name-asian="휴먼명조" style:font-size-asian="13.0pt"/>
    </style:style>
    <style:style style:family="paragraph" style:name="P17" style:parent-style-name="0">
      <style:paragraph-properties fo:margin-left="0.621cm" fo:text-indent="-0.621cm" style:snap-to-layout-grid="false"/>
    </style:style>
    <style:style style:family="paragraph" style:name="P18" style:parent-style-name="0">
      <style:paragraph-properties fo:margin-left="0.467cm" fo:text-indent="-0.467cm" style:snap-to-layout-grid="false"/>
    </style:style>
    <style:style style:family="text" style:name="T49">
      <style:text-properties fo:font-size="13.0pt" style:font-name="HCI Poppy" style:font-name-asian="휴먼명조" style:font-size-asian="13.0pt"/>
    </style:style>
    <style:style style:family="text" style:name="T5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1">
      <style:text-properties fo:font-size="13.0pt" style:font-name="HCI Poppy" style:font-name-asian="휴먼명조" style:font-size-asian="13.0pt"/>
    </style:style>
    <style:style style:family="text" style:name="T5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3">
      <style:text-properties fo:font-size="13.0pt" style:font-name="HCI Poppy" style:font-name-asian="휴먼명조" style:font-size-asian="13.0pt"/>
    </style:style>
    <style:style style:family="text" style:name="T5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5">
      <style:text-properties fo:font-size="13.0pt" style:font-name="HCI Poppy" style:font-name-asian="휴먼명조" style:font-size-asian="13.0pt"/>
    </style:style>
    <style:style style:family="text" style:name="T5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7">
      <style:text-properties fo:font-size="13.0pt" style:font-name="HCI Poppy" style:font-name-asian="휴먼명조" style:font-size-asian="13.0pt"/>
    </style:style>
    <style:style style:family="text" style:name="T5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59">
      <style:text-properties fo:font-size="13.0pt" style:font-name="HCI Poppy" style:font-name-asian="휴먼명조" style:font-size-asian="13.0pt"/>
    </style:style>
    <style:style style:family="text" style:name="T6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1">
      <style:text-properties fo:font-size="13.0pt" style:font-name="HCI Poppy" style:font-name-asian="휴먼명조" style:font-size-asian="13.0pt"/>
    </style:style>
    <style:style style:family="text" style:name="T6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3">
      <style:text-properties fo:font-size="13.0pt" style:font-name="HCI Poppy" style:font-name-asian="휴먼명조" style:font-size-asian="13.0pt"/>
    </style:style>
    <style:style style:family="text" style:name="T6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5">
      <style:text-properties fo:font-size="13.0pt" style:font-name="HCI Poppy" style:font-name-asian="휴먼명조" style:font-size-asian="13.0pt"/>
    </style:style>
    <style:style style:family="text" style:name="T6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7">
      <style:text-properties fo:font-size="13.0pt" style:font-name="HCI Poppy" style:font-name-asian="휴먼명조" style:font-size-asian="13.0pt"/>
    </style:style>
    <style:style style:family="text" style:name="T6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69">
      <style:text-properties fo:font-size="13.0pt" style:font-name="HCI Poppy" style:font-name-asian="휴먼명조" style:font-size-asian="13.0pt"/>
    </style:style>
    <style:style style:family="text" style:name="T7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1">
      <style:text-properties fo:font-size="13.0pt" style:font-name="HCI Poppy" style:font-name-asian="휴먼명조" style:font-size-asian="13.0pt"/>
    </style:style>
    <style:style style:family="text" style:name="T7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3">
      <style:text-properties fo:font-size="13.0pt" style:font-name="HCI Poppy" style:font-name-asian="휴먼명조" style:font-size-asian="13.0pt"/>
    </style:style>
    <style:style style:family="text" style:name="T7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5">
      <style:text-properties fo:font-size="13.0pt" style:font-name="HCI Poppy" style:font-name-asian="휴먼명조" style:font-size-asian="13.0pt"/>
    </style:style>
    <style:style style:family="text" style:name="T7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7">
      <style:text-properties fo:font-size="13.0pt" style:font-name="HCI Poppy" style:font-name-asian="휴먼명조" style:font-size-asian="13.0pt"/>
    </style:style>
    <style:style style:family="text" style:name="T7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79">
      <style:text-properties fo:font-size="13.0pt" style:font-name="HCI Poppy" style:font-name-asian="휴먼명조" style:font-size-asian="13.0pt"/>
    </style:style>
    <style:style style:family="text" style:name="T8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1">
      <style:text-properties fo:font-size="13.0pt" style:font-name="HCI Poppy" style:font-name-asian="휴먼명조" style:font-size-asian="13.0pt"/>
    </style:style>
    <style:style style:family="text" style:name="T8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3">
      <style:text-properties fo:font-size="13.0pt" style:font-name="HCI Poppy" style:font-name-asian="휴먼명조" style:font-size-asian="13.0pt"/>
    </style:style>
    <style:style style:family="text" style:name="T8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5">
      <style:text-properties fo:font-size="13.0pt" style:font-name="HCI Poppy" style:font-name-asian="휴먼명조" style:font-size-asian="13.0pt"/>
    </style:style>
    <style:style style:family="text" style:name="T8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7">
      <style:text-properties fo:font-size="13.0pt" style:font-name="HCI Poppy" style:font-name-asian="휴먼명조" style:font-size-asian="13.0pt"/>
    </style:style>
    <style:style style:family="text" style:name="T8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89">
      <style:text-properties fo:font-size="13.0pt" style:font-name="HCI Poppy" style:font-name-asian="휴먼명조" style:font-size-asian="13.0pt"/>
    </style:style>
    <style:style style:family="text" style:name="T9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1">
      <style:text-properties fo:font-size="13.0pt" style:font-name="HCI Poppy" style:font-name-asian="휴먼명조" style:font-size-asian="13.0pt"/>
    </style:style>
    <style:style style:family="text" style:name="T9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3">
      <style:text-properties fo:font-size="13.0pt" style:font-name="HCI Poppy" style:font-name-asian="휴먼명조" style:font-size-asian="13.0pt"/>
    </style:style>
    <style:style style:family="text" style:name="T9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5">
      <style:text-properties fo:font-size="13.0pt" style:font-name="HCI Poppy" style:font-name-asian="휴먼명조" style:font-size-asian="13.0pt"/>
    </style:style>
    <style:style style:family="text" style:name="T9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7">
      <style:text-properties fo:font-size="13.0pt" style:font-name="HCI Poppy" style:font-name-asian="휴먼명조" style:font-size-asian="13.0pt"/>
    </style:style>
    <style:style style:family="text" style:name="T9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99">
      <style:text-properties fo:font-size="13.0pt" style:font-name="HCI Poppy" style:font-name-asian="휴먼명조" style:font-size-asian="13.0pt"/>
    </style:style>
    <style:style style:family="text" style:name="T10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1">
      <style:text-properties fo:font-size="13.0pt" style:font-name="HCI Poppy" style:font-name-asian="휴먼명조" style:font-size-asian="13.0pt"/>
    </style:style>
    <style:style style:family="text" style:name="T10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3">
      <style:text-properties fo:font-size="13.0pt" style:font-name="HCI Poppy" style:font-name-asian="휴먼명조" style:font-size-asian="13.0pt"/>
    </style:style>
    <style:style style:family="text" style:name="T10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5">
      <style:text-properties fo:font-size="13.0pt" style:font-name="HCI Poppy" style:font-name-asian="휴먼명조" style:font-size-asian="13.0pt"/>
    </style:style>
    <style:style style:family="text" style:name="T10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7">
      <style:text-properties fo:font-size="13.0pt" style:font-name="HCI Poppy" style:font-name-asian="휴먼명조" style:font-size-asian="13.0pt"/>
    </style:style>
    <style:style style:family="text" style:name="T10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09">
      <style:text-properties fo:font-size="13.0pt" style:font-name="HCI Poppy" style:font-name-asian="휴먼명조" style:font-size-asian="13.0pt"/>
    </style:style>
    <style:style style:family="paragraph" style:name="P19" style:parent-style-name="0">
      <style:paragraph-properties fo:margin-left="0.467cm" fo:text-indent="-0.467cm" style:snap-to-layout-grid="false"/>
    </style:style>
    <style:style style:family="paragraph" style:name="P20" style:parent-style-name="0">
      <style:paragraph-properties fo:margin-left="0.497cm" fo:text-indent="-0.497cm" style:snap-to-layout-grid="false"/>
    </style:style>
    <style:style style:family="text" style:name="T110">
      <style:text-properties fo:font-size="13.0pt" style:font-name="HCI Poppy" style:font-name-asian="휴먼명조" style:font-size-asian="13.0pt"/>
    </style:style>
    <style:style style:family="text" style:name="T11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2">
      <style:text-properties fo:font-size="13.0pt" style:font-name="HCI Poppy" style:font-name-asian="휴먼명조" style:font-size-asian="13.0pt"/>
    </style:style>
    <style:style style:family="text" style:name="T11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4">
      <style:text-properties fo:font-size="13.0pt" style:font-name="HCI Poppy" style:font-name-asian="휴먼명조" style:font-size-asian="13.0pt"/>
    </style:style>
    <style:style style:family="text" style:name="T11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6">
      <style:text-properties fo:font-size="13.0pt" style:font-name="HCI Poppy" style:font-name-asian="휴먼명조" style:font-size-asian="13.0pt"/>
    </style:style>
    <style:style style:family="text" style:name="T11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18">
      <style:text-properties fo:font-size="13.0pt" style:font-name="HCI Poppy" style:font-name-asian="휴먼명조" style:font-size-asian="13.0pt"/>
    </style:style>
    <style:style style:family="text" style:name="T11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0">
      <style:text-properties fo:font-size="13.0pt" style:font-name="HCI Poppy" style:font-name-asian="휴먼명조" style:font-size-asian="13.0pt"/>
    </style:style>
    <style:style style:family="text" style:name="T121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2">
      <style:text-properties fo:font-size="13.0pt" style:font-name="HCI Poppy" style:font-name-asian="휴먼명조" style:font-size-asian="13.0pt"/>
    </style:style>
    <style:style style:family="text" style:name="T123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4">
      <style:text-properties fo:font-size="13.0pt" style:font-name="HCI Poppy" style:font-name-asian="휴먼명조" style:font-size-asian="13.0pt"/>
    </style:style>
    <style:style style:family="text" style:name="T125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6">
      <style:text-properties fo:font-size="13.0pt" style:font-name="HCI Poppy" style:font-name-asian="휴먼명조" style:font-size-asian="13.0pt"/>
    </style:style>
    <style:style style:family="text" style:name="T127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28">
      <style:text-properties fo:font-size="13.0pt" style:font-name="HCI Poppy" style:font-name-asian="휴먼명조" style:font-size-asian="13.0pt"/>
    </style:style>
    <style:style style:family="text" style:name="T129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0">
      <style:text-properties fo:font-size="13.0pt" style:font-name="HCI Poppy" style:font-name-asian="휴먼명조" style:font-size-asian="13.0pt"/>
    </style:style>
    <style:style style:family="paragraph" style:name="P21" style:parent-style-name="0">
      <style:paragraph-properties fo:margin-left="0.486cm" fo:text-indent="-0.486cm" style:snap-to-layout-grid="false"/>
    </style:style>
    <style:style style:family="paragraph" style:name="P22" style:parent-style-name="0">
      <style:paragraph-properties fo:margin-left="0.486cm" fo:text-indent="-0.486cm" style:snap-to-layout-grid="false"/>
    </style:style>
    <style:style style:family="paragraph" style:name="P23" style:parent-style-name="7">
      <style:paragraph-properties fo:margin-left="0.621cm" fo:text-indent="-0.621cm" style:snap-to-layout-grid="false"/>
    </style:style>
    <style:style style:family="text" style:name="T131">
      <style:text-properties fo:font-size="13.0pt" style:font-name="바탕" style:font-name-asian="휴먼명조" style:font-size-asian="13.0pt"/>
    </style:style>
    <style:style style:family="text" style:name="T132">
      <style:text-properties fo:font-size="13.0pt" style:font-name="바탕" style:font-name-asian="휴먼명조" style:font-size-asian="13.0pt"/>
    </style:style>
    <style:style style:family="text" style:name="T133">
      <style:text-properties fo:font-size="13.0pt" fo:font-weight="bold" style:font-name="바탕" style:font-name-asian="휴먼명조" style:font-size-asian="13.0pt" style:font-weight-asian="bold"/>
    </style:style>
    <style:style style:family="text" style:name="T13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5">
      <style:text-properties fo:font-size="13.0pt" fo:font-weight="bold" style:font-name="바탕" style:font-name-asian="휴먼명조" style:font-size-asian="13.0pt" style:font-weight-asian="bold"/>
    </style:style>
    <style:style style:family="text" style:name="T13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7">
      <style:text-properties fo:font-size="13.0pt" fo:font-weight="bold" style:font-name="바탕" style:font-name-asian="휴먼명조" style:font-size-asian="13.0pt" style:font-weight-asian="bold"/>
    </style:style>
    <style:style style:family="text" style:name="T13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39">
      <style:text-properties fo:font-size="13.0pt" style:font-name="바탕" style:font-name-asian="휴먼명조" style:font-size-asian="13.0pt"/>
    </style:style>
    <style:style style:family="text" style:name="T14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1">
      <style:text-properties fo:font-size="13.0pt" style:font-name="바탕" style:font-name-asian="휴먼명조" style:font-size-asian="13.0pt"/>
    </style:style>
    <style:style style:family="text" style:name="T14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3">
      <style:text-properties fo:font-size="13.0pt" style:font-name="바탕" style:font-name-asian="휴먼명조" style:font-size-asian="13.0pt"/>
    </style:style>
    <style:style style:family="text" style:name="T14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5">
      <style:text-properties fo:font-size="13.0pt" style:font-name="바탕" style:font-name-asian="휴먼명조" style:font-size-asian="13.0pt"/>
    </style:style>
    <style:style style:family="text" style:name="T14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7">
      <style:text-properties fo:font-size="13.0pt" style:font-name="바탕" style:font-name-asian="휴먼명조" style:font-size-asian="13.0pt"/>
    </style:style>
    <style:style style:family="text" style:name="T14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49">
      <style:text-properties fo:font-size="13.0pt" style:font-name="바탕" style:font-name-asian="휴먼명조" style:font-size-asian="13.0pt"/>
    </style:style>
    <style:style style:family="text" style:name="T150">
      <style:text-properties fo:color="#800080" fo:font-size="13.0pt" style:font-name="바탕" style:font-name-asian="휴먼명조" style:font-size-asian="13.0pt" style:text-underline-color="#800080" style:text-underline-style="solid"/>
    </style:style>
    <style:style style:family="text" style:name="T151">
      <style:text-properties fo:font-size="13.0pt" style:font-name="바탕" style:font-name-asian="휴먼명조" style:font-size-asian="13.0pt"/>
    </style:style>
    <style:style style:family="text" style:name="T15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53">
      <style:text-properties fo:font-size="13.0pt" style:font-name="바탕" style:font-name-asian="휴먼명조" style:font-size-asian="13.0pt"/>
    </style:style>
    <style:style style:family="text" style:name="T15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55">
      <style:text-properties fo:font-size="13.0pt" style:font-name="바탕" style:font-name-asian="휴먼명조" style:font-size-asian="13.0pt"/>
    </style:style>
    <style:style style:family="text" style:name="T156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57">
      <style:text-properties fo:font-size="13.0pt" style:font-name="바탕" style:font-name-asian="휴먼명조" style:font-size-asian="13.0pt"/>
    </style:style>
    <style:style style:family="text" style:name="T158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59">
      <style:text-properties fo:font-size="13.0pt" style:font-name="바탕" style:font-name-asian="휴먼명조" style:font-size-asian="13.0pt"/>
    </style:style>
    <style:style style:family="text" style:name="T16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61">
      <style:text-properties fo:font-size="13.0pt" style:font-name="바탕" style:font-name-asian="휴먼명조" style:font-size-asian="13.0pt"/>
    </style:style>
    <style:style style:family="text" style:name="T16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63">
      <style:text-properties fo:font-size="13.0pt" style:font-name="바탕" style:font-name-asian="휴먼명조" style:font-size-asian="13.0pt"/>
    </style:style>
    <style:style style:family="text" style:name="T164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165">
      <style:text-properties fo:font-size="13.0pt" style:font-name="바탕" style:font-name-asian="휴먼명조" style:font-size-asian="13.0pt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8.212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・</text:span><text:span text:style-name="T5">정치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2015 </text:span><text:span text:style-name="T8">정치개혁시민연대 준비위원회</text:span><text:span text:style-name="T9"> </text:span><text:span text:style-name="T10">(</text:span><text:span text:style-name="T11">담당 </text:span><text:span text:style-name="T12">: </text:span><text:span text:style-name="T13">참여연대 이선미 간사</text:span><text:span text:style-name="T14">, 02-725-7104)</text:span></text:p></table:table-cell></table:table-row><table:table-row table:style-name="T1.R3"><table:table-cell table:style-name="T1.R3_C0"><text:p text:style-name="P6"><text:span text:style-name="T15">제    목</text:span></text:p></table:table-cell><table:table-cell table:style-name="T1.R3_C1"><text:p text:style-name="P7"><text:span text:style-name="T16">[</text:span><text:span text:style-name="T17">논평</text:span><text:span text:style-name="T18">] </text:span><text:span text:style-name="T19">의원정수 </text:span><text:span text:style-name="T20">300</text:span><text:span text:style-name="T21">명 못박은 합의 철회하라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5. 8. 19. (</text:span><text:span text:style-name="T24">총 </text:span><text:span text:style-name="T25">2 </text:span><text:span text:style-name="T26">쪽</text:span><text:span text:style-name="T27">) 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논평</text:span></text:p></table:table-cell></table:table-row><table:table-row table:style-name="T1.R7"><table:table-cell table:number-columns-spanned="2" table:style-name="T1.R7_C0"><text:p text:style-name="P12"><text:span text:style-name="T29">의원정수 </text:span><text:span text:style-name="T30">300</text:span><text:span text:style-name="T31">명 못박은 합의 철회하라</text:span></text:p><text:p text:style-name="P13"><text:span text:style-name="T32">선거제도 개혁하지 않겠다는 새누리당과 새정치민주연합 </text:span></text:p><text:p text:style-name="P14"><text:span text:style-name="T33">사표 줄이고 정당 득표율에 따른 국회 구성 방안 수용하라</text:span></text:p></table:table-cell></table:table-row></table:table></draw:text-box></draw:frame></text:p>
      <text:p text:style-name="P15"/>
      <text:p text:style-name="P16"><text:span text:style-name="T34">1. </text:span><text:span text:style-name="T35">국회 정개특위의 새누리당과 새정치민주연합의 간사 의원들이 의원 정수 </text:span><text:span text:style-name="T36">300</text:span><text:span text:style-name="T37">명을 유지하기로 합의했다고 한다</text:span><text:span text:style-name="T38">. </text:span><text:span text:style-name="T39">의원 정수 </text:span><text:span text:style-name="T40">300</text:span><text:span text:style-name="T41">명을 못박고서 어떻게 제대로 된 선거제도 개혁을 할 수 있다는 말인가</text:span><text:span text:style-name="T42">? </text:span><text:span text:style-name="T43">의원 정수를 확대하지 않고는 비례대표 확대라는 선거제도 개혁이 사실상 불가능한 상황에서 의석의 </text:span><text:span text:style-name="T44">96% </text:span><text:span text:style-name="T45">이상을 나누어 갖고 있는 두 거대 정당이 비례대표 확대 방안은 없이 정수만 고정하겠다는 것은 사실상 선거제도 개혁을 거부하고 현재의 기득권을 계속 누리겠다는 것에 다름 아니다</text:span><text:span text:style-name="T46">. </text:span><text:span text:style-name="T47">두 당 간사의 이러한 합의는 국민의 선택과 정치적 다양성이 국회 구성에 제대로 반영되게 하는 선거제도 개혁을 거부하는 것이어서 규탄하지 않을 수 없다</text:span><text:span text:style-name="T48">. </text:span></text:p>
      <text:p text:style-name="P17"/>
      <text:p text:style-name="P18"><text:span text:style-name="T49">2. </text:span><text:span text:style-name="T50">현행 선거제도는 대량의 사표를 발생시키고</text:span><text:span text:style-name="T51">, </text:span><text:span text:style-name="T52">정당득표</text:span><text:span text:style-name="T53">(</text:span><text:span text:style-name="T54">지지</text:span><text:span text:style-name="T55">)</text:span><text:span text:style-name="T56">율에 따라 국회를 구성하지 못하는 매우 왜곡된 제도다</text:span><text:span text:style-name="T57">. </text:span><text:span text:style-name="T58">지역구 의석에 비해 턱없이 부족한 비례대표 의석을 대폭 확대하고 정당득표</text:span><text:span text:style-name="T59">(</text:span><text:span text:style-name="T60">지지</text:span><text:span text:style-name="T61">)</text:span><text:span text:style-name="T62">율을 기준으로 정당별 의석을 우선 배분하는 이른바 독일식의 연동형 정당명부 비례대표제를 도입해야 한다</text:span><text:span text:style-name="T63">. </text:span><text:span text:style-name="T64">이러기 위해서는 의원정수를 늘리는 것이 불가피하다</text:span><text:span text:style-name="T65">. </text:span><text:span text:style-name="T66">지역구 의석을 줄이는 것이 현실적으로 어려울뿐더러</text:span><text:span text:style-name="T67">, </text:span><text:span text:style-name="T68">지역 대표성을 위축시킨다는 점에서 바람직하지 않기 때문이다</text:span><text:span text:style-name="T69">. </text:span><text:span text:style-name="T70">더 나아가 우리나라 인구 규모에 비춰보아서도 그렇고</text:span><text:span text:style-name="T71">, </text:span><text:span text:style-name="T72">행정부와 사법부를 견제하는 등 국회 기능의 충실화를 위해서도 지금의 의원 정수 </text:span><text:span text:style-name="T73">300</text:span><text:span text:style-name="T74">명은 적은 규모다</text:span><text:span text:style-name="T75">. </text:span><text:span text:style-name="T76">민주화 이후 첫 국회의원 선거였던 </text:span><text:span text:style-name="T77">1988</text:span><text:span text:style-name="T78">년 </text:span><text:span text:style-name="T79">13</text:span><text:span text:style-name="T80">대 선거 당시 의원 </text:span><text:span text:style-name="T81">1</text:span><text:span text:style-name="T82">인당 대표하는 국민 규모가 </text:span><text:span text:style-name="T83">14</text:span><text:span text:style-name="T84">만 </text:span><text:span text:style-name="T85">5</text:span><text:span text:style-name="T86">천여 명이었는데</text:span><text:span text:style-name="T87">, </text:span><text:span text:style-name="T88">지금은 의원 </text:span><text:span text:style-name="T89">1</text:span><text:span text:style-name="T90">인당 대표하는 국민의 규모가 </text:span><text:span text:style-name="T91">17</text:span><text:span text:style-name="T92">만명에 육박한다</text:span><text:span text:style-name="T93">. </text:span><text:span text:style-name="T94">정치 선진국들과 비교해도 국회의원 </text:span><text:span text:style-name="T95">1</text:span><text:span text:style-name="T96">인당 인구 대표성은 매우 떨어진다</text:span><text:span text:style-name="T97">. </text:span><text:span text:style-name="T98">두 거대 정당은 의원정수를 </text:span><text:span text:style-name="T99">300</text:span><text:span text:style-name="T100">명으로 못 박기로 합의한 것을 철회하고 의원 </text:span><text:span text:style-name="T101">1</text:span><text:span text:style-name="T102">인당 대표하는 국민수를 </text:span><text:span text:style-name="T103">14</text:span><text:span text:style-name="T104">만 </text:span><text:span text:style-name="T105">5</text:span><text:span text:style-name="T106">천명선으로 정해 공직선거법에 명시해야 하며</text:span><text:span text:style-name="T107">, </text:span><text:span text:style-name="T108">늘어난 만큼의 의석을 비례대표 몫으로 해야 한다</text:span><text:span text:style-name="T109">. </text:span></text:p>
      <text:p text:style-name="P19"/>
      <text:p text:style-name="P20"><text:span text:style-name="T110">3. </text:span><text:span text:style-name="T111">심지어 새누리당은 현재 의석수는 그대로 두고 지역구 의석을 확대하고 그에 따라 비례대표 의석을 축소할 것을 주장하고 있다</text:span><text:span text:style-name="T112">. </text:span><text:span text:style-name="T113">이는 비례성 높은 선거제도</text:span><text:span text:style-name="T114">, </text:span><text:span text:style-name="T115">거대 양당의 정치 독점을 타파하자는 국민들의 요구를 무시하는 반개혁적인 주장이다</text:span><text:span text:style-name="T116">. </text:span><text:span text:style-name="T117">다시 한 번 강조하지만 국민들의 정치개혁 요구는 유권자의 표가 고르게 반영되도록 해 사표를 줄이고</text:span><text:span text:style-name="T118">, </text:span><text:span text:style-name="T119">특정 정당의 지역 독점 없이 득표한 만큼 의석을 갖는 선거제도 개편이다</text:span><text:span text:style-name="T120">. </text:span><text:span text:style-name="T121">만약 새누리당과 새정치민주연합이 의원정수 </text:span><text:span text:style-name="T122">300</text:span><text:span text:style-name="T123">명을 유지하고자 한다면</text:span><text:span text:style-name="T124">, </text:span><text:span text:style-name="T125">지역구 의석을 대폭 줄이고 비례대표를 늘려서 비례성을 높이고 양당의 정치 독점을 깨는 중대한 결단을 보여야 한다</text:span><text:span text:style-name="T126">. </text:span><text:span text:style-name="T127">그렇지 않고서는 두 정당이 국민들의 정치 냉소주의에 편승해 지역구를 나눠먹기 한다는 비판에서 결코 자유로울 수 없을 것이다</text:span><text:span text:style-name="T128">. </text:span><text:span text:style-name="T129">끝</text:span><text:span text:style-name="T130">. </text:span></text:p>
      <text:p text:style-name="P21"/>
      <text:p text:style-name="P22"/>
      <text:p text:style-name="P23"><text:span text:style-name="T131">※ </text:span><text:span text:style-name="T132">&lt;</text:span><text:span text:style-name="T133">2015 </text:span><text:span text:style-name="T134">정치개혁시민연대</text:span><text:span text:style-name="T135">(</text:span><text:span text:style-name="T136">준</text:span><text:span text:style-name="T137">)&gt;</text:span><text:span text:style-name="T138">는 비례대표 확대</text:span><text:span text:style-name="T139">, </text:span><text:span text:style-name="T140">유권자 정치적 표현의 자유 보장</text:span><text:span text:style-name="T141">, </text:span><text:span text:style-name="T142">선거연령 하향 조정</text:span><text:span text:style-name="T143">, </text:span><text:span text:style-name="T144">국회 회의 시민 방청 보장 등 시민사회단체들이 정치권에 제안</text:span><text:span text:style-name="T145">(2015-06-30, </text:span><text:span text:style-name="T146">전국 </text:span><text:span text:style-name="T147">174</text:span><text:span text:style-name="T148">개 단체 발표</text:span><text:span text:style-name="T149">, </text:span><text:span text:style-name="T150">http://bit.ly/1JqX5Z4</text:span><text:span text:style-name="T151">)</text:span><text:span text:style-name="T152">한 정치개혁방안을 입법화하기 위해 민주사회를 위한 변호사모임</text:span><text:span text:style-name="T153">, </text:span><text:span text:style-name="T154">참여연대</text:span><text:span text:style-name="T155">, </text:span><text:span text:style-name="T156">한국여성단체연합</text:span><text:span text:style-name="T157">, </text:span><text:span text:style-name="T158">한국</text:span><text:span text:style-name="T159">YMCA</text:span><text:span text:style-name="T160">전국연맹</text:span><text:span text:style-name="T161">, </text:span><text:span text:style-name="T162">흥사단</text:span><text:span text:style-name="T163">, </text:span><text:span text:style-name="T164">시민사회단체연대회의 정치개혁특별위원회 등 전국의 시민사회단체들이 결성하고 있는 정치개혁 연대기구입니다</text:span><text:span text:style-name="T165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2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form_보도협조요청서</dc:title>
    <dc:creator>Administrator</dc:creator>
    <dc:date>2015년 8월 19일 수요일 오후 1:27:00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