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91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style:font-name="HCI Hollyhock" style:font-name-asian="휴먼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ext" style:name="T14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91cm"/>
    </style:style>
    <style:style style:family="paragraph" style:name="P6" style:parent-style-name="0">
      <style:paragraph-properties fo:text-align="center" style:snap-to-layout-grid="false"/>
    </style:style>
    <style:style style:family="text" style:name="T15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91cm"/>
    </style:style>
    <style:style style:family="paragraph" style:name="P8" style:parent-style-name="0">
      <style:paragraph-properties fo:text-align="center" style:snap-to-layout-grid="false"/>
    </style:style>
    <style:style style:family="text" style:name="T20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ext" style:name="T23">
      <style:text-properties style:font-name="HCI Hollyhock" style:font-name-asian="휴먼고딕"/>
    </style:style>
    <style:style style:family="text" style:name="T24">
      <style:text-properties fo:font-weight="bold" fo:letter-spacing="-1.0pt" style:font-name="HCI Hollyhock" style:font-name-asian="휴먼고딕" style:font-weight-asian="bold"/>
    </style:style>
    <style:style style:family="text" style:name="T25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91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55cm"/>
    </style:style>
    <style:style style:family="paragraph" style:name="P11" style:parent-style-name="4">
      <style:paragraph-properties style:snap-to-layout-grid="false"/>
    </style:style>
    <style:style style:family="text" style:name="T26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545cm"/>
    </style:style>
    <style:style style:family="paragraph" style:name="P12" style:parent-style-name="0">
      <style:paragraph-properties fo:line-height="130%" fo:text-align="center" style:snap-to-layout-grid="false"/>
    </style:style>
    <style:style style:family="text" style:name="T27">
      <style:text-properties fo:font-size="20.0pt" fo:font-weight="bold" fo:letter-spacing="-2.2pt" style:font-name="바탕" style:font-name-asian="한양견고딕" style:font-size-asian="20.0pt" style:font-weight-asian="bold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9">
      <style:text-properties fo:font-size="16.0pt" style:font-name="한양견고딕" style:font-name-asian="한양견고딕" style:font-size-asian="16.0pt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1.R7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7">
      <style:table-row-properties style:min-row-height="2.549cm"/>
    </style:style>
    <style:style style:family="paragraph" style:name="P14" style:parent-style-name="7">
      <style:paragraph-properties fo:line-height="100%" fo:text-align="left" style:snap-to-layout-grid="false"/>
    </style:style>
    <style:style style:family="paragraph" style:name="P15" style:parent-style-name="7">
      <style:paragraph-properties fo:margin-left="0.488cm" fo:text-indent="-0.488cm" style:snap-to-layout-grid="false"/>
    </style:style>
    <style:style style:family="text" style:name="T31">
      <style:text-properties fo:font-size="13.0pt" style:font-name="바탕" style:font-name-asian="휴먼명조" style:font-size-asian="13.0pt"/>
    </style:style>
    <style:style style:family="text" style:name="T3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3">
      <style:text-properties fo:font-size="13.0pt" style:font-name="바탕" style:font-name-asian="휴먼명조" style:font-size-asian="13.0pt"/>
    </style:style>
    <style:style style:family="text" style:name="T3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5">
      <style:text-properties fo:font-size="13.0pt" style:font-name="바탕" style:font-name-asian="휴먼명조" style:font-size-asian="13.0pt"/>
    </style:style>
    <style:style style:family="text" style:name="T3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7">
      <style:text-properties fo:font-size="13.0pt" style:font-name="바탕" style:font-name-asian="휴먼명조" style:font-size-asian="13.0pt"/>
    </style:style>
    <style:style style:family="text" style:name="T3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9">
      <style:text-properties fo:font-size="13.0pt" style:font-name="바탕" style:font-name-asian="휴먼명조" style:font-size-asian="13.0pt"/>
    </style:style>
    <style:style style:family="text" style:name="T4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1">
      <style:text-properties fo:font-size="13.0pt" style:font-name="바탕" style:font-name-asian="휴먼명조" style:font-size-asian="13.0pt"/>
    </style:style>
    <style:style style:family="text" style:name="T4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3">
      <style:text-properties fo:font-size="13.0pt" style:font-name="바탕" style:font-name-asian="휴먼명조" style:font-size-asian="13.0pt"/>
    </style:style>
    <style:style style:family="text" style:name="T4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5">
      <style:text-properties fo:font-size="13.0pt" style:font-name="바탕" style:font-name-asian="휴먼명조" style:font-size-asian="13.0pt"/>
    </style:style>
    <style:style style:family="paragraph" style:name="P16" style:parent-style-name="7">
      <style:paragraph-properties fo:margin-left="0.488cm" fo:text-indent="-0.488cm" style:snap-to-layout-grid="false"/>
    </style:style>
    <style:style style:family="paragraph" style:name="P17" style:parent-style-name="7">
      <style:paragraph-properties fo:margin-left="0.497cm" fo:text-indent="-0.497cm" style:snap-to-layout-grid="false"/>
    </style:style>
    <style:style style:family="text" style:name="T46">
      <style:text-properties fo:font-size="13.0pt" style:font-name="바탕" style:font-name-asian="휴먼명조" style:font-size-asian="13.0pt"/>
    </style:style>
    <style:style style:family="text" style:name="T4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8">
      <style:text-properties fo:font-size="13.0pt" style:font-name="바탕" style:font-name-asian="휴먼명조" style:font-size-asian="13.0pt"/>
    </style:style>
    <style:style style:family="text" style:name="T4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0">
      <style:text-properties fo:font-size="13.0pt" style:font-name="바탕" style:font-name-asian="휴먼명조" style:font-size-asian="13.0pt"/>
    </style:style>
    <style:style style:family="text" style:name="T5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2">
      <style:text-properties fo:font-size="13.0pt" style:font-name="바탕" style:font-name-asian="휴먼명조" style:font-size-asian="13.0pt"/>
    </style:style>
    <style:style style:family="text" style:name="T5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4">
      <style:text-properties fo:font-size="13.0pt" style:font-name="바탕" style:font-name-asian="휴먼명조" style:font-size-asian="13.0pt"/>
    </style:style>
    <style:style style:family="paragraph" style:name="P18" style:parent-style-name="7">
      <style:paragraph-properties fo:margin-left="0.555cm" fo:text-indent="-0.555cm" style:snap-to-layout-grid="false"/>
    </style:style>
    <style:style style:family="text" style:name="T5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7">
      <style:text-properties fo:font-size="13.0pt" style:font-name="바탕" style:font-name-asian="휴먼명조" style:font-size-asian="13.0pt"/>
    </style:style>
    <style:style style:family="text" style:name="T5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9">
      <style:text-properties fo:font-size="13.0pt" style:font-name="바탕" style:font-name-asian="휴먼명조" style:font-size-asian="13.0pt"/>
    </style:style>
    <style:style style:family="text" style:name="T6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1">
      <style:text-properties fo:font-size="13.0pt" style:font-name="바탕" style:font-name-asian="휴먼명조" style:font-size-asian="13.0pt"/>
    </style:style>
    <style:style style:family="paragraph" style:name="P19" style:parent-style-name="7">
      <style:paragraph-properties fo:margin-left="0.463cm" fo:text-indent="-0.463cm" style:snap-to-layout-grid="false"/>
    </style:style>
    <style:style style:family="paragraph" style:name="P20" style:parent-style-name="7">
      <style:paragraph-properties fo:margin-left="0.621cm" fo:text-indent="-0.621cm" style:snap-to-layout-grid="false"/>
    </style:style>
    <style:style style:family="text" style:name="T62">
      <style:text-properties fo:font-size="13.0pt" style:font-name="바탕" style:font-name-asian="휴먼명조" style:font-size-asian="13.0pt"/>
    </style:style>
    <style:style style:family="text" style:name="T63">
      <style:text-properties fo:font-size="13.0pt" style:font-name="바탕" style:font-name-asian="휴먼명조" style:font-size-asian="13.0pt"/>
    </style:style>
    <style:style style:family="text" style:name="T64">
      <style:text-properties fo:font-size="13.0pt" fo:font-weight="bold" style:font-name="바탕" style:font-name-asian="휴먼명조" style:font-size-asian="13.0pt" style:font-weight-asian="bold"/>
    </style:style>
    <style:style style:family="text" style:name="T6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6">
      <style:text-properties fo:font-size="13.0pt" fo:font-weight="bold" style:font-name="바탕" style:font-name-asian="휴먼명조" style:font-size-asian="13.0pt" style:font-weight-asian="bold"/>
    </style:style>
    <style:style style:family="text" style:name="T6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8">
      <style:text-properties fo:font-size="13.0pt" fo:font-weight="bold" style:font-name="바탕" style:font-name-asian="휴먼명조" style:font-size-asian="13.0pt" style:font-weight-asian="bold"/>
    </style:style>
    <style:style style:family="text" style:name="T6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0">
      <style:text-properties fo:font-size="13.0pt" style:font-name="바탕" style:font-name-asian="휴먼명조" style:font-size-asian="13.0pt"/>
    </style:style>
    <style:style style:family="text" style:name="T7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2">
      <style:text-properties fo:font-size="13.0pt" style:font-name="바탕" style:font-name-asian="휴먼명조" style:font-size-asian="13.0pt"/>
    </style:style>
    <style:style style:family="text" style:name="T7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4">
      <style:text-properties fo:font-size="13.0pt" style:font-name="바탕" style:font-name-asian="휴먼명조" style:font-size-asian="13.0pt"/>
    </style:style>
    <style:style style:family="text" style:name="T7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6">
      <style:text-properties fo:font-size="13.0pt" style:font-name="바탕" style:font-name-asian="휴먼명조" style:font-size-asian="13.0pt"/>
    </style:style>
    <style:style style:family="text" style:name="T7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8">
      <style:text-properties fo:font-size="13.0pt" style:font-name="바탕" style:font-name-asian="휴먼명조" style:font-size-asian="13.0pt"/>
    </style:style>
    <style:style style:family="text" style:name="T7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0">
      <style:text-properties fo:font-size="13.0pt" style:font-name="바탕" style:font-name-asian="휴먼명조" style:font-size-asian="13.0pt"/>
    </style:style>
    <style:style style:family="text" style:name="T81">
      <style:text-properties fo:color="#800080" fo:font-size="13.0pt" style:font-name="바탕" style:font-name-asian="휴먼명조" style:font-size-asian="13.0pt" style:text-underline-color="#800080" style:text-underline-style="solid"/>
    </style:style>
    <style:style style:family="text" style:name="T82">
      <style:text-properties fo:font-size="13.0pt" style:font-name="바탕" style:font-name-asian="휴먼명조" style:font-size-asian="13.0pt"/>
    </style:style>
    <style:style style:family="text" style:name="T8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4">
      <style:text-properties fo:font-size="13.0pt" style:font-name="바탕" style:font-name-asian="휴먼명조" style:font-size-asian="13.0pt"/>
    </style:style>
    <style:style style:family="text" style:name="T8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6">
      <style:text-properties fo:font-size="13.0pt" style:font-name="바탕" style:font-name-asian="휴먼명조" style:font-size-asian="13.0pt"/>
    </style:style>
    <style:style style:family="text" style:name="T8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8">
      <style:text-properties fo:font-size="13.0pt" style:font-name="바탕" style:font-name-asian="휴먼명조" style:font-size-asian="13.0pt"/>
    </style:style>
    <style:style style:family="text" style:name="T8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0">
      <style:text-properties fo:font-size="13.0pt" style:font-name="바탕" style:font-name-asian="휴먼명조" style:font-size-asian="13.0pt"/>
    </style:style>
    <style:style style:family="text" style:name="T9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2">
      <style:text-properties fo:font-size="13.0pt" style:font-name="바탕" style:font-name-asian="휴먼명조" style:font-size-asian="13.0pt"/>
    </style:style>
    <style:style style:family="text" style:name="T9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4">
      <style:text-properties fo:font-size="13.0pt" style:font-name="바탕" style:font-name-asian="휴먼명조" style:font-size-asian="13.0pt"/>
    </style:style>
    <style:style style:family="text" style:name="T9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6">
      <style:text-properties fo:font-size="13.0pt" style:font-name="바탕" style:font-name-asian="휴먼명조" style:font-size-asian="13.0pt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8.012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・</text:span><text:span text:style-name="T5">정치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2015 </text:span><text:span text:style-name="T8">정치개혁시민연대 준비위원회</text:span><text:span text:style-name="T9"> </text:span><text:span text:style-name="T10">(</text:span><text:span text:style-name="T11">담당 </text:span><text:span text:style-name="T12">: </text:span><text:span text:style-name="T13">참여연대 이선미 간사</text:span><text:span text:style-name="T14">, 02-725-7104)</text:span></text:p></table:table-cell></table:table-row><table:table-row table:style-name="T1.R3"><table:table-cell table:style-name="T1.R3_C0"><text:p text:style-name="P6"><text:span text:style-name="T15">제    목</text:span></text:p></table:table-cell><table:table-cell table:style-name="T1.R3_C1"><text:p text:style-name="P7"><text:span text:style-name="T16">[</text:span><text:span text:style-name="T17">논평</text:span><text:span text:style-name="T18">] </text:span><text:span text:style-name="T19">비례대표 줄여 지역구 보전하는 것은 명백한 개악 </text:span></text:p></table:table-cell></table:table-row><table:table-row table:style-name="T1.R4"><table:table-cell table:style-name="T1.R4_C0"><text:p text:style-name="P8"><text:span text:style-name="T20">날    짜</text:span></text:p></table:table-cell><table:table-cell table:style-name="T1.R4_C1"><text:p text:style-name="P9"><text:span text:style-name="T21">2015. 8. 17. (</text:span><text:span text:style-name="T22">총 </text:span><text:span text:style-name="T23">1 </text:span><text:span text:style-name="T24">쪽</text:span><text:span text:style-name="T25">) 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6">논평</text:span></text:p></table:table-cell></table:table-row><table:table-row table:style-name="T1.R7"><table:table-cell table:number-columns-spanned="2" table:style-name="T1.R7_C0"><text:p text:style-name="P12"><text:span text:style-name="T27">비례대표 줄여 지역구 의석 보전하는 것은 명백한 개악</text:span></text:p><text:p text:style-name="P13"><text:span text:style-name="T28">정치권 내의 비례대표 축소 시도</text:span><text:span text:style-name="T29">, </text:span><text:span text:style-name="T30">시민사회 총력 다해 저지할 것</text:span></text:p></table:table-cell></table:table-row></table:table></draw:text-box></draw:frame></text:p>
      <text:p text:style-name="P14"/>
      <text:p text:style-name="P15"><text:span text:style-name="T31">1. </text:span><text:span text:style-name="T32">국회가 영호남 의석수는 유지하면서 수도권 지역구 의석을 늘리고</text:span><text:span text:style-name="T33">, </text:span><text:span text:style-name="T34">늘어난 만큼 비례대표 의석을 축소하는 방향으로 협상을 진행하고 있다는 내용이 언론에 보도되었다</text:span><text:span text:style-name="T35">. </text:span><text:span text:style-name="T36">이 보도가 사실이라면 국회는 개혁이 아닌 개악안을 논의하고 있는 것이다</text:span><text:span text:style-name="T37">. 2015 </text:span><text:span text:style-name="T38">정치개혁시민연대</text:span><text:span text:style-name="T39">(</text:span><text:span text:style-name="T40">준</text:span><text:span text:style-name="T41">)</text:span><text:span text:style-name="T42">는 이와 관련한 정치권 내의 어떠한 시도도 용납하지 않을 것이며</text:span><text:span text:style-name="T43">, </text:span><text:span text:style-name="T44">비례대표 축소 시도를 총력을 다해 저지할 것이다</text:span><text:span text:style-name="T45">.</text:span></text:p>
      <text:p text:style-name="P16"/>
      <text:p text:style-name="P17"><text:span text:style-name="T46">2. </text:span><text:span text:style-name="T47">현재 </text:span><text:span text:style-name="T48">54</text:span><text:span text:style-name="T49">석에 불과한 비례대표 의석수는 지역구 선거에서 나타나는 득표와 의석 간 불비례성을 보정하는 효과를 내기 어려워 축소가 아니라 확대해야 한다는 것이 학계와 시민사회의 중론이다</text:span><text:span text:style-name="T50">. </text:span><text:span text:style-name="T51">선거구획정위원회 공청회에서도 여러 전문가들 사이에서 비례대표 확대에 대한 공감대가 확인된 바 있다</text:span><text:span text:style-name="T52">. </text:span><text:span text:style-name="T53">헌법재판소 결정에 따라 지역구 의석을 늘릴 수밖에 없다면 비례대표를 축소할 것이 아니라 의원 정수 확대를 통해 비례대표를 늘리는 방안에 합의하고 국민들을 설득하는 것이 정도다</text:span><text:span text:style-name="T54">. </text:span></text:p>
      <text:p text:style-name="P18"><text:span text:style-name="T55">   </text:span><text:span text:style-name="T56">새누리당과 새정치민주연합은 지지받은 만큼 의석을 가져가는 비례성 높은 선거제도 개혁안을 마련해야 한다</text:span><text:span text:style-name="T57">. </text:span><text:span text:style-name="T58">정치개혁의 수혜자는 두 기득권 정당이 아니라 유권자가 되어야 한다</text:span><text:span text:style-name="T59">. </text:span><text:span text:style-name="T60">끝</text:span><text:span text:style-name="T61">. </text:span></text:p>
      <text:p text:style-name="P19"/>
      <text:p text:style-name="P20"><text:span text:style-name="T62">※ </text:span><text:span text:style-name="T63">&lt;</text:span><text:span text:style-name="T64">2015 </text:span><text:span text:style-name="T65">정치개혁시민연대</text:span><text:span text:style-name="T66">(</text:span><text:span text:style-name="T67">준</text:span><text:span text:style-name="T68">)&gt;</text:span><text:span text:style-name="T69">는 비례대표 확대</text:span><text:span text:style-name="T70">, </text:span><text:span text:style-name="T71">유권자 정치적 표현의 자유 보장</text:span><text:span text:style-name="T72">, </text:span><text:span text:style-name="T73">선거연령 하향 조정</text:span><text:span text:style-name="T74">, </text:span><text:span text:style-name="T75">국회 회의 시민 방청 보장 등 시민사회단체들이 정치권에 제안</text:span><text:span text:style-name="T76">(2015-06-30, </text:span><text:span text:style-name="T77">전국 </text:span><text:span text:style-name="T78">174</text:span><text:span text:style-name="T79">개 단체 발표</text:span><text:span text:style-name="T80">, </text:span><text:span text:style-name="T81">http://bit.ly/1JqX5Z4</text:span><text:span text:style-name="T82">)</text:span><text:span text:style-name="T83">한 정치개혁방안을 입법화하기 위해 민주사회를 위한 변호사모임</text:span><text:span text:style-name="T84">, </text:span><text:span text:style-name="T85">참여연대</text:span><text:span text:style-name="T86">, </text:span><text:span text:style-name="T87">한국여성단체연합</text:span><text:span text:style-name="T88">, </text:span><text:span text:style-name="T89">한국</text:span><text:span text:style-name="T90">YMCA</text:span><text:span text:style-name="T91">전국연맹</text:span><text:span text:style-name="T92">, </text:span><text:span text:style-name="T93">흥사단</text:span><text:span text:style-name="T94">, </text:span><text:span text:style-name="T95">시민사회단체연대회의 정치개혁특별위원회 등 전국의 시민사회단체들이 결성하고 있는 정치개혁 연대기구입니다</text:span><text:span text:style-name="T96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2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form_보도협조요청서</dc:title>
    <dc:creator>Administrator</dc:creator>
    <dc:date>2015년 8월 17일 월요일 오후 2:36:19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