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91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style:font-name="HCI Hollyhock" style:font-name-asian="휴먼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91cm"/>
    </style:style>
    <style:style style:family="paragraph" style:name="P6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91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ext" style:name="T26">
      <style:text-properties fo:font-weight="bold" fo:letter-spacing="-1.0pt" style:font-name="HCI Hollyhock" style:font-name-asian="휴먼고딕" style:font-weight-asian="bold"/>
    </style:style>
    <style:style style:family="text" style:name="T27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91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55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545cm"/>
    </style:style>
    <style:style style:family="paragraph" style:name="P12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6">
      <style:paragraph-properties fo:line-height="130%" style:snap-to-layout-grid="false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style:font-name="바탕" style:font-name-asian="한양견고딕" style:font-size-asian="16.0pt"/>
    </style:style>
    <style:style style:family="text" style:name="T34">
      <style:text-properties fo:font-size="16.0pt" style:font-name="한양견고딕" style:font-name-asian="한양견고딕" style:font-size-asian="16.0pt"/>
    </style:style>
    <style:style style:family="text" style:name="T35">
      <style:text-properties fo:font-size="16.0pt" style:font-name="바탕" style:font-name-asian="한양견고딕" style:font-size-asian="16.0pt"/>
    </style:style>
    <style:style style:family="text" style:name="T36">
      <style:text-properties fo:font-size="16.0pt" style:font-name="한양견고딕" style:font-name-asian="한양견고딕" style:font-size-asian="16.0pt"/>
    </style:style>
    <style:style style:family="text" style:name="T37">
      <style:text-properties fo:font-size="16.0pt" style:font-name="바탕" style:font-name-asian="한양견고딕" style:font-size-asian="16.0pt"/>
    </style:style>
    <style:style style:family="text" style:name="T38">
      <style:text-properties fo:font-size="16.0pt" style:font-name="한양견고딕" style:font-name-asian="한양견고딕" style:font-size-asian="16.0pt"/>
    </style:style>
    <style:style style:family="text" style:name="T39">
      <style:text-properties fo:font-size="16.0pt" style:font-name="바탕" style:font-name-asian="한양견고딕" style:font-size-asian="16.0pt"/>
    </style:style>
    <style:style style:family="text" style:name="T40">
      <style:text-properties fo:font-size="16.0pt" style:font-name="한양견고딕" style:font-name-asian="한양견고딕" style:font-size-asian="16.0pt"/>
    </style:style>
    <style:style style:family="text" style:name="T41">
      <style:text-properties fo:font-size="16.0pt" style:font-name="바탕" style:font-name-asian="한양견고딕" style:font-size-asian="16.0pt"/>
    </style:style>
    <style:style style:family="text" style:name="T42">
      <style:text-properties fo:font-size="16.0pt" style:font-name="한양견고딕" style:font-name-asian="한양견고딕" style:font-size-asian="16.0pt"/>
    </style:style>
    <style:style style:family="text" style:name="T43">
      <style:text-properties fo:font-size="16.0pt" style:font-name="바탕" style:font-name-asian="한양견고딕" style:font-size-asian="16.0pt"/>
    </style:style>
    <style:style style:family="text" style:name="T44">
      <style:text-properties fo:font-size="16.0pt" style:font-name="한양견고딕" style:font-name-asian="한양견고딕" style:font-size-asian="16.0pt"/>
    </style:style>
    <style:style style:family="text" style:name="T45">
      <style:text-properties fo:font-size="16.0pt" style:font-name="바탕" style:font-name-asian="한양견고딕" style:font-size-asian="16.0pt"/>
    </style:style>
    <style:style style:family="text" style:name="T46">
      <style:text-properties fo:font-size="16.0pt" style:font-name="한양견고딕" style:font-name-asian="한양견고딕" style:font-size-asian="16.0pt"/>
    </style:style>
    <style:style style:family="text" style:name="T47">
      <style:text-properties fo:font-size="16.0pt" style:font-name="바탕" style:font-name-asian="한양견고딕" style:font-size-asian="16.0pt"/>
    </style:style>
    <style:style style:family="table-cell" style:name="T1.R7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1.R7">
      <style:table-row-properties style:min-row-height="3.447cm"/>
    </style:style>
    <style:style style:family="paragraph" style:name="P16" style:parent-style-name="7">
      <style:paragraph-properties fo:line-height="100%" fo:text-align="left" style:snap-to-layout-grid="false"/>
    </style:style>
    <style:style style:family="paragraph" style:name="P17" style:parent-style-name="7">
      <style:paragraph-properties fo:margin-left="0.548cm" fo:text-indent="-0.548cm" style:snap-to-layout-grid="false"/>
    </style:style>
    <style:style style:family="text" style:name="T48">
      <style:text-properties fo:font-size="14.0pt" fo:font-weight="bold" style:font-name="바탕" style:font-name-asian="휴먼명조" style:font-size-asian="14.0pt" style:font-weight-asian="bold"/>
    </style:style>
    <style:style style:family="paragraph" style:name="P18" style:parent-style-name="7">
      <style:paragraph-properties fo:margin-left="0.548cm" fo:text-indent="-0.548cm" style:snap-to-layout-grid="false"/>
    </style:style>
    <style:style style:family="text" style:name="T49">
      <style:text-properties fo:font-size="14.0pt" fo:font-weight="bold" style:font-name="휴먼명조" style:font-name-asian="휴먼명조" style:font-size-asian="14.0pt" style:font-weight-asian="bold"/>
    </style:style>
    <style:style style:family="text" style:name="T50">
      <style:text-properties fo:font-size="14.0pt" fo:font-weight="bold" style:font-name="바탕" style:font-name-asian="휴먼명조" style:font-size-asian="14.0pt" style:font-weight-asian="bold"/>
    </style:style>
    <style:style style:family="paragraph" style:name="P19" style:parent-style-name="7">
      <style:paragraph-properties fo:margin-left="0.466cm" fo:text-indent="-0.466cm" style:snap-to-layout-grid="false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490cm" fo:text-indent="-0.490cm" style:snap-to-layout-grid="false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48cm" fo:text-indent="-0.548cm" style:snap-to-layout-grid="false"/>
    </style:style>
    <style:style style:family="paragraph" style:name="P22" style:parent-style-name="7">
      <style:paragraph-properties fo:margin-left="0.548cm" fo:text-indent="-0.548cm" style:snap-to-layout-grid="false"/>
    </style:style>
    <style:style style:family="text" style:name="T67">
      <style:text-properties fo:font-size="14.0pt" fo:font-weight="bold" style:font-name="휴먼명조" style:font-name-asian="휴먼명조" style:font-size-asian="14.0pt" style:font-weight-asian="bold"/>
    </style:style>
    <style:style style:family="text" style:name="T68">
      <style:text-properties fo:font-size="14.0pt" fo:font-weight="bold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0.548cm" fo:text-indent="-0.548cm" style:snap-to-layout-grid="false"/>
    </style:style>
    <style:style style:family="text" style:name="T69">
      <style:text-properties fo:font-size="14.0pt" fo:font-weight="bold" style:font-name="휴먼명조" style:font-name-asian="휴먼명조" style:font-size-asian="14.0pt" style:font-weight-asian="bold"/>
    </style:style>
    <style:style style:family="text" style:name="T7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1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24" style:parent-style-name="0">
      <style:paragraph-properties fo:margin-left="0.548cm" fo:text-indent="-0.548cm" style:snap-to-layout-grid="false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5" style:parent-style-name="0">
      <style:paragraph-properties fo:margin-left="0.548cm" fo:text-indent="-0.548cm" style:snap-to-layout-grid="false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6" style:parent-style-name="0">
      <style:paragraph-properties fo:margin-left="0.676cm" fo:text-indent="-0.676cm" style:snap-to-layout-grid="false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paragraph" style:name="P27" style:parent-style-name="0">
      <style:paragraph-properties fo:margin-left="0.676cm" fo:text-indent="-0.676cm" style:snap-to-layout-grid="false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paragraph" style:name="P28" style:parent-style-name="0">
      <style:paragraph-properties fo:margin-left="0.548cm" fo:text-indent="-0.548cm" style:snap-to-layout-grid="false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paragraph" style:name="P29" style:parent-style-name="0">
      <style:paragraph-properties fo:margin-left="0.548cm" fo:text-indent="-0.548cm" style:snap-to-layout-grid="false"/>
    </style:style>
    <style:style style:family="paragraph" style:name="P30" style:parent-style-name="0">
      <style:paragraph-properties fo:margin-left="0.463cm" fo:text-indent="-0.463cm" style:snap-to-layout-grid="false"/>
    </style:style>
    <style:style style:family="paragraph" style:name="P31" style:parent-style-name="0">
      <style:paragraph-properties fo:margin-left="0.621cm" fo:text-indent="-0.621cm" style:snap-to-layout-grid="false"/>
    </style:style>
    <style:style style:family="text" style:name="T116">
      <style:text-properties fo:font-size="13.0pt" style:font-name="바탕" style:font-name-asian="휴먼명조" style:font-size-asian="13.0pt"/>
    </style:style>
    <style:style style:family="text" style:name="T117">
      <style:text-properties fo:font-size="13.0pt" style:font-name="HCI Poppy" style:font-name-asian="휴먼명조" style:font-size-asian="13.0pt"/>
    </style:style>
    <style:style style:family="text" style:name="T118">
      <style:text-properties fo:font-size="13.0pt" fo:font-weight="bold" style:font-name="HCI Poppy" style:font-name-asian="휴먼명조" style:font-size-asian="13.0pt" style:font-weight-asian="bold"/>
    </style:style>
    <style:style style:family="text" style:name="T11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0">
      <style:text-properties fo:font-size="13.0pt" fo:font-weight="bold" style:font-name="HCI Poppy" style:font-name-asian="휴먼명조" style:font-size-asian="13.0pt" style:font-weight-asian="bold"/>
    </style:style>
    <style:style style:family="text" style:name="T12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2">
      <style:text-properties fo:font-size="13.0pt" fo:font-weight="bold" style:font-name="HCI Poppy" style:font-name-asian="휴먼명조" style:font-size-asian="13.0pt" style:font-weight-asian="bold"/>
    </style:style>
    <style:style style:family="text" style:name="T12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4">
      <style:text-properties fo:font-size="13.0pt" style:font-name="HCI Poppy" style:font-name-asian="휴먼명조" style:font-size-asian="13.0pt"/>
    </style:style>
    <style:style style:family="text" style:name="T12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6">
      <style:text-properties fo:font-size="13.0pt" style:font-name="HCI Poppy" style:font-name-asian="휴먼명조" style:font-size-asian="13.0pt"/>
    </style:style>
    <style:style style:family="text" style:name="T12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8">
      <style:text-properties fo:font-size="13.0pt" style:font-name="HCI Poppy" style:font-name-asian="휴먼명조" style:font-size-asian="13.0pt"/>
    </style:style>
    <style:style style:family="text" style:name="T12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0">
      <style:text-properties fo:font-size="13.0pt" style:font-name="HCI Poppy" style:font-name-asian="휴먼명조" style:font-size-asian="13.0pt"/>
    </style:style>
    <style:style style:family="text" style:name="T13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2">
      <style:text-properties fo:font-size="13.0pt" style:font-name="HCI Poppy" style:font-name-asian="휴먼명조" style:font-size-asian="13.0pt"/>
    </style:style>
    <style:style style:family="text" style:name="T13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4">
      <style:text-properties fo:font-size="13.0pt" style:font-name="HCI Poppy" style:font-name-asian="휴먼명조" style:font-size-asian="13.0pt"/>
    </style:style>
    <style:style style:family="text" style:name="T135">
      <style:text-properties fo:color="#800080" fo:font-size="13.0pt" style:font-name="HCI Poppy" style:font-name-asian="휴먼명조" style:font-size-asian="13.0pt" style:text-underline-color="#800080" style:text-underline-style="solid"/>
    </style:style>
    <style:style style:family="text" style:name="T136">
      <style:text-properties fo:font-size="13.0pt" style:font-name="HCI Poppy" style:font-name-asian="휴먼명조" style:font-size-asian="13.0pt"/>
    </style:style>
    <style:style style:family="text" style:name="T13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8">
      <style:text-properties fo:font-size="13.0pt" style:font-name="HCI Poppy" style:font-name-asian="휴먼명조" style:font-size-asian="13.0pt"/>
    </style:style>
    <style:style style:family="text" style:name="T13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0">
      <style:text-properties fo:font-size="13.0pt" style:font-name="HCI Poppy" style:font-name-asian="휴먼명조" style:font-size-asian="13.0pt"/>
    </style:style>
    <style:style style:family="text" style:name="T14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2">
      <style:text-properties fo:font-size="13.0pt" style:font-name="HCI Poppy" style:font-name-asian="휴먼명조" style:font-size-asian="13.0pt"/>
    </style:style>
    <style:style style:family="text" style:name="T14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4">
      <style:text-properties fo:font-size="13.0pt" style:font-name="HCI Poppy" style:font-name-asian="휴먼명조" style:font-size-asian="13.0pt"/>
    </style:style>
    <style:style style:family="text" style:name="T14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6">
      <style:text-properties fo:font-size="13.0pt" style:font-name="HCI Poppy" style:font-name-asian="휴먼명조" style:font-size-asian="13.0pt"/>
    </style:style>
    <style:style style:family="text" style:name="T14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8">
      <style:text-properties fo:font-size="13.0pt" style:font-name="HCI Poppy" style:font-name-asian="휴먼명조" style:font-size-asian="13.0pt"/>
    </style:style>
    <style:style style:family="text" style:name="T14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0">
      <style:text-properties fo:font-size="13.0pt" style:font-name="HCI Poppy" style:font-name-asian="휴먼명조" style:font-size-asian="13.0pt"/>
    </style:style>
    <style:style style:family="paragraph" style:name="P32" style:parent-style-name="0">
      <style:paragraph-properties fo:margin-left="0.563cm" fo:text-indent="-0.563cm" style:snap-to-layout-grid="false"/>
    </style:style>
    <style:style style:family="paragraph" style:name="P33" style:parent-style-name="0">
      <style:paragraph-properties fo:margin-left="0.563cm" fo:text-indent="-0.563cm" style:snap-to-layout-grid="false"/>
    </style:style>
    <style:style style:family="text" style:name="T151">
      <style:text-properties fo:font-size="13.0pt" style:font-name="바탕" style:font-name-asian="휴먼명조" style:font-size-asian="13.0pt"/>
    </style:style>
    <style:style style:family="text" style:name="T15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3">
      <style:text-properties fo:font-size="13.0pt" style:font-name="HCI Poppy" style:font-name-asian="휴먼명조" style:font-size-asian="13.0pt"/>
    </style:style>
    <style:style style:family="text" style:name="T15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5">
      <style:text-properties fo:font-size="13.0pt" style:font-name="HCI Poppy" style:font-name-asian="휴먼명조" style:font-size-asian="13.0pt"/>
    </style:style>
    <style:style style:family="paragraph" style:name="P34" style:parent-style-name="0">
      <style:paragraph-properties fo:break-before="page" fo:text-align="center" style:snap-to-layout-grid="true"/>
    </style:style>
    <style:style style:family="paragraph" style:name="P35" style:parent-style-name="0">
      <style:paragraph-properties fo:text-align="center" style:snap-to-layout-grid="true"/>
    </style:style>
    <style:style style:family="text" style:name="T156">
      <style:text-properties fo:font-size="15.0pt" fo:font-weight="bold" fo:letter-spacing="-0.5pt" style:font-name="바탕" style:font-name-asian="휴먼명조" style:font-size-asian="15.0pt" style:font-weight-asian="bold"/>
    </style:style>
    <style:style style:family="paragraph" style:name="P36" style:parent-style-name="0">
      <style:paragraph-properties fo:text-align="center" style:snap-to-layout-grid="true"/>
    </style:style>
    <style:style style:family="text" style:name="T157">
      <style:text-properties fo:font-size="15.0pt" fo:font-weight="bold" fo:letter-spacing="-0.5pt" style:font-name="바탕" style:font-name-asian="휴먼명조" style:font-size-asian="15.0pt" style:font-weight-asian="bold"/>
    </style:style>
    <style:style style:family="paragraph" style:name="P37" style:parent-style-name="0">
      <style:paragraph-properties fo:text-align="center" style:snap-to-layout-grid="true"/>
    </style:style>
    <style:style style:family="paragraph" style:name="P38" style:parent-style-name="0">
      <style:paragraph-properties fo:text-align="center" style:snap-to-layout-grid="true"/>
    </style:style>
    <style:style style:family="text" style:name="T158">
      <style:text-properties fo:font-size="12.0pt" style:font-name="HCI Poppy" style:font-name-asian="휴먼명조" style:font-size-asian="12.0pt"/>
    </style:style>
    <style:style style:family="text" style:name="T159">
      <style:text-properties fo:font-size="12.0pt" fo:font-weight="bold" fo:letter-spacing="-0.7pt" style:font-name="바탕" style:font-name-asian="휴먼명조" style:font-size-asian="12.0pt" style:font-weight-asian="bold"/>
    </style:style>
    <style:style style:family="text" style:name="T160">
      <style:text-properties fo:font-size="12.0pt" style:font-name="HCI Poppy" style:font-name-asian="휴먼명조" style:font-size-asian="12.0pt"/>
    </style:style>
    <style:style style:family="paragraph" style:name="P39" style:parent-style-name="0">
      <style:paragraph-properties style:snap-to-layout-grid="true"/>
    </style:style>
    <style:style style:family="paragraph" style:name="P40" style:parent-style-name="0">
      <style:paragraph-properties style:snap-to-layout-grid="true"/>
    </style:style>
    <style:style style:family="paragraph" style:name="P41" style:parent-style-name="0">
      <style:paragraph-properties style:snap-to-layout-grid="true"/>
    </style:style>
    <style:style style:family="text" style:name="T16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62">
      <style:text-properties fo:font-size="12.0pt" style:font-name="HCI Poppy" style:font-name-asian="휴먼명조" style:font-size-asian="12.0pt"/>
    </style:style>
    <style:style style:family="text" style:name="T16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64">
      <style:text-properties fo:font-size="12.0pt" style:font-name="HCI Poppy" style:font-name-asian="휴먼명조" style:font-size-asian="12.0pt"/>
    </style:style>
    <style:style style:family="text" style:name="T16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66">
      <style:text-properties fo:font-size="12.0pt" style:font-name="HCI Poppy" style:font-name-asian="휴먼명조" style:font-size-asian="12.0pt"/>
    </style:style>
    <style:style style:family="text" style:name="T16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68">
      <style:text-properties fo:font-size="12.0pt" style:font-name="HCI Poppy" style:font-name-asian="휴먼명조" style:font-size-asian="12.0pt"/>
    </style:style>
    <style:style style:family="paragraph" style:name="P42" style:parent-style-name="0">
      <style:paragraph-properties style:snap-to-layout-grid="true"/>
    </style:style>
    <style:style style:family="paragraph" style:name="P43" style:parent-style-name="0">
      <style:paragraph-properties style:snap-to-layout-grid="true"/>
    </style:style>
    <style:style style:family="paragraph" style:name="P44" style:parent-style-name="0">
      <style:paragraph-properties style:snap-to-layout-grid="true"/>
    </style:style>
    <style:style style:family="text" style:name="T169">
      <style:text-properties fo:font-size="12.0pt" style:font-name="HCI Poppy" style:font-name-asian="휴먼명조" style:font-size-asian="12.0pt"/>
    </style:style>
    <style:style style:family="text" style:name="T17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71">
      <style:text-properties fo:font-size="12.0pt" style:font-name="HCI Poppy" style:font-name-asian="휴먼명조" style:font-size-asian="12.0pt"/>
    </style:style>
    <style:style style:family="text" style:name="T172">
      <style:text-properties fo:font-size="12.0pt" style:font-name="바탕" style:font-name-asian="휴먼명조" style:font-size-asian="12.0pt"/>
    </style:style>
    <style:style style:family="text" style:name="T173">
      <style:text-properties fo:font-size="12.0pt" style:font-name="HCI Poppy" style:font-name-asian="휴먼명조" style:font-size-asian="12.0pt"/>
    </style:style>
    <style:style style:family="text" style:name="T17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75">
      <style:text-properties fo:font-size="12.0pt" style:font-name="HCI Poppy" style:font-name-asian="휴먼명조" style:font-size-asian="12.0pt"/>
    </style:style>
    <style:style style:family="text" style:name="T17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77">
      <style:text-properties fo:font-size="12.0pt" style:font-name="HCI Poppy" style:font-name-asian="휴먼명조" style:font-size-asian="12.0pt"/>
    </style:style>
    <style:style style:family="text" style:name="T17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79">
      <style:text-properties fo:font-size="12.0pt" style:font-name="HCI Poppy" style:font-name-asian="휴먼명조" style:font-size-asian="12.0pt"/>
    </style:style>
    <style:style style:family="text" style:name="T18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81">
      <style:text-properties fo:font-size="12.0pt" style:font-name="HCI Poppy" style:font-name-asian="휴먼명조" style:font-size-asian="12.0pt"/>
    </style:style>
    <style:style style:family="text" style:name="T18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83">
      <style:text-properties fo:font-size="12.0pt" style:font-name="HCI Poppy" style:font-name-asian="휴먼명조" style:font-size-asian="12.0pt"/>
    </style:style>
    <style:style style:family="text" style:name="T18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85">
      <style:text-properties fo:font-size="12.0pt" style:font-name="HCI Poppy" style:font-name-asian="휴먼명조" style:font-size-asian="12.0pt"/>
    </style:style>
    <style:style style:family="text" style:name="T18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87">
      <style:text-properties fo:font-size="12.0pt" style:font-name="HCI Poppy" style:font-name-asian="휴먼명조" style:font-size-asian="12.0pt"/>
    </style:style>
    <style:style style:family="text" style:name="T18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89">
      <style:text-properties fo:font-size="12.0pt" style:font-name="HCI Poppy" style:font-name-asian="휴먼명조" style:font-size-asian="12.0pt"/>
    </style:style>
    <style:style style:family="text" style:name="T19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91">
      <style:text-properties fo:font-size="12.0pt" style:font-name="HCI Poppy" style:font-name-asian="휴먼명조" style:font-size-asian="12.0pt"/>
    </style:style>
    <style:style style:family="text" style:name="T19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93">
      <style:text-properties fo:font-size="12.0pt" style:font-name="HCI Poppy" style:font-name-asian="휴먼명조" style:font-size-asian="12.0pt"/>
    </style:style>
    <style:style style:family="text" style:name="T19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95">
      <style:text-properties fo:font-size="12.0pt" style:font-name="HCI Poppy" style:font-name-asian="휴먼명조" style:font-size-asian="12.0pt"/>
    </style:style>
    <style:style style:family="paragraph" style:name="P45" style:parent-style-name="0">
      <style:paragraph-properties style:snap-to-layout-grid="true"/>
    </style:style>
    <style:style style:family="paragraph" style:name="P46" style:parent-style-name="0">
      <style:paragraph-properties style:snap-to-layout-grid="true"/>
    </style:style>
    <style:style style:family="text" style:name="T19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97">
      <style:text-properties fo:font-size="12.0pt" style:font-name="HCI Poppy" style:font-name-asian="휴먼명조" style:font-size-asian="12.0pt"/>
    </style:style>
    <style:style style:family="text" style:name="T19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199">
      <style:text-properties fo:font-size="12.0pt" style:font-name="HCI Poppy" style:font-name-asian="휴먼명조" style:font-size-asian="12.0pt"/>
    </style:style>
    <style:style style:family="text" style:name="T20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01">
      <style:text-properties fo:font-size="12.0pt" style:font-name="HCI Poppy" style:font-name-asian="휴먼명조" style:font-size-asian="12.0pt"/>
    </style:style>
    <style:style style:family="text" style:name="T20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03">
      <style:text-properties fo:font-size="12.0pt" style:font-name="HCI Poppy" style:font-name-asian="휴먼명조" style:font-size-asian="12.0pt"/>
    </style:style>
    <style:style style:family="text" style:name="T20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05">
      <style:text-properties fo:font-size="12.0pt" style:font-name="HCI Poppy" style:font-name-asian="휴먼명조" style:font-size-asian="12.0pt"/>
    </style:style>
    <style:style style:family="text" style:name="T20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07">
      <style:text-properties fo:font-size="12.0pt" style:font-name="HCI Poppy" style:font-name-asian="휴먼명조" style:font-size-asian="12.0pt"/>
    </style:style>
    <style:style style:family="text" style:name="T20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09">
      <style:text-properties fo:font-size="12.0pt" style:font-name="HCI Poppy" style:font-name-asian="휴먼명조" style:font-size-asian="12.0pt"/>
    </style:style>
    <style:style style:family="paragraph" style:name="P47" style:parent-style-name="0">
      <style:paragraph-properties style:snap-to-layout-grid="true"/>
    </style:style>
    <style:style style:family="paragraph" style:name="P48" style:parent-style-name="0">
      <style:paragraph-properties style:snap-to-layout-grid="true"/>
    </style:style>
    <style:style style:family="text" style:name="T21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11">
      <style:text-properties fo:font-size="12.0pt" style:font-name="HCI Poppy" style:font-name-asian="휴먼명조" style:font-size-asian="12.0pt"/>
    </style:style>
    <style:style style:family="text" style:name="T21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13">
      <style:text-properties fo:font-size="12.0pt" style:font-name="HCI Poppy" style:font-name-asian="휴먼명조" style:font-size-asian="12.0pt"/>
    </style:style>
    <style:style style:family="text" style:name="T21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15">
      <style:text-properties fo:font-size="12.0pt" style:font-name="HCI Poppy" style:font-name-asian="휴먼명조" style:font-size-asian="12.0pt"/>
    </style:style>
    <style:style style:family="text" style:name="T21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17">
      <style:text-properties fo:font-size="12.0pt" style:font-name="HCI Poppy" style:font-name-asian="휴먼명조" style:font-size-asian="12.0pt"/>
    </style:style>
    <style:style style:family="paragraph" style:name="P49" style:parent-style-name="0">
      <style:paragraph-properties style:snap-to-layout-grid="true"/>
    </style:style>
    <style:style style:family="paragraph" style:name="P50" style:parent-style-name="0">
      <style:paragraph-properties style:snap-to-layout-grid="true"/>
    </style:style>
    <style:style style:family="paragraph" style:name="P51" style:parent-style-name="0">
      <style:paragraph-properties style:snap-to-layout-grid="true"/>
    </style:style>
    <style:style style:family="text" style:name="T218">
      <style:text-properties fo:font-size="12.0pt" style:font-name="HCI Poppy" style:font-name-asian="휴먼명조" style:font-size-asian="12.0pt"/>
    </style:style>
    <style:style style:family="text" style:name="T21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20">
      <style:text-properties fo:font-size="12.0pt" style:font-name="HCI Poppy" style:font-name-asian="휴먼명조" style:font-size-asian="12.0pt"/>
    </style:style>
    <style:style style:family="text" style:name="T22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22">
      <style:text-properties fo:font-size="12.0pt" style:font-name="HCI Poppy" style:font-name-asian="휴먼명조" style:font-size-asian="12.0pt"/>
    </style:style>
    <style:style style:family="text" style:name="T22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24">
      <style:text-properties fo:font-size="12.0pt" style:font-name="HCI Poppy" style:font-name-asian="휴먼명조" style:font-size-asian="12.0pt"/>
    </style:style>
    <style:style style:family="text" style:name="T22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26">
      <style:text-properties fo:font-size="12.0pt" style:font-name="HCI Poppy" style:font-name-asian="휴먼명조" style:font-size-asian="12.0pt"/>
    </style:style>
    <style:style style:family="text" style:name="T22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28">
      <style:text-properties fo:font-size="12.0pt" style:font-name="HCI Poppy" style:font-name-asian="휴먼명조" style:font-size-asian="12.0pt"/>
    </style:style>
    <style:style style:family="text" style:name="T22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30">
      <style:text-properties fo:font-size="12.0pt" style:font-name="HCI Poppy" style:font-name-asian="휴먼명조" style:font-size-asian="12.0pt"/>
    </style:style>
    <style:style style:family="text" style:name="T23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32">
      <style:text-properties fo:font-size="12.0pt" style:font-name="HCI Poppy" style:font-name-asian="휴먼명조" style:font-size-asian="12.0pt"/>
    </style:style>
    <style:style style:family="text" style:name="T23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34">
      <style:text-properties fo:font-size="12.0pt" style:font-name="HCI Poppy" style:font-name-asian="휴먼명조" style:font-size-asian="12.0pt"/>
    </style:style>
    <style:style style:family="text" style:name="T23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36">
      <style:text-properties fo:font-size="12.0pt" style:font-name="HCI Poppy" style:font-name-asian="휴먼명조" style:font-size-asian="12.0pt"/>
    </style:style>
    <style:style style:family="text" style:name="T23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38">
      <style:text-properties fo:font-size="12.0pt" style:font-name="HCI Poppy" style:font-name-asian="휴먼명조" style:font-size-asian="12.0pt"/>
    </style:style>
    <style:style style:family="paragraph" style:name="P52" style:parent-style-name="0">
      <style:paragraph-properties style:snap-to-layout-grid="true"/>
    </style:style>
    <style:style style:family="paragraph" style:name="P53" style:parent-style-name="0">
      <style:paragraph-properties style:snap-to-layout-grid="true"/>
    </style:style>
    <style:style style:family="text" style:name="T23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40">
      <style:text-properties fo:font-size="12.0pt" style:font-name="HCI Poppy" style:font-name-asian="휴먼명조" style:font-size-asian="12.0pt"/>
    </style:style>
    <style:style style:family="text" style:name="T24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42">
      <style:text-properties fo:font-size="12.0pt" style:font-name="HCI Poppy" style:font-name-asian="휴먼명조" style:font-size-asian="12.0pt"/>
    </style:style>
    <style:style style:family="text" style:name="T24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44">
      <style:text-properties fo:font-size="12.0pt" style:font-name="HCI Poppy" style:font-name-asian="휴먼명조" style:font-size-asian="12.0pt"/>
    </style:style>
    <style:style style:family="text" style:name="T24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46">
      <style:text-properties fo:font-size="12.0pt" style:font-name="HCI Poppy" style:font-name-asian="휴먼명조" style:font-size-asian="12.0pt"/>
    </style:style>
    <style:style style:family="text" style:name="T24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48">
      <style:text-properties fo:font-size="12.0pt" style:font-name="HCI Poppy" style:font-name-asian="휴먼명조" style:font-size-asian="12.0pt"/>
    </style:style>
    <style:style style:family="text" style:name="T24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50">
      <style:text-properties fo:font-size="12.0pt" style:font-name="HCI Poppy" style:font-name-asian="휴먼명조" style:font-size-asian="12.0pt"/>
    </style:style>
    <style:style style:family="text" style:name="T25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52">
      <style:text-properties fo:font-size="12.0pt" style:font-name="HCI Poppy" style:font-name-asian="휴먼명조" style:font-size-asian="12.0pt"/>
    </style:style>
    <style:style style:family="text" style:name="T25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54">
      <style:text-properties fo:font-size="12.0pt" style:font-name="HCI Poppy" style:font-name-asian="휴먼명조" style:font-size-asian="12.0pt"/>
    </style:style>
    <style:style style:family="text" style:name="T25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56">
      <style:text-properties fo:font-size="12.0pt" style:font-name="HCI Poppy" style:font-name-asian="휴먼명조" style:font-size-asian="12.0pt"/>
    </style:style>
    <style:style style:family="text" style:name="T25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58">
      <style:text-properties fo:font-size="12.0pt" style:font-name="HCI Poppy" style:font-name-asian="휴먼명조" style:font-size-asian="12.0pt"/>
    </style:style>
    <style:style style:family="text" style:name="T25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60">
      <style:text-properties fo:font-size="12.0pt" style:font-name="HCI Poppy" style:font-name-asian="휴먼명조" style:font-size-asian="12.0pt"/>
    </style:style>
    <style:style style:family="text" style:name="T26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62">
      <style:text-properties fo:font-size="12.0pt" style:font-name="HCI Poppy" style:font-name-asian="휴먼명조" style:font-size-asian="12.0pt"/>
    </style:style>
    <style:style style:family="text" style:name="T26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64">
      <style:text-properties fo:font-size="12.0pt" style:font-name="HCI Poppy" style:font-name-asian="휴먼명조" style:font-size-asian="12.0pt"/>
    </style:style>
    <style:style style:family="text" style:name="T26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66">
      <style:text-properties fo:font-size="12.0pt" style:font-name="HCI Poppy" style:font-name-asian="휴먼명조" style:font-size-asian="12.0pt"/>
    </style:style>
    <style:style style:family="text" style:name="T26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68">
      <style:text-properties fo:font-size="12.0pt" style:font-name="HCI Poppy" style:font-name-asian="휴먼명조" style:font-size-asian="12.0pt"/>
    </style:style>
    <style:style style:family="text" style:name="T26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70">
      <style:text-properties fo:font-size="12.0pt" style:font-name="HCI Poppy" style:font-name-asian="휴먼명조" style:font-size-asian="12.0pt"/>
    </style:style>
    <style:style style:family="text" style:name="T27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72">
      <style:text-properties fo:font-size="12.0pt" style:font-name="HCI Poppy" style:font-name-asian="휴먼명조" style:font-size-asian="12.0pt"/>
    </style:style>
    <style:style style:family="text" style:name="T27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74">
      <style:text-properties fo:font-size="12.0pt" style:font-name="HCI Poppy" style:font-name-asian="휴먼명조" style:font-size-asian="12.0pt"/>
    </style:style>
    <style:style style:family="text" style:name="T27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76">
      <style:text-properties fo:font-size="12.0pt" style:font-name="HCI Poppy" style:font-name-asian="휴먼명조" style:font-size-asian="12.0pt"/>
    </style:style>
    <style:style style:family="text" style:name="T27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78">
      <style:text-properties fo:font-size="12.0pt" style:font-name="HCI Poppy" style:font-name-asian="휴먼명조" style:font-size-asian="12.0pt"/>
    </style:style>
    <style:style style:family="text" style:name="T27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80">
      <style:text-properties fo:font-size="12.0pt" style:font-name="HCI Poppy" style:font-name-asian="휴먼명조" style:font-size-asian="12.0pt"/>
    </style:style>
    <style:style style:family="text" style:name="T28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82">
      <style:text-properties fo:font-size="12.0pt" style:font-name="HCI Poppy" style:font-name-asian="휴먼명조" style:font-size-asian="12.0pt"/>
    </style:style>
    <style:style style:family="paragraph" style:name="P54" style:parent-style-name="0">
      <style:paragraph-properties style:snap-to-layout-grid="true"/>
    </style:style>
    <style:style style:family="paragraph" style:name="P55" style:parent-style-name="0">
      <style:paragraph-properties style:snap-to-layout-grid="true"/>
    </style:style>
    <style:style style:family="paragraph" style:name="P56" style:parent-style-name="0">
      <style:paragraph-properties style:snap-to-layout-grid="true"/>
    </style:style>
    <style:style style:family="text" style:name="T283">
      <style:text-properties fo:font-size="12.0pt" style:font-name="HCI Poppy" style:font-name-asian="휴먼명조" style:font-size-asian="12.0pt"/>
    </style:style>
    <style:style style:family="text" style:name="T28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85">
      <style:text-properties fo:font-size="12.0pt" style:font-name="HCI Poppy" style:font-name-asian="휴먼명조" style:font-size-asian="12.0pt"/>
    </style:style>
    <style:style style:family="text" style:name="T28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87">
      <style:text-properties fo:font-size="12.0pt" style:font-name="HCI Poppy" style:font-name-asian="휴먼명조" style:font-size-asian="12.0pt"/>
    </style:style>
    <style:style style:family="text" style:name="T28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89">
      <style:text-properties fo:font-size="12.0pt" style:font-name="HCI Poppy" style:font-name-asian="휴먼명조" style:font-size-asian="12.0pt"/>
    </style:style>
    <style:style style:family="text" style:name="T29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91">
      <style:text-properties fo:font-size="12.0pt" style:font-name="HCI Poppy" style:font-name-asian="휴먼명조" style:font-size-asian="12.0pt"/>
    </style:style>
    <style:style style:family="text" style:name="T29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93">
      <style:text-properties fo:font-size="12.0pt" style:font-name="HCI Poppy" style:font-name-asian="휴먼명조" style:font-size-asian="12.0pt"/>
    </style:style>
    <style:style style:family="text" style:name="T29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95">
      <style:text-properties fo:font-size="12.0pt" style:font-name="HCI Poppy" style:font-name-asian="휴먼명조" style:font-size-asian="12.0pt"/>
    </style:style>
    <style:style style:family="text" style:name="T29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97">
      <style:text-properties fo:font-size="12.0pt" style:font-name="HCI Poppy" style:font-name-asian="휴먼명조" style:font-size-asian="12.0pt"/>
    </style:style>
    <style:style style:family="paragraph" style:name="P57" style:parent-style-name="0">
      <style:paragraph-properties style:snap-to-layout-grid="true"/>
    </style:style>
    <style:style style:family="paragraph" style:name="P58" style:parent-style-name="0">
      <style:paragraph-properties style:snap-to-layout-grid="true"/>
    </style:style>
    <style:style style:family="text" style:name="T29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299">
      <style:text-properties fo:font-size="12.0pt" style:font-name="HCI Poppy" style:font-name-asian="휴먼명조" style:font-size-asian="12.0pt"/>
    </style:style>
    <style:style style:family="text" style:name="T30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01">
      <style:text-properties fo:font-size="12.0pt" style:font-name="HCI Poppy" style:font-name-asian="휴먼명조" style:font-size-asian="12.0pt"/>
    </style:style>
    <style:style style:family="text" style:name="T30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03">
      <style:text-properties fo:font-size="12.0pt" style:font-name="HCI Poppy" style:font-name-asian="휴먼명조" style:font-size-asian="12.0pt"/>
    </style:style>
    <style:style style:family="text" style:name="T30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05">
      <style:text-properties fo:font-size="12.0pt" style:font-name="HCI Poppy" style:font-name-asian="휴먼명조" style:font-size-asian="12.0pt"/>
    </style:style>
    <style:style style:family="text" style:name="T30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07">
      <style:text-properties fo:font-size="12.0pt" style:font-name="HCI Poppy" style:font-name-asian="휴먼명조" style:font-size-asian="12.0pt"/>
    </style:style>
    <style:style style:family="text" style:name="T30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09">
      <style:text-properties fo:font-size="12.0pt" style:font-name="HCI Poppy" style:font-name-asian="휴먼명조" style:font-size-asian="12.0pt"/>
    </style:style>
    <style:style style:family="text" style:name="T31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11">
      <style:text-properties fo:font-size="12.0pt" style:font-name="HCI Poppy" style:font-name-asian="휴먼명조" style:font-size-asian="12.0pt"/>
    </style:style>
    <style:style style:family="text" style:name="T31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13">
      <style:text-properties fo:font-size="12.0pt" style:font-name="HCI Poppy" style:font-name-asian="휴먼명조" style:font-size-asian="12.0pt"/>
    </style:style>
    <style:style style:family="text" style:name="T31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15">
      <style:text-properties fo:font-size="12.0pt" style:font-name="HCI Poppy" style:font-name-asian="휴먼명조" style:font-size-asian="12.0pt"/>
    </style:style>
    <style:style style:family="text" style:name="T31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17">
      <style:text-properties fo:font-size="12.0pt" style:font-name="HCI Poppy" style:font-name-asian="휴먼명조" style:font-size-asian="12.0pt"/>
    </style:style>
    <style:style style:family="text" style:name="T31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19">
      <style:text-properties fo:font-size="12.0pt" style:font-name="HCI Poppy" style:font-name-asian="휴먼명조" style:font-size-asian="12.0pt"/>
    </style:style>
    <style:style style:family="text" style:name="T32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21">
      <style:text-properties fo:font-size="12.0pt" style:font-name="HCI Poppy" style:font-name-asian="휴먼명조" style:font-size-asian="12.0pt"/>
    </style:style>
    <style:style style:family="text" style:name="T32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23">
      <style:text-properties fo:font-size="12.0pt" style:font-name="HCI Poppy" style:font-name-asian="휴먼명조" style:font-size-asian="12.0pt"/>
    </style:style>
    <style:style style:family="text" style:name="T32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25">
      <style:text-properties fo:font-size="12.0pt" style:font-name="HCI Poppy" style:font-name-asian="휴먼명조" style:font-size-asian="12.0pt"/>
    </style:style>
    <style:style style:family="text" style:name="T32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27">
      <style:text-properties fo:font-size="12.0pt" style:font-name="HCI Poppy" style:font-name-asian="휴먼명조" style:font-size-asian="12.0pt"/>
    </style:style>
    <style:style style:family="text" style:name="T32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29">
      <style:text-properties fo:font-size="12.0pt" style:font-name="HCI Poppy" style:font-name-asian="휴먼명조" style:font-size-asian="12.0pt"/>
    </style:style>
    <style:style style:family="paragraph" style:name="P59" style:parent-style-name="0">
      <style:paragraph-properties style:snap-to-layout-grid="true"/>
    </style:style>
    <style:style style:family="text" style:name="T33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paragraph" style:name="P60" style:parent-style-name="0">
      <style:paragraph-properties style:snap-to-layout-grid="true"/>
    </style:style>
    <style:style style:family="text" style:name="T33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32">
      <style:text-properties fo:font-size="12.0pt" style:font-name="HCI Poppy" style:font-name-asian="휴먼명조" style:font-size-asian="12.0pt"/>
    </style:style>
    <style:style style:family="text" style:name="T33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34">
      <style:text-properties fo:font-size="12.0pt" style:font-name="HCI Poppy" style:font-name-asian="휴먼명조" style:font-size-asian="12.0pt"/>
    </style:style>
    <style:style style:family="text" style:name="T33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36">
      <style:text-properties fo:font-size="12.0pt" style:font-name="HCI Poppy" style:font-name-asian="휴먼명조" style:font-size-asian="12.0pt"/>
    </style:style>
    <style:style style:family="text" style:name="T33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38">
      <style:text-properties fo:font-size="12.0pt" style:font-name="HCI Poppy" style:font-name-asian="휴먼명조" style:font-size-asian="12.0pt"/>
    </style:style>
    <style:style style:family="text" style:name="T339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40">
      <style:text-properties fo:font-size="12.0pt" style:font-name="HCI Poppy" style:font-name-asian="휴먼명조" style:font-size-asian="12.0pt"/>
    </style:style>
    <style:style style:family="text" style:name="T341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42">
      <style:text-properties fo:font-size="12.0pt" style:font-name="HCI Poppy" style:font-name-asian="휴먼명조" style:font-size-asian="12.0pt"/>
    </style:style>
    <style:style style:family="text" style:name="T343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44">
      <style:text-properties fo:font-size="12.0pt" style:font-name="HCI Poppy" style:font-name-asian="휴먼명조" style:font-size-asian="12.0pt"/>
    </style:style>
    <style:style style:family="text" style:name="T345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46">
      <style:text-properties fo:font-size="12.0pt" style:font-name="HCI Poppy" style:font-name-asian="휴먼명조" style:font-size-asian="12.0pt"/>
    </style:style>
    <style:style style:family="text" style:name="T347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48">
      <style:text-properties fo:font-size="12.0pt" style:font-name="HCI Poppy" style:font-name-asian="휴먼명조" style:font-size-asian="12.0pt"/>
    </style:style>
    <style:style style:family="paragraph" style:name="P61" style:parent-style-name="0">
      <style:paragraph-properties style:snap-to-layout-grid="true"/>
    </style:style>
    <style:style style:family="paragraph" style:name="P62" style:parent-style-name="0">
      <style:paragraph-properties style:snap-to-layout-grid="true"/>
    </style:style>
    <style:style style:family="paragraph" style:name="P63" style:parent-style-name="0">
      <style:paragraph-properties style:snap-to-layout-grid="true"/>
    </style:style>
    <style:style style:family="text" style:name="T349">
      <style:text-properties fo:font-size="12.0pt" style:font-name="HCI Poppy" style:font-name-asian="휴먼명조" style:font-size-asian="12.0pt"/>
    </style:style>
    <style:style style:family="text" style:name="T35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51">
      <style:text-properties fo:font-size="12.0pt" style:font-name="HCI Poppy" style:font-name-asian="휴먼명조" style:font-size-asian="12.0pt"/>
    </style:style>
    <style:style style:family="text" style:name="T35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53">
      <style:text-properties fo:font-size="12.0pt" style:font-name="HCI Poppy" style:font-name-asian="휴먼명조" style:font-size-asian="12.0pt"/>
    </style:style>
    <style:style style:family="text" style:name="T354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55">
      <style:text-properties fo:font-size="12.0pt" style:font-name="HCI Poppy" style:font-name-asian="휴먼명조" style:font-size-asian="12.0pt"/>
    </style:style>
    <style:style style:family="text" style:name="T356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57">
      <style:text-properties fo:font-size="12.0pt" style:font-name="HCI Poppy" style:font-name-asian="휴먼명조" style:font-size-asian="12.0pt"/>
    </style:style>
    <style:style style:family="text" style:name="T358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59">
      <style:text-properties fo:font-size="12.0pt" style:font-name="HCI Poppy" style:font-name-asian="휴먼명조" style:font-size-asian="12.0pt"/>
    </style:style>
    <style:style style:family="paragraph" style:name="P64" style:parent-style-name="0">
      <style:paragraph-properties style:snap-to-layout-grid="true"/>
    </style:style>
    <style:style style:family="paragraph" style:name="P65" style:parent-style-name="0">
      <style:paragraph-properties style:snap-to-layout-grid="true"/>
    </style:style>
    <style:style style:family="text" style:name="T360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61">
      <style:text-properties fo:font-size="12.0pt" style:font-name="HCI Poppy" style:font-name-asian="휴먼명조" style:font-size-asian="12.0pt"/>
    </style:style>
    <style:style style:family="text" style:name="T362">
      <style:text-properties fo:font-size="12.0pt" fo:font-weight="bold" fo:letter-spacing="-0.4pt" style:font-name="바탕" style:font-name-asian="휴먼명조" style:font-size-asian="12.0pt" style:font-weight-asian="bold"/>
    </style:style>
    <style:style style:family="text" style:name="T363">
      <style:text-properties fo:font-size="12.0pt" style:font-name="HCI Poppy" style:font-name-asian="휴먼명조" style:font-size-asian="12.0pt"/>
    </style:style>
    <style:style style:family="paragraph" style:name="P66" style:parent-style-name="0">
      <style:paragraph-properties style:snap-to-layout-grid="true"/>
    </style:style>
    <style:style style:family="paragraph" style:name="P67" style:parent-style-name="0">
      <style:paragraph-properties style:snap-to-layout-grid="true"/>
    </style:style>
    <style:style style:family="paragraph" style:name="P68" style:parent-style-name="0">
      <style:paragraph-properties style:snap-to-layout-grid="true"/>
    </style:style>
    <style:style style:family="paragraph" style:name="P69" style:parent-style-name="0">
      <style:paragraph-properties fo:text-align="center" style:snap-to-layout-grid="true"/>
    </style:style>
    <style:style style:family="text" style:name="T364">
      <style:text-properties fo:font-size="12.0pt" style:font-name="HCI Poppy" style:font-name-asian="휴먼명조" style:font-size-asian="12.0pt"/>
    </style:style>
    <style:style style:family="paragraph" style:name="P70" style:parent-style-name="0">
      <style:paragraph-properties fo:text-align="center" style:snap-to-layout-grid="true"/>
    </style:style>
    <style:style style:family="text" style:name="T365">
      <style:text-properties fo:font-size="12.0pt" style:font-name="HCI Poppy" style:font-name-asian="휴먼명조" style:font-size-asian="12.0pt"/>
    </style:style>
    <style:style style:family="text" style:name="T366">
      <style:text-properties fo:font-size="12.0pt" fo:font-weight="bold" fo:letter-spacing="-0.4pt" style:font-name="바탕" style:font-name-asian="휴먼명조" style:font-size-asian="12.0pt" style:font-weight-asian="bold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8.91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・</text:span><text:span text:style-name="T5">정치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2015 </text:span><text:span text:style-name="T8">정치개혁시민연대 준비위원회</text:span><text:span text:style-name="T9"> </text:span><text:span text:style-name="T10">(</text:span><text:span text:style-name="T11">담당 </text:span><text:span text:style-name="T12">: </text:span><text:span text:style-name="T13">참여연대 이선미 간사</text:span><text:span text:style-name="T14">, 02-725-7104)</text:span></text:p></table:table-cell></table:table-row><table:table-row table:style-name="T1.R3"><table:table-cell table:style-name="T1.R3_C0"><text:p text:style-name="P6"><text:span text:style-name="T15">제    목</text:span></text:p></table:table-cell><table:table-cell table:style-name="T1.R3_C1"><text:p text:style-name="P7"><text:span text:style-name="T16">[</text:span><text:span text:style-name="T17">보도자료</text:span><text:span text:style-name="T18">] 8/11(</text:span><text:span text:style-name="T19">화</text:span><text:span text:style-name="T20">), </text:span><text:span text:style-name="T21">선거제도 관련 정치권 공방에 대한 시민사회 입장 발표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5. 8. 11. (</text:span><text:span text:style-name="T24">총 </text:span><text:span text:style-name="T25">2 </text:span><text:span text:style-name="T26">쪽</text:span><text:span text:style-name="T27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보도자료</text:span></text:p></table:table-cell></table:table-row><table:table-row table:style-name="T1.R7"><table:table-cell table:number-columns-spanned="2" table:style-name="T1.R7_C0"><text:p text:style-name="P12"><text:span text:style-name="T29">비례대표 의석 확대를 통한 선거제도 개혁 촉구 </text:span></text:p><text:p text:style-name="P13"><text:span text:style-name="T30">비례대표제 및 의원 정수 확대 등 </text:span></text:p><text:p text:style-name="P14"><text:span text:style-name="T31">선거제도 개혁을 위한 시민사회단체 입장</text:span></text:p><text:p text:style-name="P15"><text:span text:style-name="T32">2015</text:span><text:span text:style-name="T33">년 </text:span><text:span text:style-name="T34">8</text:span><text:span text:style-name="T35">월 </text:span><text:span text:style-name="T36">11</text:span><text:span text:style-name="T37">일</text:span><text:span text:style-name="T38">(</text:span><text:span text:style-name="T39">화</text:span><text:span text:style-name="T40">), </text:span><text:span text:style-name="T41">오후 </text:span><text:span text:style-name="T42">1</text:span><text:span text:style-name="T43">시 </text:span><text:span text:style-name="T44">30</text:span><text:span text:style-name="T45">분 </text:span><text:span text:style-name="T46">/ </text:span><text:span text:style-name="T47">국회 정론관</text:span></text:p></table:table-cell></table:table-row></table:table></draw:text-box></draw:frame></text:p>
      <text:p text:style-name="P16"/>
      <text:p text:style-name="P17"><text:span text:style-name="T48">   </text:span></text:p>
      <text:p text:style-name="P18"><text:span text:style-name="T49">1. </text:span><text:span text:style-name="T50">취지와 목적</text:span></text:p>
      <text:p text:style-name="P19"><text:span text:style-name="T51">- </text:span><text:span text:style-name="T52">최근</text:span><text:span text:style-name="T53">, </text:span><text:span text:style-name="T54">국회는 선거제도 개혁과 관련하여 의원정수 확대와 권역별 비례대표 등 여야 공방을 이어가고 있습니다</text:span><text:span text:style-name="T55">. </text:span></text:p>
      <text:p text:style-name="P20"><text:span text:style-name="T56">- </text:span><text:span text:style-name="T57">선거제도 개혁의 제</text:span><text:span text:style-name="T58">1</text:span><text:span text:style-name="T59">원칙은 사표를 줄이고</text:span><text:span text:style-name="T60">, </text:span><text:span text:style-name="T61">득표한 만큼 의석을 갖도록 하며</text:span><text:span text:style-name="T62">, </text:span><text:span text:style-name="T63">정치적 소수자의 대표성을 강화하는 것이어야 합니다</text:span><text:span text:style-name="T64">. </text:span><text:span text:style-name="T65">그동안 비례성 높은 선거제도 개혁을 주장해온 시민사회단체들은 최근 쟁점사항에 대한 입장을 발표니다</text:span><text:span text:style-name="T66">. </text:span></text:p>
      <text:p text:style-name="P21"/>
      <text:p text:style-name="P22"><text:span text:style-name="T67">2. </text:span><text:span text:style-name="T68">개요</text:span></text:p>
      <text:p text:style-name="P23"><text:span text:style-name="T69">&lt;</text:span><text:span text:style-name="T70">비례대표제 및 의원 정수 확대 등 선거제도 개혁을 위한 시민사회단체 입장</text:span><text:span text:style-name="T71">&gt; </text:span></text:p>
      <text:p text:style-name="P24"><text:span text:style-name="T72">○ </text:span><text:span text:style-name="T73">일시와 장소 </text:span><text:span text:style-name="T74">: 2015</text:span><text:span text:style-name="T75">년 </text:span><text:span text:style-name="T76">8</text:span><text:span text:style-name="T77">월 </text:span><text:span text:style-name="T78">11</text:span><text:span text:style-name="T79">일</text:span><text:span text:style-name="T80">(</text:span><text:span text:style-name="T81">화</text:span><text:span text:style-name="T82">) </text:span><text:span text:style-name="T83">오후 </text:span><text:span text:style-name="T84">1</text:span><text:span text:style-name="T85">시 </text:span><text:span text:style-name="T86">30</text:span><text:span text:style-name="T87">분</text:span><text:span text:style-name="T88">, </text:span><text:span text:style-name="T89">국회 정론관</text:span></text:p>
      <text:p text:style-name="P25"><text:span text:style-name="T90">○ </text:span><text:span text:style-name="T91">진행 </text:span></text:p>
      <text:p text:style-name="P26"><text:span text:style-name="T92"> </text:span><text:span text:style-name="T93">- </text:span><text:span text:style-name="T94">이태호 </text:span><text:span text:style-name="T95">(</text:span><text:span text:style-name="T96">참여연대 사무처장 </text:span><text:span text:style-name="T97">/ </text:span><text:span text:style-name="T98">시민사회단체연대회의 정치개혁특별위원회 공동위원장</text:span><text:span text:style-name="T99">)</text:span></text:p>
      <text:p text:style-name="P27"><text:span text:style-name="T100"> </text:span><text:span text:style-name="T101">- </text:span><text:span text:style-name="T102">박차옥경 </text:span><text:span text:style-name="T103">(</text:span><text:span text:style-name="T104">한국여성단체연합 사무처장 </text:span><text:span text:style-name="T105">/ </text:span><text:span text:style-name="T106">시민사회단체연대회의 정치개혁특별위원회 공동위원장</text:span><text:span text:style-name="T107">)</text:span></text:p>
      <text:p text:style-name="P28"><text:span text:style-name="T108"> </text:span><text:span text:style-name="T109">- </text:span><text:span text:style-name="T110">좌세준</text:span><text:span text:style-name="T111">(</text:span><text:span text:style-name="T112">변호사</text:span><text:span text:style-name="T113">, </text:span><text:span text:style-name="T114">민주사회를위한변호사모임 정치개혁</text:span><text:span text:style-name="T115">TF) </text:span></text:p>
      <text:p text:style-name="P29"/>
      <text:p text:style-name="P30"/>
      <text:p text:style-name="P31"><text:span text:style-name="T116">※ </text:span><text:span text:style-name="T117">&lt;</text:span><text:span text:style-name="T118">2015 </text:span><text:span text:style-name="T119">정치개혁시민연대</text:span><text:span text:style-name="T120">(</text:span><text:span text:style-name="T121">준</text:span><text:span text:style-name="T122">)&gt;</text:span><text:span text:style-name="T123">는 비례대표 확대</text:span><text:span text:style-name="T124">, </text:span><text:span text:style-name="T125">유권자 정치적 표현의 자유 보장</text:span><text:span text:style-name="T126">, </text:span><text:span text:style-name="T127">선거연령 하향 조정</text:span><text:span text:style-name="T128">, </text:span><text:span text:style-name="T129">국회 회의 시민 방청 보장 등 시민사회단체들이 정치권에 제안</text:span><text:span text:style-name="T130">(2015-06-30, </text:span><text:span text:style-name="T131">전국 </text:span><text:span text:style-name="T132">174</text:span><text:span text:style-name="T133">개 단체 발표</text:span><text:span text:style-name="T134">, </text:span><text:span text:style-name="T135">http://bit.ly/1JqX5Z4</text:span><text:span text:style-name="T136">)</text:span><text:span text:style-name="T137">한 정치개혁방안을 입법화하기 위해 민주사회를 위한 변호사모임</text:span><text:span text:style-name="T138">, </text:span><text:span text:style-name="T139">참여연대</text:span><text:span text:style-name="T140">, </text:span><text:span text:style-name="T141">한국여성단체연합</text:span><text:span text:style-name="T142">, </text:span><text:span text:style-name="T143">한국</text:span><text:span text:style-name="T144">YMCA</text:span><text:span text:style-name="T145">전국연맹</text:span><text:span text:style-name="T146">, </text:span><text:span text:style-name="T147">흥사단</text:span><text:span text:style-name="T148">, </text:span><text:span text:style-name="T149">시민사회단체연대회의 정치개혁특별위원회 등 전국의 시민사회단체들이 결성하고 있는 정치개혁 연대기구입니다</text:span><text:span text:style-name="T150">. </text:span></text:p>
      <text:p text:style-name="P32"/>
      <text:p text:style-name="P33"><text:span text:style-name="T151">▣ </text:span><text:span text:style-name="T152">붙임</text:span><text:span text:style-name="T153">. </text:span><text:span text:style-name="T154">기자회견문</text:span><text:span text:style-name="T155">. </text:span></text:p>
      <text:p text:style-name="P34"/>
      <text:p text:style-name="P35"><text:span text:style-name="T156">비례대표제 및 의원 정수 확대 등 </text:span></text:p>
      <text:p text:style-name="P36"><text:span text:style-name="T157">선거제도 개혁을 위한 시민사회단체 입장</text:span></text:p>
      <text:p text:style-name="P37"/>
      <text:p text:style-name="P38"><text:span text:style-name="T158">- </text:span><text:span text:style-name="T159">비례대표 의석 확대로 사표를 줄이고 기존 정당의 독점적 특권을 타파해야 한다 </text:span><text:span text:style-name="T160">-</text:span></text:p>
      <text:p text:style-name="P39"/>
      <text:p text:style-name="P40"/>
      <text:p text:style-name="P41"><text:span text:style-name="T161">국회에서 비례대표 의석의 확대 및 권역별 비례대표 도입 등 선거제도 개혁에 대한 입장표명과 공방이 이어지고 있다</text:span><text:span text:style-name="T162">. </text:span><text:span text:style-name="T163">유권자의 민의가 제대로 반영될 수 있도록 선거제도 개혁을 주장해 온 시민사회단체들의 전국적 모임인 </text:span><text:span text:style-name="T164">‘2015</text:span><text:span text:style-name="T165">정치개혁시민연대 준비위원회</text:span><text:span text:style-name="T166">’</text:span><text:span text:style-name="T167">는 다음과 같은 입장을 밝힌다</text:span><text:span text:style-name="T168">.</text:span></text:p>
      <text:p text:style-name="P42"/>
      <text:p text:style-name="P43"/>
      <text:p text:style-name="P44"><text:span text:style-name="T169">1. </text:span><text:span text:style-name="T170">현행 국회의원 선거제도의 가장 심각한 문제는 유권자가 던진 표의 절반가량이 사표</text:span><text:span text:style-name="T171">(</text:span><text:span text:style-name="T172">死票</text:span><text:span text:style-name="T173">)</text:span><text:span text:style-name="T174">가 되어 버리고 유권자들의 선택이 국회 구성에 제대로 반영되지 못한다는 것이다</text:span><text:span text:style-name="T175">. </text:span><text:span text:style-name="T176">이것은 지역구별로 </text:span><text:span text:style-name="T177">1</text:span><text:span text:style-name="T178">인의 최다 득표자만 국회의원이 되는 이른바 </text:span><text:span text:style-name="T179">‘</text:span><text:span text:style-name="T180">단순다수대표제</text:span><text:span text:style-name="T181">’</text:span><text:span text:style-name="T182">가 우리 선거제도의 기본이고</text:span><text:span text:style-name="T183">, </text:span><text:span text:style-name="T184">지역구 의석과는 별개로 배분되는 비례대표 의석수는 국회 전체 의석에서 </text:span><text:span text:style-name="T185">18%</text:span><text:span text:style-name="T186">에 불과하기 때문이다</text:span><text:span text:style-name="T187">. </text:span><text:span text:style-name="T188">특히 정당의 지지율이 의석수에 제대로 반영되지 않고 사표로 처리되는 비율이 높은 경우</text:span><text:span text:style-name="T189">, </text:span><text:span text:style-name="T190">현 여당과 제</text:span><text:span text:style-name="T191">1</text:span><text:span text:style-name="T192">야당이 지지도보다 더 많은 의석수를 차지하게 되어 기성정당의 과두제와 정치독점이 강화되는 반면</text:span><text:span text:style-name="T193">, </text:span><text:span text:style-name="T194">신생정당이나 소수정당은 자신의 지지도만큼의 의석수를 얻지 못하는 폐단이 반복되게 된다</text:span><text:span text:style-name="T195">. </text:span></text:p>
      <text:p text:style-name="P45"/>
      <text:p text:style-name="P46"><text:span text:style-name="T196">게다가 비례대표 의석수가 워낙 적기 때문에 다양한 계층과 직업을 대표하는 이들이 비례대표가 되어 국회에 진출할 기회가 매우 적다</text:span><text:span text:style-name="T197">. </text:span><text:span text:style-name="T198">여성이나 청년</text:span><text:span text:style-name="T199">, </text:span><text:span text:style-name="T200">중소상공인</text:span><text:span text:style-name="T201">, </text:span><text:span text:style-name="T202">노동자</text:span><text:span text:style-name="T203">, </text:span><text:span text:style-name="T204">농민</text:span><text:span text:style-name="T205">, </text:span><text:span text:style-name="T206">장애인</text:span><text:span text:style-name="T207">, </text:span><text:span text:style-name="T208">비정규직 등의 다양한 계층이나 집단을 대표하는 이들이 직접 비례대표 의원이 되지 못하는 것이다</text:span><text:span text:style-name="T209">. </text:span></text:p>
      <text:p text:style-name="P47"/>
      <text:p text:style-name="P48"><text:span text:style-name="T210">결국 지역구에 비해 비례대표 의석수가 현저하게 적은 현행 선거제도는 정치독점 현상을 심화시킴으로써 국민의 참정권을 심각하게 훼손하고</text:span><text:span text:style-name="T211">, </text:span><text:span text:style-name="T212">유권자의 힘으로 정치를 개혁할 기회를 봉쇄한다</text:span><text:span text:style-name="T213">. </text:span><text:span text:style-name="T214">따라서 사표를 없애고 국민의 다양성이 국민의 대표기관 구성에 제대로 반영되도록 하는 것이 선거제도 개혁의 제</text:span><text:span text:style-name="T215">1</text:span><text:span text:style-name="T216">원칙과 목표가 되어야 한다</text:span><text:span text:style-name="T217">.</text:span></text:p>
      <text:p text:style-name="P49"/>
      <text:p text:style-name="P50"/>
      <text:p text:style-name="P51"><text:span text:style-name="T218">2. </text:span><text:span text:style-name="T219">이를 위해 득표와 의석배분간의 비례성을 위해 비례대표 비중을 늘려야 한다</text:span><text:span text:style-name="T220">. </text:span><text:span text:style-name="T221">그리고 </text:span><text:span text:style-name="T222">‘</text:span><text:span text:style-name="T223">연동형 비례대표제</text:span><text:span text:style-name="T224">’</text:span><text:span text:style-name="T225">라고 부르는</text:span><text:span text:style-name="T226">, </text:span><text:span text:style-name="T227">정당별 득표율에 따라 의석수를 우선 배분하는 방식이 선거제도의 기본이 되도록 해야 한다</text:span><text:span text:style-name="T228">. </text:span><text:span text:style-name="T229">만약 현행 </text:span><text:span text:style-name="T230">‘</text:span><text:span text:style-name="T231">병립형 비례대표제</text:span><text:span text:style-name="T232">’</text:span><text:span text:style-name="T233">를 유지하더라도</text:span><text:span text:style-name="T234">, </text:span><text:span text:style-name="T235">최소한 비례대표 의석이 지역구 의석 대비 </text:span><text:span text:style-name="T236">50% </text:span><text:span text:style-name="T237">이상이 되도록 해야 한다</text:span><text:span text:style-name="T238">. </text:span></text:p>
      <text:p text:style-name="P52"/>
      <text:p text:style-name="P53"><text:span text:style-name="T239">물론 비례대표 의석 비중을 늘리려면 지역구 의석수를 줄이는 방법도 있지만</text:span><text:span text:style-name="T240">, </text:span><text:span text:style-name="T241">의원정수 전체를 늘리는 방안도 선택할 수 있어야 한다</text:span><text:span text:style-name="T242">. </text:span><text:span text:style-name="T243">의원 정수 확대가 쉬운 일은 아니지만</text:span><text:span text:style-name="T244">, </text:span><text:span text:style-name="T245">국회의원 </text:span><text:span text:style-name="T246">1</text:span><text:span text:style-name="T247">인당 지급되는 국가재정 규모를 축소하거나 정당에 지급되는 국고보조금을 축소하여 국회의원 정수를 늘리고 비례대표 의석을 확대해야 한다</text:span><text:span text:style-name="T248">. </text:span><text:span text:style-name="T249">국회가 해야 하는 다양한 정치사회적 기능</text:span><text:span text:style-name="T250">, </text:span><text:span text:style-name="T251">의원 </text:span><text:span text:style-name="T252">1</text:span><text:span text:style-name="T253">인당 국민 숫자 등을 보았을 때</text:span><text:span text:style-name="T254">, </text:span><text:span text:style-name="T255">우리나라 국회 규모가 적절하다고 보기는 어렵다</text:span><text:span text:style-name="T256">. 1988</text:span><text:span text:style-name="T257">년 민주화 직후의 첫 총선에서 국회의원 </text:span><text:span text:style-name="T258">1</text:span><text:span text:style-name="T259">인이 대표하는 국민이 약 </text:span><text:span text:style-name="T260">14</text:span><text:span text:style-name="T261">만</text:span><text:span text:style-name="T262">5</text:span><text:span text:style-name="T263">천명이었지만</text:span><text:span text:style-name="T264">, </text:span><text:span text:style-name="T265">그 후 인구가 늘어나면서 국회의원 </text:span><text:span text:style-name="T266">1</text:span><text:span text:style-name="T267">인이 대표하는 국민의 수가 점점 더 늘어왔고</text:span><text:span text:style-name="T268">, </text:span><text:span text:style-name="T269">국제적인 평균치와의 격차도 커져왔다</text:span><text:span text:style-name="T270">. 1988</text:span><text:span text:style-name="T271">년을 기준으로 환산할 경우</text:span><text:span text:style-name="T272">, </text:span><text:span text:style-name="T273">국회의원 정수는 최소한 </text:span><text:span text:style-name="T274">350</text:span><text:span text:style-name="T275">명 이상이어야 한다</text:span><text:span text:style-name="T276">. </text:span><text:span text:style-name="T277">정당학회</text:span><text:span text:style-name="T278">, </text:span><text:span text:style-name="T279">선거학회 소속 전문가들에게 의견을 물은 결과 </text:span><text:span text:style-name="T280">360</text:span><text:span text:style-name="T281">명 가량이 적합하다는 의견이 가장 많았다</text:span><text:span text:style-name="T282">. </text:span></text:p>
      <text:p text:style-name="P54"/>
      <text:p text:style-name="P55"/>
      <text:p text:style-name="P56"><text:span text:style-name="T283">3. </text:span><text:span text:style-name="T284">그러나 새누리당 김무성 대표 등은 지역구 의석 유지를 위해 비례대표 의석을 늘릴 수 없고 심지어 줄여야 한다는 입장을 밝힌 바 있다</text:span><text:span text:style-name="T285">. </text:span><text:span text:style-name="T286">새누리당의 이런 주장은 </text:span><text:span text:style-name="T287">‘</text:span><text:span text:style-name="T288">사표</text:span><text:span text:style-name="T289">’ </text:span><text:span text:style-name="T290">문제를 개선하기는커녕 더 심하게 만든다</text:span><text:span text:style-name="T291">. </text:span><text:span text:style-name="T292">유권자의 선택과 다양성이 국회 구성에 제대로 반영되지 못하는 것을 방치하고 심지어 비례대표 의석을 줄이겠다는 것은 기득권을 지키기 위해 선거제도를 </text:span><text:span text:style-name="T293">‘</text:span><text:span text:style-name="T294">개악</text:span><text:span text:style-name="T295">’</text:span><text:span text:style-name="T296">하는 것이다</text:span><text:span text:style-name="T297">.</text:span></text:p>
      <text:p text:style-name="P57"/>
      <text:p text:style-name="P58"><text:span text:style-name="T298">새정치민주연합은 어제</text:span><text:span text:style-name="T299">(10</text:span><text:span text:style-name="T300">일</text:span><text:span text:style-name="T301">) </text:span><text:span text:style-name="T302">의원총회를 열어 </text:span><text:span text:style-name="T303">‘</text:span><text:span text:style-name="T304">연동형 권역별 비례대표제</text:span><text:span text:style-name="T305">’</text:span><text:span text:style-name="T306">를 도입하는 입장을 모았다고 한다</text:span><text:span text:style-name="T307">. </text:span><text:span text:style-name="T308">정당득표율에 따라 의석을 우선 배분하여 비례성을 높이고 </text:span><text:span text:style-name="T309">‘</text:span><text:span text:style-name="T310">사표</text:span><text:span text:style-name="T311">’ </text:span><text:span text:style-name="T312">문제를 개선하는 것이다</text:span><text:span text:style-name="T313">. </text:span><text:span text:style-name="T314">하지만 의원정수 </text:span><text:span text:style-name="T315">300</text:span><text:span text:style-name="T316">명을 유지한다는 것을 전제로 하고 있기 때문에</text:span><text:span text:style-name="T317">, </text:span><text:span text:style-name="T318">현행 지역구 의석을 줄이지 않는 한 비례대표 의석은 </text:span><text:span text:style-name="T319">50</text:span><text:span text:style-name="T320">명 선에 그칠 것이다</text:span><text:span text:style-name="T321">. </text:span><text:span text:style-name="T322">이렇게 되면 다양한 계층을 대표하는 이들이 비례대표가 되기에 부족함이 크다</text:span><text:span text:style-name="T323">. </text:span><text:span text:style-name="T324">새정치민주연합 혁신위원회가 의원정수를 </text:span><text:span text:style-name="T325">360</text:span><text:span text:style-name="T326">명 선까지 늘리고 비례대표 의석을 </text:span><text:span text:style-name="T327">100</text:span><text:span text:style-name="T328">명 정도로 해서 연동형 권역별 비례대표제 도입을 주장했던 것에 비해 매우 미흡하다</text:span><text:span text:style-name="T329">. </text:span></text:p>
      <text:p text:style-name="P59"><text:span text:style-name="T330">  </text:span></text:p>
      <text:p text:style-name="P60"><text:span text:style-name="T331">한편 어제 국회의장 직속 </text:span><text:span text:style-name="T332">‘</text:span><text:span text:style-name="T333">선거제도개혁 국민자문위원회</text:span><text:span text:style-name="T334">’</text:span><text:span text:style-name="T335">는 비례대표 의석 </text:span><text:span text:style-name="T336">54</text:span><text:span text:style-name="T337">석을 유지한 채 현행 병립형 비례대표제를 권역별로 실시하는 방안을 의장에게 제시했다</text:span><text:span text:style-name="T338">. </text:span><text:span text:style-name="T339">그러나 이 방안은 권역별로 뽑는 비례대표의 수가 전국단위로 뽑는 지금보다 더 줄어들기 때문에 </text:span><text:span text:style-name="T340">‘</text:span><text:span text:style-name="T341">사표</text:span><text:span text:style-name="T342">’</text:span><text:span text:style-name="T343">문제를 개선할 수도 없고</text:span><text:span text:style-name="T344">, </text:span><text:span text:style-name="T345">소수 정당이 비례대표를 통해 국회에 진출할 수 있는 기회가 지금보다 더 좁아진다</text:span><text:span text:style-name="T346">. </text:span><text:span text:style-name="T347">절대로 실시되어서는 안 되는 방안이다</text:span><text:span text:style-name="T348">.</text:span></text:p>
      <text:p text:style-name="P61"/>
      <text:p text:style-name="P62"/>
      <text:p text:style-name="P63"><text:span text:style-name="T349">4. </text:span><text:span text:style-name="T350">사표를 없애고 국민의 다양성이 국민의 대표기관 구성에 제대로 반영되도록 하는 것이 선거제도 개혁의 제</text:span><text:span text:style-name="T351">1</text:span><text:span text:style-name="T352">원칙이고 목표가 되어야 한다</text:span><text:span text:style-name="T353">. </text:span><text:span text:style-name="T354">정당득표율에 따라 의석을 우선 배분하는 선거제도를 기본으로 하고</text:span><text:span text:style-name="T355">, </text:span><text:span text:style-name="T356">비례대표를 대폭 늘리는 방안만이 이런 원칙과 목표에 부합한다</text:span><text:span text:style-name="T357">. </text:span><text:span text:style-name="T358">이에 부합하지 않는 각 정당의 선거제도 개편 방안은 폐기되거나 수정되어야 한다</text:span><text:span text:style-name="T359">.</text:span></text:p>
      <text:p text:style-name="P64"/>
      <text:p text:style-name="P65"><text:span text:style-name="T360">선거제도 개혁은 국민을 위한 것이지 정당과 현직 국회의원의 기득권을 유지하기 위한 수단이 되어서는 안 된다</text:span><text:span text:style-name="T361">. </text:span><text:span text:style-name="T362">국회와 각 정당은 국민을 위한 선거제도 개혁 방안을 마련하여 민의가 제대로 반영되는 국회를 만드는데 노력할 것을 촉구한다</text:span><text:span text:style-name="T363">.</text:span></text:p>
      <text:p text:style-name="P66"/>
      <text:p text:style-name="P67"/>
      <text:p text:style-name="P68"/>
      <text:p text:style-name="P69"><text:span text:style-name="T364">2015. 8. 11</text:span></text:p>
      <text:p text:style-name="P70"><text:span text:style-name="T365">2015</text:span><text:span text:style-name="T366">정치개혁시민연대 준비위원회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form_보도협조요청서</dc:title>
    <dc:creator>Administrator</dc:creator>
    <dc:date>2015년 8월 12일 수요일 오후 3:44:53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