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8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9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0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1">
      <style:text-properties fo:font-size="20.0pt" style:font-name="한양견고딕" style:font-name-asian="한양견고딕" style:font-size-asian="20.0pt"/>
    </style:style>
    <style:style style:family="text" style:name="T32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3">
      <style:text-properties fo:font-size="20.0pt" style:font-name="한양견고딕" style:font-name-asian="한양견고딕" style:font-size-asian="20.0pt"/>
    </style:style>
    <style:style style:family="text" style:name="T34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6">
      <style:text-properties fo:font-size="16.0pt" style:font-name="한양견고딕" style:font-name-asian="한양견고딕" style:font-size-asian="16.0pt"/>
    </style:style>
    <style:style style:family="text" style:name="T37">
      <style:text-properties fo:font-size="16.0pt" style:font-name="바탕" style:font-name-asian="한양견고딕" style:font-size-asian="16.0pt"/>
    </style:style>
    <style:style style:family="text" style:name="T38">
      <style:text-properties fo:font-size="16.0pt" style:font-name="한양견고딕" style:font-name-asian="한양견고딕" style:font-size-asian="16.0pt"/>
    </style:style>
    <style:style style:family="text" style:name="T3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0">
      <style:text-properties fo:font-size="16.0pt" style:font-name="한양견고딕" style:font-name-asian="한양견고딕" style:font-size-asian="16.0pt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4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71cm" fo:text-indent="-0.571cm" style:snap-to-layout-grid="false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44cm" fo:text-indent="-0.544cm" style:snap-to-layout-grid="false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45cm" fo:text-indent="-0.545cm" style:snap-to-layout-grid="false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style:font-name="바탕" style:font-name-asian="휴먼명조" style:font-size-asian="14.0pt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paragraph" style:name="P22" style:parent-style-name="0">
      <style:paragraph-properties fo:margin-left="0.545cm" fo:text-indent="-0.545cm" style:snap-to-layout-grid="false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바탕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545cm" fo:text-indent="-0.545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</text:span><text:span text:style-name="T10">담당 </text:span><text:span text:style-name="T11">: </text:span><text:span text:style-name="T12">이선미 간사 </text:span><text:span text:style-name="T13">02-725-7104 aw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새누리당 </text:span><text:span text:style-name="T19">‘</text:span><text:span text:style-name="T20">비례대표 축소</text:span><text:span text:style-name="T21">’</text:span><text:span text:style-name="T22">는 정치개혁이 아니라 개악</text:span></text:p></table:table-cell></table:table-row><table:table-row table:style-name="T1.R4"><table:table-cell table:style-name="T1.R4_C0"><text:p text:style-name="P8"><text:span text:style-name="T23">날    짜</text:span></text:p></table:table-cell><table:table-cell table:style-name="T1.R4_C1"><text:p text:style-name="P9"><text:span text:style-name="T24">2015. 8. 4. (</text:span><text:span text:style-name="T25">총 </text:span><text:span text:style-name="T26">2 </text:span><text:span text:style-name="T27">쪽</text:span><text:span text:style-name="T28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9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30">새누리당 </text:span><text:span text:style-name="T31">‘</text:span><text:span text:style-name="T32">비례대표 축소</text:span><text:span text:style-name="T33">’</text:span><text:span text:style-name="T34">는 정치개혁이 아니라 개악  </text:span></text:p><text:p text:style-name="P14"><text:span text:style-name="T35">새누리당은 넘쳐나는 사표</text:span><text:span text:style-name="T36">(</text:span><text:span text:style-name="T37">死票</text:span><text:span text:style-name="T38">)</text:span><text:span text:style-name="T39">를 계속 외면할 것인가</text:span><text:span text:style-name="T40">? </text:span></text:p><text:p text:style-name="P15"><text:span text:style-name="T41">민주정당이라면 비례대표 확대 찬성해야</text:span></text:p></table:table-cell></table:table-row></table:table></draw:text-box></draw:frame></text:p>
      <text:p text:style-name="P16"/>
      <text:p text:style-name="P17"><text:span text:style-name="T42">1. </text:span><text:span text:style-name="T43">선거제도 개편과 관련하여 새누리당은 의원정수 </text:span><text:span text:style-name="T44">300</text:span><text:span text:style-name="T45">명을 유지하고</text:span><text:span text:style-name="T46">, </text:span><text:span text:style-name="T47">지역구 의석을 늘이되 비례대표 의석을 축소하는 당론을 취할 것으로 보인다</text:span><text:span text:style-name="T48">. </text:span><text:span text:style-name="T49">참여연대 의정감시센터</text:span><text:span text:style-name="T50">(</text:span><text:span text:style-name="T51">소장 </text:span><text:span text:style-name="T52">: </text:span><text:span text:style-name="T53">조성대 한신대 교수</text:span><text:span text:style-name="T54">)</text:span><text:span text:style-name="T55">는 의석 </text:span><text:span text:style-name="T56">300</text:span><text:span text:style-name="T57">석을 유지하기 위해 비례대표를 축소해야 한다는 김무성 대표 발언을 비롯해 새누리당의 </text:span><text:span text:style-name="T58">‘</text:span><text:span text:style-name="T59">비례대표 축소</text:span><text:span text:style-name="T60">’ </text:span><text:span text:style-name="T61">입장에 결코 동의할 수 없으며</text:span><text:span text:style-name="T62">, </text:span><text:span text:style-name="T63">비례대표를 줄이는 것은 개악이라는 점을 분명히 한다</text:span><text:span text:style-name="T64">. </text:span></text:p>
      <text:p text:style-name="P18"/>
      <text:p text:style-name="P19"><text:span text:style-name="T65">2. </text:span><text:span text:style-name="T66">책임 있는 민주적 정당이라면 매 선거 때마다 절반에 가까운 표가 버려지는 구조를 개선하고</text:span><text:span text:style-name="T67">, </text:span><text:span text:style-name="T68">다양한 유권자의 선택이 의석 분포에 반영될 수 있는 방안을 마련해 국민들의 동의를 확대해가는 것이 마땅하다</text:span><text:span text:style-name="T69">. </text:span><text:span text:style-name="T70">그러나 새누리당은 지금껏 승자독식 현행 선거제도를 바꾸는 제도 논의는 방관한 채</text:span><text:span text:style-name="T71">, </text:span><text:span text:style-name="T72">총선 </text:span><text:span text:style-name="T73">8</text:span><text:span text:style-name="T74">개월 앞둔 시점에 </text:span><text:span text:style-name="T75">‘</text:span><text:span text:style-name="T76">무리한 선거제도 변경은 하지 말고 비례대표를 축소</text:span><text:span text:style-name="T77">’</text:span><text:span text:style-name="T78">하자는 입장이다</text:span><text:span text:style-name="T79">. </text:span><text:span text:style-name="T80">정치와 국회를 불신하는 여론을 이용해 기득권을 지키려는 의도밖에 없는 주장이다</text:span><text:span text:style-name="T81">.</text:span></text:p>
      <text:p text:style-name="P20"><text:span text:style-name="T82">   </text:span><text:span text:style-name="T83">새누리당은 유권자 표의 상당부분이 사표</text:span><text:span text:style-name="T84">(</text:span><text:span text:style-name="T85">死票</text:span><text:span text:style-name="T86">)</text:span><text:span text:style-name="T87">가 되는 것을 막고</text:span><text:span text:style-name="T88">, </text:span><text:span text:style-name="T89">유권자의 선택이 국회의원 구성에 제대로 반영되는 방안으로 비례대표제 확대를 채택해야 한다</text:span><text:span text:style-name="T90">. </text:span><text:span text:style-name="T91">그래야 유권자의 표 하나하나를 소중히 생각하는 </text:span><text:span text:style-name="T92">‘</text:span><text:span text:style-name="T93">민주적 정당</text:span><text:span text:style-name="T94">’</text:span><text:span text:style-name="T95">이라고 말할 수 있을 것이다</text:span><text:span text:style-name="T96">.</text:span></text:p>
      <text:p text:style-name="P21"/>
      <text:p text:style-name="P22"><text:span text:style-name="T97">3. </text:span><text:span text:style-name="T98">비례대표를 축소하자는 새누리당과 달리</text:span><text:span text:style-name="T99">, </text:span><text:span text:style-name="T100">시민사회와 해당 분야 전문가들은 득표한 만큼 의석을 갖도록 비례성을 높여야 한다는 것에 의견이 일치한다</text:span><text:span text:style-name="T101">. </text:span><text:span text:style-name="T102">전국 </text:span><text:span text:style-name="T103">174</text:span><text:span text:style-name="T104">개 시민사회단체는 </text:span><text:span text:style-name="T105">6</text:span><text:span text:style-name="T106">월 </text:span><text:span text:style-name="T107">30</text:span><text:span text:style-name="T108">일</text:span><text:span text:style-name="T109">, </text:span><text:span text:style-name="T110">선거제도 개편의 기본 방향은 높은 비례성에 두어야 하며</text:span><text:span text:style-name="T111">, </text:span><text:span text:style-name="T112">대표자의 수를 적정하게 확보할 수 있도록 의원 정수를 확대하고 늘어난 몫은 비례대표 의석 확대로 이어져야 한다고 밝혔다</text:span><text:span text:style-name="T113">. </text:span><text:span text:style-name="T114">참여연대가 진행한 선거</text:span><text:span text:style-name="T115">․</text:span><text:span text:style-name="T116">정당 전공 정치학자를 대상으로 한 전문가 설문조사에서도 응답자 </text:span><text:span text:style-name="T117">111</text:span><text:span text:style-name="T118">명 중 </text:span><text:span text:style-name="T119">80</text:span><text:span text:style-name="T120">명</text:span><text:span text:style-name="T121">(72.1%)</text:span><text:span text:style-name="T122">이 비례대표제를 확대 및 강화하는 방향으로 현행 선거제도를 변경해야 한다고 응답한 바 있다</text:span><text:span text:style-name="T123">. </text:span><text:span text:style-name="T124">비례대표를 점차 확대하자는 사회적 합의를 거슬러 이를 축소하는 것은 정치개혁에 역행하는 것이다</text:span><text:span text:style-name="T125">. </text:span><text:span text:style-name="T126">끝</text:span><text:span text:style-name="T127">. 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8월 4일 화요일 오후 2:04:4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