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3.4pt" style:font-name="바탕" style:font-name-asian="한양견고딕" style:font-size-asian="20.0pt" style:font-weight-asian="bold"/>
    </style:style>
    <style:style style:family="text" style:name="T29">
      <style:text-properties fo:font-size="20.0pt" style:font-name="한양견고딕" style:font-name-asian="한양견고딕" style:font-size-asian="20.0pt"/>
    </style:style>
    <style:style style:family="text" style:name="T30">
      <style:text-properties fo:font-size="20.0pt" fo:font-weight="bold" fo:letter-spacing="-3.4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3">
      <style:text-properties fo:font-size="16.0pt" style:font-name="한양견고딕" style:font-name-asian="한양견고딕" style:font-size-asian="16.0pt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84cm" fo:text-indent="-0.584cm" style:snap-to-layout-grid="false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fo:margin-left="0.553cm" fo:text-indent="-0.553cm" style:snap-to-layout-grid="false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643cm" fo:text-indent="-0.643cm" style:snap-to-layout-grid="false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53cm" fo:text-indent="-0.553cm" style:snap-to-layout-grid="false"/>
    </style:style>
    <style:style style:family="paragraph" style:name="P22" style:parent-style-name="0">
      <style:paragraph-properties fo:margin-left="0.581cm" fo:text-indent="-0.581cm" style:snap-to-layout-grid="false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604cm" fo:text-indent="-0.604cm" style:snap-to-layout-grid="false"/>
    </style:style>
    <style:style style:family="paragraph" style:name="P24" style:parent-style-name="0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</text:span><text:span text:style-name="T10">담당 </text:span><text:span text:style-name="T11">: </text:span><text:span text:style-name="T12">이지현 팀장 </text:span><text:span text:style-name="T13">02-725-7104 jhle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새정치민주연합 혁신위</text:span><text:span text:style-name="T19">, </text:span><text:span text:style-name="T20">비례대표 확대 제안 환영한다 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7. 27. (</text:span><text:span text:style-name="T23">총 </text:span><text:span text:style-name="T24">2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새정치민주연합 혁신위</text:span><text:span text:style-name="T29">, </text:span><text:span text:style-name="T30">비례대표 확대 제안 환영한다</text:span></text:p><text:p text:style-name="P14"><text:span text:style-name="T31">비례대표 확대 위해 의원정수 조정 방안 본격적으로 논의해야 해</text:span></text:p><text:p text:style-name="P15"><text:span text:style-name="T32">국회 정치개혁특위 모니터링 논평 </text:span><text:span text:style-name="T33">&lt;6&gt;</text:span></text:p></table:table-cell></table:table-row></table:table></draw:text-box></draw:frame></text:p>
      <text:p text:style-name="P16"/>
      <text:p text:style-name="P17"><text:span text:style-name="T34">1. 7/26, </text:span><text:span text:style-name="T35">새정치민주연합 혁신위원회가 권역별 비례대표제 도입과 현행 </text:span><text:span text:style-name="T36">300</text:span><text:span text:style-name="T37">명인 국회의원 정수를 </text:span><text:span text:style-name="T38">369</text:span><text:span text:style-name="T39">명으로 확대할 것을 제안했다</text:span><text:span text:style-name="T40">. </text:span><text:span text:style-name="T41">참여연대 의정감시센터</text:span><text:span text:style-name="T42">(</text:span><text:span text:style-name="T43">소장 </text:span><text:span text:style-name="T44">: </text:span><text:span text:style-name="T45">조성대 한신대 교수</text:span><text:span text:style-name="T46">)</text:span><text:span text:style-name="T47">는 비례대표 확대가 현재 선거제도 개혁의 핵심이며</text:span><text:span text:style-name="T48">, </text:span><text:span text:style-name="T49">이를 위해 예산 동결</text:span><text:span text:style-name="T50">, </text:span><text:span text:style-name="T51">특권 폐지 등이 전제된다면 의원정수 확대도 적극 고려해야 한다고 본다</text:span><text:span text:style-name="T52">. </text:span><text:span text:style-name="T53">그런 점에서 새정치민주연합 혁신위의 제안을 적극 환영하고</text:span><text:span text:style-name="T54">, </text:span><text:span text:style-name="T55">이 제안을 계기로 국회가 비례대표 확대와 의원 정수 조정을 위한 논의를 본격화할 것을 촉구한다</text:span><text:span text:style-name="T56">. </text:span></text:p>
      <text:p text:style-name="P18"/>
      <text:p text:style-name="P19"><text:span text:style-name="T57">2. </text:span><text:span text:style-name="T58">지난 </text:span><text:span text:style-name="T59">6/30, </text:span><text:span text:style-name="T60">전국 </text:span><text:span text:style-name="T61">174</text:span><text:span text:style-name="T62">개 시민사회단체들도 </text:span><text:span text:style-name="T63">2015 </text:span><text:span text:style-name="T64">정치개혁방안 발표 기자회견을 열어 현행 소선거구제에서 특정 정당의 특정 지역 독점 현상을 완화하려면 권역별 비례대표제를 도입하는 것이 바람직하고</text:span><text:span text:style-name="T65">, </text:span><text:span text:style-name="T66">지역구와 비례대표 의석 비율을 최소한 </text:span><text:span text:style-name="T67">2:1</text:span><text:span text:style-name="T68">이 되도록 해야 하며</text:span><text:span text:style-name="T69">, </text:span><text:span text:style-name="T70">이를 위해 필요하다면 의원정수도 확대해야 한다는 의견을 밝혔다</text:span><text:span text:style-name="T71">. </text:span></text:p>
      <text:p text:style-name="P20"><text:span text:style-name="T72">   </text:span><text:span text:style-name="T73">또 최근 참여연대가 진행한 선거</text:span><text:span text:style-name="T74">․</text:span><text:span text:style-name="T75">정당 전공자들의 설문조사에서도 비례대표제를 확대</text:span><text:span text:style-name="T76">·</text:span><text:span text:style-name="T77">강화해야 한다는 의견이 </text:span><text:span text:style-name="T78">71.2%(</text:span><text:span text:style-name="T79">총 응답자 </text:span><text:span text:style-name="T80">111</text:span><text:span text:style-name="T81">명 중 </text:span><text:span text:style-name="T82">79</text:span><text:span text:style-name="T83">명</text:span><text:span text:style-name="T84">)</text:span><text:span text:style-name="T85">로 나타났고</text:span><text:span text:style-name="T86">, </text:span><text:span text:style-name="T87">의원 정수를 현재보다 늘려야 한다는 의견이 </text:span><text:span text:style-name="T88">77.5%(111</text:span><text:span text:style-name="T89">명 중 </text:span><text:span text:style-name="T90">86</text:span><text:span text:style-name="T91">명</text:span><text:span text:style-name="T92">), </text:span><text:span text:style-name="T93">이 중 </text:span><text:span text:style-name="T94">70.3%(78</text:span><text:span text:style-name="T95">명</text:span><text:span text:style-name="T96">)</text:span><text:span text:style-name="T97">가 총 의석수가 최소 </text:span><text:span text:style-name="T98">330</text:span><text:span text:style-name="T99">석 이상이 되어야 한다고 응답한 바 있다</text:span><text:span text:style-name="T100">. </text:span><text:span text:style-name="T101">선거제도 개혁의 핵심이 비례성을 높이고</text:span><text:span text:style-name="T102">, </text:span><text:span text:style-name="T103">적정 의원수를 확보하는 것이라는 점이 확인된 것이다</text:span><text:span text:style-name="T104">. </text:span></text:p>
      <text:p text:style-name="P21"/>
      <text:p text:style-name="P22"><text:span text:style-name="T105">3. </text:span><text:span text:style-name="T106">국민들도 헌법재판소 결정대로 선거구별 인구편차를 현행 </text:span><text:span text:style-name="T107">‘3 </text:span><text:span text:style-name="T108">대 </text:span><text:span text:style-name="T109">1’</text:span><text:span text:style-name="T110">에서 </text:span><text:span text:style-name="T111">‘2 </text:span><text:span text:style-name="T112">대 </text:span><text:span text:style-name="T113">1’</text:span><text:span text:style-name="T114">로 줄일 경우 지역구 의석을 지금보다 늘릴 수밖에 없다는 것을 잘 알고 있다</text:span><text:span text:style-name="T115">. </text:span><text:span text:style-name="T116">이런 상황에서 의원 정수를 현행대로 유지하겠다는 주장은 비례대표를 축소하겠다는 것과 다름없고</text:span><text:span text:style-name="T117">, </text:span><text:span text:style-name="T118">명백한 개악이다</text:span><text:span text:style-name="T119">. </text:span><text:span text:style-name="T120">절반에 가까운 투표가 사표가 되는 비정상적인 상황을 개혁하기 위해 비례대표를 대폭 확대하고</text:span><text:span text:style-name="T121">, </text:span><text:span text:style-name="T122">다양한 입법적 요구의 반영과 행정부와 사법부 견제 감시를 위해 적정 의원수가 얼마인지 본격적인 논의가 시작되어야 한다</text:span><text:span text:style-name="T123">. </text:span><text:span text:style-name="T124">이 때 국회의원 지원 예산 혹은 정당에 지급되는 국고보조금 등을 축소하고 불필요한 특권을 폐지하는 등 자구책 마련이 선행되어야 함은 물론이다</text:span><text:span text:style-name="T125">. </text:span><text:span text:style-name="T126">끝</text:span><text:span text:style-name="T127">. </text:span></text:p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7월 27일 월요일 오후 12:40:3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