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1">
      <style:text-properties fo:font-size="16.0pt" style:font-name="한양견고딕" style:font-name-asian="한양견고딕" style:font-size-asian="16.0pt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714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70cm" fo:text-indent="-0.570cm" style:snap-to-layout-grid="false"/>
    </style:style>
    <style:style style:family="text" style:name="T33">
      <style:text-properties fo:font-size="14.0pt" style:font-name="휴먼명조" style:font-name-asian="휴먼명조" style:font-size-asian="14.0pt"/>
    </style:style>
    <style:style style:family="text" style:name="T34">
      <style:text-properties fo:font-size="14.0pt" style:font-name="바탕" style:font-name-asian="휴먼명조" style:font-size-asian="14.0pt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fo:margin-left="0.582cm" fo:text-indent="-0.582cm" style:snap-to-layout-grid="false"/>
    </style:style>
    <style:style style:family="paragraph" style:name="P19" style:parent-style-name="0">
      <style:paragraph-properties fo:margin-left="0.592cm" fo:text-indent="-0.592cm" style:snap-to-layout-grid="false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615cm" fo:text-indent="-0.615cm" style:snap-to-layout-grid="false"/>
    </style:style>
    <style:style style:family="paragraph" style:name="P21" style:parent-style-name="0">
      <style:paragraph-properties fo:margin-left="0.587cm" fo:text-indent="-0.587cm" style:snap-to-layout-grid="false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52cm" fo:text-indent="-0.552cm" style:snap-to-layout-grid="false"/>
    </style:style>
    <style:style style:family="paragraph" style:name="P23" style:parent-style-name="0">
      <style:paragraph-properties fo:margin-left="0.552cm" fo:text-indent="-0.552cm" style:snap-to-layout-grid="false"/>
    </style:style>
    <style:style style:family="text" style:name="T122">
      <style:text-properties fo:font-size="14.0pt" style:font-name="바탕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, </text:span><text:span text:style-name="T5">사회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지현 팀장 </text:span><text:span text:style-name="T13">02-725-7104 jhlee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국회 특수활동비 세부지출내역 비공개 결정 부당해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6. 9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2.714cm" text:anchor-type="as-char"><draw:text-box fo:min-height="2.714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국회의 특수활동비 세부지출내역 비공개 결정 부당해 </text:span></text:p><text:p text:style-name="P14"><text:span text:style-name="T27">특수활동비 비공개 결정은 대법원 판결을 정면으로 위배한 것</text:span></text:p><text:p text:style-name="P15"><text:span text:style-name="T28">참여연대</text:span><text:span text:style-name="T29">, </text:span><text:span text:style-name="T30">알권리와 국정 투명성 위해 행정심판</text:span><text:span text:style-name="T31">, </text:span><text:span text:style-name="T32">행정소송 제기할 것</text:span></text:p></table:table-cell></table:table-row></table:table></draw:text-box></draw:frame></text:p>
      <text:p text:style-name="P16"/>
      <text:p text:style-name="P17"><text:span text:style-name="T33">1. </text:span><text:span text:style-name="T34">참여연대 의정감시센터</text:span><text:span text:style-name="T35">(</text:span><text:span text:style-name="T36">소장 </text:span><text:span text:style-name="T37">: </text:span><text:span text:style-name="T38">조성대 한신대 교수</text:span><text:span text:style-name="T39">)</text:span><text:span text:style-name="T40">가 지난 </text:span><text:span text:style-name="T41">5</text:span><text:span text:style-name="T42">월 </text:span><text:span text:style-name="T43">14</text:span><text:span text:style-name="T44">일</text:span><text:span text:style-name="T45">, </text:span><text:span text:style-name="T46">국회를 상대로 </text:span><text:span text:style-name="T47">2011</text:span><text:span text:style-name="T48">년</text:span><text:span text:style-name="T49">~2013</text:span><text:span text:style-name="T50">년 </text:span><text:span text:style-name="T51">3</text:span><text:span text:style-name="T52">년간 의정활동지원 부문의 </text:span><text:span text:style-name="T53">‘</text:span><text:span text:style-name="T54">특수활동비</text:span><text:span text:style-name="T55">’ </text:span><text:span text:style-name="T56">지출내역을 정보공개청구한 것에 대해 국회 사무처가 어제</text:span><text:span text:style-name="T57">(6/8) </text:span><text:span text:style-name="T58">비공개 통지를 해왔다</text:span><text:span text:style-name="T59">. </text:span><text:span text:style-name="T60">이 결정은 </text:span><text:span text:style-name="T61">‘</text:span><text:span text:style-name="T62">국회가 특수활동비를 언제</text:span><text:span text:style-name="T63">, </text:span><text:span text:style-name="T64">누구에게</text:span><text:span text:style-name="T65">, </text:span><text:span text:style-name="T66">얼마를 지급했는지 공개해도 국회가 수행하는 국가의 중요한 기밀사항에 영향을 미친다고 보기 어렵고</text:span><text:span text:style-name="T67">, </text:span><text:span text:style-name="T68">국회의 특수활동비 내역은 공공기관의 정보공개에 따른 법률에 의한 비공개 대상 정보가 아니</text:span><text:span text:style-name="T69">’</text:span><text:span text:style-name="T70">라고 한 대법원 판결</text:span><text:span text:style-name="T71">(2004</text:span><text:span text:style-name="T72">두</text:span><text:span text:style-name="T73">8668, 2004</text:span><text:span text:style-name="T74">년 </text:span><text:span text:style-name="T75">10</text:span><text:span text:style-name="T76">월 </text:span><text:span text:style-name="T77">28</text:span><text:span text:style-name="T78">일</text:span><text:span text:style-name="T79">)</text:span><text:span text:style-name="T80">을 정면으로 위배한 것으로 매우 부당한 결정이다</text:span><text:span text:style-name="T81">. </text:span></text:p>
      <text:p text:style-name="P18"/>
      <text:p text:style-name="P19"><text:span text:style-name="T82">2. </text:span><text:span text:style-name="T83">국회사무처는 특수활동비 지출내역의 비공개 사유를 </text:span><text:span text:style-name="T84">‘</text:span><text:span text:style-name="T85">특수활동비 세부지출 내역이 공개되면 의정활동이 위축되어 국가의 중대한 이익을 현저히 해칠 우려가 있거나 업무의 공정한 수행에 현저한 지장이 초래될 수 있다</text:span><text:span text:style-name="T86">’</text:span><text:span text:style-name="T87">라고 밝혔다</text:span><text:span text:style-name="T88">. </text:span><text:span text:style-name="T89">하지만</text:span><text:span text:style-name="T90">, </text:span><text:span text:style-name="T91">국회의원의 의정활동 중에 사용 내역을 밝힐 수 없는 </text:span><text:span text:style-name="T92">‘</text:span><text:span text:style-name="T93">특수한 의정활동</text:span><text:span text:style-name="T94">’</text:span><text:span text:style-name="T95">이 대체 무엇인지 납득하기 어렵다</text:span><text:span text:style-name="T96">. </text:span><text:span text:style-name="T97">수사</text:span><text:span text:style-name="T98">, </text:span><text:span text:style-name="T99">정보기관의 특수활동비조차 통제를 받아야 하고</text:span><text:span text:style-name="T100">, </text:span><text:span text:style-name="T101">일정기간 이후 공개하는 방식의 개혁이 필요하다는 주장이 제기되는 마당에 국회가 매년 지출 내역을 전혀 밝힐 수 없는 돈을 </text:span><text:span text:style-name="T102">7~80</text:span><text:span text:style-name="T103">억 원씩 사용한다는 것은 국민들이 동의하기 어렵다</text:span><text:span text:style-name="T104">. </text:span></text:p>
      <text:p text:style-name="P20"/>
      <text:p text:style-name="P21"><text:span text:style-name="T105">3. </text:span><text:span text:style-name="T106">더욱이 국회는 국가 예산 전체를 심사하는 기능을 수행하고 있다</text:span><text:span text:style-name="T107">. </text:span><text:span text:style-name="T108">그런 만큼</text:span><text:span text:style-name="T109">, </text:span><text:span text:style-name="T110">국회는 자신의 예산을 더욱 근거 있게 사용하고</text:span><text:span text:style-name="T111">, </text:span><text:span text:style-name="T112">엄격하고 투명하게 운용해야 한다</text:span><text:span text:style-name="T113">. </text:span><text:span text:style-name="T114">그런 점에서 참여연대는 국회 사무처의 특수활동비 지출내역 비공개 결정을 도저히 수용할 수 없다</text:span><text:span text:style-name="T115">. </text:span><text:span text:style-name="T116">참여연대는 국민의 알권리와 국정에 대한 국민의 참여</text:span><text:span text:style-name="T117">, </text:span><text:span text:style-name="T118">국정운영의 투명성 등을 위해 국회 특수활동비 집행 내역 공개를 위한 행정심판과 행정소송을 추진할 것이다</text:span><text:span text:style-name="T119">. </text:span><text:span text:style-name="T120">끝</text:span><text:span text:style-name="T121">. </text:span></text:p>
      <text:p text:style-name="P22"/>
      <text:p text:style-name="P23"><text:span text:style-name="T122">▣ </text:span><text:span text:style-name="T123">별첨</text:span><text:span text:style-name="T124">. </text:span><text:span text:style-name="T125">국회 특수활동비 정보공개청구 결정통지서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9일 화요일 오전 11:23:4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