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2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3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10%" fo:text-align="center" style:snap-to-layout-grid="false"/>
    </style:style>
    <style:style style:family="text" style:name="T24">
      <style:text-properties fo:font-size="15.5pt" fo:font-weight="bold" fo:letter-spacing="-1.1pt" style:font-name="바탕" style:font-name-asian="한양견명조" style:font-size-asian="15.5pt" style:font-weight-asian="bold"/>
    </style:style>
    <style:style style:family="text" style:name="T25">
      <style:text-properties fo:font-size="15.5pt" style:font-name="한양견명조" style:font-name-asian="한양견명조" style:font-size-asian="15.5pt"/>
    </style:style>
    <style:style style:family="text" style:name="T26">
      <style:text-properties fo:font-size="15.5pt" fo:font-weight="bold" fo:letter-spacing="-1.1pt" style:font-name="바탕" style:font-name-asian="한양견명조" style:font-size-asian="15.5pt" style:font-weight-asian="bold"/>
    </style:style>
    <style:style style:family="paragraph" style:name="P15" style:parent-style-name="0">
      <style:paragraph-properties fo:line-height="110%" fo:text-align="center" style:snap-to-layout-grid="false"/>
    </style:style>
    <style:style style:family="text" style:name="T27">
      <style:text-properties fo:font-size="15.5pt" fo:font-weight="bold" fo:letter-spacing="-0.9pt" style:font-name="바탕" style:font-name-asian="한양견명조" style:font-size-asian="15.5pt" style:font-weight-asian="bold"/>
    </style:style>
    <style:style style:family="text" style:name="T28">
      <style:text-properties fo:font-size="15.5pt" style:font-name="한양견명조" style:font-name-asian="한양견명조" style:font-size-asian="15.5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93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0">
      <style:paragraph-properties fo:margin-left="0.466cm" fo:text-indent="-0.466cm" style:snap-to-layout-grid="false"/>
    </style:style>
    <style:style style:family="text" style:name="T29">
      <style:text-properties fo:font-size="11.5pt" style:font-name="HCI Poppy" style:font-name-asian="휴먼명조" style:font-size-asian="11.5pt"/>
    </style:style>
    <style:style style:family="text" style:name="T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">
      <style:text-properties fo:font-size="11.5pt" style:font-name="HCI Poppy" style:font-name-asian="휴먼명조" style:font-size-asian="11.5pt"/>
    </style:style>
    <style:style style:family="text" style:name="T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">
      <style:text-properties fo:font-size="11.5pt" style:font-name="HCI Poppy" style:font-name-asian="휴먼명조" style:font-size-asian="11.5pt"/>
    </style:style>
    <style:style style:family="text" style:name="T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">
      <style:text-properties fo:font-size="11.5pt" style:font-name="HCI Poppy" style:font-name-asian="휴먼명조" style:font-size-asian="11.5pt"/>
    </style:style>
    <style:style style:family="text" style:name="T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">
      <style:text-properties fo:font-size="11.5pt" style:font-name="HCI Poppy" style:font-name-asian="휴먼명조" style:font-size-asian="11.5pt"/>
    </style:style>
    <style:style style:family="text" style:name="T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">
      <style:text-properties fo:font-size="11.5pt" style:font-name="HCI Poppy" style:font-name-asian="휴먼명조" style:font-size-asian="11.5pt"/>
    </style:style>
    <style:style style:family="text" style:name="T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">
      <style:text-properties fo:font-size="11.5pt" style:font-name="HCI Poppy" style:font-name-asian="휴먼명조" style:font-size-asian="11.5pt"/>
    </style:style>
    <style:style style:family="text" style:name="T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">
      <style:text-properties fo:font-size="11.5pt" style:font-name="HCI Poppy" style:font-name-asian="휴먼명조" style:font-size-asian="11.5pt"/>
    </style:style>
    <style:style style:family="text" style:name="T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">
      <style:text-properties fo:font-size="11.5pt" style:font-name="HCI Poppy" style:font-name-asian="휴먼명조" style:font-size-asian="11.5pt"/>
    </style:style>
    <style:style style:family="text" style:name="T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">
      <style:text-properties fo:font-size="11.5pt" style:font-name="HCI Poppy" style:font-name-asian="휴먼명조" style:font-size-asian="11.5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fo:margin-left="0.441cm" fo:text-indent="-0.441cm" style:snap-to-layout-grid="false"/>
    </style:style>
    <style:style style:family="text" style:name="T48">
      <style:text-properties fo:font-size="11.5pt" style:font-name="HCI Poppy" style:font-name-asian="휴먼명조" style:font-size-asian="11.5pt"/>
    </style:style>
    <style:style style:family="text" style:name="T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">
      <style:text-properties fo:font-size="11.5pt" style:font-name="HCI Poppy" style:font-name-asian="휴먼명조" style:font-size-asian="11.5pt"/>
    </style:style>
    <style:style style:family="text" style:name="T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">
      <style:text-properties fo:font-size="11.5pt" style:font-name="HCI Poppy" style:font-name-asian="휴먼명조" style:font-size-asian="11.5pt"/>
    </style:style>
    <style:style style:family="text" style:name="T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">
      <style:text-properties fo:font-size="11.5pt" style:font-name="HCI Poppy" style:font-name-asian="휴먼명조" style:font-size-asian="11.5pt"/>
    </style:style>
    <style:style style:family="text" style:name="T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">
      <style:text-properties fo:font-size="11.5pt" style:font-name="HCI Poppy" style:font-name-asian="휴먼명조" style:font-size-asian="11.5pt"/>
    </style:style>
    <style:style style:family="text" style:name="T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">
      <style:text-properties fo:font-size="11.5pt" style:font-name="HCI Poppy" style:font-name-asian="휴먼명조" style:font-size-asian="11.5pt"/>
    </style:style>
    <style:style style:family="text" style:name="T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">
      <style:text-properties fo:font-size="11.5pt" style:font-name="HCI Poppy" style:font-name-asian="휴먼명조" style:font-size-asian="11.5pt"/>
    </style:style>
    <style:style style:family="text" style:name="T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">
      <style:text-properties fo:font-size="11.5pt" style:font-name="HCI Poppy" style:font-name-asian="휴먼명조" style:font-size-asian="11.5pt"/>
    </style:style>
    <style:style style:family="text" style:name="T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">
      <style:text-properties fo:font-size="11.5pt" style:font-name="HCI Poppy" style:font-name-asian="휴먼명조" style:font-size-asian="11.5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imons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소위원회 구성조차 하지 않고 늑장부리는 정개특위</text:span></text:p></table:table-cell></table:table-row><table:table-row table:style-name="T1.R4"><table:table-cell table:style-name="T1.R4_C0"><text:p text:style-name="P8"><text:span text:style-name="T16">날    짜</text:span></text:p></table:table-cell><table:table-cell table:style-name="T1.R4_C1"><text:p text:style-name="P9"><text:span text:style-name="T17">2015. 4. 21. (</text:span><text:span text:style-name="T18">총 </text:span><text:span text:style-name="T19">1 </text:span><text:span text:style-name="T20">쪽</text:span><text:span text:style-name="T21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2">논평</text:span></text:p></table:table-cell></table:table-row></table:table></draw:text-box></draw:frame></text:p>
      <text:p text:style-name="P12"><draw:frame draw:style-name="fr2" draw:z-index="0" svg:width="14.920cm" svg:x="0.000cm" svg:y="-2.930cm" text:anchor-type="as-char"><draw:text-box fo:min-height="2.9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3">소위원회 구성조차 하지 않고 늑장부리는 정개특위</text:span></text:p><text:p text:style-name="P14"><text:span text:style-name="T24">선거구획정위원회 개혁안 </text:span><text:span text:style-name="T25">4</text:span><text:span text:style-name="T26">월 처리하겠다는 약속 저버릴 것인가</text:span></text:p><text:p text:style-name="P15"><text:span text:style-name="T27">국회 정치개혁특위 모니터링 논평 </text:span><text:span text:style-name="T28">&lt;2&gt;</text:span></text:p></table:table-cell></table:table-row></table:table></draw:text-box></draw:frame></text:p>
      <text:p text:style-name="P16"/>
      <text:p text:style-name="P17"><text:span text:style-name="T29">1. 3</text:span><text:span text:style-name="T30">월에 구성된 국회 정개특위가 지금까지도 소위원회 위원 구성조차 하지 않고 늑장이다</text:span><text:span text:style-name="T31">. </text:span><text:span text:style-name="T32">지난 </text:span><text:span text:style-name="T33">8</text:span><text:span text:style-name="T34">일</text:span><text:span text:style-name="T35">, </text:span><text:span text:style-name="T36">정개특위 위원장과 여야 간사가 </text:span><text:span text:style-name="T37">4</text:span><text:span text:style-name="T38">월 국회에서 우선 처리하기로 합의한 선거구획정위원회 독립기구화 등 개혁안을 통과시킬 의지가 있는지 의심스럽다</text:span><text:span text:style-name="T39">. </text:span><text:span text:style-name="T40">국회는 하루 빨리 소위원회를 구성하여</text:span><text:span text:style-name="T41">, </text:span><text:span text:style-name="T42">개혁의 핵심인 </text:span><text:span text:style-name="T43">‘</text:span><text:span text:style-name="T44">획정안에 대한 국회 수정권한 폐지</text:span><text:span text:style-name="T45">’</text:span><text:span text:style-name="T46">를 법제화하고 비례성을 높이는 선거제도 개편 논의를 시작해야 할 것이다</text:span><text:span text:style-name="T47">. </text:span></text:p>
      <text:p text:style-name="P18"/>
      <text:p text:style-name="P19"><text:span text:style-name="T48">2. </text:span><text:span text:style-name="T49">선거구획정위원회 개혁안 중에서 가장 핵심 사항은 이해당사자인 현직 국회의원의 개입을 차단하기 위해 국회의 획정안 수정 권한을 없애는 것이다</text:span><text:span text:style-name="T50">. </text:span><text:span text:style-name="T51">하지만 여야가 이 부분에 이견을 보이고 있어 소위원회에서의 구체적인 합의가 시급하다</text:span><text:span text:style-name="T52">. </text:span><text:span text:style-name="T53">더욱이 이번 정개특위가 처리해야 할 의제는 선거구획정위원회 개혁만이 아니다</text:span><text:span text:style-name="T54">. </text:span><text:span text:style-name="T55">비례성이 낮은 현행 선거제도를 근본적으로 개선할 방안을 논의하고 여야 합의를 이끌어 내야 하는 막중한 책임도 있다</text:span><text:span text:style-name="T56">. </text:span><text:span text:style-name="T57">시간이 많지 않다</text:span><text:span text:style-name="T58">. </text:span><text:span text:style-name="T59">국회 정개특위는 소위원회를 즉각 구성하고</text:span><text:span text:style-name="T60">, </text:span><text:span text:style-name="T61">제대로 된 선거제도 개편 논의를 시작하길 바란다</text:span><text:span text:style-name="T62">. </text:span><text:span text:style-name="T63">끝</text:span><text:span text:style-name="T64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21일 화요일 오전 11:03:5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